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6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6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6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6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6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6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6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6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2" style:parent-style-name="DefaultParagraphFont" style:family="text">
      <style:text-properties style:font-name-asian="Arial"/>
    </style:style>
    <style:style style:name="P3" style:parent-style-name="Normal" style:family="paragraph">
      <style:text-properties style:font-name-asian="Arial"/>
    </style:style>
    <style:style style:name="P4" style:parent-style-name="Normal" style:family="paragraph">
      <style:text-properties style:font-name-asian="Arial"/>
    </style:style>
    <style:style style:name="P5" style:parent-style-name="Normal" style:family="paragraph">
      <style:text-properties style:font-name-asian="Arial"/>
    </style:style>
    <style:style style:name="P6" style:parent-style-name="Normal" style:family="paragraph">
      <style:text-properties style:font-name-asian="Arial"/>
    </style:style>
    <style:style style:name="P7" style:parent-style-name="Normal" style:family="paragraph">
      <style:text-properties style:font-name-asian="Arial"/>
    </style:style>
    <style:style style:name="P8" style:parent-style-name="Normal" style:family="paragraph">
      <style:text-properties style:font-name-asian="Arial"/>
    </style:style>
    <style:style style:name="P9" style:parent-style-name="Normal" style:family="paragraph">
      <style:paragraph-properties fo:text-align="center"/>
      <style:text-properties fo:font-weight="bold" style:font-weight-asian="bold" style:font-weight-complex="bold" fo:font-size="16pt" style:font-size-asian="16pt" style:font-size-complex="16pt"/>
    </style:style>
    <style:style style:name="P10" style:parent-style-name="Heading1" style:family="paragraph">
      <style:paragraph-properties fo:text-align="center"/>
    </style:style>
    <style:style style:name="P11" style:parent-style-name="Normal" style:family="paragraph">
      <style:text-properties style:font-name-asian="Arial"/>
    </style:style>
    <style:style style:name="P12" style:parent-style-name="Normal" style:family="paragraph">
      <style:text-properties style:font-name-asian="Arial"/>
    </style:style>
    <style:style style:name="P13" style:parent-style-name="Normal" style:family="paragraph">
      <style:text-properties style:font-name-asian="Arial"/>
    </style:style>
    <style:style style:name="P14" style:parent-style-name="Normal" style:family="paragraph">
      <style:text-properties style:font-name-asian="Arial"/>
    </style:style>
    <style:style style:name="P15" style:parent-style-name="Normal" style:family="paragraph">
      <style:text-properties style:font-name-asian="Arial" fo:color="#0000FF" style:text-underline-type="single" style:text-underline-style="solid" style:text-underline-width="auto" style:text-underline-mode="continuous"/>
    </style:style>
    <style:style style:name="P16" style:parent-style-name="Normal" style:family="paragraph">
      <style:text-properties style:font-name-asian="Arial" fo:color="#0000FF" style:text-underline-type="single" style:text-underline-style="solid" style:text-underline-width="auto" style:text-underline-mode="continuous"/>
    </style:style>
    <style:style style:name="P17" style:parent-style-name="Normal" style:family="paragraph">
      <style:text-properties style:font-name-asian="Arial" fo:color="#0000FF" style:text-underline-type="single" style:text-underline-style="solid" style:text-underline-width="auto" style:text-underline-mode="continuous"/>
    </style:style>
    <style:style style:name="P18" style:parent-style-name="Normal" style:family="paragraph">
      <style:text-properties fo:font-weight="bold" style:font-weight-asian="bold" style:font-weight-complex="bold"/>
    </style:style>
    <style:style style:name="P19" style:parent-style-name="Normal" style:family="paragraph">
      <style:text-properties fo:font-weight="bold" style:font-weight-asian="bold" style:font-weight-complex="bold"/>
    </style:style>
    <style:style style:name="T20" style:parent-style-name="DefaultParagraphFont" style:family="text">
      <style:text-properties style:font-name-asian="Calibri" style:language-asian="en" style:country-asian="US"/>
    </style:style>
    <style:style style:name="P21" style:parent-style-name="ListParagraph" style:family="paragraph">
      <style:text-properties style:language-asian="en" style:country-asian="US"/>
    </style:style>
    <style:style style:name="P22" style:parent-style-name="ListParagraph" style:family="paragraph">
      <style:text-properties style:language-asian="en" style:country-asian="US"/>
    </style:style>
    <style:style style:name="P23" style:parent-style-name="ListParagraph" style:family="paragraph">
      <style:text-properties style:language-asian="en" style:country-asian="US"/>
    </style:style>
    <style:style style:name="P24" style:parent-style-name="ListParagraph" style:family="paragraph">
      <style:text-properties style:language-asian="en" style:country-asian="US"/>
    </style:style>
    <style:style style:name="P25" style:parent-style-name="ListParagraph" style:family="paragraph">
      <style:text-properties style:language-asian="en" style:country-asian="US"/>
    </style:style>
    <style:style style:name="P26" style:parent-style-name="ListParagraph" style:family="paragraph">
      <style:text-properties style:language-asian="en" style:country-asian="US"/>
    </style:style>
    <style:style style:name="P27" style:parent-style-name="ListParagraph" style:family="paragraph">
      <style:text-properties style:language-asian="en" style:country-asian="US"/>
    </style:style>
    <style:style style:name="P28" style:parent-style-name="ListParagraph" style:family="paragraph">
      <style:text-properties style:language-asian="en" style:country-asian="US"/>
    </style:style>
    <style:style style:name="P29" style:parent-style-name="ListParagraph" style:family="paragraph">
      <style:text-properties style:language-asian="en" style:country-asian="US"/>
    </style:style>
    <style:style style:name="P30" style:parent-style-name="ListParagraph" style:family="paragraph">
      <style:text-properties style:language-asian="en" style:country-asian="US"/>
    </style:style>
    <style:style style:name="P31" style:parent-style-name="ListParagraph" style:family="paragraph">
      <style:text-properties style:language-asian="en" style:country-asian="US"/>
    </style:style>
    <style:style style:name="P32" style:parent-style-name="Normal" style:family="paragraph">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P34" style:parent-style-name="Normal" style:family="paragraph">
      <style:text-properties style:language-asian="en" style:country-asian="US"/>
    </style:style>
    <style:style style:name="P35" style:parent-style-name="ListParagraph" style:family="paragraph"/>
    <style:style style:name="P36" style:parent-style-name="ListParagraph" style:family="paragraph"/>
    <style:style style:name="T37" style:parent-style-name="DefaultParagraphFont" style:family="text">
      <style:text-properties style:language-asian="en" style:country-asian="US"/>
    </style:style>
    <style:style style:name="T38" style:parent-style-name="DefaultParagraphFont" style:family="text">
      <style:text-properties style:language-asian="en" style:country-asian="US"/>
    </style:style>
    <style:style style:name="T39" style:parent-style-name="DefaultParagraphFont" style:family="text">
      <style:text-properties fo:background-color="#FFFF00"/>
    </style:style>
    <style:style style:name="P40" style:parent-style-name="ListParagraph" style:family="paragraph">
      <style:text-properties style:language-asian="en" style:country-asian="US"/>
    </style:style>
    <style:style style:name="P41" style:parent-style-name="ListParagraph" style:family="paragraph">
      <style:text-properties style:language-asian="en" style:country-asian="US"/>
    </style:style>
    <style:style style:name="P42" style:parent-style-name="ListParagraph" style:family="paragraph">
      <style:text-properties style:language-asian="en" style:country-asian="US"/>
    </style:style>
    <style:style style:name="T43" style:parent-style-name="DefaultParagraphFont" style:family="text">
      <style:text-properties style:font-name-asian="Calibri" style:language-asian="en" style:country-asian="US"/>
    </style:style>
    <style:style style:name="P44" style:parent-style-name="ListParagraph" style:family="paragraph">
      <style:text-properties style:language-asian="en" style:country-asian="US"/>
    </style:style>
    <style:style style:name="P45" style:parent-style-name="ListParagraph" style:family="paragraph"/>
    <style:style style:name="P46" style:parent-style-name="ListParagraph" style:family="paragraph"/>
    <style:style style:name="P47" style:parent-style-name="Normal" style:family="paragraph">
      <style:text-properties style:language-asian="en" style:country-asian="US"/>
    </style:style>
    <style:style style:name="P48" style:parent-style-name="Normal" style:family="paragraph">
      <style:text-properties style:language-asian="en" style:country-asian="US"/>
    </style:style>
    <style:style style:name="P49" style:parent-style-name="Normal" style:family="paragraph">
      <style:text-properties style:language-asian="en" style:country-asian="US"/>
    </style:style>
    <style:style style:name="P50" style:parent-style-name="ListParagraph" style:family="paragraph"/>
    <style:style style:name="P51" style:parent-style-name="ListParagraph" style:family="paragraph"/>
    <style:style style:name="P52" style:parent-style-name="ListParagraph" style:family="paragraph"/>
    <style:style style:name="P53" style:parent-style-name="Normal" style:family="paragraph">
      <style:text-properties fo:font-weight="bold" style:font-weight-asian="bold" style:font-weight-complex="bold" style:language-asian="en" style:country-asian="US"/>
    </style:style>
    <style:style style:name="P54" style:parent-style-name="ListParagraph" style:family="paragraph"/>
    <style:style style:name="P55" style:parent-style-name="ListParagraph" style:family="paragraph"/>
    <style:style style:name="P56" style:parent-style-name="ListParagraph" style:family="paragraph"/>
    <style:style style:name="P57" style:parent-style-name="ListParagraph" style:family="paragraph"/>
    <style:style style:name="P58" style:parent-style-name="ListParagraph" style:family="paragraph"/>
    <style:style style:name="P59" style:parent-style-name="ListParagraph" style:family="paragraph"/>
    <style:style style:name="P60" style:parent-style-name="ListParagraph" style:family="paragraph"/>
    <style:style style:name="P61" style:parent-style-name="ListParagraph" style:family="paragraph"/>
    <style:style style:name="P62" style:parent-style-name="ListParagraph" style:family="paragraph"/>
    <style:style style:name="P63" style:parent-style-name="ListParagraph" style:family="paragraph"/>
    <style:style style:name="T64" style:parent-style-name="DefaultParagraphFont" style:family="text">
      <style:text-properties fo:font-weight="bold" style:font-weight-asian="bold" style:font-weight-complex="bold"/>
    </style:style>
    <style:style style:name="P65" style:parent-style-name="ListParagraph" style:family="paragraph"/>
    <style:style style:name="T66" style:parent-style-name="DefaultParagraphFont" style:family="text">
      <style:text-properties style:font-name="Cambria Math" style:font-name-complex="Cambria Math"/>
    </style:style>
    <style:style style:name="T67" style:parent-style-name="DefaultParagraphFont" style:family="text">
      <style:text-properties style:font-name="Cambria Math" style:font-name-complex="Cambria Math"/>
    </style:style>
    <style:style style:name="P68" style:parent-style-name="ListParagraph" style:family="paragraph"/>
    <style:style style:name="P69" style:parent-style-name="ListParagraph" style:family="paragraph"/>
    <style:style style:name="P70" style:parent-style-name="ListParagraph" style:family="paragraph"/>
    <style:style style:name="P71" style:parent-style-name="ListParagraph" style:family="paragraph"/>
    <style:style style:name="P72" style:parent-style-name="ListParagraph" style:family="paragraph"/>
    <style:style style:name="P73" style:parent-style-name="ListParagraph" style:family="paragraph"/>
    <style:style style:name="T74" style:parent-style-name="DefaultParagraphFont" style:family="text">
      <style:text-properties style:font-name="Cambria Math" style:font-name-complex="Cambria Math"/>
    </style:style>
    <style:style style:name="P75" style:parent-style-name="ListParagraph" style:family="paragraph"/>
    <style:style style:name="P76" style:parent-style-name="Normal" style:family="paragraph">
      <style:paragraph-properties fo:margin-bottom="0in" fo:line-height="100%" fo:margin-left="1.25in" fo:background-color="#FFFFFF">
        <style:tab-stops/>
        <style:background-fill draw:fill="solid" draw:fill-color="#FFFFFF"/>
      </style:paragraph-properties>
      <style:text-properties fo:hyphenate="true"/>
    </style:style>
    <style:style style:name="P77" style:parent-style-name="Normal" style:family="paragraph">
      <style:text-properties style:language-asian="en" style:country-asian="US"/>
    </style:style>
    <style:style style:name="P78" style:parent-style-name="ListParagraph" style:family="paragraph">
      <style:text-properties style:language-asian="en" style:country-asian="US"/>
    </style:style>
    <style:style style:name="P79" style:parent-style-name="ListParagraph" style:family="paragraph">
      <style:text-properties style:language-asian="en" style:country-asian="US"/>
    </style:style>
    <style:style style:name="P80" style:parent-style-name="ListParagraph" style:family="paragraph">
      <style:text-properties style:language-asian="en" style:country-asian="US"/>
    </style:style>
    <style:style style:name="P81" style:parent-style-name="ListParagraph" style:family="paragraph">
      <style:text-properties style:language-asian="en" style:country-asian="US"/>
    </style:style>
    <style:style style:name="P82" style:parent-style-name="ListParagraph" style:family="paragraph"/>
    <style:style style:name="T83" style:parent-style-name="DefaultParagraphFont" style:family="text">
      <style:text-properties style:language-asian="en" style:country-asian="US"/>
    </style:style>
    <style:style style:name="T84" style:parent-style-name="DefaultParagraphFont" style:family="text">
      <style:text-properties fo:font-weight="bold" style:font-weight-asian="bold" style:font-weight-complex="bold"/>
    </style:style>
    <style:style style:name="P85" style:parent-style-name="ListParagraph" style:family="paragraph"/>
    <style:style style:name="P86" style:parent-style-name="ListParagraph" style:family="paragraph"/>
    <style:style style:name="P87" style:parent-style-name="ListParagraph" style:family="paragraph"/>
    <style:style style:name="P88" style:parent-style-name="ListParagraph" style:family="paragraph"/>
    <style:style style:name="P89" style:parent-style-name="ListParagraph" style:family="paragraph"/>
    <style:style style:name="P90" style:parent-style-name="ListParagraph" style:family="paragraph"/>
    <style:style style:name="T91" style:parent-style-name="DefaultParagraphFont" style:family="text">
      <style:text-properties style:language-asian="en" style:country-asian="US"/>
    </style:style>
    <style:style style:name="P92" style:parent-style-name="ListParagraph" style:family="paragraph"/>
    <style:style style:name="P93" style:parent-style-name="ListParagraph" style:family="paragraph"/>
    <style:style style:name="P94" style:parent-style-name="ListParagraph" style:family="paragraph"/>
    <style:style style:name="P95" style:parent-style-name="ListParagraph" style:family="paragraph"/>
    <style:style style:name="P96" style:parent-style-name="ListParagraph" style:family="paragraph"/>
    <style:style style:name="P97" style:parent-style-name="Normal" style:family="paragraph">
      <style:text-properties style:language-asian="en" style:country-asian="US"/>
    </style:style>
    <style:style style:name="P98" style:parent-style-name="Normal" style:family="paragraph">
      <style:text-properties style:language-asian="en" style:country-asian="US"/>
    </style:style>
    <style:style style:name="P99" style:parent-style-name="ListParagraph" style:family="paragraph">
      <style:text-properties style:language-asian="en" style:country-asian="US"/>
    </style:style>
    <style:style style:name="P100" style:parent-style-name="ListParagraph" style:family="paragraph">
      <style:text-properties style:language-asian="en" style:country-asian="US"/>
    </style:style>
    <style:style style:name="P101" style:parent-style-name="ListParagraph" style:family="paragraph">
      <style:text-properties style:language-asian="en" style:country-asian="US"/>
    </style:style>
    <style:style style:name="P102" style:parent-style-name="ListParagraph" style:family="paragraph">
      <style:text-properties style:language-asian="en" style:country-asian="US"/>
    </style:style>
    <style:style style:name="P103" style:parent-style-name="ListParagraph" style:family="paragraph">
      <style:text-properties style:language-asian="en" style:country-asian="US"/>
    </style:style>
    <style:style style:name="P104" style:parent-style-name="ListParagraph" style:family="paragraph">
      <style:text-properties style:language-asian="en" style:country-asian="US"/>
    </style:style>
    <style:style style:name="P105" style:parent-style-name="ListParagraph" style:family="paragraph">
      <style:text-properties style:language-asian="en" style:country-asian="US"/>
    </style:style>
    <style:style style:name="T106" style:parent-style-name="DefaultParagraphFont" style:family="text">
      <style:text-properties style:language-asian="en" style:country-asian="US"/>
    </style:style>
    <style:style style:name="T107" style:parent-style-name="DefaultParagraphFont" style:family="text">
      <style:text-properties fo:font-weight="bold" style:font-weight-asian="bold" style:font-weight-complex="bold" style:language-asian="en" style:country-asian="US"/>
    </style:style>
    <style:style style:name="T108" style:parent-style-name="DefaultParagraphFont" style:family="text">
      <style:text-properties style:language-asian="en" style:country-asian="US"/>
    </style:style>
    <style:style style:name="T109" style:parent-style-name="DefaultParagraphFont" style:family="text">
      <style:text-properties fo:font-weight="bold" style:font-weight-asian="bold" style:font-weight-complex="bold" style:language-asian="en" style:country-asian="US"/>
    </style:style>
    <style:style style:name="T110" style:parent-style-name="DefaultParagraphFont" style:family="text">
      <style:text-properties style:language-asian="en" style:country-asian="US"/>
    </style:style>
    <style:style style:name="P111" style:parent-style-name="Normal" style:family="paragraph">
      <style:text-properties style:language-asian="en" style:country-asian="US"/>
    </style:style>
    <style:style style:name="P112" style:parent-style-name="Normal" style:family="paragraph">
      <style:text-properties fo:font-weight="bold" style:font-weight-asian="bold" style:font-weight-complex="bold"/>
    </style:style>
    <style:style style:name="P113" style:parent-style-name="Normal" style:family="paragraph">
      <style:text-properties style:language-asian="en" style:country-asian="US"/>
    </style:style>
    <style:style style:name="P114" style:parent-style-name="Normal" style:family="paragraph">
      <style:text-properties style:language-asian="en" style:country-asian="US"/>
    </style:style>
    <style:style style:name="P115" style:parent-style-name="Normal" style:family="paragraph">
      <style:text-properties style:language-asian="en" style:country-asian="US"/>
    </style:style>
    <style:style style:name="P116" style:parent-style-name="Normal" style:family="paragraph">
      <style:text-properties style:language-asian="en" style:country-asian="US"/>
    </style:style>
    <style:style style:name="P117" style:parent-style-name="Normal" style:family="paragraph">
      <style:text-properties style:language-asian="en" style:country-asian="US"/>
    </style:style>
    <style:style style:name="P118" style:parent-style-name="Normal" style:family="paragraph">
      <style:text-properties style:language-asian="en" style:country-asian="US"/>
    </style:style>
    <style:style style:name="P119" style:parent-style-name="ListParagraph" style:family="paragraph">
      <style:text-properties style:language-asian="en" style:country-asian="US"/>
    </style:style>
    <style:style style:name="P120" style:parent-style-name="ListParagraph" style:family="paragraph">
      <style:text-properties style:language-asian="en" style:country-asian="US"/>
    </style:style>
    <style:style style:name="P121" style:parent-style-name="ListParagraph" style:family="paragraph">
      <style:text-properties style:language-asian="en" style:country-asian="US"/>
    </style:style>
    <style:style style:name="P122" style:parent-style-name="ListParagraph" style:family="paragraph">
      <style:text-properties style:language-asian="en" style:country-asian="US"/>
    </style:style>
    <style:style style:name="P123" style:parent-style-name="ListParagraph" style:family="paragraph">
      <style:text-properties style:language-asian="en" style:country-asian="US"/>
    </style:style>
    <style:style style:name="T124" style:parent-style-name="DefaultParagraphFont" style:family="text">
      <style:text-properties style:language-asian="en" style:country-asian="US"/>
    </style:style>
    <style:style style:name="P125" style:parent-style-name="Normal" style:family="paragraph">
      <style:text-properties style:language-asian="en" style:country-asian="US"/>
    </style:style>
    <style:style style:name="P126" style:parent-style-name="Normal" style:family="paragraph">
      <style:text-properties style:language-asian="en" style:country-asian="US"/>
    </style:style>
    <style:style style:name="P127" style:parent-style-name="Normal" style:family="paragraph">
      <style:text-properties fo:font-weight="bold" style:font-weight-asian="bold" style:font-weight-complex="bold" style:language-asian="en" style:country-asian="US"/>
    </style:style>
    <style:style style:name="T128" style:parent-style-name="DefaultParagraphFont" style:family="text">
      <style:text-properties style:language-asian="en" style:country-asian="US"/>
    </style:style>
    <style:style style:name="T129" style:parent-style-name="DefaultParagraphFont" style:family="text">
      <style:text-properties fo:font-weight="bold" style:font-weight-asian="bold" style:font-weight-complex="bold" style:language-asian="en" style:country-asian="US"/>
    </style:style>
    <style:style style:name="T130" style:parent-style-name="DefaultParagraphFont" style:family="text">
      <style:text-properties style:language-asian="en" style:country-asian="US"/>
    </style:style>
    <style:style style:name="P131" style:parent-style-name="ListParagraph" style:family="paragraph"/>
    <style:style style:name="T132" style:parent-style-name="DefaultParagraphFont" style:family="text">
      <style:text-properties style:language-asian="en" style:country-asian="US"/>
    </style:style>
    <style:style style:name="T133" style:parent-style-name="DefaultParagraphFont" style:family="text">
      <style:text-properties style:font-name="Cambria Math" style:font-name-complex="Cambria Math" style:language-asian="en" style:country-asian="US"/>
    </style:style>
    <style:style style:name="T134" style:parent-style-name="DefaultParagraphFont" style:family="text">
      <style:text-properties style:language-asian="en" style:country-asian="US"/>
    </style:style>
    <style:style style:name="P135" style:parent-style-name="ListParagraph" style:family="paragraph">
      <style:text-properties style:language-asian="en" style:country-asian="US"/>
    </style:style>
    <style:style style:name="P136" style:parent-style-name="ListParagraph" style:family="paragraph">
      <style:text-properties style:language-asian="en" style:country-asian="US"/>
    </style:style>
    <style:style style:name="P137" style:parent-style-name="ListParagraph" style:family="paragraph">
      <style:text-properties style:language-asian="en" style:country-asian="US"/>
    </style:style>
    <style:style style:name="P138" style:parent-style-name="ListParagraph" style:family="paragraph">
      <style:text-properties style:language-asian="en" style:country-asian="US"/>
    </style:style>
    <style:style style:name="P139" style:parent-style-name="ListParagraph" style:family="paragraph"/>
    <style:style style:name="T140" style:parent-style-name="DefaultParagraphFont" style:family="text">
      <style:text-properties style:language-asian="en" style:country-asian="US"/>
    </style:style>
    <style:style style:name="T141" style:parent-style-name="DefaultParagraphFont" style:family="text">
      <style:text-properties style:font-name="Cambria Math" style:font-name-complex="Cambria Math" style:language-asian="en" style:country-asian="US"/>
    </style:style>
    <style:style style:name="T142" style:parent-style-name="DefaultParagraphFont" style:family="text">
      <style:text-properties style:language-asian="en" style:country-asian="US"/>
    </style:style>
    <style:style style:name="P143" style:parent-style-name="ListParagraph" style:family="paragraph"/>
    <style:style style:name="T144" style:parent-style-name="DefaultParagraphFont" style:family="text">
      <style:text-properties style:language-asian="en" style:country-asian="US"/>
    </style:style>
    <style:style style:name="T145" style:parent-style-name="DefaultParagraphFont" style:family="text">
      <style:text-properties style:font-name="Cambria Math" style:font-name-complex="Cambria Math" style:language-asian="en" style:country-asian="US"/>
    </style:style>
    <style:style style:name="T146" style:parent-style-name="DefaultParagraphFont" style:family="text">
      <style:text-properties style:language-asian="en" style:country-asian="US"/>
    </style:style>
    <style:style style:name="P147" style:parent-style-name="ListParagraph" style:family="paragraph"/>
    <style:style style:name="T148" style:parent-style-name="DefaultParagraphFont" style:family="text">
      <style:text-properties style:language-asian="en" style:country-asian="US"/>
    </style:style>
    <style:style style:name="T149" style:parent-style-name="DefaultParagraphFont" style:family="text">
      <style:text-properties style:font-name="Cambria Math" style:font-name-complex="Cambria Math" style:language-asian="en" style:country-asian="US"/>
    </style:style>
    <style:style style:name="T150" style:parent-style-name="DefaultParagraphFont" style:family="text">
      <style:text-properties style:language-asian="en" style:country-asian="US"/>
    </style:style>
    <style:style style:name="P151" style:parent-style-name="ListParagraph" style:family="paragraph"/>
    <style:style style:name="T152" style:parent-style-name="DefaultParagraphFont" style:family="text">
      <style:text-properties style:language-asian="en" style:country-asian="US"/>
    </style:style>
    <style:style style:name="T153" style:parent-style-name="DefaultParagraphFont" style:family="text">
      <style:text-properties style:font-name="Cambria Math" style:font-name-complex="Cambria Math" style:language-asian="en" style:country-asian="US"/>
    </style:style>
    <style:style style:name="T154" style:parent-style-name="DefaultParagraphFont" style:family="text">
      <style:text-properties style:language-asian="en" style:country-asian="US"/>
    </style:style>
    <style:style style:name="P155" style:parent-style-name="Normal" style:family="paragraph">
      <style:text-properties style:language-asian="en" style:country-asian="US"/>
    </style:style>
    <style:style style:name="P156" style:parent-style-name="ListParagraph" style:family="paragraph">
      <style:text-properties style:language-asian="en" style:country-asian="US"/>
    </style:style>
    <style:style style:name="P157" style:parent-style-name="ListParagraph" style:family="paragraph">
      <style:text-properties style:language-asian="en" style:country-asian="US"/>
    </style:style>
    <style:style style:name="P158" style:parent-style-name="ListParagraph" style:family="paragraph">
      <style:text-properties style:language-asian="en" style:country-asian="US"/>
    </style:style>
    <style:style style:name="P159" style:parent-style-name="ListParagraph" style:family="paragraph"/>
    <style:style style:name="T160" style:parent-style-name="DefaultParagraphFont" style:family="text">
      <style:text-properties style:language-asian="en" style:country-asian="US"/>
    </style:style>
    <style:style style:name="T161" style:parent-style-name="DefaultParagraphFont" style:family="text">
      <style:text-properties style:font-name="Cambria Math" style:font-name-complex="Cambria Math" style:language-asian="en" style:country-asian="US"/>
    </style:style>
    <style:style style:name="T162" style:parent-style-name="DefaultParagraphFont" style:family="text">
      <style:text-properties style:language-asian="en" style:country-asian="US"/>
    </style:style>
    <style:style style:name="T163" style:parent-style-name="DefaultParagraphFont" style:family="text">
      <style:text-properties style:font-name="Cambria Math" style:font-name-complex="Cambria Math" style:language-asian="en" style:country-asian="US"/>
    </style:style>
    <style:style style:name="T164" style:parent-style-name="DefaultParagraphFont" style:family="text">
      <style:text-properties style:language-asian="en" style:country-asian="US"/>
    </style:style>
    <style:style style:name="P165" style:parent-style-name="ListParagraph" style:family="paragraph"/>
    <style:style style:name="T166" style:parent-style-name="DefaultParagraphFont" style:family="text">
      <style:text-properties style:language-asian="en" style:country-asian="US"/>
    </style:style>
    <style:style style:name="T167" style:parent-style-name="DefaultParagraphFont" style:family="text">
      <style:text-properties style:font-name="Cambria Math" style:font-name-complex="Cambria Math" style:language-asian="en" style:country-asian="US"/>
    </style:style>
    <style:style style:name="T168" style:parent-style-name="DefaultParagraphFont" style:family="text">
      <style:text-properties style:language-asian="en" style:country-asian="US"/>
    </style:style>
    <style:style style:name="T169" style:parent-style-name="DefaultParagraphFont" style:family="text">
      <style:text-properties style:font-name="Cambria Math" style:font-name-complex="Cambria Math" style:language-asian="en" style:country-asian="US"/>
    </style:style>
    <style:style style:name="T170" style:parent-style-name="DefaultParagraphFont" style:family="text">
      <style:text-properties style:language-asian="en" style:country-asian="US"/>
    </style:style>
    <style:style style:name="P171" style:parent-style-name="ListParagraph" style:family="paragraph"/>
    <style:style style:name="T172" style:parent-style-name="DefaultParagraphFont" style:family="text">
      <style:text-properties style:language-asian="en" style:country-asian="US"/>
    </style:style>
    <style:style style:name="P173" style:parent-style-name="ListParagraph" style:family="paragraph">
      <style:text-properties style:language-asian="en" style:country-asian="US"/>
    </style:style>
    <style:style style:name="P174" style:parent-style-name="ListParagraph" style:family="paragraph">
      <style:text-properties style:language-asian="en" style:country-asian="US"/>
    </style:style>
    <style:style style:name="P175" style:parent-style-name="ListParagraph" style:family="paragraph">
      <style:text-properties style:language-asian="en" style:country-asian="US"/>
    </style:style>
    <style:style style:name="P176" style:parent-style-name="Normal" style:family="paragraph">
      <style:text-properties style:language-asian="en" style:country-asian="US"/>
    </style:style>
    <style:style style:name="P177" style:parent-style-name="Normal" style:family="paragraph">
      <style:text-properties fo:font-weight="bold" style:font-weight-asian="bold" style:font-weight-complex="bold"/>
    </style:style>
    <style:style style:name="P178" style:parent-style-name="ListParagraph" style:family="paragraph">
      <style:text-properties style:language-asian="en" style:country-asian="US"/>
    </style:style>
    <style:style style:name="P179" style:parent-style-name="ListParagraph" style:family="paragraph"/>
    <style:style style:name="T180" style:parent-style-name="DefaultParagraphFont" style:family="text">
      <style:text-properties style:language-asian="en" style:country-asian="US"/>
    </style:style>
    <style:style style:name="T181" style:parent-style-name="DefaultParagraphFont" style:family="text">
      <style:text-properties style:font-name="Cambria Math" style:font-name-complex="Cambria Math" style:language-asian="en" style:country-asian="US"/>
    </style:style>
    <style:style style:name="T182" style:parent-style-name="DefaultParagraphFont" style:family="text">
      <style:text-properties style:language-asian="en" style:country-asian="US"/>
    </style:style>
    <style:style style:name="P183" style:parent-style-name="ListParagraph" style:family="paragraph">
      <style:text-properties style:language-asian="en" style:country-asian="US"/>
    </style:style>
    <style:style style:name="P184" style:parent-style-name="ListParagraph" style:family="paragraph"/>
    <style:style style:name="T185" style:parent-style-name="DefaultParagraphFont" style:family="text">
      <style:text-properties style:language-asian="en" style:country-asian="US"/>
    </style:style>
    <style:style style:name="T186" style:parent-style-name="DefaultParagraphFont" style:family="text">
      <style:text-properties style:font-name="Cambria Math" style:font-name-complex="Cambria Math" style:language-asian="en" style:country-asian="US"/>
    </style:style>
    <style:style style:name="T187" style:parent-style-name="DefaultParagraphFont" style:family="text">
      <style:text-properties style:language-asian="en" style:country-asian="US"/>
    </style:style>
    <style:style style:name="P188" style:parent-style-name="ListParagraph" style:family="paragraph"/>
    <style:style style:name="T189" style:parent-style-name="DefaultParagraphFont" style:family="text">
      <style:text-properties style:language-asian="en" style:country-asian="US"/>
    </style:style>
    <style:style style:name="T190" style:parent-style-name="DefaultParagraphFont" style:family="text">
      <style:text-properties style:font-name="Cambria Math" style:font-name-complex="Cambria Math" style:language-asian="en" style:country-asian="US"/>
    </style:style>
    <style:style style:name="T191" style:parent-style-name="DefaultParagraphFont" style:family="text">
      <style:text-properties style:language-asian="en" style:country-asian="US"/>
    </style:style>
    <style:style style:name="P192" style:parent-style-name="ListParagraph" style:family="paragraph">
      <style:text-properties style:language-asian="en" style:country-asian="US"/>
    </style:style>
    <style:style style:name="P193" style:parent-style-name="ListParagraph" style:family="paragraph"/>
    <style:style style:name="T194" style:parent-style-name="DefaultParagraphFont" style:family="text">
      <style:text-properties style:language-asian="en" style:country-asian="US"/>
    </style:style>
    <style:style style:name="T195" style:parent-style-name="DefaultParagraphFont" style:family="text">
      <style:text-properties style:font-name="Cambria Math" style:font-name-complex="Cambria Math" style:language-asian="en" style:country-asian="US"/>
    </style:style>
    <style:style style:name="T196" style:parent-style-name="DefaultParagraphFont" style:family="text">
      <style:text-properties style:language-asian="en" style:country-asian="US"/>
    </style:style>
    <style:style style:name="P197" style:parent-style-name="ListParagraph" style:family="paragraph"/>
    <style:style style:name="T198" style:parent-style-name="DefaultParagraphFont" style:family="text">
      <style:text-properties style:language-asian="en" style:country-asian="US"/>
    </style:style>
    <style:style style:name="T199" style:parent-style-name="DefaultParagraphFont" style:family="text">
      <style:text-properties style:font-name="Cambria Math" style:font-name-complex="Cambria Math" style:language-asian="en" style:country-asian="US"/>
    </style:style>
    <style:style style:name="T200" style:parent-style-name="DefaultParagraphFont" style:family="text">
      <style:text-properties style:language-asian="en" style:country-asian="US"/>
    </style:style>
    <style:style style:name="T201" style:parent-style-name="DefaultParagraphFont" style:family="text">
      <style:text-properties style:font-name="Cambria Math" style:font-name-complex="Cambria Math" style:language-asian="en" style:country-asian="US"/>
    </style:style>
    <style:style style:name="T202" style:parent-style-name="DefaultParagraphFont" style:family="text">
      <style:text-properties style:language-asian="en" style:country-asian="US"/>
    </style:style>
    <style:style style:name="P203" style:parent-style-name="ListParagraph" style:family="paragraph"/>
    <style:style style:name="T204" style:parent-style-name="DefaultParagraphFont" style:family="text">
      <style:text-properties style:language-asian="en" style:country-asian="US"/>
    </style:style>
    <style:style style:name="T205" style:parent-style-name="DefaultParagraphFont" style:family="text">
      <style:text-properties style:font-name="Cambria Math" style:font-name-complex="Cambria Math" style:language-asian="en" style:country-asian="US"/>
    </style:style>
    <style:style style:name="T206" style:parent-style-name="DefaultParagraphFont" style:family="text">
      <style:text-properties style:language-asian="en" style:country-asian="US"/>
    </style:style>
    <style:style style:name="T207" style:parent-style-name="DefaultParagraphFont" style:family="text">
      <style:text-properties style:font-name="Cambria Math" style:font-name-complex="Cambria Math"/>
    </style:style>
    <style:style style:name="P208" style:parent-style-name="ListParagraph" style:family="paragraph"/>
    <style:style style:name="T209" style:parent-style-name="DefaultParagraphFont" style:family="text">
      <style:text-properties style:language-asian="en" style:country-asian="US"/>
    </style:style>
    <style:style style:name="T210" style:parent-style-name="DefaultParagraphFont" style:family="text">
      <style:text-properties style:font-name="Cambria Math" style:font-name-complex="Cambria Math" style:language-asian="en" style:country-asian="US"/>
    </style:style>
    <style:style style:name="T211" style:parent-style-name="DefaultParagraphFont" style:family="text">
      <style:text-properties style:language-asian="en" style:country-asian="US"/>
    </style:style>
    <style:style style:name="P212" style:parent-style-name="ListParagraph" style:family="paragraph">
      <style:text-properties style:language-asian="en" style:country-asian="US"/>
    </style:style>
    <style:style style:name="P213" style:parent-style-name="ListParagraph" style:family="paragraph">
      <style:text-properties style:language-asian="en" style:country-asian="US"/>
    </style:style>
    <style:style style:name="P214" style:parent-style-name="ListParagraph" style:family="paragraph"/>
    <style:style style:name="T215" style:parent-style-name="DefaultParagraphFont" style:family="text">
      <style:text-properties style:language-asian="en" style:country-asian="US"/>
    </style:style>
    <style:style style:name="T216" style:parent-style-name="DefaultParagraphFont" style:family="text">
      <style:text-properties style:font-name="Cambria Math" style:font-name-complex="Cambria Math" style:language-asian="en" style:country-asian="US"/>
    </style:style>
    <style:style style:name="T217" style:parent-style-name="DefaultParagraphFont" style:family="text">
      <style:text-properties style:language-asian="en" style:country-asian="US"/>
    </style:style>
    <style:style style:name="P218" style:parent-style-name="ListParagraph" style:family="paragraph">
      <style:text-properties style:language-asian="en" style:country-asian="US"/>
    </style:style>
    <style:style style:name="P219" style:parent-style-name="Normal" style:family="paragraph">
      <style:text-properties style:language-asian="en" style:country-asian="US"/>
    </style:style>
    <style:style style:name="P220" style:parent-style-name="Normal" style:family="paragraph">
      <style:text-properties style:language-asian="en" style:country-asian="US"/>
    </style:style>
    <style:style style:name="P221" style:parent-style-name="Normal" style:family="paragraph">
      <style:text-properties fo:font-weight="bold" style:font-weight-asian="bold" style:font-weight-complex="bold" style:language-asian="en" style:country-asian="US"/>
    </style:style>
    <style:style style:name="P222" style:parent-style-name="Normal" style:family="paragraph">
      <style:text-properties style:language-asian="en" style:country-asian="US"/>
    </style:style>
    <style:style style:name="P223" style:parent-style-name="ListParagraph" style:family="paragraph">
      <style:text-properties style:language-asian="en" style:country-asian="US"/>
    </style:style>
    <style:style style:name="P224" style:parent-style-name="ListParagraph" style:family="paragraph"/>
    <style:style style:name="T225" style:parent-style-name="DefaultParagraphFont" style:family="text">
      <style:text-properties style:language-asian="en" style:country-asian="US"/>
    </style:style>
    <style:style style:name="T226" style:parent-style-name="DefaultParagraphFont" style:family="text">
      <style:text-properties style:font-name="Cambria Math" style:font-name-complex="Cambria Math" style:language-asian="en" style:country-asian="US"/>
    </style:style>
    <style:style style:name="T227" style:parent-style-name="DefaultParagraphFont" style:family="text">
      <style:text-properties style:language-asian="en" style:country-asian="US"/>
    </style:style>
    <style:style style:name="P228" style:parent-style-name="ListParagraph" style:family="paragraph">
      <style:text-properties style:language-asian="en" style:country-asian="US"/>
    </style:style>
    <style:style style:name="P229" style:parent-style-name="ListParagraph" style:family="paragraph"/>
    <style:style style:name="T230" style:parent-style-name="DefaultParagraphFont" style:family="text">
      <style:text-properties style:language-asian="en" style:country-asian="US"/>
    </style:style>
    <style:style style:name="T231" style:parent-style-name="DefaultParagraphFont" style:family="text">
      <style:text-properties style:font-name="Cambria Math" style:font-name-complex="Cambria Math" style:language-asian="en" style:country-asian="US"/>
    </style:style>
    <style:style style:name="T232" style:parent-style-name="DefaultParagraphFont" style:family="text">
      <style:text-properties style:language-asian="en" style:country-asian="US"/>
    </style:style>
    <style:style style:name="T233" style:parent-style-name="DefaultParagraphFont" style:family="text">
      <style:text-properties style:font-name="Cambria Math" style:font-name-complex="Cambria Math" style:language-asian="en" style:country-asian="US"/>
    </style:style>
    <style:style style:name="T234" style:parent-style-name="DefaultParagraphFont" style:family="text">
      <style:text-properties style:language-asian="en" style:country-asian="US"/>
    </style:style>
    <style:style style:name="T235" style:parent-style-name="DefaultParagraphFont" style:family="text">
      <style:text-properties style:language-asian="en" style:country-asian="US"/>
    </style:style>
    <style:style style:name="T236" style:parent-style-name="DefaultParagraphFont" style:family="text">
      <style:text-properties style:font-name="Cambria Math" style:font-name-complex="Cambria Math" style:language-asian="en" style:country-asian="US"/>
    </style:style>
    <style:style style:name="T237" style:parent-style-name="DefaultParagraphFont" style:family="text">
      <style:text-properties style:language-asian="en" style:country-asian="US"/>
    </style:style>
    <style:style style:name="P238" style:parent-style-name="ListParagraph" style:family="paragraph">
      <style:text-properties style:language-asian="en" style:country-asian="US"/>
    </style:style>
    <style:style style:name="P239" style:parent-style-name="ListParagraph" style:family="paragraph">
      <style:text-properties style:language-asian="en" style:country-asian="US"/>
    </style:style>
    <style:style style:name="P240" style:parent-style-name="ListParagraph" style:family="paragraph">
      <style:text-properties style:language-asian="en" style:country-asian="US"/>
    </style:style>
    <style:style style:name="P241" style:parent-style-name="ListParagraph" style:family="paragraph">
      <style:text-properties style:language-asian="en" style:country-asian="US"/>
    </style:style>
    <style:style style:name="P242" style:parent-style-name="ListParagraph" style:family="paragraph">
      <style:text-properties style:language-asian="en" style:country-asian="US"/>
    </style:style>
    <style:style style:name="P243" style:parent-style-name="ListParagraph" style:family="paragraph"/>
    <style:style style:name="T244" style:parent-style-name="DefaultParagraphFont" style:family="text">
      <style:text-properties style:language-asian="en" style:country-asian="US"/>
    </style:style>
    <style:style style:name="T245" style:parent-style-name="DefaultParagraphFont" style:family="text">
      <style:text-properties style:font-name="Cambria Math" style:font-name-complex="Cambria Math" style:language-asian="en" style:country-asian="US"/>
    </style:style>
    <style:style style:name="T246" style:parent-style-name="DefaultParagraphFont" style:family="text">
      <style:text-properties style:language-asian="en" style:country-asian="US"/>
    </style:style>
    <style:style style:name="P247" style:parent-style-name="ListParagraph" style:family="paragraph"/>
    <style:style style:name="T248" style:parent-style-name="DefaultParagraphFont" style:family="text">
      <style:text-properties style:language-asian="en" style:country-asian="US"/>
    </style:style>
    <style:style style:name="T249" style:parent-style-name="DefaultParagraphFont" style:family="text">
      <style:text-properties style:font-name="Cambria Math" style:font-name-complex="Cambria Math" style:language-asian="en" style:country-asian="US"/>
    </style:style>
    <style:style style:name="T250" style:parent-style-name="DefaultParagraphFont" style:family="text">
      <style:text-properties style:language-asian="en" style:country-asian="US"/>
    </style:style>
    <style:style style:name="T251" style:parent-style-name="DefaultParagraphFont" style:family="text">
      <style:text-properties style:font-name="Cambria Math" style:font-name-complex="Cambria Math" style:language-asian="en" style:country-asian="US"/>
    </style:style>
    <style:style style:name="T252" style:parent-style-name="DefaultParagraphFont" style:family="text">
      <style:text-properties style:language-asian="en" style:country-asian="US"/>
    </style:style>
    <style:style style:name="T253" style:parent-style-name="DefaultParagraphFont" style:family="text">
      <style:text-properties style:font-name="Cambria Math" style:font-name-complex="Cambria Math" style:language-asian="en" style:country-asian="US"/>
    </style:style>
    <style:style style:name="T254" style:parent-style-name="DefaultParagraphFont" style:family="text">
      <style:text-properties style:language-asian="en" style:country-asian="US"/>
    </style:style>
    <style:style style:name="P255" style:parent-style-name="ListParagraph" style:family="paragraph"/>
    <style:style style:name="T256" style:parent-style-name="DefaultParagraphFont" style:family="text">
      <style:text-properties style:language-asian="en" style:country-asian="US"/>
    </style:style>
    <style:style style:name="T257" style:parent-style-name="DefaultParagraphFont" style:family="text">
      <style:text-properties style:font-name="Cambria Math" style:font-name-complex="Cambria Math" style:language-asian="en" style:country-asian="US"/>
    </style:style>
    <style:style style:name="T258" style:parent-style-name="DefaultParagraphFont" style:family="text">
      <style:text-properties style:language-asian="en" style:country-asian="US"/>
    </style:style>
    <style:style style:name="T259" style:parent-style-name="DefaultParagraphFont" style:family="text">
      <style:text-properties style:font-name="Cambria Math" style:font-name-complex="Cambria Math" style:language-asian="en" style:country-asian="US"/>
    </style:style>
    <style:style style:name="T260" style:parent-style-name="DefaultParagraphFont" style:family="text">
      <style:text-properties style:language-asian="en" style:country-asian="US"/>
    </style:style>
    <style:style style:name="P261" style:parent-style-name="Normal" style:family="paragraph">
      <style:text-properties style:language-asian="en" style:country-asian="US"/>
    </style:style>
    <style:style style:name="P262" style:parent-style-name="Normal" style:family="paragraph">
      <style:text-properties style:language-asian="en" style:country-asian="US"/>
    </style:style>
    <style:style style:name="P263" style:parent-style-name="Normal" style:family="paragraph">
      <style:text-properties style:language-asian="en" style:country-asian="US"/>
    </style:style>
    <style:style style:name="P264" style:parent-style-name="ListParagraph" style:family="paragraph">
      <style:text-properties style:language-asian="en" style:country-asian="US"/>
    </style:style>
    <style:style style:name="P265" style:parent-style-name="ListParagraph" style:family="paragraph">
      <style:text-properties style:language-asian="en" style:country-asian="US"/>
    </style:style>
    <style:style style:name="P266" style:parent-style-name="ListParagraph" style:family="paragraph">
      <style:text-properties style:language-asian="en" style:country-asian="US"/>
    </style:style>
    <style:style style:name="P267" style:parent-style-name="ListParagraph" style:family="paragraph"/>
    <style:style style:name="T268" style:parent-style-name="DefaultParagraphFont" style:family="text">
      <style:text-properties style:language-asian="en" style:country-asian="US"/>
    </style:style>
    <style:style style:name="T269" style:parent-style-name="DefaultParagraphFont" style:family="text">
      <style:text-properties style:font-name="Cambria Math" style:font-name-complex="Cambria Math" style:language-asian="en" style:country-asian="US"/>
    </style:style>
    <style:style style:name="T270" style:parent-style-name="DefaultParagraphFont" style:family="text">
      <style:text-properties style:language-asian="en" style:country-asian="US"/>
    </style:style>
    <style:style style:name="T271" style:parent-style-name="DefaultParagraphFont" style:family="text">
      <style:text-properties style:font-name="Cambria Math" style:font-name-complex="Cambria Math" style:language-asian="en" style:country-asian="US"/>
    </style:style>
    <style:style style:name="T272" style:parent-style-name="DefaultParagraphFont" style:family="text">
      <style:text-properties style:language-asian="en" style:country-asian="US"/>
    </style:style>
    <style:style style:name="P273" style:parent-style-name="ListParagraph" style:family="paragraph">
      <style:text-properties style:language-asian="en" style:country-asian="US"/>
    </style:style>
    <style:style style:name="P274" style:parent-style-name="ListParagraph" style:family="paragraph">
      <style:text-properties style:language-asian="en" style:country-asian="US"/>
    </style:style>
    <style:style style:name="P275" style:parent-style-name="Normal" style:family="paragraph">
      <style:text-properties style:language-asian="en" style:country-asian="US"/>
    </style:style>
    <style:style style:name="P276" style:parent-style-name="ListParagraph" style:family="paragraph">
      <style:text-properties style:language-asian="en" style:country-asian="US"/>
    </style:style>
    <style:style style:name="P277" style:parent-style-name="ListParagraph" style:family="paragraph">
      <style:text-properties style:language-asian="en" style:country-asian="US"/>
    </style:style>
    <style:style style:name="P278" style:parent-style-name="ListParagraph" style:family="paragraph">
      <style:text-properties style:language-asian="en" style:country-asian="US"/>
    </style:style>
    <style:style style:name="P279" style:parent-style-name="ListParagraph" style:family="paragraph">
      <style:text-properties style:language-asian="en" style:country-asian="US"/>
    </style:style>
    <style:style style:name="P280" style:parent-style-name="ListParagraph" style:family="paragraph">
      <style:text-properties style:language-asian="en" style:country-asian="US"/>
    </style:style>
    <style:style style:name="P281" style:parent-style-name="ListParagraph" style:family="paragraph">
      <style:text-properties style:language-asian="en" style:country-asian="US"/>
    </style:style>
    <style:style style:name="P282" style:parent-style-name="Normal" style:family="paragraph">
      <style:text-properties style:language-asian="en" style:country-asian="US"/>
    </style:style>
    <style:style style:name="P283" style:parent-style-name="Normal" style:family="paragraph">
      <style:text-properties style:language-asian="en" style:country-asian="US"/>
    </style:style>
    <style:style style:name="P284" style:parent-style-name="ListParagraph" style:family="paragraph">
      <style:text-properties style:language-asian="en" style:country-asian="US"/>
    </style:style>
    <style:style style:name="P285" style:parent-style-name="ListParagraph" style:family="paragraph">
      <style:text-properties style:language-asian="en" style:country-asian="US"/>
    </style:style>
    <style:style style:name="P286" style:parent-style-name="ListParagraph" style:family="paragraph">
      <style:text-properties style:language-asian="en" style:country-asian="US"/>
    </style:style>
    <style:style style:name="P287" style:parent-style-name="Normal" style:family="paragraph">
      <style:text-properties style:language-asian="en" style:country-asian="US"/>
    </style:style>
    <style:style style:name="P288" style:parent-style-name="ListParagraph" style:family="paragraph">
      <style:text-properties style:language-asian="en" style:country-asian="US"/>
    </style:style>
    <style:style style:name="P289" style:parent-style-name="ListParagraph" style:family="paragraph">
      <style:text-properties style:language-asian="en" style:country-asian="US"/>
    </style:style>
    <style:style style:name="P290" style:parent-style-name="ListParagraph" style:family="paragraph">
      <style:text-properties style:language-asian="en" style:country-asian="US"/>
    </style:style>
    <style:style style:name="P291" style:parent-style-name="ListParagraph" style:family="paragraph">
      <style:text-properties style:language-asian="en" style:country-asian="US"/>
    </style:style>
    <style:style style:name="P292" style:parent-style-name="ListParagraph" style:family="paragraph">
      <style:text-properties style:language-asian="en" style:country-asian="US"/>
    </style:style>
    <style:style style:name="P293" style:parent-style-name="ListParagraph" style:family="paragraph">
      <style:text-properties style:language-asian="en" style:country-asian="US"/>
    </style:style>
    <style:style style:name="P294" style:parent-style-name="ListParagraph" style:family="paragraph">
      <style:text-properties style:language-asian="en" style:country-asian="US"/>
    </style:style>
    <style:style style:name="P295" style:parent-style-name="ListParagraph" style:family="paragraph">
      <style:text-properties style:language-asian="en" style:country-asian="US"/>
    </style:style>
    <style:style style:name="P296" style:parent-style-name="ListParagraph" style:family="paragraph">
      <style:text-properties style:language-asian="en" style:country-asian="US"/>
    </style:style>
    <style:style style:name="T297" style:parent-style-name="DefaultParagraphFont" style:family="text">
      <style:text-properties style:language-asian="en" style:country-asian="US"/>
    </style:style>
    <style:style style:name="T298" style:parent-style-name="Hyperlink" style:family="text">
      <style:text-properties style:language-asian="en" style:country-asian="US"/>
    </style:style>
    <style:style style:name="T299" style:parent-style-name="DefaultParagraphFont" style:family="text">
      <style:text-properties style:language-asian="en" style:country-asian="US"/>
    </style:style>
    <style:style style:name="P300" style:parent-style-name="Normal" style:family="paragraph">
      <style:text-properties fo:font-weight="bold" style:font-weight-asian="bold" style:font-weight-complex="bold"/>
    </style:style>
    <style:style style:name="P301" style:parent-style-name="ListParagraph" style:family="paragraph">
      <style:text-properties style:language-asian="en" style:country-asian="US"/>
    </style:style>
    <style:style style:name="P302" style:parent-style-name="ListParagraph" style:family="paragraph">
      <style:text-properties style:language-asian="en" style:country-asian="US"/>
    </style:style>
    <style:style style:name="P303" style:parent-style-name="ListParagraph" style:family="paragraph">
      <style:text-properties style:language-asian="en" style:country-asian="US"/>
    </style:style>
    <style:style style:name="P304" style:parent-style-name="ListParagraph" style:family="paragraph"/>
    <style:style style:name="T305" style:parent-style-name="DefaultParagraphFont" style:family="text">
      <style:text-properties style:language-asian="en" style:country-asian="US"/>
    </style:style>
    <style:style style:name="T306" style:parent-style-name="DefaultParagraphFont" style:family="text">
      <style:text-properties style:font-name="Cambria Math" style:font-name-complex="Cambria Math" style:language-asian="en" style:country-asian="US"/>
    </style:style>
    <style:style style:name="T307" style:parent-style-name="DefaultParagraphFont" style:family="text">
      <style:text-properties style:language-asian="en" style:country-asian="US"/>
    </style:style>
    <style:style style:name="P308" style:parent-style-name="ListParagraph" style:family="paragraph">
      <style:text-properties style:language-asian="en" style:country-asian="US"/>
    </style:style>
    <style:style style:name="P309" style:parent-style-name="ListParagraph" style:family="paragraph">
      <style:text-properties style:language-asian="en" style:country-asian="US"/>
    </style:style>
    <style:style style:name="P310" style:parent-style-name="ListParagraph" style:family="paragraph"/>
    <style:style style:name="T311" style:parent-style-name="DefaultParagraphFont" style:family="text">
      <style:text-properties style:language-asian="en" style:country-asian="US"/>
    </style:style>
    <style:style style:name="T312" style:parent-style-name="DefaultParagraphFont" style:family="text">
      <style:text-properties style:font-name="Cambria Math" style:font-name-complex="Cambria Math" style:language-asian="en" style:country-asian="US"/>
    </style:style>
    <style:style style:name="T313" style:parent-style-name="DefaultParagraphFont" style:family="text">
      <style:text-properties style:language-asian="en" style:country-asian="US"/>
    </style:style>
    <style:style style:name="P314" style:parent-style-name="ListParagraph" style:family="paragraph">
      <style:text-properties style:language-asian="en" style:country-asian="US"/>
    </style:style>
    <style:style style:name="P315" style:parent-style-name="ListParagraph" style:family="paragraph"/>
    <style:style style:name="T316" style:parent-style-name="DefaultParagraphFont" style:family="text">
      <style:text-properties style:language-asian="en" style:country-asian="US"/>
    </style:style>
    <style:style style:name="T317" style:parent-style-name="DefaultParagraphFont" style:family="text">
      <style:text-properties style:language-asian="en" style:country-asian="US"/>
    </style:style>
    <style:style style:name="P318" style:parent-style-name="ListParagraph" style:family="paragraph">
      <style:text-properties style:language-asian="en" style:country-asian="US"/>
    </style:style>
    <style:style style:name="P319" style:parent-style-name="ListParagraph" style:family="paragraph"/>
    <style:style style:name="T320" style:parent-style-name="DefaultParagraphFont" style:family="text">
      <style:text-properties style:language-asian="en" style:country-asian="US"/>
    </style:style>
    <style:style style:name="T321" style:parent-style-name="DefaultParagraphFont" style:family="text">
      <style:text-properties style:font-name="Cambria Math" style:font-name-complex="Cambria Math" style:language-asian="en" style:country-asian="US"/>
    </style:style>
    <style:style style:name="T322" style:parent-style-name="DefaultParagraphFont" style:family="text">
      <style:text-properties style:language-asian="en" style:country-asian="US"/>
    </style:style>
    <style:style style:name="P323" style:parent-style-name="ListParagraph" style:family="paragraph"/>
    <style:style style:name="T324" style:parent-style-name="DefaultParagraphFont" style:family="text">
      <style:text-properties style:language-asian="en" style:country-asian="US"/>
    </style:style>
    <style:style style:name="T325" style:parent-style-name="DefaultParagraphFont" style:family="text">
      <style:text-properties style:font-name="Cambria Math" style:font-name-complex="Cambria Math" style:language-asian="en" style:country-asian="US"/>
    </style:style>
    <style:style style:name="T326" style:parent-style-name="DefaultParagraphFont" style:family="text">
      <style:text-properties style:language-asian="en" style:country-asian="US"/>
    </style:style>
    <style:style style:name="P327" style:parent-style-name="Normal" style:family="paragraph">
      <style:text-properties style:font-name-asian="Arial" fo:font-weight="bold" style:font-weight-asian="bold" style:font-weight-complex="bold" style:language-asian="en" style:country-asian="US"/>
    </style:style>
    <style:style style:name="T328" style:parent-style-name="DefaultParagraphFont" style:family="text">
      <style:text-properties fo:font-weight="bold" style:font-weight-asian="bold" style:font-weight-complex="bold"/>
    </style:style>
    <style:style style:name="T329" style:parent-style-name="DefaultParagraphFont" style:family="text">
      <style:text-properties fo:font-weight="bold" style:font-weight-asian="bold" style:font-weight-complex="bold"/>
    </style:style>
    <style:style style:name="T330" style:parent-style-name="DefaultParagraphFont" style:family="text">
      <style:text-properties fo:font-weight="bold" style:font-weight-asian="bold" style:font-weight-complex="bold"/>
    </style:style>
    <style:style style:name="T331" style:parent-style-name="DefaultParagraphFont" style:family="text">
      <style:text-properties style:font-name="Cambria Math" style:font-name-complex="Cambria Math"/>
    </style:style>
    <style:style style:name="P332" style:parent-style-name="ListParagraph" style:family="paragraph">
      <style:paragraph-properties fo:margin-bottom="0.1111in"/>
      <style:text-properties fo:hyphenate="true"/>
    </style:style>
    <style:style style:name="P333" style:parent-style-name="ListParagraph" style:family="paragraph">
      <style:paragraph-properties fo:margin-bottom="0.1111in"/>
      <style:text-properties fo:hyphenate="true"/>
    </style:style>
    <style:style style:name="P334" style:parent-style-name="ListParagraph" style:family="paragraph">
      <style:paragraph-properties fo:margin-bottom="0.1111in"/>
      <style:text-properties fo:hyphenate="true"/>
    </style:style>
    <style:style style:name="P335" style:parent-style-name="ListParagraph" style:family="paragraph">
      <style:paragraph-properties fo:margin-bottom="0.1111in"/>
      <style:text-properties fo:hyphenate="true"/>
    </style:style>
    <style:style style:name="P336" style:parent-style-name="ListParagraph" style:family="paragraph">
      <style:paragraph-properties fo:margin-bottom="0.1111in"/>
      <style:text-properties fo:hyphenate="true"/>
    </style:style>
    <style:style style:name="T337" style:parent-style-name="DefaultParagraphFont" style:family="text">
      <style:text-properties fo:font-weight="bold" style:font-weight-asian="bold" style:font-weight-complex="bold"/>
    </style:style>
    <style:style style:name="T338" style:parent-style-name="DefaultParagraphFont" style:family="text">
      <style:text-properties style:font-name="Cambria Math" style:font-name-complex="Cambria Math"/>
    </style:style>
    <style:style style:name="P339" style:parent-style-name="ListParagraph" style:family="paragraph">
      <style:paragraph-properties fo:margin-bottom="0.1111in"/>
      <style:text-properties fo:hyphenate="true"/>
    </style:style>
    <style:style style:name="P340" style:parent-style-name="ListParagraph" style:family="paragraph">
      <style:paragraph-properties fo:margin-bottom="0.1111in"/>
      <style:text-properties fo:hyphenate="true"/>
    </style:style>
    <style:style style:name="P341" style:parent-style-name="ListParagraph" style:family="paragraph">
      <style:paragraph-properties fo:margin-bottom="0.1111in"/>
      <style:text-properties fo:hyphenate="true"/>
    </style:style>
    <style:style style:name="P342" style:parent-style-name="ListParagraph" style:family="paragraph">
      <style:paragraph-properties fo:margin-bottom="0.1111in"/>
      <style:text-properties fo:hyphenate="true"/>
    </style:style>
    <style:style style:name="P343" style:parent-style-name="ListParagraph" style:family="paragraph">
      <style:paragraph-properties fo:margin-bottom="0.1111in"/>
      <style:text-properties fo:hyphenate="true"/>
    </style:style>
    <style:style style:name="P344" style:parent-style-name="ListParagraph" style:family="paragraph">
      <style:paragraph-properties fo:margin-bottom="0.1111in"/>
      <style:text-properties fo:hyphenate="true"/>
    </style:style>
    <style:style style:name="T345" style:parent-style-name="DefaultParagraphFont" style:family="text">
      <style:text-properties fo:font-weight="bold" style:font-weight-asian="bold" style:font-weight-complex="bold"/>
    </style:style>
    <style:style style:name="T346" style:parent-style-name="DefaultParagraphFont" style:family="text">
      <style:text-properties fo:font-weight="bold" style:font-weight-asian="bold" style:font-weight-complex="bold"/>
    </style:style>
    <style:style style:name="P347" style:parent-style-name="ListParagraph" style:family="paragraph">
      <style:paragraph-properties fo:margin-bottom="0.1111in"/>
      <style:text-properties fo:hyphenate="true"/>
    </style:style>
    <style:style style:name="P348" style:parent-style-name="ListParagraph" style:family="paragraph">
      <style:paragraph-properties fo:margin-bottom="0.1111in"/>
      <style:text-properties fo:hyphenate="true"/>
    </style:style>
    <style:style style:name="P349" style:parent-style-name="ListParagraph" style:family="paragraph">
      <style:paragraph-properties fo:margin-bottom="0.1111in"/>
      <style:text-properties fo:hyphenate="true"/>
    </style:style>
    <style:style style:name="P350" style:parent-style-name="ListParagraph" style:family="paragraph">
      <style:paragraph-properties fo:margin-bottom="0.1111in"/>
      <style:text-properties fo:hyphenate="true"/>
    </style:style>
    <style:style style:name="P351" style:parent-style-name="ListParagraph" style:family="paragraph">
      <style:paragraph-properties fo:margin-bottom="0.1111in"/>
      <style:text-properties fo:hyphenate="true"/>
    </style:style>
    <style:style style:name="P352" style:parent-style-name="ListParagraph" style:family="paragraph">
      <style:paragraph-properties fo:margin-bottom="0.1111in"/>
      <style:text-properties fo:hyphenate="true"/>
    </style:style>
    <style:style style:name="P353" style:parent-style-name="ListParagraph" style:family="paragraph">
      <style:paragraph-properties fo:margin-bottom="0.1111in"/>
      <style:text-properties fo:hyphenate="true"/>
    </style:style>
    <style:style style:name="P354" style:parent-style-name="ListParagraph" style:family="paragraph">
      <style:paragraph-properties fo:margin-bottom="0.1111in"/>
      <style:text-properties fo:hyphenate="true"/>
    </style:style>
    <style:style style:name="P355" style:parent-style-name="ListParagraph" style:family="paragraph">
      <style:paragraph-properties fo:margin-bottom="0.1111in"/>
      <style:text-properties fo:hyphenate="true"/>
    </style:style>
    <style:style style:name="P356" style:parent-style-name="ListParagraph" style:family="paragraph">
      <style:paragraph-properties fo:margin-bottom="0.1111in"/>
      <style:text-properties fo:hyphenate="true"/>
    </style:style>
    <style:style style:name="P357" style:parent-style-name="ListParagraph" style:family="paragraph">
      <style:paragraph-properties fo:margin-bottom="0.1111in"/>
      <style:text-properties fo:hyphenate="true"/>
    </style:style>
    <style:style style:name="P358" style:parent-style-name="ListParagraph" style:family="paragraph">
      <style:paragraph-properties fo:margin-bottom="0.1111in"/>
      <style:text-properties fo:hyphenate="true"/>
    </style:style>
    <style:style style:name="P359" style:parent-style-name="ListParagraph" style:family="paragraph">
      <style:paragraph-properties fo:margin-bottom="0.1111in"/>
      <style:text-properties fo:hyphenate="true"/>
    </style:style>
    <style:style style:name="P360" style:parent-style-name="ListParagraph" style:family="paragraph">
      <style:paragraph-properties fo:margin-bottom="0.1111in"/>
      <style:text-properties fo:hyphenate="true"/>
    </style:style>
    <style:style style:name="P361" style:parent-style-name="ListParagraph" style:family="paragraph">
      <style:paragraph-properties fo:margin-bottom="0.1111in"/>
      <style:text-properties fo:hyphenate="true"/>
    </style:style>
    <style:style style:name="P362" style:parent-style-name="ListParagraph" style:family="paragraph">
      <style:paragraph-properties fo:margin-bottom="0.1111in"/>
      <style:text-properties fo:hyphenate="true"/>
    </style:style>
    <style:style style:name="P363" style:parent-style-name="ListParagraph" style:family="paragraph">
      <style:paragraph-properties fo:margin-bottom="0.1111in"/>
      <style:text-properties fo:hyphenate="true"/>
    </style:style>
    <style:style style:name="P364" style:parent-style-name="ListParagraph" style:family="paragraph">
      <style:paragraph-properties fo:margin-bottom="0.1111in"/>
      <style:text-properties fo:hyphenate="true"/>
    </style:style>
    <style:style style:name="P365" style:parent-style-name="ListParagraph" style:family="paragraph">
      <style:paragraph-properties fo:margin-bottom="0.1111in"/>
      <style:text-properties fo:hyphenate="true"/>
    </style:style>
    <style:style style:name="T366" style:parent-style-name="DefaultParagraphFont" style:family="text">
      <style:text-properties style:font-name="Cambria Math" style:font-name-complex="Cambria Math"/>
    </style:style>
    <style:style style:name="T367" style:parent-style-name="DefaultParagraphFont" style:family="text">
      <style:text-properties style:font-name="Cambria Math" style:font-name-complex="Cambria Math"/>
    </style:style>
    <style:style style:name="P368" style:parent-style-name="ListParagraph" style:family="paragraph">
      <style:paragraph-properties fo:margin-bottom="0.1111in"/>
      <style:text-properties fo:hyphenate="true"/>
    </style:style>
    <style:style style:name="T369" style:parent-style-name="DefaultParagraphFont" style:family="text">
      <style:text-properties style:font-name="Cambria Math" style:font-name-complex="Cambria Math"/>
    </style:style>
    <style:style style:name="P370" style:parent-style-name="Normal" style:family="paragraph">
      <style:text-properties fo:font-weight="bold" style:font-weight-asian="bold" style:font-weight-complex="bold"/>
    </style:style>
    <style:style style:name="P371" style:parent-style-name="ListParagraph" style:family="paragraph">
      <style:paragraph-properties fo:margin-bottom="0.1111in"/>
      <style:text-properties fo:hyphenate="true"/>
    </style:style>
    <style:style style:name="P372" style:parent-style-name="ListParagraph" style:family="paragraph">
      <style:paragraph-properties fo:margin-bottom="0.1111in"/>
      <style:text-properties fo:hyphenate="true"/>
    </style:style>
    <style:style style:name="P373" style:parent-style-name="ListParagraph" style:family="paragraph">
      <style:paragraph-properties fo:margin-bottom="0.1111in"/>
      <style:text-properties fo:hyphenate="true"/>
    </style:style>
    <style:style style:name="P374" style:parent-style-name="ListParagraph" style:family="paragraph">
      <style:paragraph-properties fo:margin-bottom="0.1111in"/>
      <style:text-properties fo:hyphenate="true"/>
    </style:style>
    <style:style style:name="T375" style:parent-style-name="DefaultParagraphFont" style:family="text">
      <style:text-properties style:font-name="Cambria Math" style:font-name-complex="Cambria Math"/>
    </style:style>
    <style:style style:name="P376" style:parent-style-name="ListParagraph" style:family="paragraph">
      <style:paragraph-properties fo:margin-bottom="0.1111in"/>
      <style:text-properties fo:hyphenate="true"/>
    </style:style>
    <style:style style:name="P377" style:parent-style-name="ListParagraph" style:family="paragraph">
      <style:paragraph-properties fo:margin-bottom="0.1111in"/>
      <style:text-properties fo:hyphenate="true"/>
    </style:style>
    <style:style style:name="P378" style:parent-style-name="ListParagraph" style:family="paragraph">
      <style:paragraph-properties fo:margin-bottom="0.1111in"/>
      <style:text-properties fo:hyphenate="true"/>
    </style:style>
    <style:style style:name="P379" style:parent-style-name="ListParagraph" style:family="paragraph">
      <style:paragraph-properties fo:margin-bottom="0.1111in"/>
      <style:text-properties fo:hyphenate="true"/>
    </style:style>
    <style:style style:name="P380" style:parent-style-name="ListParagraph" style:family="paragraph">
      <style:paragraph-properties fo:margin-bottom="0.1111in"/>
      <style:text-properties fo:hyphenate="true"/>
    </style:style>
    <style:style style:name="P381" style:parent-style-name="ListParagraph" style:family="paragraph">
      <style:paragraph-properties fo:margin-bottom="0.1111in"/>
      <style:text-properties fo:hyphenate="true"/>
    </style:style>
    <style:style style:name="P382" style:parent-style-name="ListParagraph" style:family="paragraph">
      <style:paragraph-properties fo:margin-bottom="0.1111in"/>
      <style:text-properties fo:hyphenate="true"/>
    </style:style>
    <style:style style:name="P383" style:parent-style-name="ListParagraph" style:family="paragraph">
      <style:paragraph-properties fo:margin-bottom="0.1111in"/>
      <style:text-properties fo:hyphenate="true"/>
    </style:style>
    <style:style style:name="P384" style:parent-style-name="ListParagraph" style:family="paragraph">
      <style:paragraph-properties fo:margin-bottom="0.1111in"/>
      <style:text-properties fo:hyphenate="true"/>
    </style:style>
    <style:style style:name="P385" style:parent-style-name="ListParagraph" style:family="paragraph">
      <style:paragraph-properties fo:margin-bottom="0.1111in"/>
      <style:text-properties fo:hyphenate="true"/>
    </style:style>
    <style:style style:name="P386" style:parent-style-name="ListParagraph" style:family="paragraph">
      <style:paragraph-properties fo:margin-bottom="0.1111in"/>
      <style:text-properties fo:hyphenate="true"/>
    </style:style>
    <style:style style:name="P387" style:parent-style-name="ListParagraph" style:family="paragraph">
      <style:paragraph-properties fo:margin-bottom="0.1111in"/>
      <style:text-properties fo:hyphenate="true"/>
    </style:style>
    <style:style style:name="P388" style:parent-style-name="ListParagraph" style:family="paragraph">
      <style:paragraph-properties fo:margin-bottom="0.1111in"/>
      <style:text-properties fo:hyphenate="true"/>
    </style:style>
    <style:style style:name="T389" style:parent-style-name="DefaultParagraphFont" style:family="text">
      <style:text-properties style:font-name="Cambria Math" style:font-name-complex="Cambria Math"/>
    </style:style>
    <style:style style:name="P390" style:parent-style-name="ListParagraph" style:family="paragraph">
      <style:paragraph-properties fo:margin-bottom="0.1111in"/>
      <style:text-properties fo:hyphenate="true"/>
    </style:style>
    <style:style style:name="P391" style:parent-style-name="ListParagraph" style:family="paragraph">
      <style:paragraph-properties fo:margin-bottom="0.1111in"/>
    </style:style>
    <style:style style:name="P392" style:parent-style-name="Normal" style:family="paragraph">
      <style:paragraph-properties fo:margin-bottom="0.1111in"/>
      <style:text-properties fo:hyphenate="true"/>
    </style:style>
    <style:style style:name="T393" style:parent-style-name="DefaultParagraphFont" style:family="text">
      <style:text-properties fo:font-weight="bold" style:font-weight-asian="bold" style:font-weight-complex="bold" fo:background-color="#FFFF00" style:language-asian="en" style:country-asian="US"/>
    </style:style>
    <style:style style:name="T394" style:parent-style-name="DefaultParagraphFont" style:family="text">
      <style:text-properties fo:font-weight="bold" style:font-weight-asian="bold" style:font-weight-complex="bold"/>
    </style:style>
    <style:style style:name="P395" style:parent-style-name="ListParagraph" style:family="paragraph">
      <style:paragraph-properties fo:margin-bottom="0.1111in"/>
      <style:text-properties fo:hyphenate="true"/>
    </style:style>
    <style:style style:name="P396" style:parent-style-name="ListParagraph" style:family="paragraph">
      <style:paragraph-properties fo:margin-bottom="0.1111in"/>
      <style:text-properties fo:hyphenate="true"/>
    </style:style>
    <style:style style:name="T397" style:parent-style-name="DefaultParagraphFont" style:family="text">
      <style:text-properties fo:font-weight="bold" style:font-weight-asian="bold" style:font-weight-complex="bold"/>
    </style:style>
    <style:style style:name="P398" style:parent-style-name="ListParagraph" style:family="paragraph">
      <style:paragraph-properties fo:margin-bottom="0.1111in"/>
      <style:text-properties fo:hyphenate="true"/>
    </style:style>
    <style:style style:name="P399" style:parent-style-name="ListParagraph" style:family="paragraph">
      <style:paragraph-properties fo:margin-bottom="0.1111in"/>
      <style:text-properties fo:hyphenate="true"/>
    </style:style>
    <style:style style:name="P400" style:parent-style-name="ListParagraph" style:family="paragraph">
      <style:paragraph-properties fo:margin-bottom="0.1111in"/>
      <style:text-properties fo:hyphenate="true"/>
    </style:style>
    <style:style style:name="P401" style:parent-style-name="ListParagraph" style:family="paragraph">
      <style:paragraph-properties fo:margin-bottom="0.1111in"/>
      <style:text-properties fo:hyphenate="true"/>
    </style:style>
    <style:style style:name="P402" style:parent-style-name="ListParagraph" style:family="paragraph">
      <style:paragraph-properties fo:margin-bottom="0.1111in"/>
      <style:text-properties fo:hyphenate="true"/>
    </style:style>
    <style:style style:name="P403" style:parent-style-name="ListParagraph" style:family="paragraph">
      <style:paragraph-properties fo:margin-bottom="0.1111in"/>
      <style:text-properties fo:hyphenate="true"/>
    </style:style>
    <style:style style:name="P404" style:parent-style-name="ListParagraph" style:family="paragraph">
      <style:paragraph-properties fo:margin-bottom="0.1111in"/>
      <style:text-properties fo:hyphenate="true"/>
    </style:style>
    <style:style style:name="T405" style:parent-style-name="DefaultParagraphFont" style:family="text">
      <style:text-properties style:font-name-asian="Arial"/>
    </style:style>
    <style:style style:name="T406" style:parent-style-name="Hyperlink" style:family="text">
      <style:text-properties style:font-name-asian="Arial" style:font-weight-complex="bold"/>
    </style:style>
    <style:style style:name="T407" style:parent-style-name="Hyperlink" style:family="text">
      <style:text-properties style:font-name-asian="Arial" style:font-weight-complex="bold"/>
    </style:style>
    <style:style style:name="T408" style:parent-style-name="Hyperlink" style:family="text">
      <style:text-properties style:font-name-asian="Arial" style:font-weight-complex="bold"/>
    </style:style>
    <style:style style:name="T409" style:parent-style-name="DefaultParagraphFont" style:family="text">
      <style:text-properties style:font-name-asian="Arial"/>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Picture 1" text:anchor-type="as-char" svg:x="0in" svg:y="0in" svg:width="1.74016in" svg:height="0.92913in" style:rel-width="scale" style:rel-height="scale"><draw:image xlink:href="media/image1.jpeg" xlink:type="simple" xlink:show="embed" xlink:actuate="onLoad"/><svg:title/><svg:desc>South Lanarkshire Council</svg:desc></draw:frame></text:span></text:p>
      <text:p text:style-name="P3"/>
      <text:p text:style-name="P4"/>
      <text:p text:style-name="P5"/>
      <text:p text:style-name="P6"/>
      <text:p text:style-name="P7"/>
      <text:p text:style-name="P8"/>
      <text:p text:style-name="P9">South Lanarkshire Council</text:p>
      <text:h text:style-name="P10" text:outline-level="1">Business Growth Grant<text:line-break/>Guidelines for applicants 2026-2027</text:h>
      <text:p text:style-name="Normal"/>
      <text:p text:style-name="P11"/>
      <text:p text:style-name="P12"/>
      <text:p text:style-name="P13"/>
      <text:p text:style-name="P14"/>
      <text:p text:style-name="Normal"/>
      <text:p text:style-name="Normal"/>
      <text:p text:style-name="P15"/>
      <text:p text:style-name="P16"/>
      <text:p text:style-name="P17"/>
      <text:p text:style-name="Normal">Please read these guidelines thoroughly before completing the online application. If you have any questions, we encourage you to speak to an SLC Business Support officer before applying. If you would like to discuss the project in more detail before you apply, please email<text:s/><text:a xlink:href="mailto:business.support@southlanarkshire.gov.uk" office:target-frame-name="_top" xlink:show="replace"><text:span text:style-name="Hyperlink">business.support@southlanarkshire.gov.uk</text:span></text:a></text:p>
      <text:p text:style-name="Normal">If you need this information in another language or format, please contact us to discuss how we can best meet your needs. Phone 0303 123 1015 Email<text:s/><text:a xlink:href="mailto:equalities@southlanarkshire.gov.uk" office:target-frame-name="_top" xlink:show="replace"><text:span text:style-name="Hyperlink">equalities@southlanarkshire.gov.uk</text:span></text:a></text:p>
      <text:p text:style-name="P18"/>
      <text:p text:style-name="P19">Guidelines Revised: 5 June 2026</text:p>
      <text:soft-page-break/>
      <text:h text:style-name="Heading2" text:outline-level="2">Section 1. Overview</text:h>
      <text:p text:style-name="Normal"><text:span text:style-name="T20"><text:line-break/>The South Lanarkshire Business Growth Grant (SLBGG) is a discretionary grant fund targeted at assisting the growth of existing businesses based in South Lanarkshire.<text:s/></text:span>The grant fund supports local businesses to implement projects that will create new jobs and/ or help businesses reduce their energy usage and make progress towards achieving net zero carbon emissions.<text:s/></text:p>
      <text:p text:style-name="Normal">SLBGG grants will:</text:p>
      <text:list text:style-name="LFO1" text:continue-numbering="true">
        <text:list-item>
          <text:p text:style-name="P21">Cover up to 50<text:s/>percent<text:s/>of eligible project costs (excluding VAT)</text:p>
        </text:list-item>
        <text:list-item>
          <text:p text:style-name="P22">Maximum grant for businesses actively trading more than 12 months</text:p>
          <text:list text:continue-numbering="true">
            <text:list-item>
              <text:p text:style-name="P23">£20,000 for projects supporting:</text:p>
              <text:list text:continue-numbering="true">
                <text:list-item>
                  <text:p text:style-name="P24">Capital Expenditure</text:p>
                </text:list-item>
                <text:list-item>
                  <text:p text:style-name="P25">Infrastructure Improvements</text:p>
                </text:list-item>
              </text:list>
            </text:list-item>
            <text:list-item>
              <text:p text:style-name="P26">£5,000 for projects supporting</text:p>
              <text:list text:continue-numbering="true">
                <text:list-item>
                  <text:p text:style-name="P27">Consultancy Support</text:p>
                </text:list-item>
                <text:list-item>
                  <text:p text:style-name="P28">Training</text:p>
                </text:list-item>
                <text:list-item>
                  <text:p text:style-name="P29">Exhibition Support</text:p>
                </text:list-item>
              </text:list>
            </text:list-item>
          </text:list>
        </text:list-item>
        <text:list-item>
          <text:p text:style-name="P30">Minimum grant: £5,000<text:s/></text:p>
        </text:list-item>
        <text:list-item>
          <text:p text:style-name="P31">Grants are paid after the project is complete and proof of spending is provided.</text:p>
        </text:list-item>
      </text:list>
      <text:p text:style-name="Normal">The grant cannot be used to provide working capital. The total amount of public sector funding support for the project in question must not exceed 50<text:s/>percent<text:s/>of total project costs (exclusive of VAT.)<text:s/></text:p>
      <text:p text:style-name="P32">Please note that the total amount of grant support awarded to an eligible business by South Lanarkshire Council in any financial year for this grant will not exceed 10<text:s/>percent<text:s/>of the company’s most recent annual turnover.</text:p>
      <text:p text:style-name="Normal">Directors of an applicant business are not permitted to submit additional applications for any other businesses in which they hold a directorship.</text:p>
      <text:p text:style-name="Normal">Projects must be completed and claimed within 3 months of approval, or the grant will be withdrawn unless an extension has been agreed in advance.</text:p>
      <text:p text:style-name="Normal">Applicants are encouraged to explore other sources of funding before applying. A detailed explanation must be provided outlining why<text:s/>council support is required for the project. Other funding opportunities can be investigated via<text:span text:style-name="T33"><text:s/></text:span><text:a xlink:href="https://findbusinesssupport.gov.scot/" office:target-frame-name="_top" xlink:show="replace"><text:span text:style-name="Hyperlink">Find Business Support in Scotland</text:span></text:a>.</text:p>
      <text:h text:style-name="Heading2" text:outline-level="2">Section 2. Objectives</text:h>
      <text:p text:style-name="P34"><text:line-break/>The objectives of the fund are closely aligned with the following strategies and policies.</text:p>
      <text:list text:style-name="LFO2" text:continue-numbering="true">
        <text:list-item>
          <text:p text:style-name="P35"><text:a xlink:href="https://www.gov.scot/publications/scotlands-national-strategy-economic-transformation/" office:target-frame-name="_top" xlink:show="replace"><text:span text:style-name="Hyperlink">Scotland's National Strategy fo</text:span><text:bookmark-start text:name="_Hlt134535461"/><text:bookmark-start text:name="_Hlt134535462"/><text:span text:style-name="Hyperlink">r</text:span><text:bookmark-end text:name="_Hlt134535461"/><text:bookmark-end text:name="_Hlt134535462"/><text:span text:style-name="Hyperlink"><text:s/>Economic Transformation</text:span></text:a><text:span text:style-name="Hyperlink">,</text:span></text:p>
        </text:list-item>
        <text:list-item>
          <text:p text:style-name="P36"><text:span text:style-name="T37">Scottish Government’s Fair Work First policy to encourage and support employers through the<text:s/></text:span><text:a xlink:href="https://fairworktool.scot/" office:target-frame-name="_top" xlink:show="replace"><text:span text:style-name="Hyperlink">Fair Work Tool</text:span></text:a><text:span text:style-name="Hyperlink"><text:s/></text:span><text:span text:style-name="T38">to adopt the Fair Work First criteria.</text:span><text:span text:style-name="T39"><text:s/></text:span></text:p>
        </text:list-item>
        <text:list-item>
          <text:p text:style-name="P40">South Lanarkshire Economic Strategy 2022-2027 and key priorities below</text:p>
        </text:list-item>
      </text:list>
      <text:list text:style-name="LFO1" text:continue-numbering="true">
        <text:list-item>
          <text:p text:style-name="P41">Increase and sustain new business survival rates as we transition to a net zero economy.</text:p>
        </text:list-item>
        <text:list-item>
          <text:p text:style-name="P42">Link business success, fair work, and improved productivity.</text:p>
        </text:list-item>
      </text:list>
      <text:soft-page-break/>
      <text:p text:style-name="Normal"><text:span text:style-name="T43">The grant fund supports local businesses to implement projects that will facilitate one of the following outcomes:</text:span></text:p>
      <text:list text:style-name="LFO3" text:continue-numbering="true">
        <text:list-item>
          <text:p text:style-name="P44">Create jobs.</text:p>
        </text:list-item>
        <text:list-item>
          <text:p text:style-name="P45">Increase turnover by at least 10<text:s/>percent<text:s/>within 12 months.</text:p>
        </text:list-item>
        <text:list-item>
          <text:p text:style-name="P46">Assist local businesses to work towards a net zero plan to reduce carbon emissions.</text:p>
        </text:list-item>
      </text:list>
      <text:p text:style-name="P47"><text:bookmark-start text:name="_Hlk129270592"/>Net Zero activity underpins this grant fund, and all projects will be required to consider their environmental impact at each stage of implementation. Applicants should aim to maximise the use of local supply chains wherever possible.</text:p>
      <text:p text:style-name="P48">Successful applicants will ideally have a Net Zero action plan in place at the start of their project, outlining the need for the project and how it supports their pathway towards Net Zero.</text:p>
      <text:p text:style-name="P49">For all applications, the business must agree to complete the Scottish Enterprise Net Zero Accelerator Tool as part of the application process.</text:p>
      <text:p text:style-name="Normal">All applications with a net zero element must be able to quantify the projected energy/ waste/carbon savings from the project and these should demonstrate a significant reduction in the overall energy usage of the business. Guidance is available from<text:s/><text:a xlink:href="https://www.scottish-enterprise.com/learning-zone/business-guides/components-folder/business-guides-listing/how-to-calculate-your-carbon-footprint" office:target-frame-name="_top" xlink:show="replace"><text:span text:style-name="Hyperlink">Scottish Enterprise</text:span></text:a><text:s/>and<text:s/><text:a xlink:href="https://businessenergyscotland.org/guides/how-calculate-your-businesss-carbon-footprint/" office:target-frame-name="_top" xlink:show="replace"><text:span text:style-name="Hyperlink">Business Energy Scotland</text:span></text:a><text:s/>and helpful carbon calculators are detailed below.</text:p>
      <text:list text:style-name="LFO4" text:continue-numbering="true">
        <text:list-item>
          <text:p text:style-name="P50"><text:a xlink:href="https://eur01.safelinks.protection.outlook.com/?url=https%3A%2F%2Fsbcc.sustainabilitytool.com%2F&amp;data=05|01|Yvonne.Rogers%40southlanarkshire.gov.uk|bd522485a04d4437f57508db34d99fe3|d38231f1615c4749b323dc7c7ad5eeba|0|0|638161881654384483|Unknown|TWFpbGZsb3d8eyJWIjoiMC4wLjAwMDAiLCJQIjoiV2luMzIiLCJBTiI6Ik1haWwiLCJXVCI6Mn0%3D|3000|||&amp;sdata=B51UVYF2iE8U4Q1P5uCH3qDtMfzkmHkvrqGYzDHEpxU%3D&amp;reserved=0" office:target-frame-name="_top" xlink:show="replace"><text:span text:style-name="Hyperlink">Scottish Business Climate Collaboration</text:span></text:a><text:s/></text:p>
        </text:list-item>
        <text:list-item>
          <text:p text:style-name="P51"><text:a xlink:href="https://eur01.safelinks.protection.outlook.com/?url=https%3A%2F%2Fsmeclimatehub.org%2F&amp;data=05|01|Yvonne.Rogers%40southlanarkshire.gov.uk|bd522485a04d4437f57508db34d99fe3|d38231f1615c4749b323dc7c7ad5eeba|0|0|638161881654384483|Unknown|TWFpbGZsb3d8eyJWIjoiMC4wLjAwMDAiLCJQIjoiV2luMzIiLCJBTiI6Ik1haWwiLCJXVCI6Mn0%3D|3000|||&amp;sdata=KqgzGW9AMUXRepYdc0kpYJeHUeK63SoNKOAV8PV88QQ%3D&amp;reserved=0" office:target-frame-name="_top" xlink:show="replace"><text:span text:style-name="Hyperlink">SME Climate Hub</text:span></text:a><text:s/></text:p>
        </text:list-item>
        <text:list-item>
          <text:p text:style-name="P52"><text:a xlink:href="https://eur01.safelinks.protection.outlook.com/?url=https%3A%2F%2Fwww.rbs.co.uk%2Fbusiness%2Fgreen-banking%2Fcarbon-planner.html%23%3A~%3Atext%3DCarbon%2520Planner%2520is%2520free%2520and%2Cplan%2520to%2520reduce%2520your%2520emissions.&amp;data=05|01|Yvonne.Rogers%40southlanarkshire.gov.uk|bd522485a04d4437f57508db34d99fe3|d38231f1615c4749b323dc7c7ad5eeba|0|0|638161881654384483|Unknown|TWFpbGZsb3d8eyJWIjoiMC4wLjAwMDAiLCJQIjoiV2luMzIiLCJBTiI6Ik1haWwiLCJXVCI6Mn0%3D|3000|||&amp;sdata=E8M3OsnAbuuo25VmU2y%2FJXvmPIHvnSnQQFOi694S73w%3D&amp;reserved=0" office:target-frame-name="_top" xlink:show="replace"><text:span text:style-name="Hyperlink">Royal Bank Carbon Planner</text:span></text:a></text:p>
        </text:list-item>
      </text:list>
      <text:p text:style-name="P53">Applications which do not meet these objectives will not be considered eligible for grant support.<text:bookmark-end text:name="_Hlk129270592"/></text:p>
      <text:h text:style-name="Heading2" text:outline-level="2">Section 3. Eligibility of business<text:line-break/></text:h>
      <text:p text:style-name="Normal">To be eligible for the grant, the business, including social enterprises, must</text:p>
      <text:list text:style-name="LFO5" text:continue-numbering="true">
        <text:list-item>
          <text:p text:style-name="P54">be able to demonstrate, and provide evidence if required, that they have been actively trading for 12 months or more; this means the regular and ongoing provision of goods or services for payment, leading to income generation.</text:p>
        </text:list-item>
        <text:list-item>
          <text:p text:style-name="P55">be home based or operating from dedicated commercial premises within South Lanarkshire and have an invoicing and business correspondence address located in South Lanarkshire.</text:p>
        </text:list-item>
        <text:list-item>
          <text:p text:style-name="P56">be a small or medium‑sized enterprise as defined by the Companies Act 2006.<text:line-break/>have a turnover above the current VAT registration threshold or be expected to reach a minimum turnover equivalent to the VAT threshold of £90,000 within 12 months of the date of application.</text:p>
        </text:list-item>
        <text:list-item>
          <text:p text:style-name="P57">be registered for non‑domestic rates with South Lanarkshire Council (or Council Tax if home‑based), with the account up to date. This will be checked as part of the application process.</text:p>
        </text:list-item>
        <text:list-item>
          <text:p text:style-name="P58">be actively engaging with Business Gateway Lanarkshire, or with Scottish Enterprise, whichever is appropriate.</text:p>
        </text:list-item>
        <text:list-item>
          <text:p text:style-name="P59">have a Net Zero plan in place or be working towards developing one.<text:line-break/>clearly demonstrate why external financial assistance from South Lanarkshire Council is essential for the project to proceed.</text:p>
        </text:list-item>
        <text:list-item>
          <text:p text:style-name="P60">have planning consent and all other necessary statutory consents in place or in progress for the project (particularly if working from home). Written confirmation must accompany the application.</text:p>
        </text:list-item>
        <text:list-item>
          <text:p text:style-name="P61">be a wholly autonomous cost/profit centre, responsible for its own day‑to‑day management, and able to produce its own management accounts and audited accounts if part of a larger group of businesses, or if operating as a franchise with headquarters outside South Lanarkshire or with direct/indirect links to other businesses.</text:p>
        </text:list-item>
        <text:list-item>
          <text:p text:style-name="P62">be willing to consent to further checks, including Police Scotland, Non‑Domestic Rates/Council Tax, Companies House, Bureau van Dijk, Business Gateway, and Scottish Enterprise.</text:p>
        </text:list-item>
        <text:list-item>
          <text:p text:style-name="P63">be compliant with the Minimal Financial Assistance (MFA) threshold, meaning the business must not have received £315,000 or more in public sector support over the current and previous two financial years, including the amount requested in this application.</text:p>
        </text:list-item>
      </text:list>
      <text:p text:style-name="Normal">The following businesses will<text:s/><text:span text:style-name="T64">not</text:span><text:s/>be eligible to apply:</text:p>
      <text:list text:style-name="LFO5" text:continue-numbering="true">
        <text:list-item>
          <text:p text:style-name="P65"><text:bookmark-start text:name="_Hlk136590512"/>Early<text:span text:style-name="T66">‑</text:span>stage businesses at the development, pre<text:span text:style-name="T67">‑</text:span>trading, or feasibility stage.</text:p>
        </text:list-item>
        <text:list-item>
          <text:p text:style-name="P68">Businesses that have been actively trading for 12 months or less. These businesses can apply for the South Lanarkshire Startup Grant</text:p>
        </text:list-item>
        <text:list-item>
          <text:p text:style-name="P69">Credit unions, gambling and betting businesses, licensed premises that do not serve food</text:p>
        </text:list-item>
        <text:list-item>
          <text:p text:style-name="P70">Primary agricultural production or farm-based activities whose core purpose is the cultivation or rearing of crops or livestock. Funding may be provided to agribusinesses where the proposed activity demonstrably goes beyond what is produced on a farm, such as processing, transformation, manufacturing, packaging, distribution, innovation, or commercial services connected to the agricultural supply chain.</text:p>
        </text:list-item>
        <text:list-item>
          <text:p text:style-name="P71">Businesses whose main source of income is takeaway food (that is, establishments primarily providing food for consumption off the premises).</text:p>
        </text:list-item>
        <text:list-item>
          <text:p text:style-name="P72">Businesses with a registered office address or virtual office address in South Lanarkshire but whose operational base is located elsewhere.</text:p>
        </text:list-item>
        <text:list-item>
          <text:p text:style-name="P73">Businesses using zero<text:span text:style-name="T74">‑</text:span>hour contracts.</text:p>
        </text:list-item>
        <text:list-item>
          <text:p text:style-name="P75">Businesses operating from home, including bed and breakfast businesses, will be ineligible for the infrastructure improvements element of the grant.</text:p>
        </text:list-item>
      </text:list>
      <text:p text:style-name="P76"><text:bookmark-end text:name="_Hlk136590512"/></text:p>
      <text:h text:style-name="Heading2" text:outline-level="2">Section 4. Eligibility of project</text:h>
      <text:p text:style-name="P77"><text:line-break/>An eligible project must</text:p>
      <text:list text:style-name="LFO5" text:continue-numbering="true">
        <text:list-item>
          <text:p text:style-name="P78">create jobs, and/or increase turnover by 10<text:s/>percent, and/or help your business work towards a Net Zero plan to reduce carbon emissions within 12 months.</text:p>
        </text:list-item>
        <text:list-item>
          <text:p text:style-name="P79">lead to the project being delivered on a larger scale, within a faster period, or to a higher standard.</text:p>
        </text:list-item>
        <text:list-item>
          <text:p text:style-name="P80">require grant support to proceed and already have 50<text:s/>percent<text:s/>of the total project costs available from the applicant business or other private sector sources (for example, bank borrowings or loan finance). The grant will only provide the minimum support necessary for the project to proceed, at up to 50<text:s/>percent<text:s/>of eligible project costs (excluding VAT).</text:p>
        </text:list-item>
        <text:list-item>
          <text:p text:style-name="P81">not have started, nor have any commitments made towards the project (for example, orders placed or deposits paid). No expenditure or commitments should be made until a formal decision has been issued by the council.</text:p>
        </text:list-item>
        <text:list-item>
          <text:p text:style-name="P82"><text:span text:style-name="T83">be capable of being completed within a three-month period.</text:span></text:p>
        </text:list-item>
      </text:list>
      <text:p text:style-name="Normal">The following projects are<text:s/><text:span text:style-name="T84">not<text:s/></text:span>eligible for support:</text:p>
      <text:list text:style-name="LFO5" text:continue-numbering="true">
        <text:list-item>
          <text:p text:style-name="P85">projects that would result in a reduction in jobs will not be considered eligible for grant support.</text:p>
        </text:list-item>
        <text:list-item>
          <text:p text:style-name="P86">projects with eligible costs of less than £10,000</text:p>
        </text:list-item>
        <text:list-item>
          <text:p text:style-name="P87">projects requiring more than 50<text:s/>percent<text:s/>of the total project costs in grant support.</text:p>
        </text:list-item>
        <text:list-item>
          <text:p text:style-name="P88">projects that cannot be completed and claimed within 3 months of the grant offer unless prior agreement has been given.</text:p>
        </text:list-item>
        <text:list-item>
          <text:p text:style-name="P89">projects that have started before a grant decision is made. This indicates that grant support is not essential for the project to proceed; such applications will be cancelled and any grant awards withdrawn.</text:p>
        </text:list-item>
        <text:list-item>
          <text:p text:style-name="P90"><text:span text:style-name="T91">expenditure relating to the purchase, modification, or maintenance of any road vehicle or trailer whose primary purpose is the transportation of people or goods</text:span></text:p>
        </text:list-item>
        <text:list-item>
          <text:p text:style-name="P92">projects funded through Hire Purchase or equivalent finance agreements where ownership is not transferred until the end of the repayment term.</text:p>
        </text:list-item>
        <text:list-item>
          <text:p text:style-name="P93">projects paid for in cash.</text:p>
        </text:list-item>
        <text:list-item>
          <text:p text:style-name="P94">projects paid for by credit card.</text:p>
        </text:list-item>
        <text:list-item>
          <text:p text:style-name="P95">projects required solely to meet legislative requirements.</text:p>
        </text:list-item>
        <text:list-item>
          <text:p text:style-name="P96">projects or applications for security systems, CCTV systems, or fire alarms.</text:p>
        </text:list-item>
      </text:list>
      <text:h text:style-name="Heading2" text:outline-level="2">Section 5. Level of financial support</text:h>
      <text:p text:style-name="P97"/>
      <text:p text:style-name="P98">The maximum grant that can be applied for in any individual application is</text:p>
      <text:list text:style-name="LFO6" text:continue-numbering="true">
        <text:list-item>
          <text:p text:style-name="P99">£20,000 for projects supporting:</text:p>
          <text:list text:continue-numbering="true">
            <text:list-item>
              <text:p text:style-name="P100">Capital Expenditure</text:p>
            </text:list-item>
            <text:list-item>
              <text:p text:style-name="P101">Infrastructure Improvements</text:p>
            </text:list-item>
          </text:list>
        </text:list-item>
        <text:list-item>
          <text:p text:style-name="P102">£5,000 for projects supporting</text:p>
          <text:list text:continue-numbering="true">
            <text:list-item>
              <text:p text:style-name="P103">Consultancy Support</text:p>
            </text:list-item>
            <text:list-item>
              <text:p text:style-name="P104">Training</text:p>
            </text:list-item>
            <text:list-item>
              <text:p text:style-name="P105">Exhibition Support</text:p>
            </text:list-item>
          </text:list>
        </text:list-item>
      </text:list>
      <text:p text:style-name="Normal"><text:span text:style-name="T106">The maximum cumulative grant that any business can receive in the period<text:s/></text:span><text:span text:style-name="T107">1 April 2026 to 31 March 2027</text:span><text:span text:style-name="T108"><text:s/>is<text:s/></text:span><text:span text:style-name="T109">£20,000</text:span><text:span text:style-name="T110">.</text:span></text:p>
      <text:p text:style-name="P111">The minimum grant award for any project is £5,000, which means eligible project costs must be at least £10,000.<text:s/></text:p>
      <text:p text:style-name="P112">Please note that the total amount of grant support awarded to an eligible business by South Lanarkshire Council in any financial year for this grant will not exceed 10<text:s/>percent<text:s/>of the company’s most recent annual turnover.</text:p>
      <text:p text:style-name="P113">Turnover must be demonstrated through the applicant’s most recent statutory accounts, or through a realistic and proportionate cashflow projection.</text:p>
      <text:soft-page-break/>
      <text:p text:style-name="P114">All approved applications will be supported at a rate of up to 50<text:s/>percent<text:s/>of eligible project costs (excluding VAT).</text:p>
      <text:p text:style-name="P115">This fund is discretionary. Requests for additional funding may be considered in exceptional circumstances, based on the specific merits of the project, for example, where significant growth in turnover or employment is projected.</text:p>
      <text:p text:style-name="P116">Businesses supported by this grant during the 2026/2027 financial year will not be eligible to apply for our Business Growth Grant in the 2027/2028 financial year</text:p>
      <text:p text:style-name="P117">Businesses that have received a Business Startup Grant within the past year may apply for further support, provided that the total combined funding does not exceed £20,000, after deducting the value of the startup grant.</text:p>
      <text:h text:style-name="Heading2" text:outline-level="2">Section 6. Supported project types.<text:s/></text:h>
      <text:p text:style-name="P118"><text:line-break/>Applicants can apply for grant funding in support of the following project types:</text:p>
      <text:list text:style-name="LFO7" text:continue-numbering="true">
        <text:list-item>
          <text:p text:style-name="P119">Capital Expenditure</text:p>
        </text:list-item>
        <text:list-item>
          <text:p text:style-name="P120">Infrastructure Improvement</text:p>
        </text:list-item>
        <text:list-item>
          <text:p text:style-name="P121">Consultancy Support</text:p>
        </text:list-item>
        <text:list-item>
          <text:p text:style-name="P122">Training Support<text:s/></text:p>
        </text:list-item>
        <text:list-item>
          <text:p text:style-name="P123">Exhibition Support</text:p>
        </text:list-item>
      </text:list>
      <text:p text:style-name="Normal"><text:span text:style-name="T124">Please note that SLBGG funding cannot be used to provide working capital or delivery costs or support the purchase of stock.</text:span></text:p>
      <text:p text:style-name="P125">All projects that have been awarded grant support must be completed and claimed within 3 months of the award date in the grant award letter received by the applicant company. Grant awards may be cancelled or withdrawn, if supported projects are not completed within the permitted timescales, unless a robust explanation for the delay can be provided and approved.</text:p>
      <text:h text:style-name="Heading3" text:outline-level="3">6a. Capital expenditure</text:h>
      <text:p text:style-name="P126">The maximum grant award for Capital Expenditure is £20,000 for businesses that have been actively trading for at least 12 months.<text:s/></text:p>
      <text:p text:style-name="P127">Please note that we will not support items that cost less than £200 and we will only support a maximum of 10 items of capital expenditure</text:p>
      <text:p text:style-name="Normal"><text:span text:style-name="T128">Equipment must be retained within the business for a period of 3 years, and two quotes (dated within one month of the application date) will be required for each item. Examples of eligible projects include the<text:s/></text:span><text:span text:style-name="T129">outright purchase</text:span><text:span text:style-name="T130"><text:s/>of the following:</text:span></text:p>
      <text:list text:style-name="LFO8" text:continue-numbering="true">
        <text:list-item>
          <text:p text:style-name="P131"><text:span text:style-name="T132">New machinery to increase productivity or bring services in</text:span><text:span text:style-name="T133">‑</text:span><text:span text:style-name="T134">house to improve productivity, efficiency, and margin.</text:span></text:p>
        </text:list-item>
        <text:list-item>
          <text:p text:style-name="P135">New capital equipment to implement innovative processes or to develop new or improved products, goods, or services.</text:p>
        </text:list-item>
        <text:list-item>
          <text:p text:style-name="P136">Support to implement Net Zero plans aimed at reducing carbon emissions, for example, equipment that significantly improves energy efficiency and demonstrates a substantial reduction in the business’s overall energy usage for example, Solar PV</text:p>
        </text:list-item>
        <text:list-item>
          <text:p text:style-name="P137">New digital systems to increase productivity or competitiveness.</text:p>
        </text:list-item>
        <text:list-item>
          <text:p text:style-name="P138">General office IT equipment (monitors, hard drives, printers, scanners, laptops, desktops, telephony systems) only for new employees created as part of an eligible project.</text:p>
        </text:list-item>
        <text:list-item>
          <text:p text:style-name="P139"><text:span text:style-name="T140">Any non</text:span><text:span text:style-name="T141">‑</text:span><text:span text:style-name="T142">excluded equipment or machinery (see exclusions below) that contributes to one of the key objectives of the grant.</text:span></text:p>
        </text:list-item>
        <text:list-item>
          <text:p text:style-name="P143"><text:span text:style-name="T144">Mobile or hand</text:span><text:span text:style-name="T145">‑</text:span><text:span text:style-name="T146">held equipment that will support business growth through job creation or help overcome technological barriers that enable new or existing markets to be fully exploited. This can include mobile ICT equipment such as tablets, where a business case demonstrates direct benefit.</text:span></text:p>
        </text:list-item>
        <text:list-item>
          <text:p text:style-name="P147"><text:span text:style-name="T148">Investment in servers or cloud</text:span><text:span text:style-name="T149">‑</text:span><text:span text:style-name="T150">based systems.</text:span></text:p>
        </text:list-item>
        <text:list-item>
          <text:p text:style-name="P151"><text:span text:style-name="T152">The purchase of second</text:span><text:span text:style-name="T153">‑</text:span><text:span text:style-name="T154">hand or used machinery/equipment, provided the price does not exceed market value and is lower than the cost of similar new equipment.</text:span></text:p>
        </text:list-item>
      </text:list>
      <text:p text:style-name="P155">Exclusions: The following items are not eligible for support:</text:p>
      <text:list text:style-name="LFO8" text:continue-numbering="true">
        <text:list-item>
          <text:p text:style-name="P156">Consumables or fittings. This includes items with a short lifespan that are used up, replaced regularly, or form part of routine maintenance (for example, materials, components, fixings, or parts that do not constitute standalone capital equipment).</text:p>
        </text:list-item>
        <text:list-item>
          <text:p text:style-name="P157">Any equipment not purchased outright (for example, hire purchase or other finance agreements).</text:p>
        </text:list-item>
        <text:list-item>
          <text:p text:style-name="P158">Smartphones.</text:p>
        </text:list-item>
        <text:list-item>
          <text:p text:style-name="P159"><text:span text:style-name="T160">Off</text:span><text:span text:style-name="T161">‑</text:span><text:span text:style-name="T162">the</text:span><text:span text:style-name="T163">‑</text:span><text:span text:style-name="T164">shelf software packages (such as Microsoft Office) and other general office equipment not linked to new employees.</text:span></text:p>
        </text:list-item>
        <text:list-item>
          <text:p text:style-name="P165"><text:span text:style-name="T166">Like</text:span><text:span text:style-name="T167">‑</text:span><text:span text:style-name="T168">for</text:span><text:span text:style-name="T169">‑</text:span><text:span text:style-name="T170">like replacement of existing equipment or items.</text:span></text:p>
        </text:list-item>
        <text:list-item>
          <text:p text:style-name="P171"><text:span text:style-name="T172">Any expenditure relating to the purchase, modification, or maintenance of any road vehicle or trailer whose primary purpose is the transportation of people or goods</text:span></text:p>
        </text:list-item>
        <text:list-item>
          <text:p text:style-name="P173">Items replaced due to wear and tear or because they are faulty.</text:p>
        </text:list-item>
        <text:list-item>
          <text:p text:style-name="P174">Any equipment related to primary agricultural production or farm-based activities whose core purpose is the cultivation or rearing of crops or livestock.</text:p>
        </text:list-item>
        <text:list-item>
          <text:p text:style-name="P175">Delivery costs or the purchase of stock</text:p>
        </text:list-item>
      </text:list>
      <text:h text:style-name="Heading3" text:outline-level="3">6b. Infrastructure improvement</text:h>
      <text:p text:style-name="P176">The maximum grant award for Infrastructure Improvements is £20,000 for businesses that have been actively trading for at least 12 months.<text:s/></text:p>
      <text:p text:style-name="Normal">Expenditure on property improvements must be retained and used in the business for a period of at least 3 years, and two quotes (dated within one month of the application date) will be required for each item.</text:p>
      <text:p text:style-name="P177">BUSINESSES THAT DO NOT OPERATE FROM COMMERCIAL PREMISES WILL NOT BE ELIGIBLE FOR INFRASTRUCTURE IMPROVEMENT SUPPORT</text:p>
      <text:p text:style-name="Normal">Examples of eligible projects include:</text:p>
      <text:list text:style-name="LFO8" text:continue-numbering="true">
        <text:list-item>
          <text:p text:style-name="P178">Construction or installation works associated with the expansion or conversion of office or workspace.</text:p>
        </text:list-item>
        <text:list-item>
          <text:p text:style-name="P179"><text:span text:style-name="T180">Cabling and ICT infrastructure (such as network installation or three</text:span><text:span text:style-name="T181">‑</text:span><text:span text:style-name="T182">phase power supply).</text:span></text:p>
        </text:list-item>
        <text:list-item>
          <text:p text:style-name="P183">Construction of walls or fences.</text:p>
        </text:list-item>
        <text:list-item>
          <text:p text:style-name="P184"><text:span text:style-name="T185">Installation of energy</text:span><text:span text:style-name="T186">‑</text:span><text:span text:style-name="T187">efficient systems, equipment, or building fabric that will demonstrably reduce carbon emissions and/or support Net Zero aspirations, including but not limited to:</text:span></text:p>
          <text:soft-page-break/>
          <text:list text:continue-numbering="true">
            <text:list-item>
              <text:p text:style-name="P188"><text:span text:style-name="T189">renewable heat technologies such as installing an air</text:span><text:span text:style-name="T190">‑</text:span><text:span text:style-name="T191">source heat pump.</text:span></text:p>
            </text:list-item>
            <text:list-item>
              <text:p text:style-name="P192">installing LED lighting.</text:p>
            </text:list-item>
            <text:list-item>
              <text:p text:style-name="P193"><text:span text:style-name="T194">installing solar panels, wind turbines, or wood</text:span><text:span text:style-name="T195">‑</text:span><text:span text:style-name="T196">burning stoves.</text:span></text:p>
            </text:list-item>
            <text:list-item>
              <text:p text:style-name="P197"><text:span text:style-name="T198">upgrading the energy</text:span><text:span text:style-name="T199">‑</text:span><text:span text:style-name="T200">efficiency of heating, ventilation, and air</text:span><text:span text:style-name="T201">‑</text:span><text:span text:style-name="T202">conditioning systems.</text:span></text:p>
            </text:list-item>
            <text:list-item>
              <text:p text:style-name="P203"><text:span text:style-name="T204">improving insulation, draught</text:span><text:span text:style-name="T205">‑</text:span><text:span text:style-name="T206">proofing, and installing double or secondary glazing.</text:span></text:p>
            </text:list-item>
          </text:list>
        </text:list-item>
      </text:list>
      <text:p text:style-name="Normal">Exclusions: The following property<text:span text:style-name="T207">‑</text:span>related projects are not eligible for support:</text:p>
      <text:list text:style-name="LFO8" text:continue-numbering="true">
        <text:list-item>
          <text:p text:style-name="P208"><text:span text:style-name="T209">Cosmetic or non</text:span><text:span text:style-name="T210">‑</text:span><text:span text:style-name="T211">essential improvements (such as painting, landscaping, and similar activities)</text:span></text:p>
        </text:list-item>
        <text:list-item>
          <text:p text:style-name="P212">Temporary or removable improvements</text:p>
        </text:list-item>
        <text:list-item>
          <text:p text:style-name="P213">Improvements associated with projects that will facilitate subleasing of premises</text:p>
        </text:list-item>
        <text:list-item>
          <text:p text:style-name="P214"><text:span text:style-name="T215">Repairs required to ensure premises are watertight, insulated, or draught</text:span><text:span text:style-name="T216">‑</text:span><text:span text:style-name="T217">proof, or repairs required to ensure compliance with relevant Health and Safety or Building Regulations</text:span></text:p>
        </text:list-item>
        <text:list-item>
          <text:p text:style-name="P218">Businesses operating from home, including Bed<text:s/>and<text:s/>Breakfast businesses, which are ineligible for infrastructure improvement support.</text:p>
        </text:list-item>
      </text:list>
      <text:p text:style-name="Normal">Grants will be subject to the necessary statutory consents, including landlord consent where the property is not owned by the business. A copy of the premises lease and written landlord consent will be required in support of the grant application.</text:p>
      <text:h text:style-name="Heading3" text:outline-level="3">6c. Consultancy support</text:h>
      <text:p text:style-name="P219">The maximum grant award for Consultancy Support is £5,000 for businesses that have been actively trading for at least 12 months.<text:s/></text:p>
      <text:p text:style-name="P220">The maximum eligible daily rate for consultants is £700 per day (£100 per hour). Projects with consultancy rates above this level will not receive the maximum 50<text:s/>percent<text:s/>grant contribution.</text:p>
      <text:p text:style-name="P221">Before applying, businesses should consider whether support may be available through the South Lanarkshire Expert Help Programme. This can be discussed with a Business Gateway Adviser.</text:p>
      <text:p text:style-name="P222">Examples of eligible projects include:</text:p>
      <text:list text:style-name="LFO9" text:continue-numbering="true">
        <text:list-item>
          <text:p text:style-name="P223">Development of an innovative marketing strategy.</text:p>
        </text:list-item>
        <text:list-item>
          <text:p text:style-name="P224"><text:span text:style-name="T225">E</text:span><text:span text:style-name="T226">‑</text:span><text:span text:style-name="T227">commerce development to enable online trading and support entry into new domestic or international markets (retail or wholesale).</text:span></text:p>
        </text:list-item>
        <text:list-item>
          <text:p text:style-name="P228">Achieving quality accreditations, technical certifications, or other recognised industry standards that will demonstrably support business growth, such as Constructionline, CHAS, ISO, BRC, or SALSA.</text:p>
        </text:list-item>
        <text:list-item>
          <text:p text:style-name="P229"><text:span text:style-name="T230">Development of bespoke business software or IT systems, or the customisation and integration of off</text:span><text:span text:style-name="T231">‑</text:span><text:span text:style-name="T232">the</text:span><text:span text:style-name="T233">‑</text:span><text:span text:style-name="T234">shelf business software and systems.</text:span></text:p>
        </text:list-item>
      </text:list>
      <text:p text:style-name="Normal"><text:span text:style-name="T235">Exclusions: The following consultancy</text:span><text:span text:style-name="T236">‑</text:span><text:span text:style-name="T237">related projects are not eligible for support:</text:span></text:p>
      <text:list text:style-name="LFO9" text:continue-numbering="true">
        <text:list-item>
          <text:p text:style-name="P238">Projects that could be funded through the Expert Help Framework via South Lanarkshire Council / Business Gateway</text:p>
        </text:list-item>
        <text:list-item>
          <text:p text:style-name="P239">Business plans</text:p>
        </text:list-item>
        <text:list-item>
          <text:p text:style-name="P240">Feasibility studies</text:p>
        </text:list-item>
        <text:list-item>
          <text:p text:style-name="P241">Energy audits</text:p>
        </text:list-item>
        <text:list-item>
          <text:p text:style-name="P242">B Corp Certification</text:p>
        </text:list-item>
        <text:list-item>
          <text:p text:style-name="P243"><text:span text:style-name="T244">In</text:span><text:span text:style-name="T245">‑</text:span><text:span text:style-name="T246">house consultancy</text:span></text:p>
        </text:list-item>
        <text:list-item>
          <text:p text:style-name="P247"><text:span text:style-name="T248">Development of information</text:span><text:span text:style-name="T249">‑</text:span><text:span text:style-name="T250">only or brochure</text:span><text:span text:style-name="T251">‑</text:span><text:span text:style-name="T252">style websites that do not have a clear focus on e</text:span><text:span text:style-name="T253">‑</text:span><text:span text:style-name="T254">commerce trading</text:span></text:p>
        </text:list-item>
        <text:list-item>
          <text:p text:style-name="P255"><text:span text:style-name="T256">Purchase or installation of off</text:span><text:span text:style-name="T257">‑</text:span><text:span text:style-name="T258">the</text:span><text:span text:style-name="T259">‑</text:span><text:span text:style-name="T260">shelf software packages (for example, Microsoft Office, standard Sage packages)</text:span></text:p>
        </text:list-item>
      </text:list>
      <text:h text:style-name="Heading3" text:outline-level="3">6d. Training support</text:h>
      <text:p text:style-name="P261">The maximum grant award for Training Support is £5,000 for businesses that have been actively trading for at least 12 months.<text:s/></text:p>
      <text:p text:style-name="P262">The maximum eligible daily rate for training providers is £700 per day (£100 per hour). Projects with a higher daily rate will not receive the maximum 50<text:s/>percent<text:s/>grant.</text:p>
      <text:p text:style-name="P263">Eligible projects are as follows:</text:p>
      <text:list text:style-name="LFO10" text:continue-numbering="true">
        <text:list-item>
          <text:p text:style-name="P264">External training that improves skill levels within the business, increasing productivity and efficiency.</text:p>
        </text:list-item>
        <text:list-item>
          <text:p text:style-name="P265">External training that supports the business to expand or diversify its products or services, for example, training for new equipment or a process that is new to the business.</text:p>
        </text:list-item>
        <text:list-item>
          <text:p text:style-name="P266">Sustainability and Net Zero training courses that improve the business’s ability to reduce carbon emissions.</text:p>
        </text:list-item>
        <text:list-item>
          <text:p text:style-name="P267"><text:span text:style-name="T268">Individuals participating in training must be listed on the company payroll as full</text:span><text:span text:style-name="T269">‑</text:span><text:span text:style-name="T270">time or part</text:span><text:span text:style-name="T271">‑</text:span><text:span text:style-name="T272">time employees.</text:span></text:p>
        </text:list-item>
        <text:list-item>
          <text:p text:style-name="P273">Training must be successfully completed, with the award/qualification received and payment made in full, within 3 months of completion.</text:p>
        </text:list-item>
        <text:list-item>
          <text:p text:style-name="P274">Grant applications must be submitted, assessed, and approved before the training commences.</text:p>
        </text:list-item>
      </text:list>
      <text:p text:style-name="P275">Exclusions: The following training projects are not eligible for support:</text:p>
      <text:list text:style-name="LFO10" text:continue-numbering="true">
        <text:list-item>
          <text:p text:style-name="P276">Training that has already commenced</text:p>
        </text:list-item>
        <text:list-item>
          <text:p text:style-name="P277">Training delivered internally by the company’s own staff</text:p>
        </text:list-item>
        <text:list-item>
          <text:p text:style-name="P278">Any training that is a legal requirement (including training required for compliance with relevant health and safety legislation)</text:p>
        </text:list-item>
        <text:list-item>
          <text:p text:style-name="P279">Exam registration or certification fees</text:p>
        </text:list-item>
        <text:list-item>
          <text:p text:style-name="P280">Travel costs to and from the training venue</text:p>
        </text:list-item>
        <text:list-item>
          <text:p text:style-name="P281">Accommodation and subsistence costs</text:p>
        </text:list-item>
      </text:list>
      <text:h text:style-name="Heading3" text:outline-level="3">6e. Exhibition support</text:h>
      <text:p text:style-name="P282">The maximum grant award for Exhibition Support is £5,000 for businesses that have been actively trading for at least 12 months.<text:s/></text:p>
      <text:p text:style-name="P283">Eligible projects are as follows:</text:p>
      <text:list text:style-name="LFO10" text:continue-numbering="true">
        <text:list-item>
          <text:p text:style-name="P284">Exhibition costs for domestic or international trade shows or industry exhibitions to investigate and open new markets.</text:p>
        </text:list-item>
        <text:list-item>
          <text:p text:style-name="P285">Costs associated with renting, setting up, and running an exhibition stand at trade events in the UK or overseas, including exhibition space, stand construction, electricity, and marketing materials (such as banners, brochures, or other promotional items).</text:p>
        </text:list-item>
        <text:list-item>
          <text:p text:style-name="P286">The supported event must be the first time the business has participated in that specific exhibition.</text:p>
        </text:list-item>
      </text:list>
      <text:p text:style-name="P287">Exclusions: The following are not eligible for support:</text:p>
      <text:list text:style-name="LFO10" text:continue-numbering="true">
        <text:list-item>
          <text:p text:style-name="P288">Any event where prior commitment or payment has already been made</text:p>
        </text:list-item>
        <text:list-item>
          <text:p text:style-name="P289">Trade missions where attendance is already supported by other agencies (for example, SDI)</text:p>
        </text:list-item>
        <text:list-item>
          <text:p text:style-name="P290">Staff costs</text:p>
        </text:list-item>
        <text:list-item>
          <text:p text:style-name="P291">Subsistence costs (for example, food, drink, hospitality)</text:p>
        </text:list-item>
        <text:list-item>
          <text:p text:style-name="P292">Travel and accommodation costs</text:p>
        </text:list-item>
        <text:list-item>
          <text:p text:style-name="P293">Hire car costs</text:p>
        </text:list-item>
        <text:list-item>
          <text:p text:style-name="P294">Taxi fares, transfers, and parking charges</text:p>
        </text:list-item>
        <text:list-item>
          <text:p text:style-name="P295">Fuel costs</text:p>
        </text:list-item>
        <text:list-item>
          <text:p text:style-name="P296">Events that the business has previously attended (support is for first-time participation only)</text:p>
        </text:list-item>
      </text:list>
      <text:p text:style-name="Normal"><text:span text:style-name="T297">Before applying for Exhibition Support funding, applicants should consult the<text:s/></text:span><text:a xlink:href="https://www.scottish-enterprise.com/support-for-businesses/exports-and-international-markets" office:target-frame-name="_top" xlink:show="replace"><text:span text:style-name="T298">Scottish Enterprise website</text:span></text:a><text:span text:style-name="T299"><text:s/>for details of other internationalisation support they may be eligible for.</text:span></text:p>
      <text:h text:style-name="Heading2" text:outline-level="2">Section 7. Application procedure<text:line-break/><text:bookmark-start text:name="_Hlk90358181"/></text:h>
      <text:p text:style-name="Normal">We would encourage applicants to discuss their proposal with their South Lanarkshire Council Business Support contact before proceeding. Contact the team at<text:s/><text:a xlink:href="mailto:business.support@southlanarkshire.gov.uk" office:target-frame-name="_top" xlink:show="replace"><text:span text:style-name="Hyperlink">business.support@southlanarkshire.gov.uk</text:span></text:a><text:s/>to arrange a discussion and ensure the time spent on your application is as effective as possible.</text:p>
      <text:p text:style-name="Normal">The online grant application form will be issued following a meeting with a Business Adviser from Business Gateway Lanarkshire.</text:p>
      <text:p text:style-name="Normal">Therefore, the first step in applying for this grant is to contact Business Gateway Lanarkshire on 01698 440658 or<text:s/><text:a xlink:href="mailto:lanarkshire@bgateway.com" office:target-frame-name="_top" xlink:show="replace"><text:span text:style-name="Hyperlink">lanarkshire@bgateway.com</text:span></text:a><text:s/></text:p>
      <text:p text:style-name="P300">Required Documentation</text:p>
      <text:p text:style-name="Normal">Applicants must submit the following documents when applying for a South Lanarkshire Business Growth Grant (SLBGG):</text:p>
      <text:list text:style-name="LFO8" text:continue-numbering="true">
        <text:list-item>
          <text:p text:style-name="P301">A completed South Lanarkshire Business Growth Grant application form.</text:p>
        </text:list-item>
        <text:list-item>
          <text:p text:style-name="P302">Two formal supplier quotes (dated within one month of application) for each eligible cost item for Capital Expenditure or Infrastructure Improvement applications.</text:p>
        </text:list-item>
        <text:list-item>
          <text:p text:style-name="P303">One formal supplier quote (dated within one month of application) for each eligible cost item for Consultancy, Training, or Exhibition Support applications.</text:p>
        </text:list-item>
        <text:list-item>
          <text:p text:style-name="P304"><text:span text:style-name="T305">Pro</text:span><text:span text:style-name="T306">‑</text:span><text:span text:style-name="T307">forma invoices will NOT be accepted.</text:span></text:p>
        </text:list-item>
        <text:list-item>
          <text:p text:style-name="P308">All quotes must clearly show each item excluding VAT, include supplier contact details, and must not be handwritten or provided on a headed invoice. Applicants will be required to confirm that they have no relationship with any intended suppliers.</text:p>
        </text:list-item>
        <text:list-item>
          <text:p text:style-name="P309">The most recent bank statement, showing the last full month of trading, and clearly displaying the business account name, address, and account details. Personal bank accounts will NOT be accepted</text:p>
        </text:list-item>
        <text:list-item>
          <text:p text:style-name="P310"><text:span text:style-name="T311">Latest statutory accounts. If the business is a start</text:span><text:span text:style-name="T312">‑</text:span><text:span text:style-name="T313">up, has limited trading history, or turnover is not yet at the VAT threshold, the application must be supported by letters of intent, expressions of interest, customer enquiries, or evidence of potential orders or contracts to substantiate turnover and cashflow projections.</text:span></text:p>
        </text:list-item>
        <text:list-item>
          <text:p text:style-name="P314">Latest management accounts (prepared within 3 months of the application date, if prepared by the business).</text:p>
        </text:list-item>
        <text:list-item>
          <text:p text:style-name="P315"><text:span text:style-name="T316">Details of community benefits the business undertakes or proposes, demonstrating contribution to social or economic impacts in South Lanarkshire. Guidance is available via the council’s<text:s/></text:span><text:a xlink:href="https://www.southlanarkshire.gov.uk/info/200137/community_and_recreation/2136/community_benefits_hub" office:target-frame-name="_top" xlink:show="replace"><text:span text:style-name="Hyperlink">Community Benefit Wish List</text:span></text:a><text:span text:style-name="T317">.</text:span></text:p>
        </text:list-item>
        <text:list-item>
          <text:p text:style-name="P318">If applying before moving into South Lanarkshire commercial premises, grant payment will be conditional on providing a signed lease (or proof of ownership) before submitting a Claim for Grant Payment. The lease must be signed by both the applicant and the landlord.</text:p>
        </text:list-item>
        <text:list-item>
          <text:p text:style-name="P319"><text:span text:style-name="T320">Planning confirmation is required for home</text:span><text:span text:style-name="T321">‑</text:span><text:span text:style-name="T322">based businesses to establish whether planning consent is required for the project. Written confirmation or an email from Planning Services must be submitted.</text:span></text:p>
        </text:list-item>
        <text:list-item>
          <text:p text:style-name="P323"><text:span text:style-name="T324">A twelve</text:span><text:span text:style-name="T325">‑</text:span><text:span text:style-name="T326">month cashflow projection (template provided as part of the online application form).</text:span></text:p>
        </text:list-item>
      </text:list>
      <text:p text:style-name="Normal">We encourage applicants to use local suppliers wherever possible. While we cannot recommend any particular supplier, a list of local businesses and traders is available by contacting<text:s/><text:a xlink:href="mailto:business.support@southlanarkshire.gov.uk" office:target-frame-name="_top" xlink:show="replace"><text:span text:style-name="Hyperlink">business.support@southlanarkshire.gov.uk</text:span></text:a><text:s/></text:p>
      <text:h text:style-name="Heading2" text:outline-level="2">Section 8. Grant application process<text:bookmark-end text:name="_Hlk90358181"/></text:h>
      <text:p text:style-name="P327"/>
      <text:p text:style-name="Normal"><text:span text:style-name="T328">Application:</text:span><text:s/>Applications must be submitted through the online application portal. All documentation requirements are outlined in Section 7.</text:p>
      <text:p text:style-name="Normal"><text:span text:style-name="T329">Assessment and Appraisal:</text:span><text:s/>Completed applications will be assessed by the South Lanarkshire Council Business Support Team.</text:p>
      <text:p text:style-name="Normal">If successful, an offer of award letter will be issued for acceptance.</text:p>
      <text:p text:style-name="Normal">Any goods or services purchased, ordered, or committed to before the date on the offer letter will be ineligible for grant payment.</text:p>
      <text:p text:style-name="Normal">This will result in the entire grant award being cancelled.</text:p>
      <text:p text:style-name="Normal"><text:span text:style-name="T330">Internal / External Verification:</text:span><text:s/>All applications undergo internal verification. Relevant Council services such as Non<text:span text:style-name="T331">‑</text:span>Domestic Rates, Council Tax, Planning, Environmental Health, and Legal Services may be consulted for comment.</text:p>
      <text:p text:style-name="Normal">If this process highlights discrepancies or arrears associated with the applicant or the business, the application may be delayed or invalidated.</text:p>
      <text:p text:style-name="Normal">South Lanarkshire Council has also entered into an agreement with Police Scotland as part of the appraisal process.</text:p>
      <text:p text:style-name="Normal">The applicant business will be required to provide, as part of the application form, information pertaining to the following:</text:p>
      <text:soft-page-break/>
      <text:list text:style-name="LFO11" text:continue-numbering="true">
        <text:list-item>
          <text:p text:style-name="P332">all Company Directors</text:p>
        </text:list-item>
        <text:list-item>
          <text:p text:style-name="P333">all Partners</text:p>
        </text:list-item>
        <text:list-item>
          <text:p text:style-name="P334">Trustees</text:p>
        </text:list-item>
        <text:list-item>
          <text:p text:style-name="P335">Sole Traders</text:p>
        </text:list-item>
        <text:list-item>
          <text:p text:style-name="P336">any individuals with control over business affairs</text:p>
        </text:list-item>
      </text:list>
      <text:p text:style-name="Normal">This information will be passed to Police Scotland for comment to determine the suitability of the applicant to receive grant funding.</text:p>
      <text:p text:style-name="Normal"><text:span text:style-name="T337">Decision:</text:span><text:s/>Applicants will be notified by e<text:span text:style-name="T338">‑</text:span>mail once the assessment is complete. Both successful and unsuccessful applicants will be informed.</text:p>
      <text:p text:style-name="Normal">Successful applicants will then receive a formal offer of award letter sent to the business address provided. Before any grant claim can be made this offer letter must be:</text:p>
      <text:list text:style-name="LFO12" text:continue-numbering="true">
        <text:list-item>
          <text:p text:style-name="P339">reviewed</text:p>
        </text:list-item>
        <text:list-item>
          <text:p text:style-name="P340">accepted</text:p>
        </text:list-item>
        <text:list-item>
          <text:p text:style-name="P341">signed</text:p>
        </text:list-item>
        <text:list-item>
          <text:p text:style-name="P342">dated</text:p>
        </text:list-item>
        <text:list-item>
          <text:p text:style-name="P343">scanned</text:p>
        </text:list-item>
        <text:list-item>
          <text:p text:style-name="P344">returned by email to South Lanarkshire Council</text:p>
        </text:list-item>
      </text:list>
      <text:p text:style-name="Normal"><text:span text:style-name="T345">Claim for Grant</text:span><text:s/><text:span text:style-name="T346">Payment:</text:span><text:s/>Applicants may submit a Claim for Grant Payment only when:</text:p>
      <text:list text:style-name="LFO12" text:continue-numbering="true">
        <text:list-item>
          <text:p text:style-name="P347">All elements of the project have been successfully completed as described in the original application. NO PART PAYMENTS WILL BE MADE</text:p>
        </text:list-item>
        <text:list-item>
          <text:p text:style-name="P348">All suppliers have been paid in full through the business bank account.</text:p>
        </text:list-item>
        <text:list-item>
          <text:p text:style-name="P349">Grants will not be paid where goods/services cannot be evidenced by matching invoices and bank statements.</text:p>
        </text:list-item>
      </text:list>
      <text:p text:style-name="Normal">The Claim for Grant Payment must include:</text:p>
      <text:list text:style-name="LFO13" text:continue-numbering="true">
        <text:list-item>
          <text:p text:style-name="P350">Supplier invoices for all project costs.</text:p>
        </text:list-item>
        <text:list-item>
          <text:p text:style-name="P351">Invoices must be clearly marked as sales invoices.</text:p>
        </text:list-item>
        <text:list-item>
          <text:p text:style-name="P352">Invoice dates must be on or after the date of the grant offer letter.</text:p>
        </text:list-item>
        <text:list-item>
          <text:p text:style-name="P353">Invoices dated before this will lead to rejection of the claim.</text:p>
        </text:list-item>
        <text:list-item>
          <text:p text:style-name="P354">Evidence the project has taken place, such as:</text:p>
          <text:list text:continue-numbering="true">
            <text:list-item>
              <text:p text:style-name="P355">photographs of equipment or completed works.</text:p>
            </text:list-item>
            <text:list-item>
              <text:p text:style-name="P356">reports</text:p>
            </text:list-item>
            <text:list-item>
              <text:p text:style-name="P357">training certificates</text:p>
            </text:list-item>
            <text:list-item>
              <text:p text:style-name="P358">other relevant documentation</text:p>
            </text:list-item>
          </text:list>
        </text:list-item>
        <text:list-item>
          <text:p text:style-name="P359">A fully detailed company bank statement showing payments for all invoices.</text:p>
          <text:list text:continue-numbering="true">
            <text:list-item>
              <text:p text:style-name="P360">All relevant transactions must be clearly highlighted.</text:p>
            </text:list-item>
            <text:list-item>
              <text:p text:style-name="P361">The statement must show:</text:p>
              <text:list text:continue-numbering="true">
                <text:list-item>
                  <text:p text:style-name="P362">company details</text:p>
                </text:list-item>
                <text:list-item>
                  <text:p text:style-name="P363">sort code</text:p>
                </text:list-item>
                <text:list-item>
                  <text:p text:style-name="P364">account number</text:p>
                </text:list-item>
                <text:list-item>
                  <text:p text:style-name="P365">end<text:span text:style-name="T366">‑</text:span>of<text:span text:style-name="T367">‑</text:span>day balance.</text:p>
                </text:list-item>
                <text:list-item>
                  <text:p text:style-name="P368">The statement must also show two days of transactions after each payment date to confirm no refunds were issued.</text:p>
                </text:list-item>
              </text:list>
            </text:list-item>
          </text:list>
        </text:list-item>
      </text:list>
      <text:soft-page-break/>
      <text:p text:style-name="Normal">Failure to provide required information will delay the claim and may result in non<text:span text:style-name="T369">‑</text:span>payment.</text:p>
      <text:p text:style-name="P370">Key Points When Claiming Grant Payment</text:p>
      <text:list text:style-name="LFO14" text:continue-numbering="true">
        <text:list-item>
          <text:p text:style-name="P371">VAT is ineligible and must be excluded from grant claims.</text:p>
        </text:list-item>
        <text:list-item>
          <text:p text:style-name="P372">Approved payments must be made to the bank account specified in the original application.</text:p>
        </text:list-item>
        <text:list-item>
          <text:p text:style-name="P373">Evidence that items are physically located in the business premises may be required, either through:</text:p>
          <text:list text:continue-numbering="true">
            <text:list-item>
              <text:p text:style-name="P374">an on<text:span text:style-name="T375">‑</text:span>site visit by SLC staff, or</text:p>
            </text:list-item>
            <text:list-item>
              <text:p text:style-name="P376">photographic evidence.</text:p>
            </text:list-item>
          </text:list>
        </text:list-item>
        <text:list-item>
          <text:p text:style-name="P377">Paying Suppliers by Cheque:</text:p>
          <text:list text:continue-numbering="true">
            <text:list-item>
              <text:p text:style-name="P378">Provide a copy of the cheque or a receipt/email/letter on supplier headed paper confirming full payment (with invoice number).</text:p>
            </text:list-item>
            <text:list-item>
              <text:p text:style-name="P379">Email confirmations must clearly come from the supplier’s email address.</text:p>
            </text:list-item>
          </text:list>
        </text:list-item>
        <text:list-item>
          <text:p text:style-name="P380">Paying Suppliers by Cash:</text:p>
          <text:list text:continue-numbering="true">
            <text:list-item>
              <text:p text:style-name="P381">Cash payments do not meet audit trail requirements and are not eligible.</text:p>
            </text:list-item>
          </text:list>
        </text:list-item>
        <text:list-item>
          <text:p text:style-name="P382">Business Bank Accounts:</text:p>
          <text:list text:continue-numbering="true">
            <text:list-item>
              <text:p text:style-name="P383">The applicant business MUST use the business bank account detailed in their application for any payments and grant claims</text:p>
            </text:list-item>
          </text:list>
        </text:list-item>
        <text:list-item>
          <text:p text:style-name="P384">Multiple Payments in One Transaction:</text:p>
          <text:list text:continue-numbering="true">
            <text:list-item>
              <text:p text:style-name="P385">Provide a BACS list, copies of invoices, or similar breakdown confirming which invoices relate to the combined payment.</text:p>
            </text:list-item>
            <text:list-item>
              <text:p text:style-name="P386">Handwritten invoices or receipts are not acceptable.</text:p>
            </text:list-item>
          </text:list>
        </text:list-item>
        <text:list-item>
          <text:p text:style-name="P387">Changes to Project Costs:</text:p>
          <text:list text:continue-numbering="true">
            <text:list-item>
              <text:p text:style-name="P388">If actual costs are lower than originally stated, the grant payment will be reduced pro<text:span text:style-name="T389">‑</text:span>rata.</text:p>
            </text:list-item>
            <text:list-item>
              <text:p text:style-name="P390">The grant payment cannot be increased if actual costs exceed the approved project budget.</text:p>
            </text:list-item>
          </text:list>
        </text:list-item>
        <text:list-item>
          <text:p text:style-name="P391">Changes to supplier/provider: You must inform South Lanarkshire Council of any change to the supplier or provider of goods or services at the time the change occurs. Failure to do so, or submission of a claim using a different supplier or provider than that approved in your application, will result in the relevant part of your approval being withdrawn.</text:p>
        </text:list-item>
      </text:list>
      <text:p text:style-name="P392">Once a claim is fully approved, payment will normally be made by BACS transfer within fifteen working days.</text:p>
      <text:h text:style-name="Heading2" text:outline-level="2">Section 9. Other considerations</text:h>
      <text:p text:style-name="Normal"><text:span text:style-name="T393"><text:line-break/></text:span><text:span text:style-name="T394">Subsidy Control:<text:s/></text:span>The grants awarded through this fund contribute to the cumulative amount of Minimum Financial Assistance (MFA) your business may have received over the current and previous two financial years.</text:p>
      <text:p text:style-name="Normal">Each applicant will be required to confirm that the business:</text:p>
      <text:list text:style-name="LFO13" text:continue-numbering="true">
        <text:list-item>
          <text:p text:style-name="P395">is compliant with the MFA threshold, and</text:p>
        </text:list-item>
        <text:list-item>
          <text:p text:style-name="P396">will not have received public sector support totalling £315,000 or more over the current and preceding two financial years, including the amount requested in this application.</text:p>
        </text:list-item>
      </text:list>
      <text:p text:style-name="Normal">This confirmation is mandatory for the processing and approval of any grant award.</text:p>
      <text:soft-page-break/>
      <text:p text:style-name="Normal"><text:span text:style-name="T397">Monitoring:<text:s/></text:span>South Lanarkshire Council is required to report on the key outputs and benefits achieved through the South Lanarkshire Business Growth Grant.</text:p>
      <text:p text:style-name="Normal">Successful applicants will be monitored to verify the impact of Council funding on business growth. Monitoring may include:</text:p>
      <text:list text:style-name="LFO13" text:continue-numbering="true">
        <text:list-item>
          <text:p text:style-name="P398">contact and review during the project,</text:p>
        </text:list-item>
        <text:list-item>
          <text:p text:style-name="P399">follow‑up monitoring at 6 months after project completion, and</text:p>
        </text:list-item>
        <text:list-item>
          <text:p text:style-name="P400">further monitoring at 12 months after completion.</text:p>
        </text:list-item>
      </text:list>
      <text:p text:style-name="Normal">Monitoring will focus on measurable outcomes including:</text:p>
      <text:list text:style-name="LFO13" text:continue-numbering="true">
        <text:list-item>
          <text:p text:style-name="P401">growth in turnover</text:p>
        </text:list-item>
        <text:list-item>
          <text:p text:style-name="P402">the number of new jobs created.</text:p>
        </text:list-item>
        <text:list-item>
          <text:p text:style-name="P403">the number of existing jobs safeguarded.</text:p>
        </text:list-item>
        <text:list-item>
          <text:p text:style-name="P404">progress against project objectives and Net Zero commitments (where relevant)</text:p>
        </text:list-item>
      </text:list>
      <text:p text:style-name="Normal">These checks help ensure that public funding delivers meaningful economic impact within South Lanarkshire.</text:p>
      <text:h text:style-name="Heading2" text:outline-level="2">Section 10. Further information</text:h>
      <text:p text:style-name="Normal"><text:span text:style-name="T405"><text:line-break/>For more information on the funding and other support available to South Lanarkshire businesses please contact either South Lanarkshire Council Business Support Team on<text:s/></text:span><text:a xlink:href="mailto:business.support@southlanarkshire.gov.uk" office:target-frame-name="_top" xlink:show="replace"><text:span text:style-name="T406">business.support@s</text:span><text:bookmark-start text:name="_Hlt90358352"/><text:bookmark-start text:name="_Hlt90358353"/><text:span text:style-name="T407">o</text:span><text:bookmark-end text:name="_Hlt90358352"/><text:bookmark-end text:name="_Hlt90358353"/><text:span text:style-name="T408">uthlanarkshire.gov.uk</text:span></text:a><text:span text:style-name="T40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fo:font-weight="bold" style:font-weight-asian="bold"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fo:line-height="100%"/>
      <style:text-properties fo:font-weight="bold" style:font-weight-asian="bold" style:font-weight-complex="bold" fo:font-size="13pt" style:font-size-asian="13pt" style:font-size-complex="13pt" style:language-asian="en" style:country-asian="US"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omplex="Times New Roman" fo:font-weight="bold" style:font-weight-asian="bold" fo:font-size="13pt" style:font-size-asian="13pt" style:font-size-complex="12pt" fo:hyphenate="false"/>
    </style:style>
    <style:style style:name="Normal" style:display-name="Normal" style:family="paragraph">
      <style:paragraph-properties fo:margin-bottom="0.1388in" fo:line-height="115%"/>
      <style:text-properties style:font-name="Arial" style:font-name-asian="Times New Roman" style:font-name-complex="Arial"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weight="bold" style:font-weight-asian="bold" fo:font-size="16pt" style:font-size-asian="16pt" style:font-size-complex="16pt" style:language-asian="en" style:country-asian="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Times New Roman" style:font-name-asian="Times New Roman" fo:font-size="10pt" style:font-size-asian="10pt" style:font-size-complex="10pt" style:language-asian="en" style:country-asian="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Times New Roman" style:font-name-asian="Times New Roman" fo:font-size="10pt" style:font-size-asian="10pt" style:font-size-complex="10pt" style:language-asian="en" style:country-asian="GB"/>
    </style:style>
    <style:style style:name="NoSpacing" style:display-name="No Spacing" style:family="paragraph">
      <style:paragraph-properties fo:margin-bottom="0in"/>
      <style:text-properties style:font-name="Times New Roman" style:font-name-asian="Times New Roman" fo:font-size="10pt" style:font-size-asian="10pt" style:font-size-complex="10pt" style:language-asian="en" style:country-asian="GB" fo:hyphenate="false"/>
    </style:style>
    <style:style style:name="Revision" style:display-name="Revision" style:family="paragraph">
      <style:paragraph-properties fo:margin-bottom="0in"/>
      <style:text-properties style:font-name="Times New Roman" style:font-name-asian="Times New Roman" fo:font-size="10pt" style:font-size-asian="10pt" style:font-size-complex="10pt" style:language-asian="en" style:country-asian="GB" fo:hyphenate="true"/>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Times New Roman" style:font-name-complex="Arial" fo:font-weight="bold" style:font-weight-asian="bold" style:font-weight-complex="bold" fo:font-size="13pt" style:font-size-asian="13pt" style:font-size-complex="13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fo:line-height="100%"/>
      <style:text-properties style:font-name="Times New Roman" style:font-name-complex="Times New Roman" fo:font-size="12pt" style:font-size-asian="12pt" style:font-size-complex="12pt" fo:hyphenate="tru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Arial" fo:font-size="10pt" style:font-size-asian="10pt" style:font-size-complex="10pt" style:language-asian="en" style:country-asian="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Arial" fo:font-weight="bold" style:font-weight-asian="bold" style:font-weight-complex="bold" fo:font-size="10pt" style:font-size-asian="10pt" style:font-size-complex="10pt" style:language-asian="en" style:country-asian="GB"/>
    </style:style>
    <style:style style:name="Emphasis" style:display-name="Emphasis" style:family="text" style:parent-style-name="DefaultParagraphFont">
      <style:text-properties fo:font-style="italic" style:font-style-asian="italic" style:font-style-complex="italic"/>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3pt" style:font-size-asian="13pt" style:font-size-complex="12pt" style:language-asian="en" style:country-asian="GB"/>
    </style:style>
    <style:style style:name="ui-provider" style:display-name="ui-provid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6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6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6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6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6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6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6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6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8861in" fo:margin-bottom="1in" fo:margin-right="0.786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outh Lanarkshire Business Recovery and Growth Grant Guidelines</dc:title>
    <dc:description/>
    <dc:subject/>
    <meta:initial-creator>South Lanarkshire Council</meta:initial-creator>
    <dc:creator>McKay, Rose</dc:creator>
    <meta:creation-date>2026-06-05T09:19:00Z</meta:creation-date>
    <dc:date>2026-06-05T09:19:00Z</dc:date>
    <meta:print-date>2026-04-09T07:13:00Z</meta:print-date>
    <meta:template xlink:href="Normal" xlink:type="simple"/>
    <meta:editing-cycles>2</meta:editing-cycles>
    <meta:editing-duration>PT120S</meta:editing-duration>
    <meta:user-defined meta:name="GrammarlyDocumentId">4b2deef2179cbfe54d735d032f9fe95ffef9b53ccb4b6a3b430d400b83c912c6</meta:user-defined>
    <meta:user-defined meta:name="_MarkAsFinal" meta:value-type="boolean">true</meta:user-defined>
    <meta:document-statistic meta:page-count="14" meta:paragraph-count="66" meta:word-count="5003" meta:character-count="33455" meta:row-count="237" meta:non-whitespace-character-count="28518"/>
  </office:meta>
</office:document-meta>
</file>