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file-entry manifest:full-path="media/image2.svg" manifest:media-type=""/>
  <manifest:file-entry manifest:full-path="media/image3.svg" manifest:media-type=""/>
  <manifest:file-entry manifest:full-path="media/image4.svg" manifest:media-type=""/>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Arial Bold" svg:font-family="Arial Bold" style:font-family-generic="roman" svg:panose-1="2 11 7 4 2 2 2 2 2 4"/>
    <style:font-face style:name="Tahoma" svg:font-family="Tahoma" style:font-family-generic="swiss" style:font-pitch="variable" svg:panose-1="2 11 6 4 3 5 4 4 2 4"/>
    <style:font-face style:name="Consolas" svg:font-family="Consolas" style:font-family-generic="modern" style:font-pitch="fixed" svg:panose-1="2 11 6 9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24_1">
      <text:list-level-style-bullet text:level="1"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2"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3"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4"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5"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6"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7"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8"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9"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style>
    <text:list-style style:name="LFO25">
      <text:list-level-style-bullet text:level="1"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2"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3"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4"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5"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6"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7"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8"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9"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style>
    <text:list-style style:name="LFO26">
      <text:list-level-style-bullet text:level="1"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2"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3"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4"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5"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6"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7"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8"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9"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style>
    <text:list-style style:name="LFO27">
      <text:list-level-style-bullet text:level="1"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2"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3"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4"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5"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6"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7"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8"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9"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style>
    <text:list-style style:name="LFO28">
      <text:list-level-style-bullet text:level="1"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2"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3"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4"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5"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6"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7"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8"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9"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style>
    <text:list-style style:name="LFO29">
      <text:list-level-style-bullet text:level="1"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2"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3"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4"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5"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6"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7"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8"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9"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style>
    <text:list-style style:name="LFO30">
      <text:list-level-style-bullet text:level="1"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2"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3"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4"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5"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6"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7"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8"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9"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style>
    <text:list-style style:name="LFO31">
      <text:list-level-style-bullet text:level="1"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2"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3"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4"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5"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6"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7"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8"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9"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style>
    <text:list-style style:name="LFO32">
      <text:list-level-style-bullet text:level="1"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2"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3"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4"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5"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6"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7"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8"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9"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style>
    <text:list-style style:name="LFO33">
      <text:list-level-style-bullet text:level="1"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2"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3"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4"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5"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6"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7"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8"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9"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style>
    <text:list-style style:name="LFO34">
      <text:list-level-style-bullet text:level="1"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2"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3"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4"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5"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6"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7"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8"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9"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style>
    <style:style style:name="P1" style:parent-style-name="BodyText" style:master-page-name="MP0" style:family="paragraph">
      <style:paragraph-properties fo:break-before="page"/>
    </style:style>
    <style:style style:name="T2" style:parent-style-name="DefaultParagraphFont" style:family="text">
      <style:text-properties style:language-asian="en" style:country-asian="GB"/>
    </style:style>
    <style:style style:name="T3" style:parent-style-name="DefaultParagraphFont" style:family="text">
      <style:text-properties style:language-asian="en" style:country-asian="GB"/>
    </style:style>
    <style:style style:name="P4" style:parent-style-name="Normal" style:family="paragraph">
      <style:paragraph-properties fo:text-align="center"/>
    </style:style>
    <style:style style:name="P5" style:parent-style-name="BodyText" style:family="paragraph">
      <style:paragraph-properties>
        <style:tab-stops>
          <style:tab-stop style:type="left" style:position="1.7444in"/>
        </style:tab-stops>
      </style:paragraph-properties>
    </style:style>
    <style:style style:name="T6" style:parent-style-name="DefaultParagraphFont" style:family="text">
      <style:text-properties style:language-asian="en" style:country-asian="GB"/>
    </style:style>
    <style:style style:name="P7" style:parent-style-name="Subtitleheading" style:family="paragraph">
      <style:paragraph-properties fo:margin-left="0in">
        <style:tab-stops>
          <style:tab-stop style:type="left" style:position="0.1972in"/>
        </style:tab-stops>
      </style:paragraph-properties>
      <style:text-properties style:font-name="Arial" style:font-name-complex="Arial" fo:font-size="11pt" style:font-size-asian="11pt" style:font-size-complex="11pt"/>
    </style:style>
    <style:style style:name="P8" style:parent-style-name="Subtitleheading" style:family="paragraph">
      <style:paragraph-properties fo:margin-left="0in">
        <style:tab-stops>
          <style:tab-stop style:type="left" style:position="0.1972in"/>
        </style:tab-stops>
      </style:paragraph-properties>
      <style:text-properties style:font-name="Arial" style:font-name-complex="Arial" fo:font-size="18pt" style:font-size-asian="18pt" style:font-size-complex="18pt"/>
    </style:style>
    <style:style style:name="P9" style:parent-style-name="Subtitleheading" style:family="paragraph">
      <style:paragraph-properties fo:margin-left="0in">
        <style:tab-stops>
          <style:tab-stop style:type="left" style:position="0.1972in"/>
        </style:tab-stops>
      </style:paragraph-properties>
      <style:text-properties style:font-name="Arial" style:font-name-complex="Arial" fo:font-size="14pt" style:font-size-asian="14pt" style:font-size-complex="14pt"/>
    </style:style>
    <style:style style:name="P10" style:parent-style-name="Subtitleheading" style:family="paragraph">
      <style:paragraph-properties fo:margin-left="0in">
        <style:tab-stops>
          <style:tab-stop style:type="left" style:position="0.1972in"/>
        </style:tab-stops>
      </style:paragraph-properties>
      <style:text-properties style:font-name="Arial" style:font-name-complex="Arial" fo:font-size="14pt" style:font-size-asian="14pt" style:font-size-complex="14pt"/>
    </style:style>
    <style:style style:name="P11" style:parent-style-name="Subtitleheading" style:family="paragraph">
      <style:paragraph-properties fo:margin-left="0in">
        <style:tab-stops>
          <style:tab-stop style:type="left" style:position="0.1972in"/>
        </style:tab-stops>
      </style:paragraph-properties>
      <style:text-properties style:font-name="Arial" style:font-name-complex="Arial" fo:font-size="14pt" style:font-size-asian="14pt" style:font-size-complex="14pt"/>
    </style:style>
    <style:style style:name="P12" style:parent-style-name="Subtitleheading" style:family="paragraph">
      <style:paragraph-properties fo:margin-left="0in">
        <style:tab-stops>
          <style:tab-stop style:type="left" style:position="0.1972in"/>
        </style:tab-stops>
      </style:paragraph-properties>
      <style:text-properties style:font-name="Arial" style:font-name-complex="Arial" fo:font-size="14pt" style:font-size-asian="14pt" style:font-size-complex="14pt"/>
    </style:style>
    <style:style style:name="P13" style:parent-style-name="Normal" style:family="paragraph">
      <style:text-properties fo:color="#FFFFFF" fo:font-size="14pt" style:font-size-asian="14pt" style:font-size-complex="14pt" fo:background-color="#FF0000"/>
    </style:style>
    <style:style style:name="P14" style:parent-style-name="Normal" style:family="paragraph">
      <style:text-properties fo:color="#FFFFFF" fo:font-size="14pt" style:font-size-asian="14pt" style:font-size-complex="14pt"/>
    </style:style>
    <style:style style:name="T15" style:parent-style-name="DefaultParagraphFont" style:family="text">
      <style:text-properties style:language-asian="en" style:country-asian="GB"/>
    </style:style>
    <style:style style:name="P16" style:parent-style-name="BodyText" style:master-page-name="MP1" style:family="paragraph">
      <style:paragraph-properties fo:break-before="page"/>
    </style:style>
    <style:style style:name="P25" style:parent-style-name="ContentsHeading" style:family="paragraph">
      <style:paragraph-properties fo:margin-left="0.25in" fo:text-indent="-0.25in">
        <style:tab-stops>
          <style:tab-stop style:type="left" style:position="-0.25in"/>
        </style:tab-stops>
      </style:paragraph-properties>
    </style:style>
    <style:style style:name="T26" style:parent-style-name="DefaultParagraphFont" style:family="text">
      <style:text-properties style:use-window-font-color="true"/>
    </style:style>
    <style:style style:name="P27" style:parent-style-name="ContentsHeading" style:family="paragraph">
      <style:paragraph-properties fo:margin-left="0.25in" fo:text-indent="-0.25in">
        <style:tab-stops>
          <style:tab-stop style:type="right" style:position="-0.25in"/>
        </style:tab-stops>
      </style:paragraph-properties>
    </style:style>
    <style:style style:name="P28" style:parent-style-name="TOC1" style:family="paragraph">
      <style:paragraph-properties>
        <style:tab-stops>
          <style:tab-stop style:type="right" style:position="0.0986in"/>
          <style:tab-stop style:type="right" style:leader-style="dotted" style:leader-text="." style:position="6.0708in"/>
        </style:tab-stops>
      </style:paragraph-properties>
    </style:style>
    <style:style style:name="P29" style:parent-style-name="Normal" style:family="paragraph">
      <style:paragraph-properties>
        <style:tab-stops>
          <style:tab-stop style:type="right" style:position="0.1972in"/>
        </style:tab-stops>
      </style:paragraph-properties>
    </style:style>
    <style:style style:name="P30" style:parent-style-name="TOC1" style:family="paragraph">
      <style:paragraph-properties>
        <style:tab-stops>
          <style:tab-stop style:type="right" style:position="0.0986in"/>
          <style:tab-stop style:type="right" style:leader-style="dotted" style:leader-text="." style:position="6.0708in"/>
        </style:tab-stops>
      </style:paragraph-properties>
    </style:style>
    <style:style style:name="T31" style:parent-style-name="DefaultParagraphFont" style:family="text">
      <style:text-properties style:font-name="Calibri" style:font-name-asian="Times New Roman" style:font-name-complex="Times New Roman" fo:font-size="12pt" style:font-size-asian="12pt" style:font-size-complex="12pt" style:language-asian="en" style:country-asian="GB"/>
    </style:style>
    <style:style style:name="P32" style:parent-style-name="Normal" style:family="paragraph">
      <style:paragraph-properties>
        <style:tab-stops>
          <style:tab-stop style:type="right" style:position="0.1972in"/>
        </style:tab-stops>
      </style:paragraph-properties>
    </style:style>
    <style:style style:name="P33" style:parent-style-name="TOC1" style:family="paragraph">
      <style:paragraph-properties>
        <style:tab-stops>
          <style:tab-stop style:type="right" style:position="0.0986in"/>
          <style:tab-stop style:type="right" style:leader-style="dotted" style:leader-text="." style:position="6.0708in"/>
        </style:tab-stops>
      </style:paragraph-properties>
    </style:style>
    <style:style style:name="T34" style:parent-style-name="DefaultParagraphFont" style:family="text">
      <style:text-properties style:font-name="Calibri" style:font-name-asian="Times New Roman" style:font-name-complex="Times New Roman" fo:font-size="12pt" style:font-size-asian="12pt" style:font-size-complex="12pt" style:language-asian="en" style:country-asian="GB"/>
    </style:style>
    <style:style style:name="P35" style:parent-style-name="Normal" style:family="paragraph">
      <style:paragraph-properties>
        <style:tab-stops>
          <style:tab-stop style:type="right" style:position="0.1972in"/>
        </style:tab-stops>
      </style:paragraph-properties>
    </style:style>
    <style:style style:name="P36" style:parent-style-name="TOC1" style:family="paragraph">
      <style:paragraph-properties>
        <style:tab-stops>
          <style:tab-stop style:type="right" style:position="0.0986in"/>
          <style:tab-stop style:type="right" style:leader-style="dotted" style:leader-text="." style:position="6.0708in"/>
        </style:tab-stops>
      </style:paragraph-properties>
    </style:style>
    <style:style style:name="T37" style:parent-style-name="DefaultParagraphFont" style:family="text">
      <style:text-properties style:font-name="Calibri" style:font-name-asian="Times New Roman" style:font-name-complex="Times New Roman" fo:font-size="12pt" style:font-size-asian="12pt" style:font-size-complex="12pt" style:language-asian="en" style:country-asian="GB"/>
    </style:style>
    <style:style style:name="P38" style:parent-style-name="Normal" style:family="paragraph">
      <style:paragraph-properties>
        <style:tab-stops>
          <style:tab-stop style:type="right" style:position="0.1972in"/>
        </style:tab-stops>
      </style:paragraph-properties>
    </style:style>
    <style:style style:name="P39" style:parent-style-name="TOC1" style:family="paragraph">
      <style:paragraph-properties>
        <style:tab-stops>
          <style:tab-stop style:type="right" style:position="0.0986in"/>
          <style:tab-stop style:type="right" style:leader-style="dotted" style:leader-text="." style:position="6.0708in"/>
        </style:tab-stops>
      </style:paragraph-properties>
    </style:style>
    <style:style style:name="T40" style:parent-style-name="DefaultParagraphFont" style:family="text">
      <style:text-properties style:font-name="Calibri" style:font-name-asian="Times New Roman" style:font-name-complex="Times New Roman" fo:font-size="12pt" style:font-size-asian="12pt" style:font-size-complex="12pt" style:language-asian="en" style:country-asian="GB"/>
    </style:style>
    <style:style style:name="P41" style:parent-style-name="Normal" style:family="paragraph">
      <style:paragraph-properties>
        <style:tab-stops>
          <style:tab-stop style:type="right" style:position="0.1972in"/>
        </style:tab-stops>
      </style:paragraph-properties>
    </style:style>
    <style:style style:name="P42" style:parent-style-name="TOC1" style:family="paragraph">
      <style:paragraph-properties>
        <style:tab-stops>
          <style:tab-stop style:type="right" style:position="0.0986in"/>
          <style:tab-stop style:type="right" style:leader-style="dotted" style:leader-text="." style:position="6.0708in"/>
        </style:tab-stops>
      </style:paragraph-properties>
    </style:style>
    <style:style style:name="T43" style:parent-style-name="DefaultParagraphFont" style:family="text">
      <style:text-properties style:font-name="Calibri" style:font-name-asian="Times New Roman" style:font-name-complex="Times New Roman" fo:font-size="12pt" style:font-size-asian="12pt" style:font-size-complex="12pt" style:language-asian="en" style:country-asian="GB"/>
    </style:style>
    <style:style style:name="P44" style:parent-style-name="Normal" style:family="paragraph">
      <style:paragraph-properties>
        <style:tab-stops>
          <style:tab-stop style:type="right" style:position="0.1972in"/>
        </style:tab-stops>
      </style:paragraph-properties>
    </style:style>
    <style:style style:name="P45" style:parent-style-name="TOC1" style:family="paragraph">
      <style:paragraph-properties>
        <style:tab-stops>
          <style:tab-stop style:type="right" style:position="0.0986in"/>
          <style:tab-stop style:type="right" style:leader-style="dotted" style:leader-text="." style:position="6.0708in"/>
        </style:tab-stops>
      </style:paragraph-properties>
    </style:style>
    <style:style style:name="T46" style:parent-style-name="DefaultParagraphFont" style:family="text">
      <style:text-properties style:font-name="Calibri" style:font-name-asian="Times New Roman" style:font-name-complex="Times New Roman" fo:font-size="12pt" style:font-size-asian="12pt" style:font-size-complex="12pt" style:language-asian="en" style:country-asian="GB"/>
    </style:style>
    <style:style style:name="P47" style:parent-style-name="Normal" style:family="paragraph">
      <style:paragraph-properties>
        <style:tab-stops>
          <style:tab-stop style:type="right" style:position="0.1972in"/>
        </style:tab-stops>
      </style:paragraph-properties>
    </style:style>
    <style:style style:name="P48" style:parent-style-name="TOC1" style:family="paragraph">
      <style:paragraph-properties>
        <style:tab-stops>
          <style:tab-stop style:type="right" style:position="0.0986in"/>
          <style:tab-stop style:type="right" style:leader-style="dotted" style:leader-text="." style:position="6.0708in"/>
        </style:tab-stops>
      </style:paragraph-properties>
    </style:style>
    <style:style style:name="T49" style:parent-style-name="DefaultParagraphFont" style:family="text">
      <style:text-properties style:font-name="Calibri" style:font-name-asian="Times New Roman" style:font-name-complex="Times New Roman" fo:font-size="12pt" style:font-size-asian="12pt" style:font-size-complex="12pt" style:language-asian="en" style:country-asian="GB"/>
    </style:style>
    <style:style style:name="P50" style:parent-style-name="Normal" style:family="paragraph">
      <style:paragraph-properties>
        <style:tab-stops>
          <style:tab-stop style:type="right" style:position="0.1972in"/>
        </style:tab-stops>
      </style:paragraph-properties>
    </style:style>
    <style:style style:name="P51" style:parent-style-name="TOC1" style:family="paragraph">
      <style:paragraph-properties>
        <style:tab-stops>
          <style:tab-stop style:type="right" style:position="0.0986in"/>
          <style:tab-stop style:type="right" style:leader-style="dotted" style:leader-text="." style:position="6.0708in"/>
        </style:tab-stops>
      </style:paragraph-properties>
    </style:style>
    <style:style style:name="P52" style:parent-style-name="Normal" style:family="paragraph">
      <style:paragraph-properties>
        <style:tab-stops>
          <style:tab-stop style:type="right" style:position="0.1972in"/>
        </style:tab-stops>
      </style:paragraph-properties>
    </style:style>
    <style:style style:name="P53" style:parent-style-name="TOC1" style:family="paragraph">
      <style:paragraph-properties>
        <style:tab-stops>
          <style:tab-stop style:type="right" style:position="0.0986in"/>
          <style:tab-stop style:type="right" style:leader-style="dotted" style:leader-text="." style:position="6.0708in"/>
        </style:tab-stops>
      </style:paragraph-properties>
    </style:style>
    <style:style style:name="P54" style:parent-style-name="ContentsHeading" style:family="paragraph">
      <style:paragraph-properties fo:margin-left="0.25in" fo:text-indent="-0.25in">
        <style:tab-stops>
          <style:tab-stop style:type="left" style:position="-0.25in"/>
        </style:tab-stops>
      </style:paragraph-properties>
    </style:style>
    <style:style style:name="P55" style:parent-style-name="NTSHeading" style:master-page-name="MP2" style:family="paragraph">
      <style:paragraph-properties fo:break-before="page" fo:margin-left="0in" fo:text-indent="0in" style:page-number="1">
        <style:tab-stops>
          <style:tab-stop style:type="left" style:position="0in"/>
        </style:tab-stops>
      </style:paragraph-properties>
    </style:style>
    <style:style style:name="T68" style:parent-style-name="DefaultParagraphFont" style:family="text">
      <style:text-properties fo:font-weight="bold" style:font-weight-asian="bold" style:font-weight-complex="bold"/>
    </style:style>
    <style:style style:name="T69" style:parent-style-name="DefaultParagraphFont" style:family="text">
      <style:text-properties fo:font-weight="bold" style:font-weight-asian="bold" style:font-weight-complex="bold"/>
    </style:style>
    <style:style style:name="T70" style:parent-style-name="DefaultParagraphFont" style:family="text">
      <style:text-properties fo:font-weight="bold" style:font-weight-asian="bold" style:font-weight-complex="bold"/>
    </style:style>
    <style:style style:name="T71" style:parent-style-name="DefaultParagraphFont" style:family="text">
      <style:text-properties fo:font-style="italic" style:font-style-asian="italic" style:font-style-complex="italic"/>
    </style:style>
    <style:style style:name="T72" style:parent-style-name="DefaultParagraphFont" style:family="text">
      <style:text-properties fo:font-weight="bold" style:font-weight-asian="bold" style:font-weight-complex="bold"/>
    </style:style>
    <style:style style:name="T73" style:parent-style-name="DefaultParagraphFont" style:family="text">
      <style:text-properties fo:font-weight="bold" style:font-weight-asian="bold" style:font-weight-complex="bold"/>
    </style:style>
    <style:style style:name="T74" style:parent-style-name="DefaultParagraphFont" style:family="text">
      <style:text-properties fo:font-weight="bold" style:font-weight-asian="bold" style:font-weight-complex="bold"/>
    </style:style>
    <style:style style:name="T75" style:parent-style-name="DefaultParagraphFont" style:family="text">
      <style:text-properties fo:font-weight="bold" style:font-weight-asian="bold" style:font-weight-complex="bold"/>
    </style:style>
    <style:style style:name="T76" style:parent-style-name="DefaultParagraphFont" style:family="text">
      <style:text-properties fo:font-weight="bold" style:font-weight-asian="bold" style:font-weight-complex="bold"/>
    </style:style>
    <style:style style:name="T77" style:parent-style-name="DefaultParagraphFont" style:family="text">
      <style:text-properties fo:font-weight="bold" style:font-weight-asian="bold" style:font-weight-complex="bold"/>
    </style:style>
    <style:style style:name="P78" style:parent-style-name="Normal" style:family="paragraph">
      <style:paragraph-properties fo:break-before="page" fo:margin-top="0in" fo:margin-bottom="0.1111in" fo:line-height="106%">
        <style:tab-stops/>
      </style:paragraph-properties>
      <style:text-properties fo:font-weight="bold" style:font-weight-asian="bold" style:font-weight-complex="bold"/>
    </style:style>
    <style:style style:name="T79" style:parent-style-name="DefaultParagraphFont" style:family="text">
      <style:text-properties fo:font-weight="bold" style:font-weight-asian="bold" style:font-weight-complex="bold"/>
    </style:style>
    <style:style style:name="T80" style:parent-style-name="DefaultParagraphFont" style:family="text">
      <style:text-properties fo:font-weight="bold" style:font-weight-asian="bold" style:font-weight-complex="bold"/>
    </style:style>
    <style:style style:name="P81" style:parent-style-name="Caption" style:master-page-name="MP3" style:family="paragraph">
      <style:paragraph-properties fo:break-before="page"/>
    </style:style>
    <style:style style:name="TableColumn96" style:family="table-column">
      <style:table-column-properties style:column-width="2.5131in" style:use-optimal-column-width="false"/>
    </style:style>
    <style:style style:name="TableColumn97" style:family="table-column">
      <style:table-column-properties style:column-width="1.6701in" style:use-optimal-column-width="false"/>
    </style:style>
    <style:style style:name="TableColumn98" style:family="table-column">
      <style:table-column-properties style:column-width="1.2243in" style:use-optimal-column-width="false"/>
    </style:style>
    <style:style style:name="TableColumn99" style:family="table-column">
      <style:table-column-properties style:column-width="1.2291in" style:use-optimal-column-width="false"/>
    </style:style>
    <style:style style:name="TableColumn100" style:family="table-column">
      <style:table-column-properties style:column-width="1.2243in" style:use-optimal-column-width="false"/>
    </style:style>
    <style:style style:name="TableColumn101" style:family="table-column">
      <style:table-column-properties style:column-width="1.2243in" style:use-optimal-column-width="false"/>
    </style:style>
    <style:style style:name="TableColumn102" style:family="table-column">
      <style:table-column-properties style:column-width="1.2291in" style:use-optimal-column-width="false"/>
    </style:style>
    <style:style style:name="Table95" style:family="table">
      <style:table-properties style:width="10.3145in" style:rel-width="100%" fo:margin-left="0in" table:align="left"/>
    </style:style>
    <style:style style:name="TableRow103" style:family="table-row">
      <style:table-row-properties style:use-optimal-row-height="false"/>
    </style:style>
    <style:style style:name="TableCell104" style:family="table-cell">
      <style:table-cell-properties fo:border="none" fo:background-color="#FFFFFF" style:writing-mode="lr-tb" fo:padding-top="0.0194in" fo:padding-left="0in" fo:padding-bottom="0.0194in" fo:padding-right="0.0784in">
        <style:background-fill draw:fill="solid" draw:fill-color="#FFFFFF"/>
      </style:table-cell-properties>
    </style:style>
    <style:style style:name="P105" style:parent-style-name="Tabletext" style:family="paragraph">
      <style:text-properties fo:font-weight="bold" style:font-weight-asian="bold" fo:font-size="10.5pt" style:font-size-asian="10.5pt" style:font-size-complex="10.5pt"/>
    </style:style>
    <style:style style:name="TableCell106" style:family="table-cell">
      <style:table-cell-properties fo:border="none" fo:background-color="#FFFFFF" style:writing-mode="lr-tb" fo:padding-top="0.0194in" fo:padding-left="0in" fo:padding-bottom="0.0194in" fo:padding-right="0.0784in">
        <style:background-fill draw:fill="solid" draw:fill-color="#FFFFFF"/>
      </style:table-cell-properties>
    </style:style>
    <style:style style:name="P107" style:parent-style-name="Tabletext" style:family="paragraph">
      <style:text-properties fo:font-weight="bold" style:font-weight-asian="bold" fo:font-size="10.5pt" style:font-size-asian="10.5pt" style:font-size-complex="10.5pt"/>
    </style:style>
    <style:style style:name="TableCell108" style:family="table-cell">
      <style:table-cell-properties fo:border="none" fo:background-color="#FFFFFF" style:writing-mode="lr-tb" fo:padding-top="0.0194in" fo:padding-left="0in" fo:padding-bottom="0.0194in" fo:padding-right="0.0784in">
        <style:background-fill draw:fill="solid" draw:fill-color="#FFFFFF"/>
      </style:table-cell-properties>
    </style:style>
    <style:style style:name="P109" style:parent-style-name="Tabletext" style:family="paragraph">
      <style:text-properties fo:font-weight="bold" style:font-weight-asian="bold" fo:font-size="10.5pt" style:font-size-asian="10.5pt" style:font-size-complex="10.5pt"/>
    </style:style>
    <style:style style:name="TableCell110" style:family="table-cell">
      <style:table-cell-properties fo:border="none" fo:background-color="#FFFFFF" style:writing-mode="lr-tb" fo:padding-top="0.0194in" fo:padding-left="0in" fo:padding-bottom="0.0194in" fo:padding-right="0.0784in">
        <style:background-fill draw:fill="solid" draw:fill-color="#FFFFFF"/>
      </style:table-cell-properties>
    </style:style>
    <style:style style:name="P111" style:parent-style-name="Tabletext" style:family="paragraph">
      <style:text-properties fo:font-weight="bold" style:font-weight-asian="bold" fo:font-size="10.5pt" style:font-size-asian="10.5pt" style:font-size-complex="10.5pt"/>
    </style:style>
    <style:style style:name="TableCell112" style:family="table-cell">
      <style:table-cell-properties fo:border="none" fo:background-color="#FFFFFF" style:writing-mode="lr-tb" fo:padding-top="0.0194in" fo:padding-left="0in" fo:padding-bottom="0.0194in" fo:padding-right="0.0784in">
        <style:background-fill draw:fill="solid" draw:fill-color="#FFFFFF"/>
      </style:table-cell-properties>
    </style:style>
    <style:style style:name="P113" style:parent-style-name="Tabletext" style:family="paragraph">
      <style:text-properties fo:font-weight="bold" style:font-weight-asian="bold" fo:font-size="10.5pt" style:font-size-asian="10.5pt" style:font-size-complex="10.5pt"/>
    </style:style>
    <style:style style:name="TableCell114" style:family="table-cell">
      <style:table-cell-properties fo:border="none" fo:background-color="#FFFFFF" style:writing-mode="lr-tb" fo:padding-top="0.0194in" fo:padding-left="0in" fo:padding-bottom="0.0194in" fo:padding-right="0.0784in">
        <style:background-fill draw:fill="solid" draw:fill-color="#FFFFFF"/>
      </style:table-cell-properties>
    </style:style>
    <style:style style:name="P115" style:parent-style-name="Tabletext" style:family="paragraph">
      <style:text-properties fo:font-weight="bold" style:font-weight-asian="bold" fo:font-size="10.5pt" style:font-size-asian="10.5pt" style:font-size-complex="10.5pt"/>
    </style:style>
    <style:style style:name="TableCell116" style:family="table-cell">
      <style:table-cell-properties fo:border="none" fo:background-color="#FFFFFF" style:writing-mode="lr-tb" fo:padding-top="0.0194in" fo:padding-left="0in" fo:padding-bottom="0.0194in" fo:padding-right="0.0784in">
        <style:background-fill draw:fill="solid" draw:fill-color="#FFFFFF"/>
      </style:table-cell-properties>
    </style:style>
    <style:style style:name="P117" style:parent-style-name="Tabletext" style:family="paragraph">
      <style:text-properties fo:font-weight="bold" style:font-weight-asian="bold" fo:font-size="10.5pt" style:font-size-asian="10.5pt" style:font-size-complex="10.5pt"/>
    </style:style>
    <style:style style:name="TableRow118" style:family="table-row">
      <style:table-row-properties style:min-row-height="0.118in" style:use-optimal-row-height="false"/>
    </style:style>
    <style:style style:name="TableCell119"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120" style:parent-style-name="Tabletext" style:family="paragraph">
      <style:text-properties fo:font-size="10.5pt" style:font-size-asian="10.5pt" style:font-size-complex="10.5pt"/>
    </style:style>
    <style:style style:name="TableCell121"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122" style:parent-style-name="Tabletext" style:family="paragraph">
      <style:text-properties fo:font-size="10.5pt" style:font-size-asian="10.5pt" style:font-size-complex="10.5pt"/>
    </style:style>
    <style:style style:name="TableCell123"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124" style:parent-style-name="Tabletext" style:family="paragraph">
      <style:text-properties fo:font-size="10.5pt" style:font-size-asian="10.5pt" style:font-size-complex="10.5pt"/>
    </style:style>
    <style:style style:name="TableCell125"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126" style:parent-style-name="Tabletext" style:family="paragraph">
      <style:text-properties fo:font-size="10.5pt" style:font-size-asian="10.5pt" style:font-size-complex="10.5pt"/>
    </style:style>
    <style:style style:name="TableCell127"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128" style:parent-style-name="Tabletext" style:family="paragraph">
      <style:text-properties fo:font-size="10.5pt" style:font-size-asian="10.5pt" style:font-size-complex="10.5pt"/>
    </style:style>
    <style:style style:name="TableCell129"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130" style:parent-style-name="Tabletext" style:family="paragraph">
      <style:text-properties fo:font-size="10.5pt" style:font-size-asian="10.5pt" style:font-size-complex="10.5pt"/>
    </style:style>
    <style:style style:name="TableCell131"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132" style:parent-style-name="Tabletext" style:family="paragraph">
      <style:text-properties fo:font-weight="bold" style:font-weight-asian="bold" style:font-weight-complex="bold" fo:font-size="10.5pt" style:font-size-asian="10.5pt" style:font-size-complex="10.5pt"/>
    </style:style>
    <style:style style:name="TableRow133" style:family="table-row">
      <style:table-row-properties style:min-row-height="0.118in" style:use-optimal-row-height="false"/>
    </style:style>
    <style:style style:name="TableCell134"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135" style:parent-style-name="Tabletext" style:family="paragraph">
      <style:text-properties fo:font-size="10.5pt" style:font-size-asian="10.5pt" style:font-size-complex="10.5pt"/>
    </style:style>
    <style:style style:name="TableCell136"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137" style:parent-style-name="Tabletext" style:family="paragraph">
      <style:text-properties fo:font-size="10.5pt" style:font-size-asian="10.5pt" style:font-size-complex="10.5pt"/>
    </style:style>
    <style:style style:name="TableCell138"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139" style:parent-style-name="Tabletext" style:family="paragraph">
      <style:text-properties fo:font-size="10.5pt" style:font-size-asian="10.5pt" style:font-size-complex="10.5pt"/>
    </style:style>
    <style:style style:name="TableCell140"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141" style:parent-style-name="Tabletext" style:family="paragraph">
      <style:text-properties fo:font-size="10.5pt" style:font-size-asian="10.5pt" style:font-size-complex="10.5pt"/>
    </style:style>
    <style:style style:name="TableCell142"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143" style:parent-style-name="Tabletext" style:family="paragraph">
      <style:text-properties fo:font-size="10.5pt" style:font-size-asian="10.5pt" style:font-size-complex="10.5pt"/>
    </style:style>
    <style:style style:name="TableCell144"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145" style:parent-style-name="Tabletext" style:family="paragraph">
      <style:text-properties fo:font-size="10.5pt" style:font-size-asian="10.5pt" style:font-size-complex="10.5pt"/>
    </style:style>
    <style:style style:name="TableCell146"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147" style:parent-style-name="Tabletext" style:family="paragraph">
      <style:text-properties fo:font-size="10.5pt" style:font-size-asian="10.5pt" style:font-size-complex="10.5pt"/>
    </style:style>
    <style:style style:name="TableRow148" style:family="table-row">
      <style:table-row-properties style:min-row-height="0.118in" style:use-optimal-row-height="false"/>
    </style:style>
    <style:style style:name="TableCell149"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150" style:parent-style-name="Tabletext" style:family="paragraph">
      <style:text-properties fo:font-size="10.5pt" style:font-size-asian="10.5pt" style:font-size-complex="10.5pt"/>
    </style:style>
    <style:style style:name="TableCell151"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152" style:parent-style-name="Tabletext" style:family="paragraph">
      <style:text-properties fo:font-size="10.5pt" style:font-size-asian="10.5pt" style:font-size-complex="10.5pt"/>
    </style:style>
    <style:style style:name="TableCell153"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154" style:parent-style-name="Tabletext" style:family="paragraph">
      <style:text-properties fo:font-size="10.5pt" style:font-size-asian="10.5pt" style:font-size-complex="10.5pt"/>
    </style:style>
    <style:style style:name="TableCell155"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156" style:parent-style-name="Tabletext" style:family="paragraph">
      <style:text-properties fo:font-size="10.5pt" style:font-size-asian="10.5pt" style:font-size-complex="10.5pt"/>
    </style:style>
    <style:style style:name="TableCell157"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158" style:parent-style-name="Tabletext" style:family="paragraph">
      <style:text-properties fo:font-size="10.5pt" style:font-size-asian="10.5pt" style:font-size-complex="10.5pt"/>
    </style:style>
    <style:style style:name="TableCell159"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160" style:parent-style-name="Tabletext" style:family="paragraph">
      <style:text-properties fo:font-size="10.5pt" style:font-size-asian="10.5pt" style:font-size-complex="10.5pt"/>
    </style:style>
    <style:style style:name="TableCell161"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162" style:parent-style-name="Tabletext" style:family="paragraph">
      <style:text-properties fo:font-weight="bold" style:font-weight-asian="bold" style:font-weight-complex="bold" fo:font-size="10.5pt" style:font-size-asian="10.5pt" style:font-size-complex="10.5pt"/>
    </style:style>
    <style:style style:name="TableRow163" style:family="table-row">
      <style:table-row-properties style:min-row-height="0.118in" style:use-optimal-row-height="false"/>
    </style:style>
    <style:style style:name="TableCell164"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165" style:parent-style-name="Tabletext" style:family="paragraph">
      <style:text-properties fo:font-size="10.5pt" style:font-size-asian="10.5pt" style:font-size-complex="10.5pt"/>
    </style:style>
    <style:style style:name="TableCell166"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167" style:parent-style-name="Tabletext" style:family="paragraph">
      <style:text-properties fo:font-size="10.5pt" style:font-size-asian="10.5pt" style:font-size-complex="10.5pt"/>
    </style:style>
    <style:style style:name="TableCell168"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169" style:parent-style-name="Tabletext" style:family="paragraph">
      <style:text-properties fo:font-size="10.5pt" style:font-size-asian="10.5pt" style:font-size-complex="10.5pt"/>
    </style:style>
    <style:style style:name="TableCell170"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171" style:parent-style-name="Tabletext" style:family="paragraph">
      <style:text-properties fo:font-size="10.5pt" style:font-size-asian="10.5pt" style:font-size-complex="10.5pt"/>
    </style:style>
    <style:style style:name="TableCell172"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173" style:parent-style-name="Tabletext" style:family="paragraph">
      <style:text-properties fo:font-size="10.5pt" style:font-size-asian="10.5pt" style:font-size-complex="10.5pt"/>
    </style:style>
    <style:style style:name="TableCell174"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175" style:parent-style-name="Tabletext" style:family="paragraph">
      <style:text-properties fo:font-size="10.5pt" style:font-size-asian="10.5pt" style:font-size-complex="10.5pt"/>
    </style:style>
    <style:style style:name="TableCell176"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177" style:parent-style-name="Tabletext" style:family="paragraph">
      <style:text-properties fo:font-size="10.5pt" style:font-size-asian="10.5pt" style:font-size-complex="10.5pt"/>
    </style:style>
    <style:style style:name="TableRow178" style:family="table-row">
      <style:table-row-properties style:min-row-height="0.118in" style:use-optimal-row-height="false"/>
    </style:style>
    <style:style style:name="TableCell179"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180" style:parent-style-name="Tabletext" style:family="paragraph">
      <style:text-properties fo:font-size="10.5pt" style:font-size-asian="10.5pt" style:font-size-complex="10.5pt"/>
    </style:style>
    <style:style style:name="TableCell181"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182" style:parent-style-name="Tabletext" style:family="paragraph">
      <style:text-properties fo:font-size="10.5pt" style:font-size-asian="10.5pt" style:font-size-complex="10.5pt"/>
    </style:style>
    <style:style style:name="TableCell183"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184" style:parent-style-name="Tabletext" style:family="paragraph">
      <style:text-properties fo:font-size="10.5pt" style:font-size-asian="10.5pt" style:font-size-complex="10.5pt"/>
    </style:style>
    <style:style style:name="TableCell185"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186" style:parent-style-name="Tabletext" style:family="paragraph">
      <style:text-properties fo:font-size="10.5pt" style:font-size-asian="10.5pt" style:font-size-complex="10.5pt"/>
    </style:style>
    <style:style style:name="TableCell187"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188" style:parent-style-name="Tabletext" style:family="paragraph">
      <style:text-properties fo:font-size="10.5pt" style:font-size-asian="10.5pt" style:font-size-complex="10.5pt"/>
    </style:style>
    <style:style style:name="TableCell189"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190" style:parent-style-name="Tabletext" style:family="paragraph">
      <style:text-properties fo:font-size="10.5pt" style:font-size-asian="10.5pt" style:font-size-complex="10.5pt"/>
    </style:style>
    <style:style style:name="TableCell191"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192" style:parent-style-name="Tabletext" style:family="paragraph">
      <style:text-properties fo:font-weight="bold" style:font-weight-asian="bold" style:font-weight-complex="bold" fo:font-size="10.5pt" style:font-size-asian="10.5pt" style:font-size-complex="10.5pt"/>
    </style:style>
    <style:style style:name="TableRow193" style:family="table-row">
      <style:table-row-properties style:min-row-height="0.118in" style:use-optimal-row-height="false"/>
    </style:style>
    <style:style style:name="TableCell194"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195" style:parent-style-name="Tabletext" style:family="paragraph">
      <style:text-properties fo:font-size="10.5pt" style:font-size-asian="10.5pt" style:font-size-complex="10.5pt"/>
    </style:style>
    <style:style style:name="TableCell196"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197" style:parent-style-name="Tabletext" style:family="paragraph">
      <style:text-properties fo:font-size="10.5pt" style:font-size-asian="10.5pt" style:font-size-complex="10.5pt"/>
    </style:style>
    <style:style style:name="TableCell198"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199" style:parent-style-name="Tabletext" style:family="paragraph">
      <style:text-properties fo:font-size="10.5pt" style:font-size-asian="10.5pt" style:font-size-complex="10.5pt"/>
    </style:style>
    <style:style style:name="TableCell200"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201" style:parent-style-name="Tabletext" style:family="paragraph">
      <style:text-properties fo:font-size="10.5pt" style:font-size-asian="10.5pt" style:font-size-complex="10.5pt"/>
    </style:style>
    <style:style style:name="TableCell202"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203" style:parent-style-name="Tabletext" style:family="paragraph">
      <style:text-properties fo:font-size="10.5pt" style:font-size-asian="10.5pt" style:font-size-complex="10.5pt"/>
    </style:style>
    <style:style style:name="TableCell204"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205" style:parent-style-name="Tabletext" style:family="paragraph">
      <style:text-properties fo:font-size="10.5pt" style:font-size-asian="10.5pt" style:font-size-complex="10.5pt"/>
    </style:style>
    <style:style style:name="TableCell206"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207" style:parent-style-name="Tabletext" style:family="paragraph">
      <style:text-properties fo:font-size="10.5pt" style:font-size-asian="10.5pt" style:font-size-complex="10.5pt"/>
    </style:style>
    <style:style style:name="TableRow208" style:family="table-row">
      <style:table-row-properties style:min-row-height="0.118in" style:use-optimal-row-height="false"/>
    </style:style>
    <style:style style:name="TableCell209"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210" style:parent-style-name="Tabletext" style:family="paragraph">
      <style:text-properties fo:font-size="10.5pt" style:font-size-asian="10.5pt" style:font-size-complex="10.5pt"/>
    </style:style>
    <style:style style:name="TableCell211"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212" style:parent-style-name="Tabletext" style:family="paragraph">
      <style:text-properties fo:font-size="10.5pt" style:font-size-asian="10.5pt" style:font-size-complex="10.5pt"/>
    </style:style>
    <style:style style:name="TableCell213"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214" style:parent-style-name="Tabletext" style:family="paragraph">
      <style:text-properties fo:font-size="10.5pt" style:font-size-asian="10.5pt" style:font-size-complex="10.5pt"/>
    </style:style>
    <style:style style:name="TableCell215"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216" style:parent-style-name="Tabletext" style:family="paragraph">
      <style:text-properties fo:font-size="10.5pt" style:font-size-asian="10.5pt" style:font-size-complex="10.5pt"/>
    </style:style>
    <style:style style:name="TableCell217"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218" style:parent-style-name="Tabletext" style:family="paragraph">
      <style:text-properties fo:font-size="10.5pt" style:font-size-asian="10.5pt" style:font-size-complex="10.5pt"/>
    </style:style>
    <style:style style:name="TableCell219"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220" style:parent-style-name="Tabletext" style:family="paragraph">
      <style:text-properties fo:font-size="10.5pt" style:font-size-asian="10.5pt" style:font-size-complex="10.5pt"/>
    </style:style>
    <style:style style:name="TableCell221"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222" style:parent-style-name="Tabletext" style:family="paragraph">
      <style:text-properties fo:font-weight="bold" style:font-weight-asian="bold" style:font-weight-complex="bold" fo:font-size="10.5pt" style:font-size-asian="10.5pt" style:font-size-complex="10.5pt"/>
    </style:style>
    <style:style style:name="TableRow223" style:family="table-row">
      <style:table-row-properties style:min-row-height="0.118in" style:use-optimal-row-height="false"/>
    </style:style>
    <style:style style:name="TableCell224"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225" style:parent-style-name="Tabletext" style:family="paragraph">
      <style:text-properties fo:font-size="10.5pt" style:font-size-asian="10.5pt" style:font-size-complex="10.5pt"/>
    </style:style>
    <style:style style:name="TableCell226"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227" style:parent-style-name="Tabletext" style:family="paragraph">
      <style:text-properties fo:font-size="10.5pt" style:font-size-asian="10.5pt" style:font-size-complex="10.5pt"/>
    </style:style>
    <style:style style:name="TableCell228"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229" style:parent-style-name="Tabletext" style:family="paragraph">
      <style:text-properties fo:font-size="10.5pt" style:font-size-asian="10.5pt" style:font-size-complex="10.5pt"/>
    </style:style>
    <style:style style:name="TableCell230"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231" style:parent-style-name="Tabletext" style:family="paragraph">
      <style:text-properties fo:font-size="10.5pt" style:font-size-asian="10.5pt" style:font-size-complex="10.5pt"/>
    </style:style>
    <style:style style:name="TableCell232"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233" style:parent-style-name="Tabletext" style:family="paragraph">
      <style:text-properties fo:font-size="10.5pt" style:font-size-asian="10.5pt" style:font-size-complex="10.5pt"/>
    </style:style>
    <style:style style:name="TableCell234"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235" style:parent-style-name="Tabletext" style:family="paragraph">
      <style:text-properties fo:font-size="10.5pt" style:font-size-asian="10.5pt" style:font-size-complex="10.5pt"/>
    </style:style>
    <style:style style:name="TableCell236"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237" style:parent-style-name="Tabletext" style:family="paragraph">
      <style:text-properties fo:font-size="10.5pt" style:font-size-asian="10.5pt" style:font-size-complex="10.5pt"/>
    </style:style>
    <style:style style:name="TableRow238" style:family="table-row">
      <style:table-row-properties style:min-row-height="0.118in" style:use-optimal-row-height="false"/>
    </style:style>
    <style:style style:name="TableCell239"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240" style:parent-style-name="Tabletext" style:family="paragraph">
      <style:text-properties fo:font-size="10.5pt" style:font-size-asian="10.5pt" style:font-size-complex="10.5pt"/>
    </style:style>
    <style:style style:name="TableCell241"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242" style:parent-style-name="Tabletext" style:family="paragraph">
      <style:text-properties fo:font-size="10.5pt" style:font-size-asian="10.5pt" style:font-size-complex="10.5pt"/>
    </style:style>
    <style:style style:name="TableCell243"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244" style:parent-style-name="Tabletext" style:family="paragraph">
      <style:text-properties fo:font-size="10.5pt" style:font-size-asian="10.5pt" style:font-size-complex="10.5pt"/>
    </style:style>
    <style:style style:name="TableCell245"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246" style:parent-style-name="Tabletext" style:family="paragraph">
      <style:text-properties fo:font-size="10.5pt" style:font-size-asian="10.5pt" style:font-size-complex="10.5pt"/>
    </style:style>
    <style:style style:name="TableCell247"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248" style:parent-style-name="Tabletext" style:family="paragraph">
      <style:text-properties fo:font-size="10.5pt" style:font-size-asian="10.5pt" style:font-size-complex="10.5pt"/>
    </style:style>
    <style:style style:name="TableCell249"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250" style:parent-style-name="Tabletext" style:family="paragraph">
      <style:text-properties fo:font-size="10.5pt" style:font-size-asian="10.5pt" style:font-size-complex="10.5pt"/>
    </style:style>
    <style:style style:name="TableCell251"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252" style:parent-style-name="Tabletext" style:family="paragraph">
      <style:text-properties fo:font-weight="bold" style:font-weight-asian="bold" style:font-weight-complex="bold" fo:font-size="10.5pt" style:font-size-asian="10.5pt" style:font-size-complex="10.5pt"/>
    </style:style>
    <style:style style:name="TableRow253" style:family="table-row">
      <style:table-row-properties style:min-row-height="0.118in" style:use-optimal-row-height="false"/>
    </style:style>
    <style:style style:name="TableCell254"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255" style:parent-style-name="Tabletext" style:family="paragraph">
      <style:text-properties fo:font-size="10.5pt" style:font-size-asian="10.5pt" style:font-size-complex="10.5pt"/>
    </style:style>
    <style:style style:name="TableCell256"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257" style:parent-style-name="Tabletext" style:family="paragraph">
      <style:text-properties fo:font-size="10.5pt" style:font-size-asian="10.5pt" style:font-size-complex="10.5pt"/>
    </style:style>
    <style:style style:name="TableCell258"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259" style:parent-style-name="Tabletext" style:family="paragraph">
      <style:text-properties fo:font-size="10.5pt" style:font-size-asian="10.5pt" style:font-size-complex="10.5pt"/>
    </style:style>
    <style:style style:name="TableCell260"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261" style:parent-style-name="Tabletext" style:family="paragraph">
      <style:text-properties fo:font-size="10.5pt" style:font-size-asian="10.5pt" style:font-size-complex="10.5pt"/>
    </style:style>
    <style:style style:name="TableCell262"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263" style:parent-style-name="Tabletext" style:family="paragraph">
      <style:text-properties fo:font-size="10.5pt" style:font-size-asian="10.5pt" style:font-size-complex="10.5pt"/>
    </style:style>
    <style:style style:name="TableCell264"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265" style:parent-style-name="Tabletext" style:family="paragraph">
      <style:text-properties fo:font-size="10.5pt" style:font-size-asian="10.5pt" style:font-size-complex="10.5pt"/>
    </style:style>
    <style:style style:name="TableCell266"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267" style:parent-style-name="Tabletext" style:family="paragraph">
      <style:text-properties fo:font-size="10.5pt" style:font-size-asian="10.5pt" style:font-size-complex="10.5pt"/>
    </style:style>
    <style:style style:name="TableRow268" style:family="table-row">
      <style:table-row-properties style:min-row-height="0.118in" style:use-optimal-row-height="false"/>
    </style:style>
    <style:style style:name="TableCell269"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270" style:parent-style-name="Tabletext" style:family="paragraph">
      <style:text-properties fo:font-size="10.5pt" style:font-size-asian="10.5pt" style:font-size-complex="10.5pt"/>
    </style:style>
    <style:style style:name="TableCell271"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272" style:parent-style-name="Tabletext" style:family="paragraph">
      <style:text-properties fo:font-size="10.5pt" style:font-size-asian="10.5pt" style:font-size-complex="10.5pt"/>
    </style:style>
    <style:style style:name="TableCell273"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274" style:parent-style-name="Tabletext" style:family="paragraph">
      <style:text-properties fo:font-size="10.5pt" style:font-size-asian="10.5pt" style:font-size-complex="10.5pt"/>
    </style:style>
    <style:style style:name="TableCell275"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276" style:parent-style-name="Tabletext" style:family="paragraph">
      <style:text-properties fo:font-size="10.5pt" style:font-size-asian="10.5pt" style:font-size-complex="10.5pt"/>
    </style:style>
    <style:style style:name="TableCell277"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278" style:parent-style-name="Tabletext" style:family="paragraph">
      <style:text-properties fo:font-size="10.5pt" style:font-size-asian="10.5pt" style:font-size-complex="10.5pt"/>
    </style:style>
    <style:style style:name="TableCell279"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280" style:parent-style-name="Tabletext" style:family="paragraph">
      <style:text-properties fo:font-size="10.5pt" style:font-size-asian="10.5pt" style:font-size-complex="10.5pt"/>
    </style:style>
    <style:style style:name="TableCell281"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282" style:parent-style-name="Tabletext" style:family="paragraph">
      <style:text-properties fo:font-weight="bold" style:font-weight-asian="bold" style:font-weight-complex="bold" fo:font-size="10.5pt" style:font-size-asian="10.5pt" style:font-size-complex="10.5pt"/>
    </style:style>
    <style:style style:name="TableRow283" style:family="table-row">
      <style:table-row-properties style:min-row-height="0.118in" style:use-optimal-row-height="false"/>
    </style:style>
    <style:style style:name="TableCell284"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285" style:parent-style-name="Tabletext" style:family="paragraph">
      <style:text-properties fo:font-size="10.5pt" style:font-size-asian="10.5pt" style:font-size-complex="10.5pt"/>
    </style:style>
    <style:style style:name="TableCell286"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287" style:parent-style-name="Tabletext" style:family="paragraph">
      <style:text-properties fo:font-size="10.5pt" style:font-size-asian="10.5pt" style:font-size-complex="10.5pt"/>
    </style:style>
    <style:style style:name="TableCell288"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289" style:parent-style-name="Tabletext" style:family="paragraph">
      <style:text-properties fo:font-size="10.5pt" style:font-size-asian="10.5pt" style:font-size-complex="10.5pt"/>
    </style:style>
    <style:style style:name="TableCell290"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291" style:parent-style-name="Tabletext" style:family="paragraph">
      <style:text-properties fo:font-size="10.5pt" style:font-size-asian="10.5pt" style:font-size-complex="10.5pt"/>
    </style:style>
    <style:style style:name="TableCell292"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293" style:parent-style-name="Tabletext" style:family="paragraph">
      <style:text-properties fo:font-size="10.5pt" style:font-size-asian="10.5pt" style:font-size-complex="10.5pt"/>
    </style:style>
    <style:style style:name="TableCell294"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295" style:parent-style-name="Tabletext" style:family="paragraph">
      <style:text-properties fo:font-size="10.5pt" style:font-size-asian="10.5pt" style:font-size-complex="10.5pt"/>
    </style:style>
    <style:style style:name="TableCell296"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297" style:parent-style-name="Tabletext" style:family="paragraph">
      <style:text-properties fo:font-size="10.5pt" style:font-size-asian="10.5pt" style:font-size-complex="10.5pt"/>
    </style:style>
    <style:style style:name="TableRow298" style:family="table-row">
      <style:table-row-properties style:min-row-height="0.118in" style:use-optimal-row-height="false"/>
    </style:style>
    <style:style style:name="TableCell299"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300" style:parent-style-name="Tabletext" style:family="paragraph">
      <style:text-properties fo:font-size="10.5pt" style:font-size-asian="10.5pt" style:font-size-complex="10.5pt"/>
    </style:style>
    <style:style style:name="TableCell301"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302" style:parent-style-name="Tabletext" style:family="paragraph">
      <style:text-properties fo:font-size="10.5pt" style:font-size-asian="10.5pt" style:font-size-complex="10.5pt"/>
    </style:style>
    <style:style style:name="TableCell303"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304" style:parent-style-name="Tabletext" style:family="paragraph">
      <style:text-properties fo:font-size="10.5pt" style:font-size-asian="10.5pt" style:font-size-complex="10.5pt"/>
    </style:style>
    <style:style style:name="TableCell305"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306" style:parent-style-name="Tabletext" style:family="paragraph">
      <style:text-properties fo:font-size="10.5pt" style:font-size-asian="10.5pt" style:font-size-complex="10.5pt"/>
    </style:style>
    <style:style style:name="TableCell307"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308" style:parent-style-name="Tabletext" style:family="paragraph">
      <style:text-properties fo:font-size="10.5pt" style:font-size-asian="10.5pt" style:font-size-complex="10.5pt"/>
    </style:style>
    <style:style style:name="TableCell309"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310" style:parent-style-name="Tabletext" style:family="paragraph">
      <style:text-properties fo:font-size="10.5pt" style:font-size-asian="10.5pt" style:font-size-complex="10.5pt"/>
    </style:style>
    <style:style style:name="TableCell311"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312" style:parent-style-name="Tabletext" style:family="paragraph">
      <style:text-properties fo:font-weight="bold" style:font-weight-asian="bold" style:font-weight-complex="bold" fo:font-size="10.5pt" style:font-size-asian="10.5pt" style:font-size-complex="10.5pt"/>
    </style:style>
    <style:style style:name="TableRow313" style:family="table-row">
      <style:table-row-properties style:min-row-height="0.118in" style:use-optimal-row-height="false"/>
    </style:style>
    <style:style style:name="TableCell314"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315" style:parent-style-name="Tabletext" style:family="paragraph">
      <style:text-properties fo:font-size="10.5pt" style:font-size-asian="10.5pt" style:font-size-complex="10.5pt"/>
    </style:style>
    <style:style style:name="TableCell316"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317" style:parent-style-name="Tabletext" style:family="paragraph">
      <style:text-properties fo:font-size="10.5pt" style:font-size-asian="10.5pt" style:font-size-complex="10.5pt"/>
    </style:style>
    <style:style style:name="TableCell318"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319" style:parent-style-name="Tabletext" style:family="paragraph">
      <style:text-properties fo:font-size="10.5pt" style:font-size-asian="10.5pt" style:font-size-complex="10.5pt"/>
    </style:style>
    <style:style style:name="TableCell320"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321" style:parent-style-name="Tabletext" style:family="paragraph">
      <style:text-properties fo:font-size="10.5pt" style:font-size-asian="10.5pt" style:font-size-complex="10.5pt"/>
    </style:style>
    <style:style style:name="TableCell322"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323" style:parent-style-name="Tabletext" style:family="paragraph">
      <style:text-properties fo:font-size="10.5pt" style:font-size-asian="10.5pt" style:font-size-complex="10.5pt"/>
    </style:style>
    <style:style style:name="TableCell324"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325" style:parent-style-name="Tabletext" style:family="paragraph">
      <style:text-properties fo:font-size="10.5pt" style:font-size-asian="10.5pt" style:font-size-complex="10.5pt"/>
    </style:style>
    <style:style style:name="TableCell326"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327" style:parent-style-name="Tabletext" style:family="paragraph">
      <style:text-properties fo:font-size="10.5pt" style:font-size-asian="10.5pt" style:font-size-complex="10.5pt"/>
    </style:style>
    <style:style style:name="TableRow328" style:family="table-row">
      <style:table-row-properties style:min-row-height="0.118in" style:use-optimal-row-height="false"/>
    </style:style>
    <style:style style:name="TableCell329"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330" style:parent-style-name="Tabletext" style:family="paragraph">
      <style:text-properties fo:font-size="10.5pt" style:font-size-asian="10.5pt" style:font-size-complex="10.5pt"/>
    </style:style>
    <style:style style:name="TableCell331"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332" style:parent-style-name="Tabletext" style:family="paragraph">
      <style:text-properties fo:font-size="10.5pt" style:font-size-asian="10.5pt" style:font-size-complex="10.5pt"/>
    </style:style>
    <style:style style:name="TableCell333"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334" style:parent-style-name="Tabletext" style:family="paragraph">
      <style:text-properties fo:font-size="10.5pt" style:font-size-asian="10.5pt" style:font-size-complex="10.5pt"/>
    </style:style>
    <style:style style:name="TableCell335"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336" style:parent-style-name="Tabletext" style:family="paragraph">
      <style:text-properties fo:font-size="10.5pt" style:font-size-asian="10.5pt" style:font-size-complex="10.5pt"/>
    </style:style>
    <style:style style:name="TableCell337"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338" style:parent-style-name="Tabletext" style:family="paragraph">
      <style:text-properties fo:font-size="10.5pt" style:font-size-asian="10.5pt" style:font-size-complex="10.5pt"/>
    </style:style>
    <style:style style:name="TableCell339"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340" style:parent-style-name="Tabletext" style:family="paragraph">
      <style:text-properties fo:font-size="10.5pt" style:font-size-asian="10.5pt" style:font-size-complex="10.5pt"/>
    </style:style>
    <style:style style:name="TableCell341"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342" style:parent-style-name="Tabletext" style:family="paragraph">
      <style:text-properties fo:font-weight="bold" style:font-weight-asian="bold" style:font-weight-complex="bold" fo:font-size="10.5pt" style:font-size-asian="10.5pt" style:font-size-complex="10.5pt"/>
    </style:style>
    <style:style style:name="TableRow343" style:family="table-row">
      <style:table-row-properties style:min-row-height="0.118in" style:use-optimal-row-height="false"/>
    </style:style>
    <style:style style:name="TableCell344"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345" style:parent-style-name="Tabletext" style:family="paragraph">
      <style:text-properties fo:font-size="10.5pt" style:font-size-asian="10.5pt" style:font-size-complex="10.5pt"/>
    </style:style>
    <style:style style:name="TableCell346"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347" style:parent-style-name="Tabletext" style:family="paragraph">
      <style:text-properties fo:font-size="10.5pt" style:font-size-asian="10.5pt" style:font-size-complex="10.5pt"/>
    </style:style>
    <style:style style:name="TableCell348"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349" style:parent-style-name="Tabletext" style:family="paragraph">
      <style:text-properties fo:font-size="10.5pt" style:font-size-asian="10.5pt" style:font-size-complex="10.5pt"/>
    </style:style>
    <style:style style:name="TableCell350"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351" style:parent-style-name="Tabletext" style:family="paragraph">
      <style:text-properties fo:font-size="10.5pt" style:font-size-asian="10.5pt" style:font-size-complex="10.5pt"/>
    </style:style>
    <style:style style:name="TableCell352"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353" style:parent-style-name="Tabletext" style:family="paragraph">
      <style:text-properties fo:font-size="10.5pt" style:font-size-asian="10.5pt" style:font-size-complex="10.5pt"/>
    </style:style>
    <style:style style:name="TableCell354"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355" style:parent-style-name="Tabletext" style:family="paragraph">
      <style:text-properties fo:font-size="10.5pt" style:font-size-asian="10.5pt" style:font-size-complex="10.5pt"/>
    </style:style>
    <style:style style:name="TableCell356"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357" style:parent-style-name="Tabletext" style:family="paragraph">
      <style:text-properties fo:font-size="10.5pt" style:font-size-asian="10.5pt" style:font-size-complex="10.5pt"/>
    </style:style>
    <style:style style:name="P358" style:parent-style-name="NTSHeading2" style:master-page-name="MP4" style:family="paragraph">
      <style:paragraph-properties fo:break-before="page"/>
    </style:style>
    <style:style style:name="T371" style:parent-style-name="DefaultParagraphFont" style:family="text">
      <style:text-properties fo:font-weight="bold" style:font-weight-asian="bold" style:font-weight-complex="bold"/>
    </style:style>
    <style:style style:name="T372" style:parent-style-name="DefaultParagraphFont" style:family="text">
      <style:text-properties fo:font-weight="bold" style:font-weight-asian="bold" style:font-weight-complex="bold"/>
    </style:style>
    <style:style style:name="T373" style:parent-style-name="DefaultParagraphFont" style:family="text">
      <style:text-properties fo:font-weight="bold" style:font-weight-asian="bold" style:font-weight-complex="bold"/>
    </style:style>
    <style:style style:name="T374" style:parent-style-name="DefaultParagraphFont" style:family="text">
      <style:text-properties fo:font-weight="bold" style:font-weight-asian="bold" style:font-weight-complex="bold"/>
    </style:style>
    <style:style style:name="T375" style:parent-style-name="DefaultParagraphFont" style:family="text">
      <style:text-properties fo:font-weight="bold" style:font-weight-asian="bold" style:font-weight-complex="bold"/>
    </style:style>
    <style:style style:name="P376" style:parent-style-name="BodyText" style:family="paragraph">
      <style:text-properties fo:font-weight="bold" style:font-weight-asian="bold" style:font-weight-complex="bold"/>
    </style:style>
    <style:style style:name="T377" style:parent-style-name="DefaultParagraphFont" style:family="text">
      <style:text-properties fo:font-weight="bold" style:font-weight-asian="bold" style:font-weight-complex="bold"/>
    </style:style>
    <style:style style:name="T378" style:parent-style-name="DefaultParagraphFont" style:family="text">
      <style:text-properties fo:font-weight="bold" style:font-weight-asian="bold" style:font-weight-complex="bold"/>
    </style:style>
    <style:style style:name="T379" style:parent-style-name="DefaultParagraphFont" style:family="text">
      <style:text-properties fo:font-weight="bold" style:font-weight-asian="bold" style:font-weight-complex="bold"/>
    </style:style>
    <style:style style:name="P380" style:parent-style-name="Normal" style:family="paragraph">
      <style:paragraph-properties fo:margin-top="0in" fo:margin-bottom="0.1111in" fo:line-height="106%">
        <style:tab-stops/>
      </style:paragraph-properties>
    </style:style>
    <style:style style:name="T381" style:parent-style-name="DefaultParagraphFont" style:family="text">
      <style:text-properties fo:font-weight="bold" style:font-weight-asian="bold" style:font-weight-complex="bold"/>
    </style:style>
    <style:style style:name="T382" style:parent-style-name="DefaultParagraphFont" style:family="text">
      <style:text-properties fo:font-weight="bold" style:font-weight-asian="bold" style:font-weight-complex="bold"/>
    </style:style>
    <style:style style:name="T383" style:parent-style-name="DefaultParagraphFont" style:family="text">
      <style:text-properties fo:font-weight="bold" style:font-weight-asian="bold" style:font-weight-complex="bold"/>
    </style:style>
    <style:style style:name="T384" style:parent-style-name="DefaultParagraphFont" style:family="text">
      <style:text-properties fo:font-weight="bold" style:font-weight-asian="bold" style:font-weight-complex="bold"/>
    </style:style>
    <style:style style:name="T385" style:parent-style-name="DefaultParagraphFont" style:family="text">
      <style:text-properties fo:font-weight="bold" style:font-weight-asian="bold" style:font-weight-complex="bold"/>
    </style:style>
    <style:style style:name="T386" style:parent-style-name="DefaultParagraphFont" style:family="text">
      <style:text-properties fo:font-weight="bold" style:font-weight-asian="bold" style:font-weight-complex="bold"/>
    </style:style>
    <style:style style:name="P387" style:parent-style-name="Normal" style:family="paragraph">
      <style:paragraph-properties fo:margin-top="0in" fo:margin-bottom="0.1111in" fo:line-height="106%">
        <style:tab-stops/>
      </style:paragraph-properties>
    </style:style>
    <style:style style:name="T388" style:parent-style-name="DefaultParagraphFont" style:family="text">
      <style:text-properties fo:font-weight="bold" style:font-weight-asian="bold" style:font-weight-complex="bold"/>
    </style:style>
    <style:style style:name="T389" style:parent-style-name="DefaultParagraphFont" style:family="text">
      <style:text-properties fo:font-weight="bold" style:font-weight-asian="bold" style:font-weight-complex="bold"/>
    </style:style>
    <style:style style:name="T390" style:parent-style-name="DefaultParagraphFont" style:family="text">
      <style:text-properties fo:font-weight="bold" style:font-weight-asian="bold" style:font-weight-complex="bold"/>
    </style:style>
    <style:style style:name="T391" style:parent-style-name="DefaultParagraphFont" style:family="text">
      <style:text-properties fo:font-weight="bold" style:font-weight-asian="bold" style:font-weight-complex="bold"/>
    </style:style>
    <style:style style:name="T392" style:parent-style-name="DefaultParagraphFont" style:family="text">
      <style:text-properties fo:font-weight="bold" style:font-weight-asian="bold" style:font-weight-complex="bold"/>
    </style:style>
    <style:style style:name="P393" style:parent-style-name="Normal" style:family="paragraph">
      <style:paragraph-properties fo:margin-top="0in" fo:margin-bottom="0.1111in" fo:line-height="106%">
        <style:tab-stops/>
      </style:paragraph-properties>
    </style:style>
    <style:style style:name="T394" style:parent-style-name="DefaultParagraphFont" style:family="text">
      <style:text-properties fo:font-weight="bold" style:font-weight-asian="bold" style:font-weight-complex="bold"/>
    </style:style>
    <style:style style:name="T395" style:parent-style-name="DefaultParagraphFont" style:family="text">
      <style:text-properties fo:font-weight="bold" style:font-weight-asian="bold" style:font-weight-complex="bold"/>
    </style:style>
    <style:style style:name="T396" style:parent-style-name="DefaultParagraphFont" style:family="text">
      <style:text-properties fo:font-weight="bold" style:font-weight-asian="bold" style:font-weight-complex="bold"/>
    </style:style>
    <style:style style:name="P397" style:parent-style-name="Normal" style:family="paragraph">
      <style:paragraph-properties fo:break-before="page" fo:margin-top="0in" fo:margin-bottom="0.1111in" fo:line-height="106%">
        <style:tab-stops/>
      </style:paragraph-properties>
      <style:text-properties fo:font-weight="bold" style:font-weight-asian="bold" style:font-weight-complex="bold"/>
    </style:style>
    <style:style style:name="P398" style:parent-style-name="Normal" style:family="paragraph">
      <style:paragraph-properties fo:margin-top="0in" fo:margin-bottom="0.1111in" fo:line-height="106%">
        <style:tab-stops/>
      </style:paragraph-properties>
    </style:style>
    <style:style style:name="T399" style:parent-style-name="DefaultParagraphFont" style:family="text">
      <style:text-properties fo:font-weight="bold" style:font-weight-asian="bold" style:font-weight-complex="bold"/>
    </style:style>
    <style:style style:name="T400" style:parent-style-name="DefaultParagraphFont" style:family="text">
      <style:text-properties fo:font-weight="bold" style:font-weight-asian="bold" style:font-weight-complex="bold"/>
    </style:style>
    <style:style style:name="T401" style:parent-style-name="DefaultParagraphFont" style:family="text">
      <style:text-properties fo:font-weight="bold" style:font-weight-asian="bold" style:font-weight-complex="bold"/>
    </style:style>
    <style:style style:name="T402" style:parent-style-name="DefaultParagraphFont" style:family="text">
      <style:text-properties fo:font-weight="bold" style:font-weight-asian="bold" style:font-weight-complex="bold"/>
    </style:style>
    <style:style style:name="P403" style:parent-style-name="Normal" style:family="paragraph">
      <style:paragraph-properties fo:margin-top="0in" fo:margin-bottom="0.1111in" fo:line-height="106%">
        <style:tab-stops/>
      </style:paragraph-properties>
    </style:style>
    <style:style style:name="T404" style:parent-style-name="DefaultParagraphFont" style:family="text">
      <style:text-properties fo:font-weight="bold" style:font-weight-asian="bold" style:font-weight-complex="bold"/>
    </style:style>
    <style:style style:name="T405" style:parent-style-name="DefaultParagraphFont" style:family="text">
      <style:text-properties fo:font-weight="bold" style:font-weight-asian="bold" style:font-weight-complex="bold"/>
    </style:style>
    <style:style style:name="T406" style:parent-style-name="DefaultParagraphFont" style:family="text">
      <style:text-properties fo:font-weight="bold" style:font-weight-asian="bold" style:font-weight-complex="bold"/>
    </style:style>
    <style:style style:name="P407" style:parent-style-name="Normal" style:family="paragraph">
      <style:paragraph-properties fo:margin-top="0in" fo:margin-bottom="0.1111in" fo:line-height="106%">
        <style:tab-stops/>
      </style:paragraph-properties>
    </style:style>
    <style:style style:name="T408" style:parent-style-name="DefaultParagraphFont" style:family="text">
      <style:text-properties fo:font-weight="bold" style:font-weight-asian="bold" style:font-weight-complex="bold"/>
    </style:style>
    <style:style style:name="T409" style:parent-style-name="DefaultParagraphFont" style:family="text">
      <style:text-properties fo:font-weight="bold" style:font-weight-asian="bold" style:font-weight-complex="bold"/>
    </style:style>
    <style:style style:name="T410" style:parent-style-name="DefaultParagraphFont" style:family="text">
      <style:text-properties fo:font-weight="bold" style:font-weight-asian="bold" style:font-weight-complex="bold"/>
    </style:style>
    <style:style style:name="T411" style:parent-style-name="DefaultParagraphFont" style:family="text">
      <style:text-properties fo:font-weight="bold" style:font-weight-asian="bold" style:font-weight-complex="bold"/>
    </style:style>
    <style:style style:name="T412" style:parent-style-name="DefaultParagraphFont" style:family="text">
      <style:text-properties fo:font-weight="bold" style:font-weight-asian="bold" style:font-weight-complex="bold"/>
    </style:style>
    <style:style style:name="P413" style:parent-style-name="Normal" style:family="paragraph">
      <style:paragraph-properties fo:break-before="page" fo:margin-top="0in" fo:margin-bottom="0.1111in" fo:line-height="106%">
        <style:tab-stops/>
      </style:paragraph-properties>
    </style:style>
    <style:style style:name="P414" style:parent-style-name="Normal" style:family="paragraph">
      <style:paragraph-properties fo:margin-top="0in" fo:margin-bottom="0.1111in" fo:line-height="106%">
        <style:tab-stops/>
      </style:paragraph-properties>
    </style:style>
    <style:style style:name="P415" style:parent-style-name="Normal" style:family="paragraph">
      <style:paragraph-properties fo:margin-top="0in" fo:margin-bottom="0.1111in" fo:line-height="106%">
        <style:tab-stops/>
      </style:paragraph-properties>
    </style:style>
    <style:style style:name="P416" style:parent-style-name="Heading1" style:master-page-name="MP5" style:list-style-name="WW_OutlineListStyle" style:family="paragraph">
      <style:paragraph-properties fo:break-before="page" style:page-number="1"/>
    </style:style>
    <style:style style:name="P429" style:parent-style-name="Numberedtext" style:list-style-name="LFO24" style:family="paragraph"/>
    <style:style style:name="P430" style:parent-style-name="Numberedtext" style:list-style-name="LFO24" style:family="paragraph"/>
    <style:style style:name="P431" style:parent-style-name="Numberedtext" style:list-style-name="LFO24" style:family="paragraph"/>
    <style:style style:name="P432" style:parent-style-name="Numberedtext" style:list-style-name="LFO24" style:family="paragraph"/>
    <style:style style:name="P433" style:parent-style-name="Numberedtext" style:list-style-name="LFO24" style:family="paragraph"/>
    <style:style style:name="P434" style:parent-style-name="Numberedtext" style:list-style-name="LFO24" style:family="paragraph"/>
    <style:style style:name="P435" style:parent-style-name="ListBullet" style:list-style-name="LFO5" style:family="paragraph"/>
    <style:style style:name="P436" style:parent-style-name="ListBullet" style:list-style-name="LFO5" style:family="paragraph"/>
    <style:style style:name="P437" style:parent-style-name="ListBullet" style:list-style-name="LFO5" style:family="paragraph"/>
    <style:style style:name="P438" style:parent-style-name="ListBullet" style:list-style-name="LFO5" style:family="paragraph"/>
    <style:style style:name="P439" style:parent-style-name="ListBullet" style:list-style-name="LFO5" style:family="paragraph"/>
    <style:style style:name="P440" style:parent-style-name="ListBullet" style:list-style-name="LFO5" style:family="paragraph"/>
    <style:style style:name="TableColumn442" style:family="table-column">
      <style:table-column-properties style:column-width="1.8701in"/>
    </style:style>
    <style:style style:name="TableColumn443" style:family="table-column">
      <style:table-column-properties style:column-width="4.4298in"/>
    </style:style>
    <style:style style:name="Table441" style:family="table">
      <style:table-properties style:width="6.3in" fo:margin-left="0in" table:align="left"/>
    </style:style>
    <style:style style:name="TableRow444" style:family="table-row">
      <style:table-row-properties style:min-row-height="0.3972in"/>
    </style:style>
    <style:style style:name="TableCell445" style:family="table-cell">
      <style:table-cell-properties fo:border-top="none" fo:border-left="none" fo:border-bottom="0.0069in solid #000000" fo:border-right="none" fo:background-color="#FFFFFF" style:writing-mode="lr-tb" fo:padding-top="0.0194in" fo:padding-left="0in" fo:padding-bottom="0.0194in" fo:padding-right="0.0784in">
        <style:background-fill draw:fill="solid" draw:fill-color="#FFFFFF"/>
      </style:table-cell-properties>
    </style:style>
    <style:style style:name="T446" style:parent-style-name="DefaultParagraphFont" style:family="text">
      <style:text-properties style:font-weight-complex="bold"/>
    </style:style>
    <style:style style:name="TableCell447" style:family="table-cell">
      <style:table-cell-properties fo:border-top="none" fo:border-left="none" fo:border-bottom="0.0069in solid #000000" fo:border-right="none" fo:background-color="#FFFFFF" style:writing-mode="lr-tb" fo:padding-top="0.0194in" fo:padding-left="0in" fo:padding-bottom="0.0194in" fo:padding-right="0.0784in">
        <style:background-fill draw:fill="solid" draw:fill-color="#FFFFFF"/>
      </style:table-cell-properties>
    </style:style>
    <style:style style:name="T448" style:parent-style-name="DefaultParagraphFont" style:family="text">
      <style:text-properties style:font-weight-complex="bold"/>
    </style:style>
    <style:style style:name="TableRow449" style:family="table-row">
      <style:table-row-properties style:min-row-height="0.3875in"/>
    </style:style>
    <style:style style:name="TableCell450"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TableCell451"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TableRow452" style:family="table-row">
      <style:table-row-properties style:min-row-height="0.3875in"/>
    </style:style>
    <style:style style:name="TableCell453"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TableCell454"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TableRow455" style:family="table-row">
      <style:table-row-properties style:min-row-height="0.3875in"/>
    </style:style>
    <style:style style:name="TableCell456"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TableCell457"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TableRow458" style:family="table-row">
      <style:table-row-properties style:min-row-height="0.3972in"/>
    </style:style>
    <style:style style:name="TableCell459"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TableCell460"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TableRow461" style:family="table-row">
      <style:table-row-properties style:min-row-height="0.3875in"/>
    </style:style>
    <style:style style:name="TableCell462"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TableCell463"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T464" style:parent-style-name="DefaultParagraphFont" style:family="text">
      <style:text-properties fo:font-weight="bold" style:font-weight-asian="bold" style:font-weight-complex="bold"/>
    </style:style>
    <style:style style:name="T465" style:parent-style-name="DefaultParagraphFont" style:family="text">
      <style:text-properties fo:font-weight="bold" style:font-weight-asian="bold" style:font-weight-complex="bold"/>
    </style:style>
    <style:style style:name="TableRow466" style:family="table-row">
      <style:table-row-properties style:min-row-height="0.3875in"/>
    </style:style>
    <style:style style:name="TableCell467"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TableCell468"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469" style:parent-style-name="Numberedtext" style:family="paragraph">
      <style:paragraph-properties fo:margin-left="0.6895in" fo:text-indent="-0.6895in">
        <style:tab-stops>
          <style:tab-stop style:type="left" style:position="-0.4923in"/>
        </style:tab-stops>
      </style:paragraph-properties>
    </style:style>
    <style:style style:name="P470" style:parent-style-name="Normal" style:family="paragraph">
      <style:paragraph-properties fo:break-before="page" fo:margin-top="0in" fo:margin-bottom="0.1111in" fo:line-height="106%">
        <style:tab-stops/>
      </style:paragraph-properties>
    </style:style>
    <style:style style:name="P471" style:parent-style-name="Numberedtext" style:list-style-name="LFO24" style:family="paragraph"/>
    <style:style style:name="P472" style:parent-style-name="Numberedtext" style:family="paragraph">
      <style:paragraph-properties fo:margin-left="0.6895in" fo:text-indent="-0.25in">
        <style:tab-stops>
          <style:tab-stop style:type="left" style:position="-0.4923in"/>
        </style:tab-stops>
      </style:paragraph-properties>
    </style:style>
    <style:style style:name="T473" style:parent-style-name="DefaultParagraphFont" style:family="text">
      <style:text-properties fo:font-style="italic" style:font-style-asian="italic" style:font-style-complex="italic"/>
    </style:style>
    <style:style style:name="T474" style:parent-style-name="DefaultParagraphFont" style:family="text">
      <style:text-properties fo:font-style="italic" style:font-style-asian="italic" style:font-style-complex="italic"/>
    </style:style>
    <style:style style:name="P475" style:parent-style-name="Numberedtext" style:list-style-name="LFO24" style:family="paragraph"/>
    <style:style style:name="P476" style:parent-style-name="Numberedtext" style:list-style-name="LFO24" style:family="paragraph">
      <style:paragraph-properties fo:margin-top="0.125in" fo:margin-left="0.6888in" fo:text-indent="-0.6888in">
        <style:tab-stops>
          <style:tab-stop style:type="left" style:position="-0.4916in"/>
        </style:tab-stops>
      </style:paragraph-properties>
    </style:style>
    <style:style style:name="P477" style:parent-style-name="ListBullet" style:list-style-name="LFO5" style:family="paragraph"/>
    <style:style style:name="P478" style:parent-style-name="ListBullet" style:list-style-name="LFO5" style:family="paragraph"/>
    <style:style style:name="P479" style:parent-style-name="ListBullet" style:list-style-name="LFO5" style:family="paragraph"/>
    <style:style style:name="P480" style:parent-style-name="ListBullet" style:list-style-name="LFO5" style:family="paragraph"/>
    <style:style style:name="P481" style:parent-style-name="ListBullet" style:list-style-name="LFO5" style:family="paragraph"/>
    <style:style style:name="P482" style:parent-style-name="ListBullet" style:list-style-name="LFO5" style:family="paragraph"/>
    <style:style style:name="P483" style:parent-style-name="ListBullet" style:list-style-name="LFO5" style:family="paragraph"/>
    <style:style style:name="P484" style:parent-style-name="ListBullet" style:list-style-name="LFO5" style:family="paragraph"/>
    <style:style style:name="P485" style:parent-style-name="ListBullet" style:list-style-name="LFO5" style:family="paragraph"/>
    <style:style style:name="P486" style:parent-style-name="Normal" style:family="paragraph">
      <style:paragraph-properties fo:break-before="page" fo:margin-top="0in" fo:margin-bottom="0.1111in" fo:line-height="106%">
        <style:tab-stops/>
      </style:paragraph-properties>
      <style:text-properties fo:background-color="#FFFF00"/>
    </style:style>
    <style:style style:name="P487" style:parent-style-name="Numberedtext" style:list-style-name="LFO24" style:family="paragraph"/>
    <style:style style:name="P488" style:parent-style-name="Numberedtext" style:list-style-name="LFO24" style:family="paragraph"/>
    <style:style style:name="P489" style:parent-style-name="Numberedtext" style:list-style-name="LFO24" style:family="paragraph"/>
    <style:style style:name="P490" style:parent-style-name="Numberedtext" style:list-style-name="LFO24" style:family="paragraph"/>
    <style:style style:name="P491" style:parent-style-name="Numberedtext" style:list-style-name="LFO24" style:family="paragraph"/>
    <style:style style:name="P492" style:parent-style-name="Numberedtext" style:family="paragraph">
      <style:paragraph-properties fo:margin-left="0.6895in" fo:text-indent="-0.6895in">
        <style:tab-stops>
          <style:tab-stop style:type="left" style:position="-0.4923in"/>
        </style:tab-stops>
      </style:paragraph-properties>
    </style:style>
    <style:style style:name="P493" style:parent-style-name="Normal" style:family="paragraph">
      <style:paragraph-properties fo:text-align="center" fo:margin-top="0in" fo:margin-bottom="0.0694in" fo:line-height="90%"/>
    </style:style>
    <style:style style:name="T494" style:parent-style-name="DefaultParagraphFont" style:family="text">
      <style:text-properties style:font-name-asian="Arial" fo:color="#FFFFFF" style:font-size-complex="12pt"/>
    </style:style>
    <style:style style:name="P495" style:parent-style-name="Normal" style:family="paragraph">
      <style:paragraph-properties fo:text-align="center" fo:margin-top="0in" fo:margin-bottom="0.0694in" fo:line-height="90%"/>
    </style:style>
    <style:style style:name="T496" style:parent-style-name="DefaultParagraphFont" style:family="text">
      <style:text-properties style:font-name-asian="Arial" fo:color="#FFFFFF" style:font-size-complex="12pt"/>
    </style:style>
    <style:style style:name="P497" style:parent-style-name="Normal" style:family="paragraph">
      <style:paragraph-properties fo:text-align="center" fo:margin-top="0in" fo:margin-bottom="0.0694in" fo:line-height="90%"/>
    </style:style>
    <style:style style:name="T498" style:parent-style-name="DefaultParagraphFont" style:family="text">
      <style:text-properties style:font-name-asian="Arial" fo:color="#FFFFFF" style:font-size-complex="12pt"/>
    </style:style>
    <style:style style:name="P499" style:parent-style-name="Normal" style:family="paragraph">
      <style:paragraph-properties fo:text-align="center" fo:margin-top="0in" fo:margin-bottom="0.1111in" fo:line-height="90%"/>
    </style:style>
    <style:style style:name="T500" style:parent-style-name="DefaultParagraphFont" style:family="text">
      <style:text-properties style:font-name-asian="Arial" fo:color="#FFFFFF" fo:font-size="20pt" style:font-size-asian="20pt" style:font-size-complex="20pt"/>
    </style:style>
    <style:style style:name="P501" style:parent-style-name="Normal" style:list-style-name="LFO24_1" style:family="paragraph">
      <style:paragraph-properties fo:margin-top="0in" fo:margin-bottom="0.0277in" fo:line-height="90%"/>
    </style:style>
    <style:style style:name="T502" style:parent-style-name="DefaultParagraphFont" style:family="text">
      <style:text-properties style:font-name-asian="Arial" fo:color="#000000" style:font-size-complex="12pt"/>
    </style:style>
    <style:style style:name="P503" style:parent-style-name="Normal" style:list-style-name="LFO25" style:family="paragraph">
      <style:paragraph-properties fo:margin-top="0in" fo:margin-bottom="0.0277in" fo:line-height="90%"/>
    </style:style>
    <style:style style:name="T504" style:parent-style-name="DefaultParagraphFont" style:family="text">
      <style:text-properties style:font-name-asian="Arial" fo:color="#000000" style:font-size-complex="12pt"/>
    </style:style>
    <style:style style:name="T505" style:parent-style-name="DefaultParagraphFont" style:family="text">
      <style:text-properties style:font-name-asian="Arial" fo:color="#000000" style:font-size-complex="12pt"/>
    </style:style>
    <style:style style:name="P506" style:parent-style-name="Normal" style:list-style-name="LFO26" style:family="paragraph">
      <style:paragraph-properties fo:margin-top="0in" fo:margin-bottom="0.0277in" fo:line-height="90%"/>
    </style:style>
    <style:style style:name="T507" style:parent-style-name="DefaultParagraphFont" style:family="text">
      <style:text-properties style:font-name-asian="Arial" fo:color="#000000" style:font-size-complex="12pt"/>
    </style:style>
    <style:style style:name="P508" style:parent-style-name="Normal" style:family="paragraph">
      <style:paragraph-properties fo:text-align="center" fo:margin-top="0in" fo:margin-bottom="0.1111in" fo:line-height="90%"/>
    </style:style>
    <style:style style:name="T509" style:parent-style-name="DefaultParagraphFont" style:family="text">
      <style:text-properties style:font-name-asian="Arial" fo:color="#FFFFFF" fo:font-size="20pt" style:font-size-asian="20pt" style:font-size-complex="20pt"/>
    </style:style>
    <style:style style:name="P510" style:parent-style-name="Normal" style:list-style-name="LFO27" style:family="paragraph">
      <style:paragraph-properties fo:margin-top="0in" fo:margin-bottom="0.0277in" fo:line-height="90%"/>
    </style:style>
    <style:style style:name="T511" style:parent-style-name="DefaultParagraphFont" style:family="text">
      <style:text-properties style:font-name-asian="Arial" fo:color="#000000" style:font-size-complex="12pt"/>
    </style:style>
    <style:style style:name="P512" style:parent-style-name="Normal" style:list-style-name="LFO28" style:family="paragraph">
      <style:paragraph-properties fo:margin-top="0in" fo:margin-bottom="0.0277in" fo:line-height="90%"/>
    </style:style>
    <style:style style:name="T513" style:parent-style-name="DefaultParagraphFont" style:family="text">
      <style:text-properties style:font-name-asian="Arial" fo:color="#000000" style:font-size-complex="12pt"/>
    </style:style>
    <style:style style:name="P514" style:parent-style-name="Normal" style:family="paragraph">
      <style:paragraph-properties fo:text-align="center" fo:margin-top="0in" fo:margin-bottom="0.1111in" fo:line-height="90%"/>
    </style:style>
    <style:style style:name="T515" style:parent-style-name="DefaultParagraphFont" style:family="text">
      <style:text-properties style:font-name-asian="Arial" fo:color="#FFFFFF" fo:font-size="20pt" style:font-size-asian="20pt" style:font-size-complex="20pt"/>
    </style:style>
    <style:style style:name="P516" style:parent-style-name="Normal" style:list-style-name="LFO29" style:family="paragraph">
      <style:paragraph-properties fo:margin-top="0in" fo:margin-bottom="0.0277in" fo:line-height="90%"/>
    </style:style>
    <style:style style:name="T517" style:parent-style-name="DefaultParagraphFont" style:family="text">
      <style:text-properties style:font-name-asian="Arial" fo:color="#000000" style:font-size-complex="12pt"/>
    </style:style>
    <style:style style:name="P518" style:parent-style-name="Normal" style:list-style-name="LFO30" style:family="paragraph">
      <style:paragraph-properties fo:margin-top="0in" fo:margin-bottom="0.0277in" fo:line-height="90%"/>
    </style:style>
    <style:style style:name="T519" style:parent-style-name="DefaultParagraphFont" style:family="text">
      <style:text-properties style:font-name-asian="Arial" fo:color="#000000" style:font-size-complex="12pt"/>
    </style:style>
    <style:style style:name="P520" style:parent-style-name="Normal" style:family="paragraph">
      <style:paragraph-properties fo:text-align="center" fo:margin-top="0in" fo:margin-bottom="0.1111in" fo:line-height="90%"/>
    </style:style>
    <style:style style:name="T521" style:parent-style-name="DefaultParagraphFont" style:family="text">
      <style:text-properties style:font-name-asian="Arial" fo:color="#FFFFFF" fo:font-size="20pt" style:font-size-asian="20pt" style:font-size-complex="20pt"/>
    </style:style>
    <style:style style:name="P522" style:parent-style-name="Normal" style:list-style-name="LFO31" style:family="paragraph">
      <style:paragraph-properties fo:margin-top="0in" fo:margin-bottom="0.0277in" fo:line-height="90%"/>
    </style:style>
    <style:style style:name="T523" style:parent-style-name="DefaultParagraphFont" style:family="text">
      <style:text-properties style:font-name-asian="Arial" fo:color="#000000" style:font-size-complex="12pt"/>
    </style:style>
    <style:style style:name="T524" style:parent-style-name="DefaultParagraphFont" style:family="text">
      <style:text-properties style:font-name-asian="Arial" fo:color="#000000" style:font-size-complex="12pt"/>
    </style:style>
    <style:style style:name="P525" style:parent-style-name="Normal" style:family="paragraph">
      <style:paragraph-properties fo:text-align="center" fo:margin-top="0in" fo:margin-bottom="0.1111in" fo:line-height="90%"/>
    </style:style>
    <style:style style:name="T526" style:parent-style-name="DefaultParagraphFont" style:family="text">
      <style:text-properties style:font-name-asian="Arial" fo:color="#FFFFFF" fo:font-size="20pt" style:font-size-asian="20pt" style:font-size-complex="20pt"/>
    </style:style>
    <style:style style:name="P527" style:parent-style-name="Normal" style:list-style-name="LFO32" style:family="paragraph">
      <style:paragraph-properties fo:margin-top="0in" fo:margin-bottom="0.0277in" fo:line-height="90%"/>
    </style:style>
    <style:style style:name="T528" style:parent-style-name="DefaultParagraphFont" style:family="text">
      <style:text-properties style:font-name-asian="Arial" fo:color="#000000" style:font-size-complex="12pt"/>
    </style:style>
    <style:style style:name="P529" style:parent-style-name="Normal" style:list-style-name="LFO33" style:family="paragraph">
      <style:paragraph-properties fo:margin-top="0in" fo:margin-bottom="0.0277in" fo:line-height="90%"/>
    </style:style>
    <style:style style:name="T530" style:parent-style-name="DefaultParagraphFont" style:family="text">
      <style:text-properties style:font-name-asian="Arial" fo:color="#000000" style:font-size-complex="12pt"/>
    </style:style>
    <style:style style:name="P531" style:parent-style-name="Normal" style:list-style-name="LFO34" style:family="paragraph">
      <style:paragraph-properties fo:margin-top="0in" fo:margin-bottom="0.0277in" fo:line-height="90%"/>
    </style:style>
    <style:style style:name="T532" style:parent-style-name="DefaultParagraphFont" style:family="text">
      <style:text-properties style:font-name-asian="Arial" fo:color="#000000" style:font-size-complex="12pt"/>
    </style:style>
    <style:style style:name="P533" style:parent-style-name="Numberedtext" style:family="paragraph">
      <style:paragraph-properties fo:break-before="page" fo:margin-left="0.25in" fo:text-indent="-0.25in">
        <style:tab-stops>
          <style:tab-stop style:type="left" style:position="-0.0527in"/>
        </style:tab-stops>
      </style:paragraph-properties>
    </style:style>
    <style:style style:name="P534" style:parent-style-name="Numberedtext" style:list-style-name="LFO24" style:family="paragraph"/>
    <style:style style:name="P535" style:parent-style-name="Numberedtext" style:list-style-name="LFO24" style:family="paragraph"/>
    <style:style style:name="P536" style:parent-style-name="ListBullet" style:list-style-name="LFO5" style:family="paragraph"/>
    <style:style style:name="P537" style:parent-style-name="ListBullet" style:list-style-name="LFO5" style:family="paragraph"/>
    <style:style style:name="P538" style:parent-style-name="Numberedtext" style:list-style-name="LFO24" style:family="paragraph"/>
    <style:style style:name="P539" style:parent-style-name="Numberedtext" style:list-style-name="LFO24" style:family="paragraph"/>
    <style:style style:name="P540" style:parent-style-name="Numberedtext" style:list-style-name="LFO24" style:family="paragraph"/>
    <style:style style:name="P541" style:parent-style-name="ListBullet" style:list-style-name="LFO5" style:family="paragraph"/>
    <style:style style:name="P542" style:parent-style-name="ListBullet" style:list-style-name="LFO5" style:family="paragraph"/>
    <style:style style:name="P543" style:parent-style-name="ListBullet" style:list-style-name="LFO5" style:family="paragraph"/>
    <style:style style:name="P544" style:parent-style-name="ListBullet" style:list-style-name="LFO5" style:family="paragraph"/>
    <style:style style:name="P545" style:parent-style-name="ListBullet" style:list-style-name="LFO5" style:family="paragraph"/>
    <style:style style:name="P546" style:parent-style-name="ListBullet" style:list-style-name="LFO5" style:family="paragraph"/>
    <style:style style:name="P547" style:parent-style-name="ListBullet" style:list-style-name="LFO5" style:family="paragraph"/>
    <style:style style:name="P548" style:parent-style-name="ListBullet" style:list-style-name="LFO5" style:family="paragraph"/>
    <style:style style:name="P549" style:parent-style-name="Numberedtext" style:list-style-name="LFO24" style:family="paragraph"/>
    <style:style style:name="P550" style:parent-style-name="ListBullet" style:list-style-name="LFO5" style:family="paragraph"/>
    <style:style style:name="T551" style:parent-style-name="DefaultParagraphFont" style:family="text">
      <style:text-properties fo:font-weight="bold" style:font-weight-asian="bold" style:font-weight-complex="bold"/>
    </style:style>
    <style:style style:name="P552" style:parent-style-name="ListBullet" style:list-style-name="LFO5" style:family="paragraph"/>
    <style:style style:name="T553" style:parent-style-name="DefaultParagraphFont" style:family="text">
      <style:text-properties fo:font-weight="bold" style:font-weight-asian="bold" style:font-weight-complex="bold"/>
    </style:style>
    <style:style style:name="P554" style:parent-style-name="ListBullet" style:list-style-name="LFO5" style:family="paragraph"/>
    <style:style style:name="T555" style:parent-style-name="DefaultParagraphFont" style:family="text">
      <style:text-properties fo:font-weight="bold" style:font-weight-asian="bold" style:font-weight-complex="bold"/>
    </style:style>
    <style:style style:name="P556" style:parent-style-name="ListBullet" style:list-style-name="LFO5" style:family="paragraph"/>
    <style:style style:name="T557" style:parent-style-name="DefaultParagraphFont" style:family="text">
      <style:text-properties fo:font-weight="bold" style:font-weight-asian="bold" style:font-weight-complex="bold"/>
    </style:style>
    <style:style style:name="P558" style:parent-style-name="ListBullet" style:list-style-name="LFO5" style:family="paragraph"/>
    <style:style style:name="T559" style:parent-style-name="DefaultParagraphFont" style:family="text">
      <style:text-properties fo:font-weight="bold" style:font-weight-asian="bold" style:font-weight-complex="bold"/>
    </style:style>
    <style:style style:name="P560" style:parent-style-name="Numberedtext" style:list-style-name="LFO24" style:family="paragraph"/>
    <style:style style:name="T561" style:parent-style-name="DefaultParagraphFont" style:family="text">
      <style:text-properties fo:font-weight="bold" style:font-weight-asian="bold" style:font-weight-complex="bold"/>
    </style:style>
    <style:style style:name="P562" style:parent-style-name="Normal" style:family="paragraph">
      <style:paragraph-properties fo:break-before="page" fo:margin-top="0in" fo:margin-bottom="0.1111in" fo:line-height="106%">
        <style:tab-stops/>
      </style:paragraph-properties>
    </style:style>
    <style:style style:name="P563" style:parent-style-name="Numberedtext" style:list-style-name="LFO24" style:family="paragraph"/>
    <style:style style:name="T564" style:parent-style-name="DefaultParagraphFont" style:family="text">
      <style:text-properties fo:font-style="italic" style:font-style-asian="italic" style:font-style-complex="italic"/>
    </style:style>
    <style:style style:name="P565" style:parent-style-name="Numberedtext" style:list-style-name="LFO24" style:family="paragraph"/>
    <style:style style:name="P566" style:parent-style-name="Numberedtext" style:list-style-name="LFO24" style:family="paragraph"/>
    <style:style style:name="T567" style:parent-style-name="DefaultParagraphFont" style:family="text">
      <style:text-properties fo:font-weight="bold" style:font-weight-asian="bold" style:font-weight-complex="bold"/>
    </style:style>
    <style:style style:name="T568" style:parent-style-name="DefaultParagraphFont" style:family="text">
      <style:text-properties fo:font-weight="bold" style:font-weight-asian="bold" style:font-weight-complex="bold"/>
    </style:style>
    <style:style style:name="TableColumn570" style:family="table-column">
      <style:table-column-properties style:column-width="4.1479in" style:use-optimal-column-width="false"/>
    </style:style>
    <style:style style:name="TableColumn571" style:family="table-column">
      <style:table-column-properties style:column-width="2.1187in" style:use-optimal-column-width="false"/>
    </style:style>
    <style:style style:name="Table569" style:family="table">
      <style:table-properties style:width="6.2666in" style:rel-width="99.98%" fo:margin-left="-0.0131in" table:align="left"/>
    </style:style>
    <style:style style:name="TableRow572" style:family="table-row">
      <style:table-row-properties style:min-row-height="0.2805in" style:use-optimal-row-height="false"/>
    </style:style>
    <style:style style:name="TableCell573" style:family="table-cell">
      <style:table-cell-properties fo:border-top="none" fo:border-left="none" fo:border-bottom="0.0312in solid #000000" fo:border-right="none" style:writing-mode="lr-tb" fo:padding-top="0.0194in" fo:padding-left="0in" fo:padding-bottom="0.0194in" fo:padding-right="0.0784in"/>
    </style:style>
    <style:style style:name="P574" style:parent-style-name="Normal" style:family="paragraph">
      <style:paragraph-properties fo:margin-top="0.0277in" fo:margin-bottom="0.0277in"/>
    </style:style>
    <style:style style:name="T575" style:parent-style-name="DefaultParagraphFont" style:family="text">
      <style:text-properties fo:font-weight="bold" style:font-weight-asian="bold" fo:font-size="11pt" style:font-size-asian="11pt" style:font-size-complex="11pt"/>
    </style:style>
    <style:style style:name="TableCell576" style:family="table-cell">
      <style:table-cell-properties fo:border-top="none" fo:border-left="none" fo:border-bottom="0.0312in solid #000000" fo:border-right="none" style:writing-mode="lr-tb" fo:padding-top="0.0194in" fo:padding-left="0in" fo:padding-bottom="0.0194in" fo:padding-right="0.0784in"/>
    </style:style>
    <style:style style:name="P577" style:parent-style-name="Normal" style:family="paragraph">
      <style:paragraph-properties fo:margin-top="0.0277in" fo:margin-bottom="0.0277in"/>
    </style:style>
    <style:style style:name="T578" style:parent-style-name="DefaultParagraphFont" style:family="text">
      <style:text-properties fo:font-weight="bold" style:font-weight-asian="bold" fo:font-size="11pt" style:font-size-asian="11pt" style:font-size-complex="11pt"/>
    </style:style>
    <style:style style:name="TableRow579" style:family="table-row">
      <style:table-row-properties style:min-row-height="0.2263in" style:use-optimal-row-height="false"/>
    </style:style>
    <style:style style:name="TableCell580" style:family="table-cell">
      <style:table-cell-properties fo:border-top="0.0312in solid #000000" fo:border-left="none" fo:border-bottom="0.0069in solid #000000" fo:border-right="none" style:writing-mode="lr-tb" fo:padding-top="0.0194in" fo:padding-left="0in" fo:padding-bottom="0.0194in" fo:padding-right="0.0784in"/>
    </style:style>
    <style:style style:name="P581" style:parent-style-name="Normal" style:family="paragraph">
      <style:paragraph-properties fo:margin-top="0.0277in" fo:margin-bottom="0.0277in" fo:margin-left="0.0395in">
        <style:tab-stops>
          <style:tab-stop style:type="left" style:position="0.1576in"/>
        </style:tab-stops>
      </style:paragraph-properties>
    </style:style>
    <style:style style:name="T582" style:parent-style-name="DefaultParagraphFont" style:family="text">
      <style:text-properties style:font-name-asian="Arial" fo:font-weight="bold" style:font-weight-asian="bold" style:font-weight-complex="bold" fo:font-size="11pt" style:font-size-asian="11pt" style:font-size-complex="11pt"/>
    </style:style>
    <style:style style:name="TableCell583" style:family="table-cell">
      <style:table-cell-properties fo:border-top="0.0312in solid #000000" fo:border-left="none" fo:border-bottom="0.0069in solid #000000" fo:border-right="none" style:writing-mode="lr-tb" fo:padding-top="0.0194in" fo:padding-left="0in" fo:padding-bottom="0.0194in" fo:padding-right="0.0784in"/>
    </style:style>
    <style:style style:name="P584" style:parent-style-name="Normal" style:family="paragraph">
      <style:paragraph-properties fo:margin-top="0.0277in" fo:margin-bottom="0.0277in" fo:margin-left="0.0395in">
        <style:tab-stops>
          <style:tab-stop style:type="left" style:position="0.1576in"/>
        </style:tab-stops>
      </style:paragraph-properties>
      <style:text-properties style:font-name-asian="Arial" fo:font-weight="bold" style:font-weight-asian="bold" style:font-weight-complex="bold" style:font-size-complex="11pt"/>
    </style:style>
    <style:style style:name="TableRow585" style:family="table-row">
      <style:table-row-properties style:min-row-height="0.3597in" style:use-optimal-row-height="false"/>
    </style:style>
    <style:style style:name="TableCell586" style:family="table-cell">
      <style:table-cell-properties fo:border-top="0.0069in solid #000000" fo:border-left="none" fo:border-bottom="0.0138in solid #000000" fo:border-right="none" style:writing-mode="lr-tb" fo:padding-top="0.0194in" fo:padding-left="0in" fo:padding-bottom="0.0194in" fo:padding-right="0.0784in"/>
    </style:style>
    <style:style style:name="P587" style:parent-style-name="Normal" style:family="paragraph">
      <style:paragraph-properties fo:margin-top="0.0277in" fo:margin-bottom="0.0277in" fo:margin-left="0.0395in">
        <style:tab-stops>
          <style:tab-stop style:type="left" style:position="0.1576in"/>
        </style:tab-stops>
      </style:paragraph-properties>
    </style:style>
    <style:style style:name="T588" style:parent-style-name="DefaultParagraphFont" style:family="text">
      <style:text-properties style:font-name-asian="Arial" fo:font-size="11pt" style:font-size-asian="11pt" style:font-size-complex="11pt"/>
    </style:style>
    <style:style style:name="TableCell589" style:family="table-cell">
      <style:table-cell-properties fo:border-top="0.0069in solid #000000" fo:border-left="none" fo:border-bottom="0.0138in solid #000000" fo:border-right="none" style:writing-mode="lr-tb" fo:padding-top="0.0194in" fo:padding-left="0in" fo:padding-bottom="0.0194in" fo:padding-right="0.0784in"/>
    </style:style>
    <style:style style:name="P590" style:parent-style-name="Normal" style:family="paragraph">
      <style:paragraph-properties fo:margin-top="0.0277in" fo:margin-bottom="0.0277in" fo:margin-left="0.0395in">
        <style:tab-stops>
          <style:tab-stop style:type="left" style:position="0.1576in"/>
        </style:tab-stops>
      </style:paragraph-properties>
    </style:style>
    <style:style style:name="T591" style:parent-style-name="DefaultParagraphFont" style:family="text">
      <style:text-properties style:font-name-asian="Arial" fo:font-size="11pt" style:font-size-asian="11pt" style:font-size-complex="11pt"/>
    </style:style>
    <style:style style:name="TableRow592" style:family="table-row">
      <style:table-row-properties style:min-row-height="0.3597in" style:use-optimal-row-height="false"/>
    </style:style>
    <style:style style:name="TableCell593" style:family="table-cell">
      <style:table-cell-properties fo:border-top="0.0069in solid #000000" fo:border-left="none" fo:border-bottom="0.0138in solid #000000" fo:border-right="none" style:writing-mode="lr-tb" fo:padding-top="0.0194in" fo:padding-left="0in" fo:padding-bottom="0.0194in" fo:padding-right="0.0784in"/>
    </style:style>
    <style:style style:name="P594" style:parent-style-name="Normal" style:family="paragraph">
      <style:paragraph-properties fo:margin-top="0.0277in" fo:margin-bottom="0.0277in" fo:margin-left="0.0395in">
        <style:tab-stops>
          <style:tab-stop style:type="left" style:position="0.1576in"/>
        </style:tab-stops>
      </style:paragraph-properties>
    </style:style>
    <style:style style:name="T595" style:parent-style-name="DefaultParagraphFont" style:family="text">
      <style:text-properties style:font-name-asian="Arial" fo:font-size="11pt" style:font-size-asian="11pt" style:font-size-complex="11pt"/>
    </style:style>
    <style:style style:name="T596" style:parent-style-name="DefaultParagraphFont" style:family="text">
      <style:text-properties style:font-name-asian="Arial" fo:font-size="11pt" style:font-size-asian="11pt" style:font-size-complex="11pt"/>
    </style:style>
    <style:style style:name="TableCell597" style:family="table-cell">
      <style:table-cell-properties fo:border-top="0.0069in solid #000000" fo:border-left="none" fo:border-bottom="0.0138in solid #000000" fo:border-right="none" style:writing-mode="lr-tb" fo:padding-top="0.0194in" fo:padding-left="0in" fo:padding-bottom="0.0194in" fo:padding-right="0.0784in"/>
    </style:style>
    <style:style style:name="P598" style:parent-style-name="Normal" style:family="paragraph">
      <style:paragraph-properties fo:margin-top="0.0277in" fo:margin-bottom="0.0277in" fo:margin-left="0.0395in">
        <style:tab-stops>
          <style:tab-stop style:type="left" style:position="0.1576in"/>
        </style:tab-stops>
      </style:paragraph-properties>
    </style:style>
    <style:style style:name="T599" style:parent-style-name="DefaultParagraphFont" style:family="text">
      <style:text-properties style:font-name-asian="Arial" fo:font-size="11pt" style:font-size-asian="11pt" style:font-size-complex="11pt"/>
    </style:style>
    <style:style style:name="TableRow600" style:family="table-row">
      <style:table-row-properties style:min-row-height="0.3597in" style:use-optimal-row-height="false"/>
    </style:style>
    <style:style style:name="TableCell601" style:family="table-cell">
      <style:table-cell-properties fo:border-top="0.0069in solid #000000" fo:border-left="none" fo:border-bottom="0.0138in solid #000000" fo:border-right="none" style:writing-mode="lr-tb" fo:padding-top="0.0194in" fo:padding-left="0in" fo:padding-bottom="0.0194in" fo:padding-right="0.0784in"/>
    </style:style>
    <style:style style:name="P602" style:parent-style-name="Normal" style:family="paragraph">
      <style:paragraph-properties fo:margin-top="0.0277in" fo:margin-bottom="0.0277in" fo:margin-left="0.0395in">
        <style:tab-stops>
          <style:tab-stop style:type="left" style:position="0.1576in"/>
        </style:tab-stops>
      </style:paragraph-properties>
    </style:style>
    <style:style style:name="T603" style:parent-style-name="DefaultParagraphFont" style:family="text">
      <style:text-properties style:font-name-asian="Arial" fo:font-size="11pt" style:font-size-asian="11pt" style:font-size-complex="11pt"/>
    </style:style>
    <style:style style:name="P604" style:parent-style-name="Normal" style:family="paragraph">
      <style:paragraph-properties fo:margin-top="0.0277in" fo:margin-bottom="0.0277in" fo:margin-left="0.0395in">
        <style:tab-stops>
          <style:tab-stop style:type="left" style:position="0.1576in"/>
        </style:tab-stops>
      </style:paragraph-properties>
      <style:text-properties style:font-name-asian="Arial" style:font-size-complex="11pt"/>
    </style:style>
    <style:style style:name="TableCell605" style:family="table-cell">
      <style:table-cell-properties fo:border-top="0.0069in solid #000000" fo:border-left="none" fo:border-bottom="0.0138in solid #000000" fo:border-right="none" style:writing-mode="lr-tb" fo:padding-top="0.0194in" fo:padding-left="0in" fo:padding-bottom="0.0194in" fo:padding-right="0.0784in"/>
    </style:style>
    <style:style style:name="P606" style:parent-style-name="Normal" style:family="paragraph">
      <style:paragraph-properties fo:margin-top="0.0277in" fo:margin-bottom="0.0277in" fo:margin-left="0.0395in">
        <style:tab-stops>
          <style:tab-stop style:type="left" style:position="0.1576in"/>
        </style:tab-stops>
      </style:paragraph-properties>
    </style:style>
    <style:style style:name="T607" style:parent-style-name="DefaultParagraphFont" style:family="text">
      <style:text-properties style:font-name-asian="Arial" fo:font-size="11pt" style:font-size-asian="11pt" style:font-size-complex="11pt"/>
    </style:style>
    <style:style style:name="T608" style:parent-style-name="DefaultParagraphFont" style:family="text">
      <style:text-properties style:font-name-asian="Arial" fo:font-size="11pt" style:font-size-asian="11pt" style:font-size-complex="11pt"/>
    </style:style>
    <style:style style:name="TableRow609" style:family="table-row">
      <style:table-row-properties style:min-row-height="0.343in" style:use-optimal-row-height="false"/>
    </style:style>
    <style:style style:name="TableCell610" style:family="table-cell">
      <style:table-cell-properties fo:border-top="0.0138in solid #000000" fo:border-left="none" fo:border-bottom="0.0069in solid #000000" fo:border-right="none" style:writing-mode="lr-tb" fo:padding-top="0.0194in" fo:padding-left="0in" fo:padding-bottom="0.0194in" fo:padding-right="0.0784in"/>
    </style:style>
    <style:style style:name="P611" style:parent-style-name="Normal" style:family="paragraph">
      <style:paragraph-properties fo:margin-top="0.0277in" fo:margin-bottom="0.0277in" fo:margin-left="0.0395in">
        <style:tab-stops>
          <style:tab-stop style:type="left" style:position="0.1576in"/>
        </style:tab-stops>
      </style:paragraph-properties>
    </style:style>
    <style:style style:name="T612" style:parent-style-name="DefaultParagraphFont" style:family="text">
      <style:text-properties style:font-name-asian="Arial" fo:font-weight="bold" style:font-weight-asian="bold" style:font-weight-complex="bold" fo:font-size="11pt" style:font-size-asian="11pt" style:font-size-complex="11pt"/>
    </style:style>
    <style:style style:name="TableCell613" style:family="table-cell">
      <style:table-cell-properties fo:border-top="0.0138in solid #000000" fo:border-left="none" fo:border-bottom="0.0069in solid #000000" fo:border-right="none" style:writing-mode="lr-tb" fo:padding-top="0.0194in" fo:padding-left="0in" fo:padding-bottom="0.0194in" fo:padding-right="0.0784in"/>
    </style:style>
    <style:style style:name="P614" style:parent-style-name="Normal" style:family="paragraph">
      <style:paragraph-properties fo:margin-top="0.0277in" fo:margin-bottom="0.0277in" fo:margin-left="0.0395in">
        <style:tab-stops>
          <style:tab-stop style:type="left" style:position="0.1576in"/>
        </style:tab-stops>
      </style:paragraph-properties>
      <style:text-properties style:font-name-asian="Arial" fo:font-weight="bold" style:font-weight-asian="bold" style:font-weight-complex="bold" style:font-size-complex="11pt"/>
    </style:style>
    <style:style style:name="TableRow615" style:family="table-row">
      <style:table-row-properties style:min-row-height="0.3743in" style:use-optimal-row-height="false"/>
    </style:style>
    <style:style style:name="TableCell616"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617" style:parent-style-name="Normal" style:family="paragraph">
      <style:paragraph-properties fo:margin-top="0.0277in" fo:margin-bottom="0.0277in" fo:margin-left="0.0395in">
        <style:tab-stops>
          <style:tab-stop style:type="left" style:position="0.1576in"/>
        </style:tab-stops>
      </style:paragraph-properties>
    </style:style>
    <style:style style:name="T618" style:parent-style-name="DefaultParagraphFont" style:family="text">
      <style:text-properties style:font-name-asian="Arial" fo:font-size="11pt" style:font-size-asian="11pt" style:font-size-complex="11pt"/>
    </style:style>
    <style:style style:name="P619" style:parent-style-name="Normal" style:family="paragraph">
      <style:paragraph-properties fo:margin-top="0.0277in" fo:margin-bottom="0.0277in" fo:margin-left="0.0395in">
        <style:tab-stops>
          <style:tab-stop style:type="left" style:position="0.1576in"/>
        </style:tab-stops>
      </style:paragraph-properties>
      <style:text-properties style:font-name-asian="Arial" style:font-size-complex="11pt" fo:background-color="#FFFF00"/>
    </style:style>
    <style:style style:name="P620" style:parent-style-name="Normal" style:family="paragraph">
      <style:paragraph-properties fo:margin-top="0.0277in" fo:margin-bottom="0.0277in" fo:margin-left="0.0395in">
        <style:tab-stops>
          <style:tab-stop style:type="left" style:position="0.1576in"/>
        </style:tab-stops>
      </style:paragraph-properties>
    </style:style>
    <style:style style:name="T621" style:parent-style-name="DefaultParagraphFont" style:family="text">
      <style:text-properties style:font-name-asian="Arial" fo:font-size="11pt" style:font-size-asian="11pt" style:font-size-complex="11pt"/>
    </style:style>
    <style:style style:name="P622" style:parent-style-name="Normal" style:family="paragraph">
      <style:paragraph-properties fo:margin-top="0.0277in" fo:margin-bottom="0.0277in" fo:margin-left="0.0395in">
        <style:tab-stops>
          <style:tab-stop style:type="left" style:position="0.1576in"/>
        </style:tab-stops>
      </style:paragraph-properties>
      <style:text-properties style:font-name-asian="Arial" style:font-size-complex="11pt" fo:background-color="#FFFF00"/>
    </style:style>
    <style:style style:name="P623" style:parent-style-name="Normal" style:family="paragraph">
      <style:paragraph-properties fo:margin-top="0.0277in" fo:margin-bottom="0.0277in" fo:margin-left="0.0395in">
        <style:tab-stops>
          <style:tab-stop style:type="left" style:position="0.1576in"/>
        </style:tab-stops>
      </style:paragraph-properties>
    </style:style>
    <style:style style:name="T624" style:parent-style-name="DefaultParagraphFont" style:family="text">
      <style:text-properties style:font-name-asian="Arial" fo:font-size="11pt" style:font-size-asian="11pt" style:font-size-complex="11pt"/>
    </style:style>
    <style:style style:name="P625" style:parent-style-name="Normal" style:family="paragraph">
      <style:paragraph-properties fo:margin-top="0.0277in" fo:margin-bottom="0.0277in" fo:margin-left="0.0395in">
        <style:tab-stops>
          <style:tab-stop style:type="left" style:position="0.1576in"/>
        </style:tab-stops>
      </style:paragraph-properties>
      <style:text-properties style:font-name-asian="Arial" style:font-size-complex="11pt" fo:background-color="#FFFF00"/>
    </style:style>
    <style:style style:name="P626" style:parent-style-name="Normal" style:family="paragraph">
      <style:paragraph-properties fo:margin-top="0.0277in" fo:margin-bottom="0.0277in" fo:margin-left="0.0395in">
        <style:tab-stops>
          <style:tab-stop style:type="left" style:position="0.1576in"/>
        </style:tab-stops>
      </style:paragraph-properties>
    </style:style>
    <style:style style:name="T627" style:parent-style-name="DefaultParagraphFont" style:family="text">
      <style:text-properties style:font-name-asian="Arial" fo:font-size="11pt" style:font-size-asian="11pt" style:font-size-complex="11pt"/>
    </style:style>
    <style:style style:name="T628" style:parent-style-name="DefaultParagraphFont" style:family="text">
      <style:text-properties style:font-name-asian="Arial" fo:font-size="11pt" style:font-size-asian="11pt" style:font-size-complex="11pt"/>
    </style:style>
    <style:style style:name="P629" style:parent-style-name="Normal" style:family="paragraph">
      <style:paragraph-properties fo:margin-top="0.0277in" fo:margin-bottom="0.0277in" fo:margin-left="0.0395in">
        <style:tab-stops>
          <style:tab-stop style:type="left" style:position="0.1576in"/>
        </style:tab-stops>
      </style:paragraph-properties>
      <style:text-properties style:font-name-asian="Arial" style:font-size-complex="11pt" fo:background-color="#FFFF00"/>
    </style:style>
    <style:style style:name="P630" style:parent-style-name="Normal" style:family="paragraph">
      <style:paragraph-properties fo:margin-top="0.0277in" fo:margin-bottom="0.0277in" fo:margin-left="0.0395in">
        <style:tab-stops>
          <style:tab-stop style:type="left" style:position="0.1576in"/>
        </style:tab-stops>
      </style:paragraph-properties>
    </style:style>
    <style:style style:name="T631" style:parent-style-name="DefaultParagraphFont" style:family="text">
      <style:text-properties style:font-name-asian="Arial" fo:font-size="11pt" style:font-size-asian="11pt" style:font-size-complex="11pt"/>
    </style:style>
    <style:style style:name="TableCell632"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633" style:parent-style-name="Normal" style:family="paragraph">
      <style:paragraph-properties fo:margin-top="0.0277in" fo:margin-bottom="0.0277in" fo:margin-left="0.0395in">
        <style:tab-stops>
          <style:tab-stop style:type="left" style:position="0.1576in"/>
        </style:tab-stops>
      </style:paragraph-properties>
    </style:style>
    <style:style style:name="T634" style:parent-style-name="DefaultParagraphFont" style:family="text">
      <style:text-properties style:font-name-asian="Arial" fo:font-size="11pt" style:font-size-asian="11pt" style:font-size-complex="11pt"/>
    </style:style>
    <style:style style:name="P635" style:parent-style-name="Normal" style:family="paragraph">
      <style:paragraph-properties fo:margin-top="0.0277in" fo:margin-bottom="0.0277in" fo:margin-left="0.0395in">
        <style:tab-stops>
          <style:tab-stop style:type="left" style:position="0.1576in"/>
        </style:tab-stops>
      </style:paragraph-properties>
      <style:text-properties style:font-name-asian="Arial" style:font-size-complex="11pt"/>
    </style:style>
    <style:style style:name="P636" style:parent-style-name="Normal" style:family="paragraph">
      <style:paragraph-properties fo:margin-top="0.0277in" fo:margin-bottom="0.0277in" fo:margin-left="0.0395in">
        <style:tab-stops>
          <style:tab-stop style:type="left" style:position="0.1576in"/>
        </style:tab-stops>
      </style:paragraph-properties>
    </style:style>
    <style:style style:name="T637" style:parent-style-name="DefaultParagraphFont" style:family="text">
      <style:text-properties style:font-name-asian="Arial" fo:font-size="11pt" style:font-size-asian="11pt" style:font-size-complex="11pt"/>
    </style:style>
    <style:style style:name="T638" style:parent-style-name="DefaultParagraphFont" style:family="text">
      <style:text-properties style:font-name-asian="Arial" fo:font-size="11pt" style:font-size-asian="11pt" style:font-size-complex="11pt"/>
    </style:style>
    <style:style style:name="T639" style:parent-style-name="DefaultParagraphFont" style:family="text">
      <style:text-properties style:font-name-asian="Arial" fo:font-size="11pt" style:font-size-asian="11pt" style:font-size-complex="11pt"/>
    </style:style>
    <style:style style:name="TableRow640" style:family="table-row">
      <style:table-row-properties style:min-row-height="0.3743in" style:use-optimal-row-height="false"/>
    </style:style>
    <style:style style:name="TableCell641"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642" style:parent-style-name="Normal" style:family="paragraph">
      <style:paragraph-properties fo:margin-top="0.0277in" fo:margin-bottom="0.0277in" fo:margin-left="0.0395in">
        <style:tab-stops>
          <style:tab-stop style:type="left" style:position="0.1576in"/>
        </style:tab-stops>
      </style:paragraph-properties>
    </style:style>
    <style:style style:name="T643" style:parent-style-name="DefaultParagraphFont" style:family="text">
      <style:text-properties style:font-name-asian="Arial" fo:font-weight="bold" style:font-weight-asian="bold" style:font-weight-complex="bold" fo:font-size="11pt" style:font-size-asian="11pt" style:font-size-complex="11pt"/>
    </style:style>
    <style:style style:name="TableCell644"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645" style:parent-style-name="Normal" style:family="paragraph">
      <style:paragraph-properties fo:margin-top="0.0277in" fo:margin-bottom="0.0277in" fo:margin-left="0.0395in">
        <style:tab-stops>
          <style:tab-stop style:type="left" style:position="0.1576in"/>
        </style:tab-stops>
      </style:paragraph-properties>
      <style:text-properties style:font-name-asian="Arial" style:font-size-complex="11pt"/>
    </style:style>
    <style:style style:name="TableRow646" style:family="table-row">
      <style:table-row-properties style:min-row-height="0.3743in" style:use-optimal-row-height="false"/>
    </style:style>
    <style:style style:name="TableCell647" style:family="table-cell">
      <style:table-cell-properties fo:border-top="0.0069in solid #000000" fo:border-left="none" fo:border-bottom="0.0138in solid #000000" fo:border-right="none" style:writing-mode="lr-tb" fo:padding-top="0.0194in" fo:padding-left="0in" fo:padding-bottom="0.0194in" fo:padding-right="0.0784in"/>
    </style:style>
    <style:style style:name="P648" style:parent-style-name="Normal" style:family="paragraph">
      <style:paragraph-properties fo:margin-top="0.0277in" fo:margin-bottom="0.0277in" fo:margin-left="0.0395in">
        <style:tab-stops>
          <style:tab-stop style:type="left" style:position="0.1576in"/>
        </style:tab-stops>
      </style:paragraph-properties>
    </style:style>
    <style:style style:name="T649" style:parent-style-name="DefaultParagraphFont" style:family="text">
      <style:text-properties style:font-name-asian="Arial" fo:font-size="11pt" style:font-size-asian="11pt" style:font-size-complex="11pt"/>
    </style:style>
    <style:style style:name="P650" style:parent-style-name="Normal" style:family="paragraph">
      <style:paragraph-properties fo:margin-top="0.0277in" fo:margin-bottom="0.0277in" fo:margin-left="0.0395in">
        <style:tab-stops>
          <style:tab-stop style:type="left" style:position="0.1576in"/>
        </style:tab-stops>
      </style:paragraph-properties>
    </style:style>
    <style:style style:name="T651" style:parent-style-name="DefaultParagraphFont" style:family="text">
      <style:text-properties style:font-name-asian="Arial" fo:font-size="11pt" style:font-size-asian="11pt" style:font-size-complex="11pt"/>
    </style:style>
    <style:style style:name="P652" style:parent-style-name="Normal" style:family="paragraph">
      <style:paragraph-properties fo:margin-top="0.0277in" fo:margin-bottom="0.0277in" fo:margin-left="0.0395in">
        <style:tab-stops>
          <style:tab-stop style:type="left" style:position="0.1576in"/>
        </style:tab-stops>
      </style:paragraph-properties>
      <style:text-properties style:font-name-asian="Arial" style:font-size-complex="11pt" style:text-underline-type="single" style:text-underline-style="solid" style:text-underline-width="auto" style:text-underline-mode="continuous"/>
    </style:style>
    <style:style style:name="P653" style:parent-style-name="Normal" style:family="paragraph">
      <style:paragraph-properties fo:margin-top="0.0277in" fo:margin-bottom="0.0277in" fo:margin-left="0.0395in">
        <style:tab-stops>
          <style:tab-stop style:type="left" style:position="0.1576in"/>
        </style:tab-stops>
      </style:paragraph-properties>
    </style:style>
    <style:style style:name="T654" style:parent-style-name="DefaultParagraphFont" style:family="text">
      <style:text-properties style:font-name-asian="Arial" fo:font-size="11pt" style:font-size-asian="11pt" style:font-size-complex="11pt" style:text-underline-type="single" style:text-underline-style="solid" style:text-underline-width="auto" style:text-underline-mode="continuous"/>
    </style:style>
    <style:style style:name="P655" style:parent-style-name="Normal" style:family="paragraph">
      <style:paragraph-properties fo:margin-top="0.0277in" fo:margin-bottom="0.0277in" fo:margin-left="0.0395in">
        <style:tab-stops>
          <style:tab-stop style:type="left" style:position="0.1576in"/>
        </style:tab-stops>
      </style:paragraph-properties>
    </style:style>
    <style:style style:name="T656" style:parent-style-name="DefaultParagraphFont" style:family="text">
      <style:text-properties style:font-name-asian="Arial" fo:font-size="11pt" style:font-size-asian="11pt" style:font-size-complex="11pt"/>
    </style:style>
    <style:style style:name="T657" style:parent-style-name="DefaultParagraphFont" style:family="text">
      <style:text-properties style:font-name-asian="Arial" fo:font-size="11pt" style:font-size-asian="11pt" style:font-size-complex="11pt"/>
    </style:style>
    <style:style style:name="P658" style:parent-style-name="Normal" style:family="paragraph">
      <style:paragraph-properties fo:margin-top="0.0277in" fo:margin-bottom="0.0277in" fo:margin-left="0.0395in">
        <style:tab-stops>
          <style:tab-stop style:type="left" style:position="0.1576in"/>
        </style:tab-stops>
      </style:paragraph-properties>
      <style:text-properties style:font-name-asian="Arial" style:font-size-complex="11pt"/>
    </style:style>
    <style:style style:name="P659" style:parent-style-name="Normal" style:family="paragraph">
      <style:paragraph-properties fo:margin-top="0.0277in" fo:margin-bottom="0.0277in" fo:margin-left="0.0395in">
        <style:tab-stops>
          <style:tab-stop style:type="left" style:position="0.1576in"/>
        </style:tab-stops>
      </style:paragraph-properties>
    </style:style>
    <style:style style:name="T660" style:parent-style-name="DefaultParagraphFont" style:family="text">
      <style:text-properties style:font-name-asian="Arial" fo:font-size="11pt" style:font-size-asian="11pt" style:font-size-complex="11pt"/>
    </style:style>
    <style:style style:name="TableCell661" style:family="table-cell">
      <style:table-cell-properties fo:border-top="0.0069in solid #000000" fo:border-left="none" fo:border-bottom="0.0138in solid #000000" fo:border-right="none" style:writing-mode="lr-tb" fo:padding-top="0.0194in" fo:padding-left="0in" fo:padding-bottom="0.0194in" fo:padding-right="0.0784in"/>
    </style:style>
    <style:style style:name="P662" style:parent-style-name="Normal" style:family="paragraph">
      <style:paragraph-properties fo:margin-top="0.0277in" fo:margin-bottom="0.0277in" fo:margin-left="0.0395in">
        <style:tab-stops>
          <style:tab-stop style:type="left" style:position="0.1576in"/>
        </style:tab-stops>
      </style:paragraph-properties>
    </style:style>
    <style:style style:name="T663" style:parent-style-name="DefaultParagraphFont" style:family="text">
      <style:text-properties style:font-name-asian="Arial" fo:font-size="11pt" style:font-size-asian="11pt" style:font-size-complex="11pt"/>
    </style:style>
    <style:style style:name="P664" style:parent-style-name="Normal" style:family="paragraph">
      <style:paragraph-properties fo:margin-top="0.0277in" fo:margin-bottom="0.0277in" fo:margin-left="0.0395in">
        <style:tab-stops>
          <style:tab-stop style:type="left" style:position="0.1576in"/>
        </style:tab-stops>
      </style:paragraph-properties>
      <style:text-properties style:font-name-asian="Arial" style:font-size-complex="11pt"/>
    </style:style>
    <style:style style:name="P665" style:parent-style-name="Normal" style:family="paragraph">
      <style:paragraph-properties fo:margin-top="0.0277in" fo:margin-bottom="0.0277in" fo:margin-left="0.0395in">
        <style:tab-stops>
          <style:tab-stop style:type="left" style:position="0.1576in"/>
        </style:tab-stops>
      </style:paragraph-properties>
    </style:style>
    <style:style style:name="T666" style:parent-style-name="DefaultParagraphFont" style:family="text">
      <style:text-properties style:font-name-asian="Arial" fo:font-size="11pt" style:font-size-asian="11pt" style:font-size-complex="11pt"/>
    </style:style>
    <style:style style:name="P667" style:parent-style-name="Numberedtext" style:list-style-name="LFO24" style:family="paragraph"/>
    <style:style style:name="P668" style:parent-style-name="ListBullet" style:list-style-name="LFO5" style:family="paragraph"/>
    <style:style style:name="P669" style:parent-style-name="ListBullet" style:list-style-name="LFO5" style:family="paragraph"/>
    <style:style style:name="P670" style:parent-style-name="ListBullet" style:list-style-name="LFO5" style:family="paragraph"/>
    <style:style style:name="P671" style:parent-style-name="ListBullet" style:list-style-name="LFO5" style:family="paragraph"/>
    <style:style style:name="T672" style:parent-style-name="DefaultParagraphFont" style:family="text">
      <style:text-properties fo:font-weight="bold" style:font-weight-asian="bold" style:font-weight-complex="bold"/>
    </style:style>
    <style:style style:name="P673" style:parent-style-name="Numberedtext" style:list-style-name="LFO24" style:family="paragraph"/>
    <style:style style:name="P674" style:parent-style-name="ListBullet" style:list-style-name="LFO5" style:family="paragraph"/>
    <style:style style:name="P675" style:parent-style-name="ListBullet" style:list-style-name="LFO5" style:family="paragraph"/>
    <style:style style:name="P676" style:parent-style-name="ListBullet" style:list-style-name="LFO5" style:family="paragraph"/>
    <style:style style:name="P677" style:parent-style-name="ListBullet" style:list-style-name="LFO5" style:family="paragraph"/>
    <style:style style:name="P678" style:parent-style-name="ListBullet" style:list-style-name="LFO5" style:family="paragraph"/>
    <style:style style:name="P679" style:parent-style-name="ListBullet" style:list-style-name="LFO5" style:family="paragraph"/>
    <style:style style:name="P680" style:parent-style-name="ListBullet" style:list-style-name="LFO5" style:family="paragraph"/>
    <style:style style:name="P681" style:parent-style-name="ListBullet" style:list-style-name="LFO5" style:family="paragraph"/>
    <style:style style:name="P682" style:parent-style-name="Numberedtext" style:list-style-name="LFO24" style:family="paragraph"/>
    <style:style style:name="P683" style:parent-style-name="Numberedtext" style:list-style-name="LFO24" style:family="paragraph"/>
    <style:style style:name="P684" style:parent-style-name="Numberedtext" style:list-style-name="LFO24" style:family="paragraph"/>
    <style:style style:name="P685" style:parent-style-name="Numberedtext" style:list-style-name="LFO24" style:family="paragraph"/>
    <style:style style:name="TableColumn687" style:family="table-column">
      <style:table-column-properties style:column-width="1.0833in" style:use-optimal-column-width="false"/>
    </style:style>
    <style:style style:name="TableColumn688" style:family="table-column">
      <style:table-column-properties style:column-width="5.1847in" style:use-optimal-column-width="false"/>
    </style:style>
    <style:style style:name="Table686" style:family="table">
      <style:table-properties style:width="6.268in" style:rel-width="100%" fo:margin-left="0in" table:align="left"/>
    </style:style>
    <style:style style:name="TableRow689" style:family="table-row">
      <style:table-row-properties style:min-row-height="0.2805in" style:use-optimal-row-height="false"/>
    </style:style>
    <style:style style:name="TableCell690" style:family="table-cell">
      <style:table-cell-properties fo:border-top="none" fo:border-left="none" fo:border-bottom="0.0208in solid #000000" fo:border-right="none" style:writing-mode="lr-tb" fo:padding-top="0.0194in" fo:padding-left="0in" fo:padding-bottom="0.0194in" fo:padding-right="0.0784in"/>
    </style:style>
    <style:style style:name="T691" style:parent-style-name="DefaultParagraphFont" style:family="text">
      <style:text-properties fo:font-weight="bold" style:font-weight-asian="bold" fo:font-size="11pt" style:font-size-asian="11pt" style:font-size-complex="11pt"/>
    </style:style>
    <style:style style:name="TableCell692" style:family="table-cell">
      <style:table-cell-properties fo:border-top="none" fo:border-left="none" fo:border-bottom="0.0208in solid #000000" fo:border-right="none" style:writing-mode="lr-tb" fo:padding-top="0.0194in" fo:padding-left="0in" fo:padding-bottom="0.0194in" fo:padding-right="0.0784in"/>
    </style:style>
    <style:style style:name="T693" style:parent-style-name="DefaultParagraphFont" style:family="text">
      <style:text-properties fo:font-weight="bold" style:font-weight-asian="bold" fo:font-size="11pt" style:font-size-asian="11pt" style:font-size-complex="11pt"/>
    </style:style>
    <style:style style:name="TableRow694" style:family="table-row">
      <style:table-row-properties style:min-row-height="0.3423in" style:use-optimal-row-height="false"/>
    </style:style>
    <style:style style:name="TableCell695" style:family="table-cell">
      <style:table-cell-properties fo:border-top="0.0208in solid #4472C4" fo:border-left="none" fo:border-bottom="none" fo:border-right="none" style:writing-mode="lr-tb" fo:padding-top="0.0194in" fo:padding-left="0in" fo:padding-bottom="0.0194in" fo:padding-right="0.0784in"/>
    </style:style>
    <style:style style:name="T696" style:parent-style-name="DefaultParagraphFont" style:family="text">
      <style:text-properties fo:font-size="11pt" style:font-size-asian="11pt" style:font-size-complex="11pt"/>
    </style:style>
    <style:style style:name="TableCell697"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T698" style:parent-style-name="DefaultParagraphFont" style:family="text">
      <style:text-properties fo:font-size="11pt" style:font-size-asian="11pt" style:font-size-complex="11pt"/>
    </style:style>
    <style:style style:name="T699" style:parent-style-name="DefaultParagraphFont" style:family="text">
      <style:text-properties fo:font-size="11pt" style:font-size-asian="11pt" style:font-size-complex="11pt"/>
    </style:style>
    <style:style style:name="T700" style:parent-style-name="DefaultParagraphFont" style:family="text">
      <style:text-properties fo:font-size="11pt" style:font-size-asian="11pt" style:font-size-complex="11pt"/>
    </style:style>
    <style:style style:name="T701" style:parent-style-name="DefaultParagraphFont" style:family="text">
      <style:text-properties fo:font-size="11pt" style:font-size-asian="11pt" style:font-size-complex="11pt"/>
    </style:style>
    <style:style style:name="TableRow702" style:family="table-row">
      <style:table-row-properties style:min-row-height="0.3423in" style:use-optimal-row-height="false"/>
    </style:style>
    <style:style style:name="TableCell703"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T704" style:parent-style-name="DefaultParagraphFont" style:family="text">
      <style:text-properties fo:font-size="11pt" style:font-size-asian="11pt" style:font-size-complex="11pt"/>
    </style:style>
    <style:style style:name="TableCell705"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T706" style:parent-style-name="DefaultParagraphFont" style:family="text">
      <style:text-properties fo:font-size="11pt" style:font-size-asian="11pt" style:font-size-complex="11pt"/>
    </style:style>
    <style:style style:name="T707" style:parent-style-name="DefaultParagraphFont" style:family="text">
      <style:text-properties fo:font-size="11pt" style:font-size-asian="11pt" style:font-size-complex="11pt"/>
    </style:style>
    <style:style style:name="TableRow708" style:family="table-row">
      <style:table-row-properties style:min-row-height="0.3423in" style:use-optimal-row-height="false"/>
    </style:style>
    <style:style style:name="TableCell709"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T710" style:parent-style-name="DefaultParagraphFont" style:family="text">
      <style:text-properties fo:font-size="11pt" style:font-size-asian="11pt" style:font-size-complex="11pt"/>
    </style:style>
    <style:style style:name="TableCell711"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T712" style:parent-style-name="DefaultParagraphFont" style:family="text">
      <style:text-properties fo:font-size="11pt" style:font-size-asian="11pt" style:font-size-complex="11pt"/>
    </style:style>
    <style:style style:name="T713" style:parent-style-name="DefaultParagraphFont" style:family="text">
      <style:text-properties fo:font-size="11pt" style:font-size-asian="11pt" style:font-size-complex="11pt"/>
    </style:style>
    <style:style style:name="T714" style:parent-style-name="DefaultParagraphFont" style:family="text">
      <style:text-properties fo:font-size="11pt" style:font-size-asian="11pt" style:font-size-complex="11pt"/>
    </style:style>
    <style:style style:name="TableRow715" style:family="table-row">
      <style:table-row-properties style:min-row-height="0.3423in" style:use-optimal-row-height="false"/>
    </style:style>
    <style:style style:name="TableCell716" style:family="table-cell">
      <style:table-cell-properties fo:border-top="0.0069in solid #000000" fo:border-left="none" fo:border-bottom="none" fo:border-right="none" style:writing-mode="lr-tb" fo:padding-top="0.0194in" fo:padding-left="0in" fo:padding-bottom="0.0194in" fo:padding-right="0.0784in"/>
    </style:style>
    <style:style style:name="T717" style:parent-style-name="DefaultParagraphFont" style:family="text">
      <style:text-properties fo:font-size="11pt" style:font-size-asian="11pt" style:font-size-complex="11pt"/>
    </style:style>
    <style:style style:name="TableCell718"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T719" style:parent-style-name="DefaultParagraphFont" style:family="text">
      <style:text-properties fo:font-size="11pt" style:font-size-asian="11pt" style:font-size-complex="11pt"/>
    </style:style>
    <style:style style:name="T720" style:parent-style-name="DefaultParagraphFont" style:family="text">
      <style:text-properties fo:font-size="11pt" style:font-size-asian="11pt" style:font-size-complex="11pt"/>
    </style:style>
    <style:style style:name="TableRow721" style:family="table-row">
      <style:table-row-properties style:min-row-height="0.3423in" style:use-optimal-row-height="false"/>
    </style:style>
    <style:style style:name="TableCell722" style:family="table-cell">
      <style:table-cell-properties fo:border-top="0.0069in solid #000000" fo:border-left="none" fo:border-bottom="none" fo:border-right="none" style:writing-mode="lr-tb" fo:padding-top="0.0194in" fo:padding-left="0in" fo:padding-bottom="0.0194in" fo:padding-right="0.0784in"/>
    </style:style>
    <style:style style:name="T723" style:parent-style-name="DefaultParagraphFont" style:family="text">
      <style:text-properties fo:font-size="11pt" style:font-size-asian="11pt" style:font-size-complex="11pt"/>
    </style:style>
    <style:style style:name="TableCell724"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T725" style:parent-style-name="DefaultParagraphFont" style:family="text">
      <style:text-properties fo:font-size="11pt" style:font-size-asian="11pt" style:font-size-complex="11pt"/>
    </style:style>
    <style:style style:name="T726" style:parent-style-name="DefaultParagraphFont" style:family="text">
      <style:text-properties fo:font-size="11pt" style:font-size-asian="11pt" style:font-size-complex="11pt"/>
    </style:style>
    <style:style style:name="T727" style:parent-style-name="DefaultParagraphFont" style:family="text">
      <style:text-properties fo:font-size="11pt" style:font-size-asian="11pt" style:font-size-complex="11pt"/>
    </style:style>
    <style:style style:name="TableRow728" style:family="table-row">
      <style:table-row-properties style:min-row-height="0.3423in" style:use-optimal-row-height="false"/>
    </style:style>
    <style:style style:name="TableCell729"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T730" style:parent-style-name="DefaultParagraphFont" style:family="text">
      <style:text-properties fo:font-size="11pt" style:font-size-asian="11pt" style:font-size-complex="11pt"/>
    </style:style>
    <style:style style:name="TableCell731"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T732" style:parent-style-name="DefaultParagraphFont" style:family="text">
      <style:text-properties fo:font-size="11pt" style:font-size-asian="11pt" style:font-size-complex="11pt"/>
    </style:style>
    <style:style style:name="T733" style:parent-style-name="DefaultParagraphFont" style:family="text">
      <style:text-properties fo:font-size="11pt" style:font-size-asian="11pt" style:font-size-complex="11pt"/>
    </style:style>
    <style:style style:name="T734" style:parent-style-name="DefaultParagraphFont" style:family="text">
      <style:text-properties fo:font-size="11pt" style:font-size-asian="11pt" style:font-size-complex="11pt"/>
    </style:style>
    <style:style style:name="T735" style:parent-style-name="DefaultParagraphFont" style:family="text">
      <style:text-properties fo:font-size="11pt" style:font-size-asian="11pt" style:font-size-complex="11pt"/>
    </style:style>
    <style:style style:name="TableRow736" style:family="table-row">
      <style:table-row-properties style:min-row-height="0.3423in" style:use-optimal-row-height="false"/>
    </style:style>
    <style:style style:name="TableCell737"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T738" style:parent-style-name="DefaultParagraphFont" style:family="text">
      <style:text-properties fo:font-size="11pt" style:font-size-asian="11pt" style:font-size-complex="11pt"/>
    </style:style>
    <style:style style:name="TableCell739"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T740" style:parent-style-name="DefaultParagraphFont" style:family="text">
      <style:text-properties fo:font-size="11pt" style:font-size-asian="11pt" style:font-size-complex="11pt"/>
    </style:style>
    <style:style style:name="TableRow741" style:family="table-row">
      <style:table-row-properties style:min-row-height="0.3423in" style:use-optimal-row-height="false"/>
    </style:style>
    <style:style style:name="TableCell742"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T743" style:parent-style-name="DefaultParagraphFont" style:family="text">
      <style:text-properties fo:font-size="11pt" style:font-size-asian="11pt" style:font-size-complex="11pt"/>
    </style:style>
    <style:style style:name="TableCell744"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T745" style:parent-style-name="DefaultParagraphFont" style:family="text">
      <style:text-properties fo:font-size="11pt" style:font-size-asian="11pt" style:font-size-complex="11pt"/>
    </style:style>
    <style:style style:name="T746" style:parent-style-name="DefaultParagraphFont" style:family="text">
      <style:text-properties fo:font-size="11pt" style:font-size-asian="11pt" style:font-size-complex="11pt"/>
    </style:style>
    <style:style style:name="T747" style:parent-style-name="DefaultParagraphFont" style:family="text">
      <style:text-properties fo:font-size="11pt" style:font-size-asian="11pt" style:font-size-complex="11pt"/>
    </style:style>
    <style:style style:name="P748" style:parent-style-name="Numberedtext" style:family="paragraph">
      <style:paragraph-properties fo:margin-left="0.25in" fo:text-indent="-0.25in">
        <style:tab-stops>
          <style:tab-stop style:type="left" style:position="-0.0527in"/>
        </style:tab-stops>
      </style:paragraph-properties>
    </style:style>
    <style:style style:name="P749" style:parent-style-name="Numberedtext" style:list-style-name="LFO24" style:family="paragraph"/>
    <style:style style:name="P750" style:parent-style-name="Numberedtext" style:list-style-name="LFO24" style:family="paragraph"/>
    <style:style style:name="T751" style:parent-style-name="DefaultParagraphFont" style:family="text">
      <style:text-properties fo:font-style="italic" style:font-style-asian="italic" style:font-style-complex="italic"/>
    </style:style>
    <style:style style:name="P752" style:parent-style-name="Numberedtext" style:list-style-name="LFO24" style:family="paragraph"/>
    <style:style style:name="P753" style:parent-style-name="Numberedtext" style:list-style-name="LFO24" style:family="paragraph"/>
    <style:style style:name="P754" style:parent-style-name="Numberedtext" style:list-style-name="LFO24" style:family="paragraph"/>
    <style:style style:name="P755" style:parent-style-name="Numberedtext" style:list-style-name="LFO24" style:family="paragraph"/>
    <style:style style:name="P756" style:parent-style-name="Numberedtext" style:list-style-name="LFO24" style:family="paragraph"/>
    <style:style style:name="P757" style:parent-style-name="ListBullet" style:list-style-name="LFO5" style:family="paragraph"/>
    <style:style style:name="P758" style:parent-style-name="ListBullet" style:list-style-name="LFO5" style:family="paragraph"/>
    <style:style style:name="P759" style:parent-style-name="ListBullet" style:list-style-name="LFO5" style:family="paragraph"/>
    <style:style style:name="P760" style:parent-style-name="ListBullet" style:list-style-name="LFO5" style:family="paragraph"/>
    <style:style style:name="P761" style:parent-style-name="ListBullet" style:list-style-name="LFO5" style:family="paragraph"/>
    <style:style style:name="P762" style:parent-style-name="ListBullet" style:list-style-name="LFO5" style:family="paragraph"/>
    <style:style style:name="P763" style:parent-style-name="ListBullet" style:list-style-name="LFO5" style:family="paragraph"/>
    <style:style style:name="P764" style:parent-style-name="ListBullet" style:list-style-name="LFO5" style:family="paragraph"/>
    <style:style style:name="P765" style:parent-style-name="ListBullet" style:list-style-name="LFO5" style:family="paragraph"/>
    <style:style style:name="P766" style:parent-style-name="ListBullet" style:list-style-name="LFO5" style:family="paragraph"/>
    <style:style style:name="P767" style:parent-style-name="ListBullet" style:list-style-name="LFO5" style:family="paragraph"/>
    <style:style style:name="P768" style:parent-style-name="ListBullet" style:list-style-name="LFO5" style:family="paragraph"/>
    <style:style style:name="P769" style:parent-style-name="ListBullet" style:list-style-name="LFO5" style:family="paragraph"/>
    <style:style style:name="P770" style:parent-style-name="ListBullet" style:list-style-name="LFO5" style:family="paragraph"/>
    <style:style style:name="P771" style:parent-style-name="ListBullet" style:list-style-name="LFO5" style:family="paragraph"/>
    <style:style style:name="P772" style:parent-style-name="ListBullet" style:list-style-name="LFO5" style:family="paragraph"/>
    <style:style style:name="P773" style:parent-style-name="ListBullet" style:list-style-name="LFO5" style:family="paragraph"/>
    <style:style style:name="P774" style:parent-style-name="Numberedtext" style:list-style-name="LFO24" style:family="paragraph"/>
    <style:style style:name="P775" style:parent-style-name="Numberedtext" style:list-style-name="LFO24" style:family="paragraph"/>
    <style:style style:name="T776" style:parent-style-name="DefaultParagraphFont" style:family="text">
      <style:text-properties fo:font-weight="bold" style:font-weight-asian="bold" style:font-weight-complex="bold" fo:color="#FF0000"/>
    </style:style>
    <style:style style:name="P777" style:parent-style-name="Numberedtext" style:list-style-name="LFO24" style:family="paragraph"/>
    <style:style style:name="T778" style:parent-style-name="DefaultParagraphFont" style:family="text">
      <style:text-properties fo:font-weight="bold" style:font-weight-asian="bold" style:font-weight-complex="bold"/>
    </style:style>
    <style:style style:name="P779" style:parent-style-name="Caption" style:master-page-name="MP6" style:family="paragraph">
      <style:paragraph-properties fo:break-before="page"/>
    </style:style>
    <style:style style:name="TableColumn800" style:family="table-column">
      <style:table-column-properties style:column-width="2.5131in" style:use-optimal-column-width="false"/>
    </style:style>
    <style:style style:name="TableColumn801" style:family="table-column">
      <style:table-column-properties style:column-width="1.6701in" style:use-optimal-column-width="false"/>
    </style:style>
    <style:style style:name="TableColumn802" style:family="table-column">
      <style:table-column-properties style:column-width="1.2243in" style:use-optimal-column-width="false"/>
    </style:style>
    <style:style style:name="TableColumn803" style:family="table-column">
      <style:table-column-properties style:column-width="1.2291in" style:use-optimal-column-width="false"/>
    </style:style>
    <style:style style:name="TableColumn804" style:family="table-column">
      <style:table-column-properties style:column-width="1.2243in" style:use-optimal-column-width="false"/>
    </style:style>
    <style:style style:name="TableColumn805" style:family="table-column">
      <style:table-column-properties style:column-width="1.2243in" style:use-optimal-column-width="false"/>
    </style:style>
    <style:style style:name="TableColumn806" style:family="table-column">
      <style:table-column-properties style:column-width="1.2291in" style:use-optimal-column-width="false"/>
    </style:style>
    <style:style style:name="Table799" style:family="table">
      <style:table-properties style:width="10.3145in" style:rel-width="100%" fo:margin-left="0in" table:align="left"/>
    </style:style>
    <style:style style:name="TableRow807" style:family="table-row">
      <style:table-row-properties style:use-optimal-row-height="false"/>
    </style:style>
    <style:style style:name="TableCell808" style:family="table-cell">
      <style:table-cell-properties fo:border="none" fo:background-color="#FFFFFF" style:writing-mode="lr-tb" fo:padding-top="0.0194in" fo:padding-left="0in" fo:padding-bottom="0.0194in" fo:padding-right="0.0784in">
        <style:background-fill draw:fill="solid" draw:fill-color="#FFFFFF"/>
      </style:table-cell-properties>
    </style:style>
    <style:style style:name="P809" style:parent-style-name="Tabletext" style:family="paragraph">
      <style:text-properties fo:font-weight="bold" style:font-weight-asian="bold" fo:font-size="10.5pt" style:font-size-asian="10.5pt" style:font-size-complex="10.5pt"/>
    </style:style>
    <style:style style:name="TableCell810" style:family="table-cell">
      <style:table-cell-properties fo:border="none" fo:background-color="#FFFFFF" style:writing-mode="lr-tb" fo:padding-top="0.0194in" fo:padding-left="0in" fo:padding-bottom="0.0194in" fo:padding-right="0.0784in">
        <style:background-fill draw:fill="solid" draw:fill-color="#FFFFFF"/>
      </style:table-cell-properties>
    </style:style>
    <style:style style:name="P811" style:parent-style-name="Tabletext" style:family="paragraph">
      <style:text-properties fo:font-weight="bold" style:font-weight-asian="bold" fo:font-size="10.5pt" style:font-size-asian="10.5pt" style:font-size-complex="10.5pt"/>
    </style:style>
    <style:style style:name="TableCell812" style:family="table-cell">
      <style:table-cell-properties fo:border="none" fo:background-color="#FFFFFF" style:writing-mode="lr-tb" fo:padding-top="0.0194in" fo:padding-left="0in" fo:padding-bottom="0.0194in" fo:padding-right="0.0784in">
        <style:background-fill draw:fill="solid" draw:fill-color="#FFFFFF"/>
      </style:table-cell-properties>
    </style:style>
    <style:style style:name="P813" style:parent-style-name="Tabletext" style:family="paragraph">
      <style:text-properties fo:font-weight="bold" style:font-weight-asian="bold" fo:font-size="10.5pt" style:font-size-asian="10.5pt" style:font-size-complex="10.5pt"/>
    </style:style>
    <style:style style:name="TableCell814" style:family="table-cell">
      <style:table-cell-properties fo:border="none" fo:background-color="#FFFFFF" style:writing-mode="lr-tb" fo:padding-top="0.0194in" fo:padding-left="0in" fo:padding-bottom="0.0194in" fo:padding-right="0.0784in">
        <style:background-fill draw:fill="solid" draw:fill-color="#FFFFFF"/>
      </style:table-cell-properties>
    </style:style>
    <style:style style:name="P815" style:parent-style-name="Tabletext" style:family="paragraph">
      <style:text-properties fo:font-weight="bold" style:font-weight-asian="bold" fo:font-size="10.5pt" style:font-size-asian="10.5pt" style:font-size-complex="10.5pt"/>
    </style:style>
    <style:style style:name="TableCell816" style:family="table-cell">
      <style:table-cell-properties fo:border="none" fo:background-color="#FFFFFF" style:writing-mode="lr-tb" fo:padding-top="0.0194in" fo:padding-left="0in" fo:padding-bottom="0.0194in" fo:padding-right="0.0784in">
        <style:background-fill draw:fill="solid" draw:fill-color="#FFFFFF"/>
      </style:table-cell-properties>
    </style:style>
    <style:style style:name="P817" style:parent-style-name="Tabletext" style:family="paragraph">
      <style:text-properties fo:font-weight="bold" style:font-weight-asian="bold" fo:font-size="10.5pt" style:font-size-asian="10.5pt" style:font-size-complex="10.5pt"/>
    </style:style>
    <style:style style:name="TableCell818" style:family="table-cell">
      <style:table-cell-properties fo:border="none" fo:background-color="#FFFFFF" style:writing-mode="lr-tb" fo:padding-top="0.0194in" fo:padding-left="0in" fo:padding-bottom="0.0194in" fo:padding-right="0.0784in">
        <style:background-fill draw:fill="solid" draw:fill-color="#FFFFFF"/>
      </style:table-cell-properties>
    </style:style>
    <style:style style:name="P819" style:parent-style-name="Tabletext" style:family="paragraph">
      <style:text-properties fo:font-weight="bold" style:font-weight-asian="bold" fo:font-size="10.5pt" style:font-size-asian="10.5pt" style:font-size-complex="10.5pt"/>
    </style:style>
    <style:style style:name="TableCell820" style:family="table-cell">
      <style:table-cell-properties fo:border="none" fo:background-color="#FFFFFF" style:writing-mode="lr-tb" fo:padding-top="0.0194in" fo:padding-left="0in" fo:padding-bottom="0.0194in" fo:padding-right="0.0784in">
        <style:background-fill draw:fill="solid" draw:fill-color="#FFFFFF"/>
      </style:table-cell-properties>
    </style:style>
    <style:style style:name="P821" style:parent-style-name="Tabletext" style:family="paragraph">
      <style:text-properties fo:font-weight="bold" style:font-weight-asian="bold" fo:font-size="10.5pt" style:font-size-asian="10.5pt" style:font-size-complex="10.5pt"/>
    </style:style>
    <style:style style:name="TableRow822" style:family="table-row">
      <style:table-row-properties style:min-row-height="0.118in" style:use-optimal-row-height="false"/>
    </style:style>
    <style:style style:name="TableCell823"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824" style:parent-style-name="Tabletext" style:family="paragraph">
      <style:text-properties fo:font-size="10.5pt" style:font-size-asian="10.5pt" style:font-size-complex="10.5pt"/>
    </style:style>
    <style:style style:name="TableCell825"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826" style:parent-style-name="Tabletext" style:family="paragraph">
      <style:text-properties fo:font-size="10.5pt" style:font-size-asian="10.5pt" style:font-size-complex="10.5pt"/>
    </style:style>
    <style:style style:name="TableCell827"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828" style:parent-style-name="Tabletext" style:family="paragraph">
      <style:text-properties fo:font-size="10.5pt" style:font-size-asian="10.5pt" style:font-size-complex="10.5pt"/>
    </style:style>
    <style:style style:name="TableCell829"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830" style:parent-style-name="Tabletext" style:family="paragraph">
      <style:text-properties fo:font-size="10.5pt" style:font-size-asian="10.5pt" style:font-size-complex="10.5pt"/>
    </style:style>
    <style:style style:name="TableCell831"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832" style:parent-style-name="Tabletext" style:family="paragraph">
      <style:text-properties fo:font-size="10.5pt" style:font-size-asian="10.5pt" style:font-size-complex="10.5pt"/>
    </style:style>
    <style:style style:name="TableCell833"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834" style:parent-style-name="Tabletext" style:family="paragraph">
      <style:text-properties fo:font-size="10.5pt" style:font-size-asian="10.5pt" style:font-size-complex="10.5pt"/>
    </style:style>
    <style:style style:name="TableCell835"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836" style:parent-style-name="Tabletext" style:family="paragraph">
      <style:text-properties fo:font-weight="bold" style:font-weight-asian="bold" style:font-weight-complex="bold" fo:font-size="10.5pt" style:font-size-asian="10.5pt" style:font-size-complex="10.5pt"/>
    </style:style>
    <style:style style:name="TableRow837" style:family="table-row">
      <style:table-row-properties style:min-row-height="0.118in" style:use-optimal-row-height="false"/>
    </style:style>
    <style:style style:name="TableCell838"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839" style:parent-style-name="Tabletext" style:family="paragraph">
      <style:text-properties fo:font-size="10.5pt" style:font-size-asian="10.5pt" style:font-size-complex="10.5pt"/>
    </style:style>
    <style:style style:name="TableCell840"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841" style:parent-style-name="Tabletext" style:family="paragraph">
      <style:text-properties fo:font-size="10.5pt" style:font-size-asian="10.5pt" style:font-size-complex="10.5pt"/>
    </style:style>
    <style:style style:name="TableCell842"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843" style:parent-style-name="Tabletext" style:family="paragraph">
      <style:text-properties fo:font-size="10.5pt" style:font-size-asian="10.5pt" style:font-size-complex="10.5pt"/>
    </style:style>
    <style:style style:name="TableCell844"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845" style:parent-style-name="Tabletext" style:family="paragraph">
      <style:text-properties fo:font-size="10.5pt" style:font-size-asian="10.5pt" style:font-size-complex="10.5pt"/>
    </style:style>
    <style:style style:name="TableCell846"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847" style:parent-style-name="Tabletext" style:family="paragraph">
      <style:text-properties fo:font-size="10.5pt" style:font-size-asian="10.5pt" style:font-size-complex="10.5pt"/>
    </style:style>
    <style:style style:name="TableCell848"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849" style:parent-style-name="Tabletext" style:family="paragraph">
      <style:text-properties fo:font-size="10.5pt" style:font-size-asian="10.5pt" style:font-size-complex="10.5pt"/>
    </style:style>
    <style:style style:name="TableCell850"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851" style:parent-style-name="Tabletext" style:family="paragraph">
      <style:text-properties fo:font-size="10.5pt" style:font-size-asian="10.5pt" style:font-size-complex="10.5pt"/>
    </style:style>
    <style:style style:name="TableRow852" style:family="table-row">
      <style:table-row-properties style:min-row-height="0.118in" style:use-optimal-row-height="false"/>
    </style:style>
    <style:style style:name="TableCell853"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854" style:parent-style-name="Tabletext" style:family="paragraph">
      <style:text-properties fo:font-size="10.5pt" style:font-size-asian="10.5pt" style:font-size-complex="10.5pt"/>
    </style:style>
    <style:style style:name="TableCell855"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856" style:parent-style-name="Tabletext" style:family="paragraph">
      <style:text-properties fo:font-size="10.5pt" style:font-size-asian="10.5pt" style:font-size-complex="10.5pt"/>
    </style:style>
    <style:style style:name="TableCell857"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858" style:parent-style-name="Tabletext" style:family="paragraph">
      <style:text-properties fo:font-size="10.5pt" style:font-size-asian="10.5pt" style:font-size-complex="10.5pt"/>
    </style:style>
    <style:style style:name="TableCell859"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860" style:parent-style-name="Tabletext" style:family="paragraph">
      <style:text-properties fo:font-size="10.5pt" style:font-size-asian="10.5pt" style:font-size-complex="10.5pt"/>
    </style:style>
    <style:style style:name="TableCell861"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862" style:parent-style-name="Tabletext" style:family="paragraph">
      <style:text-properties fo:font-size="10.5pt" style:font-size-asian="10.5pt" style:font-size-complex="10.5pt"/>
    </style:style>
    <style:style style:name="TableCell863"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864" style:parent-style-name="Tabletext" style:family="paragraph">
      <style:text-properties fo:font-size="10.5pt" style:font-size-asian="10.5pt" style:font-size-complex="10.5pt"/>
    </style:style>
    <style:style style:name="TableCell865"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866" style:parent-style-name="Tabletext" style:family="paragraph">
      <style:text-properties fo:font-weight="bold" style:font-weight-asian="bold" style:font-weight-complex="bold" fo:font-size="10.5pt" style:font-size-asian="10.5pt" style:font-size-complex="10.5pt"/>
    </style:style>
    <style:style style:name="TableRow867" style:family="table-row">
      <style:table-row-properties style:min-row-height="0.118in" style:use-optimal-row-height="false"/>
    </style:style>
    <style:style style:name="TableCell868"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869" style:parent-style-name="Tabletext" style:family="paragraph">
      <style:text-properties fo:font-size="10.5pt" style:font-size-asian="10.5pt" style:font-size-complex="10.5pt"/>
    </style:style>
    <style:style style:name="TableCell870"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871" style:parent-style-name="Tabletext" style:family="paragraph">
      <style:text-properties fo:font-size="10.5pt" style:font-size-asian="10.5pt" style:font-size-complex="10.5pt"/>
    </style:style>
    <style:style style:name="TableCell872"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873" style:parent-style-name="Tabletext" style:family="paragraph">
      <style:text-properties fo:font-size="10.5pt" style:font-size-asian="10.5pt" style:font-size-complex="10.5pt"/>
    </style:style>
    <style:style style:name="TableCell874"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875" style:parent-style-name="Tabletext" style:family="paragraph">
      <style:text-properties fo:font-size="10.5pt" style:font-size-asian="10.5pt" style:font-size-complex="10.5pt"/>
    </style:style>
    <style:style style:name="TableCell876"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877" style:parent-style-name="Tabletext" style:family="paragraph">
      <style:text-properties fo:font-size="10.5pt" style:font-size-asian="10.5pt" style:font-size-complex="10.5pt"/>
    </style:style>
    <style:style style:name="TableCell878"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879" style:parent-style-name="Tabletext" style:family="paragraph">
      <style:text-properties fo:font-size="10.5pt" style:font-size-asian="10.5pt" style:font-size-complex="10.5pt"/>
    </style:style>
    <style:style style:name="TableCell880"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881" style:parent-style-name="Tabletext" style:family="paragraph">
      <style:text-properties fo:font-size="10.5pt" style:font-size-asian="10.5pt" style:font-size-complex="10.5pt"/>
    </style:style>
    <style:style style:name="TableRow882" style:family="table-row">
      <style:table-row-properties style:min-row-height="0.118in" style:use-optimal-row-height="false"/>
    </style:style>
    <style:style style:name="TableCell883"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884" style:parent-style-name="Tabletext" style:family="paragraph">
      <style:text-properties fo:font-size="10.5pt" style:font-size-asian="10.5pt" style:font-size-complex="10.5pt"/>
    </style:style>
    <style:style style:name="TableCell885"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886" style:parent-style-name="Tabletext" style:family="paragraph">
      <style:text-properties fo:font-size="10.5pt" style:font-size-asian="10.5pt" style:font-size-complex="10.5pt"/>
    </style:style>
    <style:style style:name="TableCell887"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888" style:parent-style-name="Tabletext" style:family="paragraph">
      <style:text-properties fo:font-size="10.5pt" style:font-size-asian="10.5pt" style:font-size-complex="10.5pt"/>
    </style:style>
    <style:style style:name="TableCell889"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890" style:parent-style-name="Tabletext" style:family="paragraph">
      <style:text-properties fo:font-size="10.5pt" style:font-size-asian="10.5pt" style:font-size-complex="10.5pt"/>
    </style:style>
    <style:style style:name="TableCell891"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892" style:parent-style-name="Tabletext" style:family="paragraph">
      <style:text-properties fo:font-size="10.5pt" style:font-size-asian="10.5pt" style:font-size-complex="10.5pt"/>
    </style:style>
    <style:style style:name="TableCell893"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894" style:parent-style-name="Tabletext" style:family="paragraph">
      <style:text-properties fo:font-size="10.5pt" style:font-size-asian="10.5pt" style:font-size-complex="10.5pt"/>
    </style:style>
    <style:style style:name="TableCell895"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896" style:parent-style-name="Tabletext" style:family="paragraph">
      <style:text-properties fo:font-weight="bold" style:font-weight-asian="bold" style:font-weight-complex="bold" fo:font-size="10.5pt" style:font-size-asian="10.5pt" style:font-size-complex="10.5pt"/>
    </style:style>
    <style:style style:name="TableRow897" style:family="table-row">
      <style:table-row-properties style:min-row-height="0.118in" style:use-optimal-row-height="false"/>
    </style:style>
    <style:style style:name="TableCell898"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899" style:parent-style-name="Tabletext" style:family="paragraph">
      <style:text-properties fo:font-size="10.5pt" style:font-size-asian="10.5pt" style:font-size-complex="10.5pt"/>
    </style:style>
    <style:style style:name="TableCell900"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901" style:parent-style-name="Tabletext" style:family="paragraph">
      <style:text-properties fo:font-size="10.5pt" style:font-size-asian="10.5pt" style:font-size-complex="10.5pt"/>
    </style:style>
    <style:style style:name="TableCell902"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903" style:parent-style-name="Tabletext" style:family="paragraph">
      <style:text-properties fo:font-size="10.5pt" style:font-size-asian="10.5pt" style:font-size-complex="10.5pt"/>
    </style:style>
    <style:style style:name="TableCell904"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905" style:parent-style-name="Tabletext" style:family="paragraph">
      <style:text-properties fo:font-size="10.5pt" style:font-size-asian="10.5pt" style:font-size-complex="10.5pt"/>
    </style:style>
    <style:style style:name="TableCell906"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907" style:parent-style-name="Tabletext" style:family="paragraph">
      <style:text-properties fo:font-size="10.5pt" style:font-size-asian="10.5pt" style:font-size-complex="10.5pt"/>
    </style:style>
    <style:style style:name="TableCell908"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909" style:parent-style-name="Tabletext" style:family="paragraph">
      <style:text-properties fo:font-size="10.5pt" style:font-size-asian="10.5pt" style:font-size-complex="10.5pt"/>
    </style:style>
    <style:style style:name="TableCell910"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911" style:parent-style-name="Tabletext" style:family="paragraph">
      <style:text-properties fo:font-size="10.5pt" style:font-size-asian="10.5pt" style:font-size-complex="10.5pt"/>
    </style:style>
    <style:style style:name="TableRow912" style:family="table-row">
      <style:table-row-properties style:min-row-height="0.118in" style:use-optimal-row-height="false"/>
    </style:style>
    <style:style style:name="TableCell913"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914" style:parent-style-name="Tabletext" style:family="paragraph">
      <style:text-properties fo:font-size="10.5pt" style:font-size-asian="10.5pt" style:font-size-complex="10.5pt"/>
    </style:style>
    <style:style style:name="TableCell915"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916" style:parent-style-name="Tabletext" style:family="paragraph">
      <style:text-properties fo:font-size="10.5pt" style:font-size-asian="10.5pt" style:font-size-complex="10.5pt"/>
    </style:style>
    <style:style style:name="TableCell917"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918" style:parent-style-name="Tabletext" style:family="paragraph">
      <style:text-properties fo:font-size="10.5pt" style:font-size-asian="10.5pt" style:font-size-complex="10.5pt"/>
    </style:style>
    <style:style style:name="TableCell919"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920" style:parent-style-name="Tabletext" style:family="paragraph">
      <style:text-properties fo:font-size="10.5pt" style:font-size-asian="10.5pt" style:font-size-complex="10.5pt"/>
    </style:style>
    <style:style style:name="TableCell921"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922" style:parent-style-name="Tabletext" style:family="paragraph">
      <style:text-properties fo:font-size="10.5pt" style:font-size-asian="10.5pt" style:font-size-complex="10.5pt"/>
    </style:style>
    <style:style style:name="TableCell923"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924" style:parent-style-name="Tabletext" style:family="paragraph">
      <style:text-properties fo:font-size="10.5pt" style:font-size-asian="10.5pt" style:font-size-complex="10.5pt"/>
    </style:style>
    <style:style style:name="TableCell925"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926" style:parent-style-name="Tabletext" style:family="paragraph">
      <style:text-properties fo:font-weight="bold" style:font-weight-asian="bold" style:font-weight-complex="bold" fo:font-size="10.5pt" style:font-size-asian="10.5pt" style:font-size-complex="10.5pt"/>
    </style:style>
    <style:style style:name="TableRow927" style:family="table-row">
      <style:table-row-properties style:min-row-height="0.118in" style:use-optimal-row-height="false"/>
    </style:style>
    <style:style style:name="TableCell928"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929" style:parent-style-name="Tabletext" style:family="paragraph">
      <style:text-properties fo:font-size="10.5pt" style:font-size-asian="10.5pt" style:font-size-complex="10.5pt"/>
    </style:style>
    <style:style style:name="TableCell930"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931" style:parent-style-name="Tabletext" style:family="paragraph">
      <style:text-properties fo:font-size="10.5pt" style:font-size-asian="10.5pt" style:font-size-complex="10.5pt"/>
    </style:style>
    <style:style style:name="TableCell932"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933" style:parent-style-name="Tabletext" style:family="paragraph">
      <style:text-properties fo:font-size="10.5pt" style:font-size-asian="10.5pt" style:font-size-complex="10.5pt"/>
    </style:style>
    <style:style style:name="TableCell934"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935" style:parent-style-name="Tabletext" style:family="paragraph">
      <style:text-properties fo:font-size="10.5pt" style:font-size-asian="10.5pt" style:font-size-complex="10.5pt"/>
    </style:style>
    <style:style style:name="TableCell936"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937" style:parent-style-name="Tabletext" style:family="paragraph">
      <style:text-properties fo:font-size="10.5pt" style:font-size-asian="10.5pt" style:font-size-complex="10.5pt"/>
    </style:style>
    <style:style style:name="TableCell938"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939" style:parent-style-name="Tabletext" style:family="paragraph">
      <style:text-properties fo:font-size="10.5pt" style:font-size-asian="10.5pt" style:font-size-complex="10.5pt"/>
    </style:style>
    <style:style style:name="TableCell940"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941" style:parent-style-name="Tabletext" style:family="paragraph">
      <style:text-properties fo:font-size="10.5pt" style:font-size-asian="10.5pt" style:font-size-complex="10.5pt"/>
    </style:style>
    <style:style style:name="TableRow942" style:family="table-row">
      <style:table-row-properties style:min-row-height="0.118in" style:use-optimal-row-height="false"/>
    </style:style>
    <style:style style:name="TableCell943"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944" style:parent-style-name="Tabletext" style:family="paragraph">
      <style:text-properties fo:font-size="10.5pt" style:font-size-asian="10.5pt" style:font-size-complex="10.5pt"/>
    </style:style>
    <style:style style:name="TableCell945"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946" style:parent-style-name="Tabletext" style:family="paragraph">
      <style:text-properties fo:font-size="10.5pt" style:font-size-asian="10.5pt" style:font-size-complex="10.5pt"/>
    </style:style>
    <style:style style:name="TableCell947"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948" style:parent-style-name="Tabletext" style:family="paragraph">
      <style:text-properties fo:font-size="10.5pt" style:font-size-asian="10.5pt" style:font-size-complex="10.5pt"/>
    </style:style>
    <style:style style:name="TableCell949"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950" style:parent-style-name="Tabletext" style:family="paragraph">
      <style:text-properties fo:font-size="10.5pt" style:font-size-asian="10.5pt" style:font-size-complex="10.5pt"/>
    </style:style>
    <style:style style:name="TableCell951"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952" style:parent-style-name="Tabletext" style:family="paragraph">
      <style:text-properties fo:font-size="10.5pt" style:font-size-asian="10.5pt" style:font-size-complex="10.5pt"/>
    </style:style>
    <style:style style:name="TableCell953"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954" style:parent-style-name="Tabletext" style:family="paragraph">
      <style:text-properties fo:font-size="10.5pt" style:font-size-asian="10.5pt" style:font-size-complex="10.5pt"/>
    </style:style>
    <style:style style:name="TableCell955"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956" style:parent-style-name="Tabletext" style:family="paragraph">
      <style:text-properties fo:font-weight="bold" style:font-weight-asian="bold" style:font-weight-complex="bold" fo:font-size="10.5pt" style:font-size-asian="10.5pt" style:font-size-complex="10.5pt"/>
    </style:style>
    <style:style style:name="TableRow957" style:family="table-row">
      <style:table-row-properties style:min-row-height="0.118in" style:use-optimal-row-height="false"/>
    </style:style>
    <style:style style:name="TableCell958"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959" style:parent-style-name="Tabletext" style:family="paragraph">
      <style:text-properties fo:font-size="10.5pt" style:font-size-asian="10.5pt" style:font-size-complex="10.5pt"/>
    </style:style>
    <style:style style:name="TableCell960"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961" style:parent-style-name="Tabletext" style:family="paragraph">
      <style:text-properties fo:font-size="10.5pt" style:font-size-asian="10.5pt" style:font-size-complex="10.5pt"/>
    </style:style>
    <style:style style:name="TableCell962"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963" style:parent-style-name="Tabletext" style:family="paragraph">
      <style:text-properties fo:font-size="10.5pt" style:font-size-asian="10.5pt" style:font-size-complex="10.5pt"/>
    </style:style>
    <style:style style:name="TableCell964"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965" style:parent-style-name="Tabletext" style:family="paragraph">
      <style:text-properties fo:font-size="10.5pt" style:font-size-asian="10.5pt" style:font-size-complex="10.5pt"/>
    </style:style>
    <style:style style:name="TableCell966"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967" style:parent-style-name="Tabletext" style:family="paragraph">
      <style:text-properties fo:font-size="10.5pt" style:font-size-asian="10.5pt" style:font-size-complex="10.5pt"/>
    </style:style>
    <style:style style:name="TableCell968"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969" style:parent-style-name="Tabletext" style:family="paragraph">
      <style:text-properties fo:font-size="10.5pt" style:font-size-asian="10.5pt" style:font-size-complex="10.5pt"/>
    </style:style>
    <style:style style:name="TableCell970"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971" style:parent-style-name="Tabletext" style:family="paragraph">
      <style:text-properties fo:font-size="10.5pt" style:font-size-asian="10.5pt" style:font-size-complex="10.5pt"/>
    </style:style>
    <style:style style:name="TableRow972" style:family="table-row">
      <style:table-row-properties style:min-row-height="0.118in" style:use-optimal-row-height="false"/>
    </style:style>
    <style:style style:name="TableCell973"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974" style:parent-style-name="Tabletext" style:family="paragraph">
      <style:text-properties fo:font-size="10.5pt" style:font-size-asian="10.5pt" style:font-size-complex="10.5pt"/>
    </style:style>
    <style:style style:name="TableCell975"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976" style:parent-style-name="Tabletext" style:family="paragraph">
      <style:text-properties fo:font-size="10.5pt" style:font-size-asian="10.5pt" style:font-size-complex="10.5pt"/>
    </style:style>
    <style:style style:name="TableCell977"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978" style:parent-style-name="Tabletext" style:family="paragraph">
      <style:text-properties fo:font-size="10.5pt" style:font-size-asian="10.5pt" style:font-size-complex="10.5pt"/>
    </style:style>
    <style:style style:name="TableCell979"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980" style:parent-style-name="Tabletext" style:family="paragraph">
      <style:text-properties fo:font-size="10.5pt" style:font-size-asian="10.5pt" style:font-size-complex="10.5pt"/>
    </style:style>
    <style:style style:name="TableCell981"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982" style:parent-style-name="Tabletext" style:family="paragraph">
      <style:text-properties fo:font-size="10.5pt" style:font-size-asian="10.5pt" style:font-size-complex="10.5pt"/>
    </style:style>
    <style:style style:name="TableCell983"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984" style:parent-style-name="Tabletext" style:family="paragraph">
      <style:text-properties fo:font-size="10.5pt" style:font-size-asian="10.5pt" style:font-size-complex="10.5pt"/>
    </style:style>
    <style:style style:name="TableCell985"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986" style:parent-style-name="Tabletext" style:family="paragraph">
      <style:text-properties fo:font-weight="bold" style:font-weight-asian="bold" style:font-weight-complex="bold" fo:font-size="10.5pt" style:font-size-asian="10.5pt" style:font-size-complex="10.5pt"/>
    </style:style>
    <style:style style:name="TableRow987" style:family="table-row">
      <style:table-row-properties style:min-row-height="0.118in" style:use-optimal-row-height="false"/>
    </style:style>
    <style:style style:name="TableCell988"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989" style:parent-style-name="Tabletext" style:family="paragraph">
      <style:text-properties fo:font-size="10.5pt" style:font-size-asian="10.5pt" style:font-size-complex="10.5pt"/>
    </style:style>
    <style:style style:name="TableCell990"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991" style:parent-style-name="Tabletext" style:family="paragraph">
      <style:text-properties fo:font-size="10.5pt" style:font-size-asian="10.5pt" style:font-size-complex="10.5pt"/>
    </style:style>
    <style:style style:name="TableCell992"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993" style:parent-style-name="Tabletext" style:family="paragraph">
      <style:text-properties fo:font-size="10.5pt" style:font-size-asian="10.5pt" style:font-size-complex="10.5pt"/>
    </style:style>
    <style:style style:name="TableCell994"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995" style:parent-style-name="Tabletext" style:family="paragraph">
      <style:text-properties fo:font-size="10.5pt" style:font-size-asian="10.5pt" style:font-size-complex="10.5pt"/>
    </style:style>
    <style:style style:name="TableCell996"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997" style:parent-style-name="Tabletext" style:family="paragraph">
      <style:text-properties fo:font-size="10.5pt" style:font-size-asian="10.5pt" style:font-size-complex="10.5pt"/>
    </style:style>
    <style:style style:name="TableCell998"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999" style:parent-style-name="Tabletext" style:family="paragraph">
      <style:text-properties fo:font-size="10.5pt" style:font-size-asian="10.5pt" style:font-size-complex="10.5pt"/>
    </style:style>
    <style:style style:name="TableCell1000"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1001" style:parent-style-name="Tabletext" style:family="paragraph">
      <style:text-properties fo:font-size="10.5pt" style:font-size-asian="10.5pt" style:font-size-complex="10.5pt"/>
    </style:style>
    <style:style style:name="TableRow1002" style:family="table-row">
      <style:table-row-properties style:min-row-height="0.118in" style:use-optimal-row-height="false"/>
    </style:style>
    <style:style style:name="TableCell1003"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1004" style:parent-style-name="Tabletext" style:family="paragraph">
      <style:text-properties fo:font-size="10.5pt" style:font-size-asian="10.5pt" style:font-size-complex="10.5pt"/>
    </style:style>
    <style:style style:name="TableCell1005"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1006" style:parent-style-name="Tabletext" style:family="paragraph">
      <style:text-properties fo:font-size="10.5pt" style:font-size-asian="10.5pt" style:font-size-complex="10.5pt"/>
    </style:style>
    <style:style style:name="TableCell1007"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1008" style:parent-style-name="Tabletext" style:family="paragraph">
      <style:text-properties fo:font-size="10.5pt" style:font-size-asian="10.5pt" style:font-size-complex="10.5pt"/>
    </style:style>
    <style:style style:name="TableCell1009"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1010" style:parent-style-name="Tabletext" style:family="paragraph">
      <style:text-properties fo:font-size="10.5pt" style:font-size-asian="10.5pt" style:font-size-complex="10.5pt"/>
    </style:style>
    <style:style style:name="TableCell1011"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1012" style:parent-style-name="Tabletext" style:family="paragraph">
      <style:text-properties fo:font-size="10.5pt" style:font-size-asian="10.5pt" style:font-size-complex="10.5pt"/>
    </style:style>
    <style:style style:name="TableCell1013"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1014" style:parent-style-name="Tabletext" style:family="paragraph">
      <style:text-properties fo:font-size="10.5pt" style:font-size-asian="10.5pt" style:font-size-complex="10.5pt"/>
    </style:style>
    <style:style style:name="TableCell1015"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1016" style:parent-style-name="Tabletext" style:family="paragraph">
      <style:text-properties fo:font-weight="bold" style:font-weight-asian="bold" style:font-weight-complex="bold" fo:font-size="10.5pt" style:font-size-asian="10.5pt" style:font-size-complex="10.5pt"/>
    </style:style>
    <style:style style:name="TableRow1017" style:family="table-row">
      <style:table-row-properties style:min-row-height="0.118in" style:use-optimal-row-height="false"/>
    </style:style>
    <style:style style:name="TableCell1018"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1019" style:parent-style-name="Tabletext" style:family="paragraph">
      <style:text-properties fo:font-size="10.5pt" style:font-size-asian="10.5pt" style:font-size-complex="10.5pt"/>
    </style:style>
    <style:style style:name="TableCell1020"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1021" style:parent-style-name="Tabletext" style:family="paragraph">
      <style:text-properties fo:font-size="10.5pt" style:font-size-asian="10.5pt" style:font-size-complex="10.5pt"/>
    </style:style>
    <style:style style:name="TableCell1022"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1023" style:parent-style-name="Tabletext" style:family="paragraph">
      <style:text-properties fo:font-size="10.5pt" style:font-size-asian="10.5pt" style:font-size-complex="10.5pt"/>
    </style:style>
    <style:style style:name="TableCell1024"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1025" style:parent-style-name="Tabletext" style:family="paragraph">
      <style:text-properties fo:font-size="10.5pt" style:font-size-asian="10.5pt" style:font-size-complex="10.5pt"/>
    </style:style>
    <style:style style:name="TableCell1026"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1027" style:parent-style-name="Tabletext" style:family="paragraph">
      <style:text-properties fo:font-size="10.5pt" style:font-size-asian="10.5pt" style:font-size-complex="10.5pt"/>
    </style:style>
    <style:style style:name="TableCell1028"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1029" style:parent-style-name="Tabletext" style:family="paragraph">
      <style:text-properties fo:font-size="10.5pt" style:font-size-asian="10.5pt" style:font-size-complex="10.5pt"/>
    </style:style>
    <style:style style:name="TableCell1030"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1031" style:parent-style-name="Tabletext" style:family="paragraph">
      <style:text-properties fo:font-size="10.5pt" style:font-size-asian="10.5pt" style:font-size-complex="10.5pt"/>
    </style:style>
    <style:style style:name="TableRow1032" style:family="table-row">
      <style:table-row-properties style:min-row-height="0.118in" style:use-optimal-row-height="false"/>
    </style:style>
    <style:style style:name="TableCell1033"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1034" style:parent-style-name="Tabletext" style:family="paragraph">
      <style:text-properties fo:font-size="10.5pt" style:font-size-asian="10.5pt" style:font-size-complex="10.5pt"/>
    </style:style>
    <style:style style:name="TableCell1035"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1036" style:parent-style-name="Tabletext" style:family="paragraph">
      <style:text-properties fo:font-size="10.5pt" style:font-size-asian="10.5pt" style:font-size-complex="10.5pt"/>
    </style:style>
    <style:style style:name="TableCell1037"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1038" style:parent-style-name="Tabletext" style:family="paragraph">
      <style:text-properties fo:font-size="10.5pt" style:font-size-asian="10.5pt" style:font-size-complex="10.5pt"/>
    </style:style>
    <style:style style:name="TableCell1039"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1040" style:parent-style-name="Tabletext" style:family="paragraph">
      <style:text-properties fo:font-size="10.5pt" style:font-size-asian="10.5pt" style:font-size-complex="10.5pt"/>
    </style:style>
    <style:style style:name="TableCell1041"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1042" style:parent-style-name="Tabletext" style:family="paragraph">
      <style:text-properties fo:font-size="10.5pt" style:font-size-asian="10.5pt" style:font-size-complex="10.5pt"/>
    </style:style>
    <style:style style:name="TableCell1043"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1044" style:parent-style-name="Tabletext" style:family="paragraph">
      <style:text-properties fo:font-size="10.5pt" style:font-size-asian="10.5pt" style:font-size-complex="10.5pt"/>
    </style:style>
    <style:style style:name="TableCell1045"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1046" style:parent-style-name="Tabletext" style:family="paragraph">
      <style:text-properties fo:font-weight="bold" style:font-weight-asian="bold" style:font-weight-complex="bold" fo:font-size="10.5pt" style:font-size-asian="10.5pt" style:font-size-complex="10.5pt"/>
    </style:style>
    <style:style style:name="TableRow1047" style:family="table-row">
      <style:table-row-properties style:min-row-height="0.118in" style:use-optimal-row-height="false"/>
    </style:style>
    <style:style style:name="TableCell1048"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1049" style:parent-style-name="Tabletext" style:family="paragraph">
      <style:text-properties fo:font-size="10.5pt" style:font-size-asian="10.5pt" style:font-size-complex="10.5pt"/>
    </style:style>
    <style:style style:name="TableCell1050"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1051" style:parent-style-name="Tabletext" style:family="paragraph">
      <style:text-properties fo:font-size="10.5pt" style:font-size-asian="10.5pt" style:font-size-complex="10.5pt"/>
    </style:style>
    <style:style style:name="TableCell1052"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1053" style:parent-style-name="Tabletext" style:family="paragraph">
      <style:text-properties fo:font-size="10.5pt" style:font-size-asian="10.5pt" style:font-size-complex="10.5pt"/>
    </style:style>
    <style:style style:name="TableCell1054"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1055" style:parent-style-name="Tabletext" style:family="paragraph">
      <style:text-properties fo:font-size="10.5pt" style:font-size-asian="10.5pt" style:font-size-complex="10.5pt"/>
    </style:style>
    <style:style style:name="TableCell1056"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1057" style:parent-style-name="Tabletext" style:family="paragraph">
      <style:text-properties fo:font-size="10.5pt" style:font-size-asian="10.5pt" style:font-size-complex="10.5pt"/>
    </style:style>
    <style:style style:name="TableCell1058"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1059" style:parent-style-name="Tabletext" style:family="paragraph">
      <style:text-properties fo:font-size="10.5pt" style:font-size-asian="10.5pt" style:font-size-complex="10.5pt"/>
    </style:style>
    <style:style style:name="TableCell1060"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1061" style:parent-style-name="Tabletext" style:family="paragraph">
      <style:text-properties fo:font-size="10.5pt" style:font-size-asian="10.5pt" style:font-size-complex="10.5pt"/>
    </style:style>
    <style:style style:name="P1062" style:parent-style-name="Heading2" style:master-page-name="MP7" style:list-style-name="WW_OutlineListStyle" style:family="paragraph">
      <style:paragraph-properties fo:break-before="page"/>
    </style:style>
    <style:style style:name="P1075" style:parent-style-name="Numberedtext" style:list-style-name="LFO24" style:family="paragraph"/>
    <style:style style:name="T1076" style:parent-style-name="DefaultParagraphFont" style:family="text">
      <style:text-properties fo:font-weight="bold" style:font-weight-asian="bold" style:font-weight-complex="bold"/>
    </style:style>
    <style:style style:name="T1077" style:parent-style-name="DefaultParagraphFont" style:family="text">
      <style:text-properties fo:font-weight="bold" style:font-weight-asian="bold" style:font-weight-complex="bold"/>
    </style:style>
    <style:style style:name="P1078" style:parent-style-name="Numberedtext" style:list-style-name="LFO24" style:family="paragraph"/>
    <style:style style:name="T1079" style:parent-style-name="DefaultParagraphFont" style:family="text">
      <style:text-properties fo:font-weight="bold" style:font-weight-asian="bold" style:font-weight-complex="bold"/>
    </style:style>
    <style:style style:name="T1080" style:parent-style-name="DefaultParagraphFont" style:family="text">
      <style:text-properties fo:font-weight="bold" style:font-weight-asian="bold" style:font-weight-complex="bold"/>
    </style:style>
    <style:style style:name="P1081" style:parent-style-name="Numberedtext" style:list-style-name="LFO24" style:family="paragraph"/>
    <style:style style:name="T1082" style:parent-style-name="DefaultParagraphFont" style:family="text">
      <style:text-properties fo:font-weight="bold" style:font-weight-asian="bold" style:font-weight-complex="bold"/>
    </style:style>
    <style:style style:name="T1083" style:parent-style-name="DefaultParagraphFont" style:family="text">
      <style:text-properties fo:font-weight="bold" style:font-weight-asian="bold" style:font-weight-complex="bold"/>
    </style:style>
    <style:style style:name="T1084" style:parent-style-name="DefaultParagraphFont" style:family="text">
      <style:text-properties fo:font-weight="bold" style:font-weight-asian="bold" style:font-weight-complex="bold"/>
    </style:style>
    <style:style style:name="P1085" style:parent-style-name="Numberedtext" style:list-style-name="LFO24" style:family="paragraph"/>
    <style:style style:name="T1086" style:parent-style-name="DefaultParagraphFont" style:family="text">
      <style:text-properties fo:font-weight="bold" style:font-weight-asian="bold" style:font-weight-complex="bold"/>
    </style:style>
    <style:style style:name="T1087" style:parent-style-name="DefaultParagraphFont" style:family="text">
      <style:text-properties fo:font-weight="bold" style:font-weight-asian="bold" style:font-weight-complex="bold"/>
    </style:style>
    <style:style style:name="P1088" style:parent-style-name="Numberedtext" style:list-style-name="LFO24" style:family="paragraph"/>
    <style:style style:name="T1089" style:parent-style-name="DefaultParagraphFont" style:family="text">
      <style:text-properties fo:font-weight="bold" style:font-weight-asian="bold" style:font-weight-complex="bold"/>
    </style:style>
    <style:style style:name="P1090" style:parent-style-name="Numberedtext" style:list-style-name="LFO24" style:family="paragraph"/>
    <style:style style:name="T1091" style:parent-style-name="DefaultParagraphFont" style:family="text">
      <style:text-properties fo:font-weight="bold" style:font-weight-asian="bold" style:font-weight-complex="bold"/>
    </style:style>
    <style:style style:name="T1092" style:parent-style-name="DefaultParagraphFont" style:family="text">
      <style:text-properties fo:font-weight="bold" style:font-weight-asian="bold" style:font-weight-complex="bold"/>
    </style:style>
    <style:style style:name="P1093" style:parent-style-name="Numberedtext" style:list-style-name="LFO24" style:family="paragraph"/>
    <style:style style:name="T1094" style:parent-style-name="DefaultParagraphFont" style:family="text">
      <style:text-properties fo:font-weight="bold" style:font-weight-asian="bold" style:font-weight-complex="bold"/>
    </style:style>
    <style:style style:name="P1095" style:parent-style-name="Numberedtext" style:list-style-name="LFO24" style:family="paragraph"/>
    <style:style style:name="T1096" style:parent-style-name="DefaultParagraphFont" style:family="text">
      <style:text-properties fo:font-weight="bold" style:font-weight-asian="bold" style:font-weight-complex="bold"/>
    </style:style>
    <style:style style:name="T1097" style:parent-style-name="DefaultParagraphFont" style:family="text">
      <style:text-properties fo:font-weight="bold" style:font-weight-asian="bold" style:font-weight-complex="bold"/>
    </style:style>
    <style:style style:name="P1098" style:parent-style-name="Numberedtext" style:list-style-name="LFO24" style:family="paragraph"/>
    <style:style style:name="T1099" style:parent-style-name="DefaultParagraphFont" style:family="text">
      <style:text-properties fo:font-weight="bold" style:font-weight-asian="bold" style:font-weight-complex="bold"/>
    </style:style>
    <style:style style:name="T1100" style:parent-style-name="DefaultParagraphFont" style:family="text">
      <style:text-properties fo:font-weight="bold" style:font-weight-asian="bold" style:font-weight-complex="bold"/>
    </style:style>
    <style:style style:name="T1101" style:parent-style-name="DefaultParagraphFont" style:family="text">
      <style:text-properties fo:font-weight="bold" style:font-weight-asian="bold" style:font-weight-complex="bold"/>
    </style:style>
    <style:style style:name="P1102" style:parent-style-name="Numberedtext" style:list-style-name="LFO24" style:family="paragraph"/>
    <style:style style:name="T1103" style:parent-style-name="DefaultParagraphFont" style:family="text">
      <style:text-properties fo:font-weight="bold" style:font-weight-asian="bold" style:font-weight-complex="bold"/>
    </style:style>
    <style:style style:name="P1104" style:parent-style-name="Numberedtext" style:list-style-name="LFO24" style:family="paragraph"/>
    <style:style style:name="T1105" style:parent-style-name="DefaultParagraphFont" style:family="text">
      <style:text-properties fo:font-weight="bold" style:font-weight-asian="bold" style:font-weight-complex="bold"/>
    </style:style>
    <style:style style:name="P1106" style:parent-style-name="Numberedtext" style:list-style-name="LFO24" style:family="paragraph"/>
    <style:style style:name="T1107" style:parent-style-name="DefaultParagraphFont" style:family="text">
      <style:text-properties fo:font-weight="bold" style:font-weight-asian="bold" style:font-weight-complex="bold"/>
    </style:style>
    <style:style style:name="P1108" style:parent-style-name="Numberedtext" style:list-style-name="LFO24" style:family="paragraph"/>
    <style:style style:name="T1109" style:parent-style-name="DefaultParagraphFont" style:family="text">
      <style:text-properties fo:font-weight="bold" style:font-weight-asian="bold" style:font-weight-complex="bold"/>
    </style:style>
    <style:style style:name="P1110" style:parent-style-name="Numberedtext" style:list-style-name="LFO24" style:family="paragraph"/>
    <style:style style:name="T1111" style:parent-style-name="DefaultParagraphFont" style:family="text">
      <style:text-properties fo:font-weight="bold" style:font-weight-asian="bold" style:font-weight-complex="bold"/>
    </style:style>
    <style:style style:name="T1112" style:parent-style-name="DefaultParagraphFont" style:family="text">
      <style:text-properties fo:font-weight="bold" style:font-weight-asian="bold" style:font-weight-complex="bold"/>
    </style:style>
    <style:style style:name="P1113" style:parent-style-name="Numberedtext" style:list-style-name="LFO24" style:family="paragraph"/>
    <style:style style:name="T1114" style:parent-style-name="DefaultParagraphFont" style:family="text">
      <style:text-properties fo:font-weight="bold" style:font-weight-asian="bold" style:font-weight-complex="bold"/>
    </style:style>
    <style:style style:name="P1115" style:parent-style-name="Numberedtext" style:list-style-name="LFO24" style:family="paragraph"/>
    <style:style style:name="T1116" style:parent-style-name="DefaultParagraphFont" style:family="text">
      <style:text-properties fo:font-weight="bold" style:font-weight-asian="bold" style:font-weight-complex="bold"/>
    </style:style>
    <style:style style:name="T1117" style:parent-style-name="DefaultParagraphFont" style:family="text">
      <style:text-properties fo:font-weight="bold" style:font-weight-asian="bold" style:font-weight-complex="bold"/>
    </style:style>
    <style:style style:name="P1118" style:parent-style-name="Numberedtext" style:list-style-name="LFO24" style:family="paragraph"/>
    <style:style style:name="T1119" style:parent-style-name="DefaultParagraphFont" style:family="text">
      <style:text-properties fo:font-weight="bold" style:font-weight-asian="bold" style:font-weight-complex="bold"/>
    </style:style>
    <style:style style:name="T1120" style:parent-style-name="DefaultParagraphFont" style:family="text">
      <style:text-properties fo:font-weight="bold" style:font-weight-asian="bold" style:font-weight-complex="bold"/>
    </style:style>
    <style:style style:name="T1121" style:parent-style-name="DefaultParagraphFont" style:family="text">
      <style:text-properties fo:font-weight="bold" style:font-weight-asian="bold" style:font-weight-complex="bold"/>
    </style:style>
    <style:style style:name="P1122" style:parent-style-name="Numberedtext" style:list-style-name="LFO24" style:family="paragraph"/>
    <style:style style:name="T1123" style:parent-style-name="DefaultParagraphFont" style:family="text">
      <style:text-properties fo:font-weight="bold" style:font-weight-asian="bold" style:font-weight-complex="bold"/>
    </style:style>
    <style:style style:name="T1124" style:parent-style-name="DefaultParagraphFont" style:family="text">
      <style:text-properties fo:font-weight="bold" style:font-weight-asian="bold" style:font-weight-complex="bold"/>
    </style:style>
    <style:style style:name="P1125" style:parent-style-name="Numberedtext" style:list-style-name="LFO24" style:family="paragraph"/>
    <style:style style:name="T1126" style:parent-style-name="DefaultParagraphFont" style:family="text">
      <style:text-properties fo:font-weight="bold" style:font-weight-asian="bold" style:font-weight-complex="bold"/>
    </style:style>
    <style:style style:name="P1127" style:parent-style-name="Numberedtext" style:list-style-name="LFO24" style:family="paragraph"/>
    <style:style style:name="T1128" style:parent-style-name="DefaultParagraphFont" style:family="text">
      <style:text-properties fo:font-weight="bold" style:font-weight-asian="bold" style:font-weight-complex="bold"/>
    </style:style>
    <style:style style:name="P1129" style:parent-style-name="Numberedtext" style:list-style-name="LFO24" style:family="paragraph"/>
    <style:style style:name="T1130" style:parent-style-name="DefaultParagraphFont" style:family="text">
      <style:text-properties fo:font-weight="bold" style:font-weight-asian="bold" style:font-weight-complex="bold"/>
    </style:style>
    <style:style style:name="P1131" style:parent-style-name="Numberedtext" style:list-style-name="LFO24" style:family="paragraph"/>
    <style:style style:name="T1132" style:parent-style-name="DefaultParagraphFont" style:family="text">
      <style:text-properties fo:font-weight="bold" style:font-weight-asian="bold" style:font-weight-complex="bold"/>
    </style:style>
    <style:style style:name="T1133" style:parent-style-name="DefaultParagraphFont" style:family="text">
      <style:text-properties fo:font-weight="bold" style:font-weight-asian="bold" style:font-weight-complex="bold"/>
    </style:style>
    <style:style style:name="T1134" style:parent-style-name="DefaultParagraphFont" style:family="text">
      <style:text-properties fo:font-weight="bold" style:font-weight-asian="bold" style:font-weight-complex="bold"/>
    </style:style>
    <style:style style:name="P1135" style:parent-style-name="Numberedtext" style:list-style-name="LFO24" style:family="paragraph"/>
    <style:style style:name="T1136" style:parent-style-name="DefaultParagraphFont" style:family="text">
      <style:text-properties fo:font-weight="bold" style:font-weight-asian="bold" style:font-weight-complex="bold"/>
    </style:style>
    <style:style style:name="P1137" style:parent-style-name="Numberedtext" style:list-style-name="LFO24" style:family="paragraph"/>
    <style:style style:name="T1138" style:parent-style-name="DefaultParagraphFont" style:family="text">
      <style:text-properties fo:font-weight="bold" style:font-weight-asian="bold" style:font-weight-complex="bold"/>
    </style:style>
    <style:style style:name="P1139" style:parent-style-name="Numberedtext" style:list-style-name="LFO24" style:family="paragraph"/>
    <style:style style:name="T1140" style:parent-style-name="DefaultParagraphFont" style:family="text">
      <style:text-properties fo:font-weight="bold" style:font-weight-asian="bold" style:font-weight-complex="bold"/>
    </style:style>
    <style:style style:name="T1141" style:parent-style-name="DefaultParagraphFont" style:family="text">
      <style:text-properties fo:font-weight="bold" style:font-weight-asian="bold" style:font-weight-complex="bold"/>
    </style:style>
    <style:style style:name="P1142" style:parent-style-name="Numberedtext" style:list-style-name="LFO24" style:family="paragraph"/>
    <style:style style:name="T1143" style:parent-style-name="DefaultParagraphFont" style:family="text">
      <style:text-properties fo:font-weight="bold" style:font-weight-asian="bold" style:font-weight-complex="bold"/>
    </style:style>
    <style:style style:name="T1144" style:parent-style-name="DefaultParagraphFont" style:family="text">
      <style:text-properties fo:font-weight="bold" style:font-weight-asian="bold" style:font-weight-complex="bold"/>
    </style:style>
    <style:style style:name="T1145" style:parent-style-name="DefaultParagraphFont" style:family="text">
      <style:text-properties fo:font-weight="bold" style:font-weight-asian="bold" style:font-weight-complex="bold"/>
    </style:style>
    <style:style style:name="T1146" style:parent-style-name="DefaultParagraphFont" style:family="text">
      <style:text-properties fo:font-weight="bold" style:font-weight-asian="bold" style:font-weight-complex="bold"/>
    </style:style>
    <style:style style:name="P1147" style:parent-style-name="Numberedtext" style:list-style-name="LFO24" style:family="paragraph"/>
    <style:style style:name="T1148" style:parent-style-name="DefaultParagraphFont" style:family="text">
      <style:text-properties fo:font-weight="bold" style:font-weight-asian="bold" style:font-weight-complex="bold"/>
    </style:style>
    <style:style style:name="P1149" style:parent-style-name="Numberedtext" style:list-style-name="LFO24" style:family="paragraph"/>
    <style:style style:name="T1150" style:parent-style-name="DefaultParagraphFont" style:family="text">
      <style:text-properties fo:font-weight="bold" style:font-weight-asian="bold" style:font-weight-complex="bold"/>
    </style:style>
    <style:style style:name="T1151" style:parent-style-name="DefaultParagraphFont" style:family="text">
      <style:text-properties fo:font-weight="bold" style:font-weight-asian="bold" style:font-weight-complex="bold"/>
    </style:style>
    <style:style style:name="P1152" style:parent-style-name="Numberedtext" style:list-style-name="LFO24" style:family="paragraph"/>
    <style:style style:name="T1153" style:parent-style-name="DefaultParagraphFont" style:family="text">
      <style:text-properties fo:font-weight="bold" style:font-weight-asian="bold" style:font-weight-complex="bold"/>
    </style:style>
    <style:style style:name="P1154" style:parent-style-name="Numberedtext" style:list-style-name="LFO24" style:family="paragraph"/>
    <style:style style:name="T1155" style:parent-style-name="DefaultParagraphFont" style:family="text">
      <style:text-properties fo:font-weight="bold" style:font-weight-asian="bold" style:font-weight-complex="bold"/>
    </style:style>
    <style:style style:name="T1156" style:parent-style-name="DefaultParagraphFont" style:family="text">
      <style:text-properties fo:font-weight="bold" style:font-weight-asian="bold" style:font-weight-complex="bold"/>
    </style:style>
    <style:style style:name="P1157" style:parent-style-name="Numberedtext" style:list-style-name="LFO24" style:family="paragraph"/>
    <style:style style:name="T1158" style:parent-style-name="DefaultParagraphFont" style:family="text">
      <style:text-properties fo:font-weight="bold" style:font-weight-asian="bold" style:font-weight-complex="bold"/>
    </style:style>
    <style:style style:name="T1159" style:parent-style-name="DefaultParagraphFont" style:family="text">
      <style:text-properties fo:font-weight="bold" style:font-weight-asian="bold" style:font-weight-complex="bold"/>
    </style:style>
    <style:style style:name="P1160" style:parent-style-name="Numberedtext" style:list-style-name="LFO24" style:family="paragraph"/>
    <style:style style:name="T1161" style:parent-style-name="DefaultParagraphFont" style:family="text">
      <style:text-properties fo:font-weight="bold" style:font-weight-asian="bold" style:font-weight-complex="bold"/>
    </style:style>
    <style:style style:name="P1162" style:parent-style-name="Numberedtext" style:list-style-name="LFO24" style:family="paragraph"/>
    <style:style style:name="T1163" style:parent-style-name="DefaultParagraphFont" style:family="text">
      <style:text-properties fo:font-weight="bold" style:font-weight-asian="bold" style:font-weight-complex="bold"/>
    </style:style>
    <style:style style:name="T1164" style:parent-style-name="DefaultParagraphFont" style:family="text">
      <style:text-properties fo:font-weight="bold" style:font-weight-asian="bold" style:font-weight-complex="bold"/>
    </style:style>
    <style:style style:name="P1165" style:parent-style-name="Numberedtext" style:list-style-name="LFO24" style:family="paragraph"/>
    <style:style style:name="T1166" style:parent-style-name="DefaultParagraphFont" style:family="text">
      <style:text-properties fo:font-weight="bold" style:font-weight-asian="bold" style:font-weight-complex="bold"/>
    </style:style>
    <style:style style:name="P1167" style:parent-style-name="Numberedtext" style:list-style-name="LFO24" style:family="paragraph"/>
    <style:style style:name="T1168" style:parent-style-name="DefaultParagraphFont" style:family="text">
      <style:text-properties fo:font-weight="bold" style:font-weight-asian="bold" style:font-weight-complex="bold"/>
    </style:style>
    <style:style style:name="T1169" style:parent-style-name="DefaultParagraphFont" style:family="text">
      <style:text-properties fo:font-weight="bold" style:font-weight-asian="bold" style:font-weight-complex="bold"/>
    </style:style>
    <style:style style:name="P1170" style:parent-style-name="Numberedtext" style:list-style-name="LFO24" style:family="paragraph"/>
    <style:style style:name="T1171" style:parent-style-name="DefaultParagraphFont" style:family="text">
      <style:text-properties fo:font-weight="bold" style:font-weight-asian="bold" style:font-weight-complex="bold"/>
    </style:style>
    <style:style style:name="T1172" style:parent-style-name="DefaultParagraphFont" style:family="text">
      <style:text-properties fo:font-weight="bold" style:font-weight-asian="bold" style:font-weight-complex="bold"/>
    </style:style>
    <style:style style:name="P1173" style:parent-style-name="Numberedtext" style:list-style-name="LFO24" style:family="paragraph"/>
    <style:style style:name="T1174" style:parent-style-name="DefaultParagraphFont" style:family="text">
      <style:text-properties fo:font-weight="bold" style:font-weight-asian="bold" style:font-weight-complex="bold"/>
    </style:style>
    <style:style style:name="P1175" style:parent-style-name="Numberedtext" style:list-style-name="LFO24" style:family="paragraph"/>
    <style:style style:name="T1176" style:parent-style-name="DefaultParagraphFont" style:family="text">
      <style:text-properties fo:font-weight="bold" style:font-weight-asian="bold" style:font-weight-complex="bold"/>
    </style:style>
    <style:style style:name="T1177" style:parent-style-name="DefaultParagraphFont" style:family="text">
      <style:text-properties fo:font-weight="bold" style:font-weight-asian="bold" style:font-weight-complex="bold"/>
    </style:style>
    <style:style style:name="P1178" style:parent-style-name="Numberedtext" style:list-style-name="LFO24" style:family="paragraph"/>
    <style:style style:name="T1179" style:parent-style-name="DefaultParagraphFont" style:family="text">
      <style:text-properties fo:font-weight="bold" style:font-weight-asian="bold" style:font-weight-complex="bold"/>
    </style:style>
    <style:style style:name="P1180" style:parent-style-name="Numberedtext" style:list-style-name="LFO24" style:family="paragraph"/>
    <style:style style:name="T1181" style:parent-style-name="DefaultParagraphFont" style:family="text">
      <style:text-properties fo:font-weight="bold" style:font-weight-asian="bold" style:font-weight-complex="bold"/>
    </style:style>
    <style:style style:name="T1182" style:parent-style-name="DefaultParagraphFont" style:family="text">
      <style:text-properties fo:font-weight="bold" style:font-weight-asian="bold" style:font-weight-complex="bold"/>
    </style:style>
    <style:style style:name="P1183" style:parent-style-name="Heading1" style:master-page-name="MP8" style:list-style-name="WW_OutlineListStyle" style:family="paragraph">
      <style:paragraph-properties fo:break-before="page"/>
    </style:style>
    <style:style style:name="P1196" style:parent-style-name="Numberedtext" style:list-style-name="LFO24" style:family="paragraph"/>
    <style:style style:name="P1197" style:parent-style-name="Numberedtext" style:list-style-name="LFO24" style:family="paragraph"/>
    <style:style style:name="P1198" style:parent-style-name="ListBullet" style:list-style-name="LFO5" style:family="paragraph"/>
    <style:style style:name="P1199" style:parent-style-name="ListBullet" style:list-style-name="LFO5" style:family="paragraph"/>
    <style:style style:name="P1200" style:parent-style-name="ListBullet" style:list-style-name="LFO5" style:family="paragraph"/>
    <style:style style:name="P1201" style:parent-style-name="ListBullet" style:list-style-name="LFO5" style:family="paragraph"/>
    <style:style style:name="P1202" style:parent-style-name="Numberedtext" style:list-style-name="LFO24" style:family="paragraph"/>
    <style:style style:name="P1203" style:parent-style-name="Numberedtext" style:list-style-name="LFO24" style:family="paragraph"/>
    <style:style style:name="P1204" style:parent-style-name="Numberedtext" style:list-style-name="LFO24" style:family="paragraph"/>
    <style:style style:name="P1205" style:parent-style-name="Numberedtext" style:list-style-name="LFO24" style:family="paragraph"/>
    <style:style style:name="T1206" style:parent-style-name="DefaultParagraphFont" style:family="text">
      <style:text-properties fo:font-weight="bold" style:font-weight-asian="bold" style:font-weight-complex="bold"/>
    </style:style>
    <style:style style:name="P1207" style:parent-style-name="Numberedtext" style:list-style-name="LFO24" style:family="paragraph"/>
    <style:style style:name="P1208" style:parent-style-name="Numberedtext" style:list-style-name="LFO24" style:family="paragraph"/>
    <style:style style:name="P1209" style:parent-style-name="Numberedtext" style:list-style-name="LFO24" style:family="paragraph"/>
    <style:style style:name="T1210" style:parent-style-name="DefaultParagraphFont" style:family="text">
      <style:text-properties fo:font-style="italic" style:font-style-asian="italic" style:font-style-complex="italic"/>
    </style:style>
    <style:style style:name="P1211" style:parent-style-name="Numberedtext" style:list-style-name="LFO24" style:family="paragraph"/>
    <style:style style:name="P1212" style:parent-style-name="Numberedtext" style:list-style-name="LFO24" style:family="paragraph"/>
    <style:style style:name="P1213" style:parent-style-name="Numberedtext" style:list-style-name="LFO24" style:family="paragraph"/>
    <style:style style:name="P1214" style:parent-style-name="Numberedtext" style:list-style-name="LFO24" style:family="paragraph"/>
    <style:style style:name="P1215" style:parent-style-name="Numberedtext" style:list-style-name="LFO24" style:family="paragraph"/>
    <style:style style:name="T1216" style:parent-style-name="DefaultParagraphFont" style:family="text">
      <style:text-properties fo:font-weight="bold" style:font-weight-asian="bold" style:font-weight-complex="bold"/>
    </style:style>
    <style:style style:name="T1217" style:parent-style-name="DefaultParagraphFont" style:family="text">
      <style:text-properties fo:font-weight="bold" style:font-weight-asian="bold" style:font-weight-complex="bold"/>
    </style:style>
    <style:style style:name="T1218" style:parent-style-name="DefaultParagraphFont" style:family="text">
      <style:text-properties fo:font-weight="bold" style:font-weight-asian="bold" style:font-weight-complex="bold"/>
    </style:style>
    <style:style style:name="T1219" style:parent-style-name="DefaultParagraphFont" style:family="text">
      <style:text-properties fo:font-weight="bold" style:font-weight-asian="bold" style:font-weight-complex="bold"/>
    </style:style>
    <style:style style:name="P1220" style:parent-style-name="Numberedtext" style:list-style-name="LFO24" style:family="paragraph"/>
    <style:style style:name="P1221" style:parent-style-name="Numberedtext" style:list-style-name="LFO24" style:family="paragraph"/>
    <style:style style:name="P1222" style:parent-style-name="Numberedtext" style:list-style-name="LFO24" style:family="paragraph"/>
    <style:style style:name="P1223" style:parent-style-name="Numberedtext" style:list-style-name="LFO24" style:family="paragraph"/>
    <style:style style:name="P1224" style:parent-style-name="Numberedtext" style:list-style-name="LFO24" style:family="paragraph"/>
    <style:style style:name="T1225" style:parent-style-name="DefaultParagraphFont" style:family="text">
      <style:text-properties fo:font-weight="bold" style:font-weight-asian="bold" style:font-weight-complex="bold"/>
    </style:style>
    <style:style style:name="T1226" style:parent-style-name="DefaultParagraphFont" style:family="text">
      <style:text-properties fo:font-weight="bold" style:font-weight-asian="bold" style:font-weight-complex="bold"/>
    </style:style>
    <style:style style:name="T1227" style:parent-style-name="DefaultParagraphFont" style:family="text">
      <style:text-properties fo:font-weight="bold" style:font-weight-asian="bold" style:font-weight-complex="bold"/>
    </style:style>
    <style:style style:name="P1228" style:parent-style-name="Numberedtext" style:list-style-name="LFO24" style:family="paragraph"/>
    <style:style style:name="P1229" style:parent-style-name="Numberedtext" style:list-style-name="LFO24" style:family="paragraph"/>
    <style:style style:name="P1230" style:parent-style-name="Numberedtext" style:list-style-name="LFO24" style:family="paragraph"/>
    <style:style style:name="P1231" style:parent-style-name="Numberedtext" style:list-style-name="LFO24" style:family="paragraph"/>
    <style:style style:name="P1232" style:parent-style-name="Numberedtext" style:list-style-name="LFO24" style:family="paragraph"/>
    <style:style style:name="P1233" style:parent-style-name="Numberedtext" style:list-style-name="LFO24" style:family="paragraph"/>
    <style:style style:name="P1234" style:parent-style-name="Numberedtext" style:list-style-name="LFO24" style:family="paragraph"/>
    <style:style style:name="P1235" style:parent-style-name="Numberedtext" style:list-style-name="LFO24" style:family="paragraph"/>
    <style:style style:name="P1236" style:parent-style-name="Numberedtext" style:list-style-name="LFO24" style:family="paragraph"/>
    <style:style style:name="T1237" style:parent-style-name="DefaultParagraphFont" style:family="text">
      <style:text-properties fo:font-weight="bold" style:font-weight-asian="bold" style:font-weight-complex="bold"/>
    </style:style>
    <style:style style:name="T1238" style:parent-style-name="DefaultParagraphFont" style:family="text">
      <style:text-properties fo:font-weight="bold" style:font-weight-asian="bold" style:font-weight-complex="bold"/>
    </style:style>
    <style:style style:name="P1239" style:parent-style-name="Numberedtext" style:list-style-name="LFO24" style:family="paragraph"/>
    <style:style style:name="P1240" style:parent-style-name="Numberedtext" style:list-style-name="LFO24" style:family="paragraph"/>
    <style:style style:name="P1241" style:parent-style-name="Numberedtext" style:list-style-name="LFO24" style:family="paragraph"/>
    <style:style style:name="P1242" style:parent-style-name="Numberedtext" style:list-style-name="LFO24" style:family="paragraph"/>
    <style:style style:name="T1243" style:parent-style-name="DefaultParagraphFont" style:family="text">
      <style:text-properties fo:font-weight="bold" style:font-weight-asian="bold" style:font-weight-complex="bold"/>
    </style:style>
    <style:style style:name="T1244" style:parent-style-name="DefaultParagraphFont" style:family="text">
      <style:text-properties fo:font-weight="bold" style:font-weight-asian="bold" style:font-weight-complex="bold"/>
    </style:style>
    <style:style style:name="T1245" style:parent-style-name="DefaultParagraphFont" style:family="text">
      <style:text-properties fo:font-weight="bold" style:font-weight-asian="bold" style:font-weight-complex="bold"/>
    </style:style>
    <style:style style:name="P1246" style:parent-style-name="Numberedtext" style:list-style-name="LFO24" style:family="paragraph"/>
    <style:style style:name="P1247" style:parent-style-name="Numberedtext" style:list-style-name="LFO24" style:family="paragraph"/>
    <style:style style:name="P1248" style:parent-style-name="Numberedtext" style:list-style-name="LFO24" style:family="paragraph"/>
    <style:style style:name="P1249" style:parent-style-name="Numberedtext" style:list-style-name="LFO24" style:family="paragraph"/>
    <style:style style:name="P1250" style:parent-style-name="Numberedtext" style:list-style-name="LFO24" style:family="paragraph"/>
    <style:style style:name="T1251" style:parent-style-name="DefaultParagraphFont" style:family="text">
      <style:text-properties fo:font-weight="bold" style:font-weight-asian="bold" style:font-weight-complex="bold"/>
    </style:style>
    <style:style style:name="T1252" style:parent-style-name="DefaultParagraphFont" style:family="text">
      <style:text-properties fo:font-weight="bold" style:font-weight-asian="bold" style:font-weight-complex="bold"/>
    </style:style>
    <style:style style:name="T1253" style:parent-style-name="DefaultParagraphFont" style:family="text">
      <style:text-properties fo:font-weight="bold" style:font-weight-asian="bold" style:font-weight-complex="bold"/>
    </style:style>
    <style:style style:name="T1254" style:parent-style-name="DefaultParagraphFont" style:family="text">
      <style:text-properties fo:font-weight="bold" style:font-weight-asian="bold" style:font-weight-complex="bold"/>
    </style:style>
    <style:style style:name="P1255" style:parent-style-name="Numberedtext" style:list-style-name="LFO24" style:family="paragraph"/>
    <style:style style:name="P1256" style:parent-style-name="Numberedtext" style:list-style-name="LFO24" style:family="paragraph"/>
    <style:style style:name="P1257" style:parent-style-name="Numberedtext" style:list-style-name="LFO24" style:family="paragraph"/>
    <style:style style:name="P1258" style:parent-style-name="Numberedtext" style:list-style-name="LFO24" style:family="paragraph"/>
    <style:style style:name="T1259" style:parent-style-name="DefaultParagraphFont" style:family="text">
      <style:text-properties fo:font-weight="bold" style:font-weight-asian="bold" style:font-weight-complex="bold"/>
    </style:style>
    <style:style style:name="T1260" style:parent-style-name="DefaultParagraphFont" style:family="text">
      <style:text-properties fo:font-weight="bold" style:font-weight-asian="bold" style:font-weight-complex="bold"/>
    </style:style>
    <style:style style:name="T1261" style:parent-style-name="DefaultParagraphFont" style:family="text">
      <style:text-properties fo:font-weight="bold" style:font-weight-asian="bold" style:font-weight-complex="bold"/>
    </style:style>
    <style:style style:name="P1262" style:parent-style-name="Numberedtext" style:list-style-name="LFO24" style:family="paragraph"/>
    <style:style style:name="P1263" style:parent-style-name="Numberedtext" style:list-style-name="LFO24" style:family="paragraph"/>
    <style:style style:name="P1264" style:parent-style-name="Numberedtext" style:list-style-name="LFO24" style:family="paragraph"/>
    <style:style style:name="P1265" style:parent-style-name="Numberedtext" style:list-style-name="LFO24" style:family="paragraph"/>
    <style:style style:name="P1266" style:parent-style-name="Numberedtext" style:list-style-name="LFO24" style:family="paragraph"/>
    <style:style style:name="P1267" style:parent-style-name="Numberedtext" style:list-style-name="LFO24" style:family="paragraph"/>
    <style:style style:name="P1268" style:parent-style-name="Numberedtext" style:list-style-name="LFO24" style:family="paragraph"/>
    <style:style style:name="P1269" style:parent-style-name="Numberedtext" style:list-style-name="LFO24" style:family="paragraph"/>
    <style:style style:name="T1270" style:parent-style-name="DefaultParagraphFont" style:family="text">
      <style:text-properties fo:font-weight="bold" style:font-weight-asian="bold" style:font-weight-complex="bold"/>
    </style:style>
    <style:style style:name="P1271" style:parent-style-name="Numberedtext" style:list-style-name="LFO24" style:family="paragraph"/>
    <style:style style:name="P1272" style:parent-style-name="Numberedtext" style:list-style-name="LFO24" style:family="paragraph"/>
    <style:style style:name="P1273" style:parent-style-name="Numberedtext" style:list-style-name="LFO24" style:family="paragraph"/>
    <style:style style:name="P1274" style:parent-style-name="Numberedtext" style:list-style-name="LFO24" style:family="paragraph"/>
    <style:style style:name="T1275" style:parent-style-name="DefaultParagraphFont" style:family="text">
      <style:text-properties fo:font-weight="bold" style:font-weight-asian="bold" style:font-weight-complex="bold"/>
    </style:style>
    <style:style style:name="T1276" style:parent-style-name="DefaultParagraphFont" style:family="text">
      <style:text-properties fo:font-weight="bold" style:font-weight-asian="bold" style:font-weight-complex="bold"/>
    </style:style>
    <style:style style:name="T1277" style:parent-style-name="DefaultParagraphFont" style:family="text">
      <style:text-properties fo:font-weight="bold" style:font-weight-asian="bold" style:font-weight-complex="bold"/>
    </style:style>
    <style:style style:name="T1278" style:parent-style-name="DefaultParagraphFont" style:family="text">
      <style:text-properties fo:font-weight="bold" style:font-weight-asian="bold" style:font-weight-complex="bold"/>
    </style:style>
    <style:style style:name="T1279" style:parent-style-name="DefaultParagraphFont" style:family="text">
      <style:text-properties fo:font-weight="bold" style:font-weight-asian="bold" style:font-weight-complex="bold"/>
    </style:style>
    <style:style style:name="P1280" style:parent-style-name="Numberedtext" style:list-style-name="LFO24" style:family="paragraph"/>
    <style:style style:name="T1281" style:parent-style-name="DefaultParagraphFont" style:family="text">
      <style:text-properties fo:font-weight="bold" style:font-weight-asian="bold" style:font-weight-complex="bold"/>
    </style:style>
    <style:style style:name="P1282" style:parent-style-name="Numberedtext" style:list-style-name="LFO24" style:family="paragraph"/>
    <style:style style:name="P1283" style:parent-style-name="Numberedtext" style:list-style-name="LFO24" style:family="paragraph"/>
    <style:style style:name="T1284" style:parent-style-name="DefaultParagraphFont" style:family="text">
      <style:text-properties fo:font-weight="bold" style:font-weight-asian="bold" style:font-weight-complex="bold"/>
    </style:style>
    <style:style style:name="T1285" style:parent-style-name="DefaultParagraphFont" style:family="text">
      <style:text-properties fo:font-weight="bold" style:font-weight-asian="bold" style:font-weight-complex="bold"/>
    </style:style>
    <style:style style:name="P1286" style:parent-style-name="Numberedtext" style:list-style-name="LFO24" style:family="paragraph"/>
    <style:style style:name="T1287" style:parent-style-name="DefaultParagraphFont" style:family="text">
      <style:text-properties fo:font-weight="bold" style:font-weight-asian="bold" style:font-weight-complex="bold"/>
    </style:style>
    <style:style style:name="P1288" style:parent-style-name="Numberedtext" style:list-style-name="LFO24" style:family="paragraph"/>
    <style:style style:name="P1289" style:parent-style-name="ListBullet" style:list-style-name="LFO5" style:family="paragraph"/>
    <style:style style:name="P1290" style:parent-style-name="ListBullet" style:list-style-name="LFO5" style:family="paragraph"/>
    <style:style style:name="P1291" style:parent-style-name="ListBullet" style:list-style-name="LFO5" style:family="paragraph"/>
    <style:style style:name="P1292" style:parent-style-name="ListBullet" style:list-style-name="LFO5" style:family="paragraph"/>
    <style:style style:name="P1293" style:parent-style-name="ListBullet" style:list-style-name="LFO5" style:family="paragraph"/>
    <style:style style:name="P1294" style:parent-style-name="ListBullet" style:list-style-name="LFO5" style:family="paragraph"/>
    <style:style style:name="P1295" style:parent-style-name="BodyText" style:family="paragraph">
      <style:paragraph-properties fo:break-before="page"/>
    </style:style>
    <style:style style:name="P1296" style:parent-style-name="Numberedtext" style:list-style-name="LFO24" style:family="paragraph"/>
    <style:style style:name="P1297" style:parent-style-name="Numberedtext" style:list-style-name="LFO24" style:family="paragraph"/>
    <style:style style:name="P1298" style:parent-style-name="Numberedtext" style:list-style-name="LFO24" style:family="paragraph"/>
    <style:style style:name="P1299" style:parent-style-name="Numberedtext" style:list-style-name="LFO24" style:family="paragraph"/>
    <style:style style:name="T1300" style:parent-style-name="DefaultParagraphFont" style:family="text">
      <style:text-properties fo:font-style="italic" style:font-style-asian="italic" style:font-style-complex="italic"/>
    </style:style>
    <style:style style:name="P1301" style:parent-style-name="Numberedtext" style:list-style-name="LFO24" style:family="paragraph"/>
    <style:style style:name="T1302" style:parent-style-name="DefaultParagraphFont" style:family="text">
      <style:text-properties fo:font-weight="bold" style:font-weight-asian="bold" style:font-weight-complex="bold"/>
    </style:style>
    <style:style style:name="P1303" style:parent-style-name="ListBullet" style:list-style-name="LFO5" style:family="paragraph"/>
    <style:style style:name="P1304" style:parent-style-name="ListBullet" style:list-style-name="LFO5" style:family="paragraph"/>
    <style:style style:name="P1305" style:parent-style-name="ListBullet" style:list-style-name="LFO5" style:family="paragraph"/>
    <style:style style:name="P1306" style:parent-style-name="ListBullet" style:list-style-name="LFO5" style:family="paragraph"/>
    <style:style style:name="P1307" style:parent-style-name="ListBullet" style:list-style-name="LFO5" style:family="paragraph"/>
    <style:style style:name="P1308" style:parent-style-name="Numberedtext" style:list-style-name="LFO24" style:family="paragraph"/>
    <style:style style:name="P1309" style:parent-style-name="Numberedtext" style:list-style-name="LFO24" style:family="paragraph"/>
    <style:style style:name="P1310" style:parent-style-name="Caption" style:master-page-name="MP9" style:family="paragraph">
      <style:paragraph-properties fo:break-before="page"/>
    </style:style>
    <style:style style:name="TableColumn1331" style:family="table-column">
      <style:table-column-properties style:column-width="1.918in"/>
    </style:style>
    <style:style style:name="TableColumn1332" style:family="table-column">
      <style:table-column-properties style:column-width="1.093in"/>
    </style:style>
    <style:style style:name="TableColumn1333" style:family="table-column">
      <style:table-column-properties style:column-width="1.1236in"/>
    </style:style>
    <style:style style:name="TableColumn1334" style:family="table-column">
      <style:table-column-properties style:column-width="1.1847in"/>
    </style:style>
    <style:style style:name="TableColumn1335" style:family="table-column">
      <style:table-column-properties style:column-width="0.8159in"/>
    </style:style>
    <style:style style:name="TableColumn1336" style:family="table-column">
      <style:table-column-properties style:column-width="3.5118in"/>
    </style:style>
    <style:style style:name="Table1330" style:family="table">
      <style:table-properties style:width="9.6472in" fo:margin-left="0in" table:align="left"/>
    </style:style>
    <style:style style:name="TableRow1337" style:family="table-row">
      <style:table-row-properties/>
    </style:style>
    <style:style style:name="TableCell1338" style:family="table-cell">
      <style:table-cell-properties fo:border="none" fo:background-color="#FFFFFF" style:writing-mode="lr-tb" fo:padding-top="0.0194in" fo:padding-left="0in" fo:padding-bottom="0.0194in" fo:padding-right="0.0784in">
        <style:background-fill draw:fill="solid" draw:fill-color="#FFFFFF"/>
      </style:table-cell-properties>
    </style:style>
    <style:style style:name="P1339" style:parent-style-name="Tabletext" style:family="paragraph">
      <style:paragraph-properties fo:margin-left="0.0006in">
        <style:tab-stops/>
      </style:paragraph-properties>
      <style:text-properties fo:font-weight="bold" style:font-weight-asian="bold" fo:font-size="10.5pt" style:font-size-asian="10.5pt" style:font-size-complex="10.5pt"/>
    </style:style>
    <style:style style:name="TableCell1340" style:family="table-cell">
      <style:table-cell-properties fo:border="none" fo:background-color="#FFFFFF" style:writing-mode="lr-tb" fo:padding-top="0.0194in" fo:padding-left="0in" fo:padding-bottom="0.0194in" fo:padding-right="0.0784in">
        <style:background-fill draw:fill="solid" draw:fill-color="#FFFFFF"/>
      </style:table-cell-properties>
    </style:style>
    <style:style style:name="P1341" style:parent-style-name="Tabletext" style:family="paragraph">
      <style:text-properties fo:font-weight="bold" style:font-weight-asian="bold" fo:font-size="10.5pt" style:font-size-asian="10.5pt" style:font-size-complex="10.5pt"/>
    </style:style>
    <style:style style:name="TableCell1342" style:family="table-cell">
      <style:table-cell-properties fo:border="none" fo:background-color="#FFFFFF" style:writing-mode="lr-tb" fo:padding-top="0.0194in" fo:padding-left="0in" fo:padding-bottom="0.0194in" fo:padding-right="0.0784in">
        <style:background-fill draw:fill="solid" draw:fill-color="#FFFFFF"/>
      </style:table-cell-properties>
    </style:style>
    <style:style style:name="P1343" style:parent-style-name="Tabletext" style:family="paragraph">
      <style:text-properties fo:font-weight="bold" style:font-weight-asian="bold" fo:font-size="10.5pt" style:font-size-asian="10.5pt" style:font-size-complex="10.5pt"/>
    </style:style>
    <style:style style:name="TableCell1344" style:family="table-cell">
      <style:table-cell-properties fo:border="none" fo:background-color="#FFFFFF" style:writing-mode="lr-tb" fo:padding-top="0.0194in" fo:padding-left="0in" fo:padding-bottom="0.0194in" fo:padding-right="0.0784in">
        <style:background-fill draw:fill="solid" draw:fill-color="#FFFFFF"/>
      </style:table-cell-properties>
    </style:style>
    <style:style style:name="P1345" style:parent-style-name="Tabletext" style:family="paragraph">
      <style:text-properties fo:font-weight="bold" style:font-weight-asian="bold" fo:font-size="10.5pt" style:font-size-asian="10.5pt" style:font-size-complex="10.5pt"/>
    </style:style>
    <style:style style:name="TableCell1346" style:family="table-cell">
      <style:table-cell-properties fo:border="none" fo:background-color="#FFFFFF" style:writing-mode="lr-tb" fo:padding-top="0.0194in" fo:padding-left="0in" fo:padding-bottom="0.0194in" fo:padding-right="0.0784in">
        <style:background-fill draw:fill="solid" draw:fill-color="#FFFFFF"/>
      </style:table-cell-properties>
    </style:style>
    <style:style style:name="P1347" style:parent-style-name="Tabletext" style:family="paragraph">
      <style:text-properties fo:font-weight="bold" style:font-weight-asian="bold" fo:font-size="10.5pt" style:font-size-asian="10.5pt" style:font-size-complex="10.5pt"/>
    </style:style>
    <style:style style:name="TableCell1348" style:family="table-cell">
      <style:table-cell-properties fo:border="none" fo:background-color="#FFFFFF" style:writing-mode="lr-tb" fo:padding-top="0.0194in" fo:padding-left="0in" fo:padding-bottom="0.0194in" fo:padding-right="0.0784in">
        <style:background-fill draw:fill="solid" draw:fill-color="#FFFFFF"/>
      </style:table-cell-properties>
    </style:style>
    <style:style style:name="P1349" style:parent-style-name="Tabletext" style:family="paragraph">
      <style:text-properties fo:font-weight="bold" style:font-weight-asian="bold" fo:font-size="10.5pt" style:font-size-asian="10.5pt" style:font-size-complex="10.5pt"/>
    </style:style>
    <style:style style:name="TableRow1350" style:family="table-row">
      <style:table-row-properties style:min-row-height="1.45in"/>
    </style:style>
    <style:style style:name="TableCell1351"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1352" style:parent-style-name="Tabletext" style:family="paragraph">
      <style:text-properties fo:font-size="10.5pt" style:font-size-asian="10.5pt" style:font-size-complex="10.5pt"/>
    </style:style>
    <style:style style:name="TableCell1353"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1354" style:parent-style-name="Tabletext" style:family="paragraph">
      <style:text-properties fo:font-size="10.5pt" style:font-size-asian="10.5pt" style:font-size-complex="10.5pt"/>
    </style:style>
    <style:style style:name="P1355" style:parent-style-name="Tabletext" style:family="paragraph">
      <style:text-properties fo:font-size="10.5pt" style:font-size-asian="10.5pt" style:font-size-complex="10.5pt"/>
    </style:style>
    <style:style style:name="TableCell1356"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1357" style:parent-style-name="Tabletext" style:family="paragraph">
      <style:text-properties fo:font-size="10.5pt" style:font-size-asian="10.5pt" style:font-size-complex="10.5pt"/>
    </style:style>
    <style:style style:name="TableCell1358"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1359" style:parent-style-name="Tabletext" style:family="paragraph">
      <style:text-properties fo:font-size="10.5pt" style:font-size-asian="10.5pt" style:font-size-complex="10.5pt"/>
    </style:style>
    <style:style style:name="P1360" style:parent-style-name="Tabletext" style:family="paragraph">
      <style:text-properties fo:font-size="10.5pt" style:font-size-asian="10.5pt" style:font-size-complex="10.5pt"/>
    </style:style>
    <style:style style:name="TableCell1361"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1362" style:parent-style-name="Tabletext" style:family="paragraph">
      <style:text-properties fo:font-size="10.5pt" style:font-size-asian="10.5pt" style:font-size-complex="10.5pt"/>
    </style:style>
    <style:style style:name="TableCell1363"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1364" style:parent-style-name="NTSBullets" style:list-style-name="LFO9" style:family="paragraph">
      <style:text-properties fo:font-size="10.5pt" style:font-size-asian="10.5pt" style:font-size-complex="10.5pt"/>
    </style:style>
    <style:style style:name="TableRow1365" style:family="table-row">
      <style:table-row-properties style:min-row-height="0.1666in"/>
    </style:style>
    <style:style style:name="TableCell1366"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1367" style:parent-style-name="Tabletext" style:family="paragraph">
      <style:text-properties fo:font-size="10.5pt" style:font-size-asian="10.5pt" style:font-size-complex="10.5pt"/>
    </style:style>
    <style:style style:name="TableCell1368"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T1369" style:parent-style-name="DefaultParagraphFont" style:family="text">
      <style:text-properties fo:font-size="10.5pt" style:font-size-asian="10.5pt" style:font-size-complex="10.5pt"/>
    </style:style>
    <style:style style:name="TableCell1370"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1371" style:parent-style-name="Tabletext" style:family="paragraph">
      <style:text-properties fo:font-size="10.5pt" style:font-size-asian="10.5pt" style:font-size-complex="10.5pt"/>
    </style:style>
    <style:style style:name="TableCell1372"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1373" style:parent-style-name="Tabletext" style:family="paragraph">
      <style:text-properties fo:font-size="10.5pt" style:font-size-asian="10.5pt" style:font-size-complex="10.5pt"/>
    </style:style>
    <style:style style:name="TableCell1374"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1375" style:parent-style-name="Tabletext" style:family="paragraph">
      <style:text-properties fo:font-size="10.5pt" style:font-size-asian="10.5pt" style:font-size-complex="10.5pt"/>
    </style:style>
    <style:style style:name="TableCell1376"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1377" style:parent-style-name="NTSBullets" style:list-style-name="LFO9" style:family="paragraph">
      <style:text-properties fo:font-size="10.5pt" style:font-size-asian="10.5pt" style:font-size-complex="10.5pt"/>
    </style:style>
    <style:style style:name="P1378" style:parent-style-name="NTSBullets" style:list-style-name="LFO9" style:family="paragraph">
      <style:text-properties fo:font-size="10.5pt" style:font-size-asian="10.5pt" style:font-size-complex="10.5pt"/>
    </style:style>
    <style:style style:name="TableRow1379" style:family="table-row">
      <style:table-row-properties style:min-row-height="0.1666in"/>
    </style:style>
    <style:style style:name="TableCell1380"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1381" style:parent-style-name="Tabletext" style:family="paragraph">
      <style:text-properties fo:font-size="10.5pt" style:font-size-asian="10.5pt" style:font-size-complex="10.5pt"/>
    </style:style>
    <style:style style:name="TableCell1382"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1383" style:parent-style-name="Tabletext" style:family="paragraph">
      <style:text-properties fo:font-size="10.5pt" style:font-size-asian="10.5pt" style:font-size-complex="10.5pt"/>
    </style:style>
    <style:style style:name="TableCell1384"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1385" style:parent-style-name="Tabletext" style:family="paragraph">
      <style:text-properties fo:font-size="10.5pt" style:font-size-asian="10.5pt" style:font-size-complex="10.5pt"/>
    </style:style>
    <style:style style:name="TableCell1386"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1387" style:parent-style-name="Tabletext" style:family="paragraph">
      <style:text-properties fo:font-size="10.5pt" style:font-size-asian="10.5pt" style:font-size-complex="10.5pt"/>
    </style:style>
    <style:style style:name="TableCell1388"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1389" style:parent-style-name="Tabletext" style:family="paragraph">
      <style:text-properties fo:font-size="10.5pt" style:font-size-asian="10.5pt" style:font-size-complex="10.5pt"/>
    </style:style>
    <style:style style:name="TableCell1390"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1391" style:parent-style-name="NTSBullets" style:list-style-name="LFO9" style:family="paragraph">
      <style:text-properties fo:font-size="10.5pt" style:font-size-asian="10.5pt" style:font-size-complex="10.5pt"/>
    </style:style>
    <style:style style:name="TableRow1392" style:family="table-row">
      <style:table-row-properties style:min-row-height="0.1666in"/>
    </style:style>
    <style:style style:name="TableCell1393"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1394" style:parent-style-name="Tabletext" style:family="paragraph">
      <style:text-properties fo:font-size="10.5pt" style:font-size-asian="10.5pt" style:font-size-complex="10.5pt"/>
    </style:style>
    <style:style style:name="TableCell1395"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1396" style:parent-style-name="Tabletext" style:family="paragraph">
      <style:text-properties fo:font-size="10.5pt" style:font-size-asian="10.5pt" style:font-size-complex="10.5pt"/>
    </style:style>
    <style:style style:name="TableCell1397"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1398" style:parent-style-name="Tabletext" style:family="paragraph">
      <style:text-properties fo:font-size="10.5pt" style:font-size-asian="10.5pt" style:font-size-complex="10.5pt"/>
    </style:style>
    <style:style style:name="TableCell1399"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1400" style:parent-style-name="Tabletext" style:family="paragraph">
      <style:text-properties fo:font-size="10.5pt" style:font-size-asian="10.5pt" style:font-size-complex="10.5pt"/>
    </style:style>
    <style:style style:name="TableCell1401"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1402" style:parent-style-name="Tabletext" style:family="paragraph">
      <style:text-properties fo:font-size="10.5pt" style:font-size-asian="10.5pt" style:font-size-complex="10.5pt"/>
    </style:style>
    <style:style style:name="TableCell1403"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1404" style:parent-style-name="NTSBullets" style:list-style-name="LFO9" style:family="paragraph">
      <style:text-properties fo:font-size="10.5pt" style:font-size-asian="10.5pt" style:font-size-complex="10.5pt"/>
    </style:style>
    <style:style style:name="P1405" style:parent-style-name="Heading1" style:master-page-name="MP10" style:list-style-name="WW_OutlineListStyle" style:family="paragraph">
      <style:paragraph-properties fo:break-before="page"/>
    </style:style>
    <style:style style:name="P1418" style:parent-style-name="Numberedtext" style:list-style-name="LFO24" style:family="paragraph"/>
    <style:style style:name="P1419" style:parent-style-name="Numberedtext" style:list-style-name="LFO24" style:family="paragraph"/>
    <style:style style:name="P1420" style:parent-style-name="Numberedtext" style:list-style-name="LFO24" style:family="paragraph"/>
    <style:style style:name="P1421" style:parent-style-name="Numberedtext" style:list-style-name="LFO24" style:family="paragraph"/>
    <style:style style:name="P1422" style:parent-style-name="ListBullet" style:list-style-name="LFO5" style:family="paragraph"/>
    <style:style style:name="P1423" style:parent-style-name="ListBullet" style:list-style-name="LFO5" style:family="paragraph"/>
    <style:style style:name="P1424" style:parent-style-name="ListBullet" style:list-style-name="LFO5" style:family="paragraph"/>
    <style:style style:name="P1425" style:parent-style-name="ListBullet" style:list-style-name="LFO5" style:family="paragraph"/>
    <style:style style:name="P1426" style:parent-style-name="Normal" style:family="paragraph">
      <style:paragraph-properties fo:break-before="page" fo:margin-top="0in" fo:margin-bottom="0.1111in" fo:line-height="106%">
        <style:tab-stops/>
      </style:paragraph-properties>
    </style:style>
    <style:style style:name="P1427" style:parent-style-name="Appendix" style:list-style-name="LFO8" style:family="paragraph"/>
    <style:style style:name="T1428" style:parent-style-name="DefaultParagraphFont" style:family="text">
      <style:text-properties fo:font-weight="bold" style:font-weight-asian="bold" style:font-weight-complex="bold"/>
    </style:style>
    <style:style style:name="P1429" style:parent-style-name="Appendix" style:master-page-name="MP11" style:list-style-name="LFO8" style:family="paragraph">
      <style:paragraph-properties fo:break-before="page"/>
    </style:style>
    <style:style style:name="TableColumn1450" style:family="table-column">
      <style:table-column-properties style:column-width="9.6472in"/>
    </style:style>
    <style:style style:name="Table1449" style:family="table">
      <style:table-properties style:width="9.6472in" fo:margin-left="0in" table:align="left"/>
    </style:style>
    <style:style style:name="TableRow1451" style:family="table-row">
      <style:table-row-properties/>
    </style:style>
    <style:style style:name="TableCell1452" style:family="table-cell">
      <style:table-cell-properties fo:border="none" fo:background-color="#FFFFFF" style:writing-mode="lr-tb" fo:padding-top="0.0194in" fo:padding-left="0in" fo:padding-bottom="0.0194in" fo:padding-right="0.0784in">
        <style:background-fill draw:fill="solid" draw:fill-color="#FFFFFF"/>
      </style:table-cell-properties>
    </style:style>
    <style:style style:name="P1453" style:parent-style-name="Tabletext" style:family="paragraph">
      <style:paragraph-properties fo:margin-left="-0.4944in">
        <style:tab-stops/>
      </style:paragraph-properties>
      <style:text-properties fo:font-weight="bold" style:font-weight-asian="bold"/>
    </style:style>
    <style:style style:name="TableRow1454" style:family="table-row">
      <style:table-row-properties/>
    </style:style>
    <style:style style:name="TableCell1455"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TableRow1456" style:family="table-row">
      <style:table-row-properties/>
    </style:style>
    <style:style style:name="TableCell1457"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TableRow1458" style:family="table-row">
      <style:table-row-properties/>
    </style:style>
    <style:style style:name="TableCell1459"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TableRow1460" style:family="table-row">
      <style:table-row-properties/>
    </style:style>
    <style:style style:name="TableCell1461"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1462" style:parent-style-name="BodyText" style:family="paragraph">
      <style:text-properties fo:font-weight="bold" style:font-weight-asian="bold" style:font-weight-complex="bold"/>
    </style:style>
    <style:style style:name="TableRow1463" style:family="table-row">
      <style:table-row-properties/>
    </style:style>
    <style:style style:name="TableCell1464"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TableRow1465" style:family="table-row">
      <style:table-row-properties/>
    </style:style>
    <style:style style:name="TableCell1466"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TableRow1467" style:family="table-row">
      <style:table-row-properties/>
    </style:style>
    <style:style style:name="TableCell1468"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TableRow1469" style:family="table-row">
      <style:table-row-properties/>
    </style:style>
    <style:style style:name="TableCell1470"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TableRow1471" style:family="table-row">
      <style:table-row-properties/>
    </style:style>
    <style:style style:name="TableCell1472"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1473" style:parent-style-name="BodyText" style:family="paragraph">
      <style:text-properties fo:font-weight="bold" style:font-weight-asian="bold" style:font-weight-complex="bold"/>
    </style:style>
    <style:style style:name="TableRow1474" style:family="table-row">
      <style:table-row-properties/>
    </style:style>
    <style:style style:name="TableCell1475"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TableRow1476" style:family="table-row">
      <style:table-row-properties/>
    </style:style>
    <style:style style:name="TableCell1477"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TableRow1478" style:family="table-row">
      <style:table-row-properties/>
    </style:style>
    <style:style style:name="TableCell1479"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TableRow1480" style:family="table-row">
      <style:table-row-properties/>
    </style:style>
    <style:style style:name="TableCell1481"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1482" style:parent-style-name="BodyText" style:family="paragraph">
      <style:text-properties fo:font-weight="bold" style:font-weight-asian="bold" style:font-weight-complex="bold"/>
    </style:style>
    <style:style style:name="TableRow1483" style:family="table-row">
      <style:table-row-properties/>
    </style:style>
    <style:style style:name="TableCell1484"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TableRow1485" style:family="table-row">
      <style:table-row-properties/>
    </style:style>
    <style:style style:name="TableCell1486"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TableRow1487" style:family="table-row">
      <style:table-row-properties/>
    </style:style>
    <style:style style:name="TableCell1488"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TableRow1489" style:family="table-row">
      <style:table-row-properties/>
    </style:style>
    <style:style style:name="TableCell1490"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TableRow1491" style:family="table-row">
      <style:table-row-properties/>
    </style:style>
    <style:style style:name="TableCell1492"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1493" style:parent-style-name="BodyText" style:family="paragraph">
      <style:text-properties fo:font-weight="bold" style:font-weight-asian="bold" style:font-weight-complex="bold"/>
    </style:style>
    <style:style style:name="TableRow1494" style:family="table-row">
      <style:table-row-properties/>
    </style:style>
    <style:style style:name="TableCell1495"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TableRow1496" style:family="table-row">
      <style:table-row-properties/>
    </style:style>
    <style:style style:name="TableCell1497"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TableRow1498" style:family="table-row">
      <style:table-row-properties/>
    </style:style>
    <style:style style:name="TableCell1499"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1500" style:parent-style-name="BodyText" style:family="paragraph">
      <style:text-properties fo:font-weight="bold" style:font-weight-asian="bold" style:font-weight-complex="bold"/>
    </style:style>
    <style:style style:name="TableRow1501" style:family="table-row">
      <style:table-row-properties/>
    </style:style>
    <style:style style:name="TableCell1502"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TableRow1503" style:family="table-row">
      <style:table-row-properties/>
    </style:style>
    <style:style style:name="TableCell1504"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1505" style:parent-style-name="BodyText" style:family="paragraph">
      <style:text-properties fo:font-weight="bold" style:font-weight-asian="bold" style:font-weight-complex="bold"/>
    </style:style>
    <style:style style:name="TableRow1506" style:family="table-row">
      <style:table-row-properties/>
    </style:style>
    <style:style style:name="TableCell1507"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TableRow1508" style:family="table-row">
      <style:table-row-properties/>
    </style:style>
    <style:style style:name="TableCell1509"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TableRow1510" style:family="table-row">
      <style:table-row-properties/>
    </style:style>
    <style:style style:name="TableCell1511"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1512" style:parent-style-name="BodyText" style:family="paragraph">
      <style:text-properties fo:font-weight="bold" style:font-weight-asian="bold" style:font-weight-complex="bold"/>
    </style:style>
    <style:style style:name="TableRow1513" style:family="table-row">
      <style:table-row-properties/>
    </style:style>
    <style:style style:name="TableCell1514"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TableRow1515" style:family="table-row">
      <style:table-row-properties/>
    </style:style>
    <style:style style:name="TableCell1516"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TableRow1517" style:family="table-row">
      <style:table-row-properties/>
    </style:style>
    <style:style style:name="TableCell1518"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TableRow1519" style:family="table-row">
      <style:table-row-properties/>
    </style:style>
    <style:style style:name="TableCell1520"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1521" style:parent-style-name="BodyText" style:family="paragraph">
      <style:text-properties fo:font-weight="bold" style:font-weight-asian="bold" style:font-weight-complex="bold"/>
    </style:style>
    <style:style style:name="TableRow1522" style:family="table-row">
      <style:table-row-properties/>
    </style:style>
    <style:style style:name="TableCell1523"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TableRow1524" style:family="table-row">
      <style:table-row-properties/>
    </style:style>
    <style:style style:name="TableCell1525"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1526" style:parent-style-name="BodyText" style:family="paragraph">
      <style:text-properties fo:font-weight="bold" style:font-weight-asian="bold" style:font-weight-complex="bold"/>
    </style:style>
    <style:style style:name="TableRow1527" style:family="table-row">
      <style:table-row-properties/>
    </style:style>
    <style:style style:name="TableCell1528"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TableRow1529" style:family="table-row">
      <style:table-row-properties/>
    </style:style>
    <style:style style:name="TableCell1530"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TableRow1531" style:family="table-row">
      <style:table-row-properties/>
    </style:style>
    <style:style style:name="TableCell1532"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1533" style:parent-style-name="BodyText" style:family="paragraph">
      <style:text-properties fo:font-weight="bold" style:font-weight-asian="bold" style:font-weight-complex="bold"/>
    </style:style>
    <style:style style:name="TableRow1534" style:family="table-row">
      <style:table-row-properties/>
    </style:style>
    <style:style style:name="TableCell1535"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TableRow1536" style:family="table-row">
      <style:table-row-properties/>
    </style:style>
    <style:style style:name="TableCell1537"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TableRow1538" style:family="table-row">
      <style:table-row-properties/>
    </style:style>
    <style:style style:name="TableCell1539"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TableRow1540" style:family="table-row">
      <style:table-row-properties/>
    </style:style>
    <style:style style:name="TableCell1541"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TableRow1542" style:family="table-row">
      <style:table-row-properties/>
    </style:style>
    <style:style style:name="TableCell1543"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1544" style:parent-style-name="BodyText" style:family="paragraph">
      <style:text-properties fo:font-weight="bold" style:font-weight-asian="bold" style:font-weight-complex="bold"/>
    </style:style>
    <style:style style:name="TableRow1545" style:family="table-row">
      <style:table-row-properties/>
    </style:style>
    <style:style style:name="TableCell1546"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TableRow1547" style:family="table-row">
      <style:table-row-properties/>
    </style:style>
    <style:style style:name="TableCell1548"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TableRow1549" style:family="table-row">
      <style:table-row-properties/>
    </style:style>
    <style:style style:name="TableCell1550"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1551" style:parent-style-name="BodyText" style:family="paragraph">
      <style:text-properties fo:font-weight="bold" style:font-weight-asian="bold" style:font-weight-complex="bold"/>
    </style:style>
    <style:style style:name="TableRow1552" style:family="table-row">
      <style:table-row-properties/>
    </style:style>
    <style:style style:name="TableCell1553"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TableRow1554" style:family="table-row">
      <style:table-row-properties/>
    </style:style>
    <style:style style:name="TableCell1555"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1556" style:parent-style-name="BodyText" style:family="paragraph">
      <style:text-properties fo:font-weight="bold" style:font-weight-asian="bold" style:font-weight-complex="bold"/>
    </style:style>
    <style:style style:name="TableRow1557" style:family="table-row">
      <style:table-row-properties/>
    </style:style>
    <style:style style:name="TableCell1558"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TableRow1559" style:family="table-row">
      <style:table-row-properties/>
    </style:style>
    <style:style style:name="TableCell1560"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TableRow1561" style:family="table-row">
      <style:table-row-properties/>
    </style:style>
    <style:style style:name="TableCell1562"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TableRow1563" style:family="table-row">
      <style:table-row-properties/>
    </style:style>
    <style:style style:name="TableCell1564"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TableRow1565" style:family="table-row">
      <style:table-row-properties/>
    </style:style>
    <style:style style:name="TableCell1566"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TableRow1567" style:family="table-row">
      <style:table-row-properties/>
    </style:style>
    <style:style style:name="TableCell1568"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TableRow1569" style:family="table-row">
      <style:table-row-properties/>
    </style:style>
    <style:style style:name="TableCell1570"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TableRow1571" style:family="table-row">
      <style:table-row-properties/>
    </style:style>
    <style:style style:name="TableCell1572"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1573" style:parent-style-name="BodyText" style:family="paragraph">
      <style:text-properties fo:font-weight="bold" style:font-weight-asian="bold" style:font-weight-complex="bold"/>
    </style:style>
    <style:style style:name="TableRow1574" style:family="table-row">
      <style:table-row-properties/>
    </style:style>
    <style:style style:name="TableCell1575"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TableRow1576" style:family="table-row">
      <style:table-row-properties/>
    </style:style>
    <style:style style:name="TableCell1577"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1578" style:parent-style-name="BodyText" style:family="paragraph">
      <style:text-properties fo:font-weight="bold" style:font-weight-asian="bold" style:font-weight-complex="bold"/>
    </style:style>
    <style:style style:name="TableRow1579" style:family="table-row">
      <style:table-row-properties/>
    </style:style>
    <style:style style:name="TableCell1580"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TableRow1581" style:family="table-row">
      <style:table-row-properties/>
    </style:style>
    <style:style style:name="TableCell1582"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TableRow1583" style:family="table-row">
      <style:table-row-properties/>
    </style:style>
    <style:style style:name="TableCell1584"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TableRow1585" style:family="table-row">
      <style:table-row-properties/>
    </style:style>
    <style:style style:name="TableCell1586"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TableRow1587" style:family="table-row">
      <style:table-row-properties/>
    </style:style>
    <style:style style:name="TableCell1588"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1589" style:parent-style-name="BodyText" style:family="paragraph">
      <style:text-properties fo:font-weight="bold" style:font-weight-asian="bold" style:font-weight-complex="bold"/>
    </style:style>
    <style:style style:name="TableRow1590" style:family="table-row">
      <style:table-row-properties/>
    </style:style>
    <style:style style:name="TableCell1591"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TableRow1592" style:family="table-row">
      <style:table-row-properties/>
    </style:style>
    <style:style style:name="TableCell1593"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TableRow1594" style:family="table-row">
      <style:table-row-properties/>
    </style:style>
    <style:style style:name="TableCell1595"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TableRow1596" style:family="table-row">
      <style:table-row-properties/>
    </style:style>
    <style:style style:name="TableCell1597"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TableRow1598" style:family="table-row">
      <style:table-row-properties/>
    </style:style>
    <style:style style:name="TableCell1599"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TableRow1600" style:family="table-row">
      <style:table-row-properties/>
    </style:style>
    <style:style style:name="TableCell1601"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1602" style:parent-style-name="BodyText" style:family="paragraph">
      <style:text-properties fo:font-weight="bold" style:font-weight-asian="bold" style:font-weight-complex="bold"/>
    </style:style>
    <style:style style:name="TableRow1603" style:family="table-row">
      <style:table-row-properties/>
    </style:style>
    <style:style style:name="TableCell1604"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TableRow1605" style:family="table-row">
      <style:table-row-properties/>
    </style:style>
    <style:style style:name="TableCell1606"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TableRow1607" style:family="table-row">
      <style:table-row-properties/>
    </style:style>
    <style:style style:name="TableCell1608"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TableRow1609" style:family="table-row">
      <style:table-row-properties/>
    </style:style>
    <style:style style:name="TableCell1610"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TableRow1611" style:family="table-row">
      <style:table-row-properties/>
    </style:style>
    <style:style style:name="TableCell1612"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TableRow1613" style:family="table-row">
      <style:table-row-properties/>
    </style:style>
    <style:style style:name="TableCell1614"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1615" style:parent-style-name="BodyText" style:family="paragraph">
      <style:text-properties fo:font-weight="bold" style:font-weight-asian="bold" style:font-weight-complex="bold"/>
    </style:style>
    <style:style style:name="TableRow1616" style:family="table-row">
      <style:table-row-properties/>
    </style:style>
    <style:style style:name="TableCell1617"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TableRow1618" style:family="table-row">
      <style:table-row-properties/>
    </style:style>
    <style:style style:name="TableCell1619"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TableRow1620" style:family="table-row">
      <style:table-row-properties/>
    </style:style>
    <style:style style:name="TableCell1621"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TableRow1622" style:family="table-row">
      <style:table-row-properties/>
    </style:style>
    <style:style style:name="TableCell1623"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1624" style:parent-style-name="BodyText" style:family="paragraph">
      <style:text-properties fo:font-weight="bold" style:font-weight-asian="bold" style:font-weight-complex="bold"/>
    </style:style>
    <style:style style:name="TableRow1625" style:family="table-row">
      <style:table-row-properties/>
    </style:style>
    <style:style style:name="TableCell1626"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TableRow1627" style:family="table-row">
      <style:table-row-properties/>
    </style:style>
    <style:style style:name="TableCell1628"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TableRow1629" style:family="table-row">
      <style:table-row-properties/>
    </style:style>
    <style:style style:name="TableCell1630"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1631" style:parent-style-name="BodyText" style:family="paragraph">
      <style:text-properties fo:font-weight="bold" style:font-weight-asian="bold" style:font-weight-complex="bold"/>
    </style:style>
    <style:style style:name="TableRow1632" style:family="table-row">
      <style:table-row-properties/>
    </style:style>
    <style:style style:name="TableCell1633"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TableRow1634" style:family="table-row">
      <style:table-row-properties/>
    </style:style>
    <style:style style:name="TableCell1635"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TableRow1636" style:family="table-row">
      <style:table-row-properties/>
    </style:style>
    <style:style style:name="TableCell1637"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1638" style:parent-style-name="BodyText" style:family="paragraph">
      <style:text-properties fo:font-weight="bold" style:font-weight-asian="bold" style:font-weight-complex="bold"/>
    </style:style>
    <style:style style:name="TableRow1639" style:family="table-row">
      <style:table-row-properties/>
    </style:style>
    <style:style style:name="TableCell1640"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TableRow1641" style:family="table-row">
      <style:table-row-properties/>
    </style:style>
    <style:style style:name="TableCell1642"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TableRow1643" style:family="table-row">
      <style:table-row-properties/>
    </style:style>
    <style:style style:name="TableCell1644"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1645" style:parent-style-name="BodyText" style:family="paragraph">
      <style:text-properties fo:font-weight="bold" style:font-weight-asian="bold" style:font-weight-complex="bold"/>
    </style:style>
    <style:style style:name="TableRow1646" style:family="table-row">
      <style:table-row-properties/>
    </style:style>
    <style:style style:name="TableCell1647"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TableRow1648" style:family="table-row">
      <style:table-row-properties/>
    </style:style>
    <style:style style:name="TableCell1649"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TableRow1650" style:family="table-row">
      <style:table-row-properties/>
    </style:style>
    <style:style style:name="TableCell1651"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TableRow1652" style:family="table-row">
      <style:table-row-properties/>
    </style:style>
    <style:style style:name="TableCell1653"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1654" style:parent-style-name="BodyText" style:family="paragraph">
      <style:text-properties fo:font-weight="bold" style:font-weight-asian="bold" style:font-weight-complex="bold"/>
    </style:style>
    <style:style style:name="TableRow1655" style:family="table-row">
      <style:table-row-properties/>
    </style:style>
    <style:style style:name="TableCell1656"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TableRow1657" style:family="table-row">
      <style:table-row-properties/>
    </style:style>
    <style:style style:name="TableCell1658"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TableRow1659" style:family="table-row">
      <style:table-row-properties/>
    </style:style>
    <style:style style:name="TableCell1660"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TableRow1661" style:family="table-row">
      <style:table-row-properties/>
    </style:style>
    <style:style style:name="TableCell1662"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TableRow1663" style:family="table-row">
      <style:table-row-properties/>
    </style:style>
    <style:style style:name="TableCell1664"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TableRow1665" style:family="table-row">
      <style:table-row-properties/>
    </style:style>
    <style:style style:name="TableCell1666"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TableRow1667" style:family="table-row">
      <style:table-row-properties/>
    </style:style>
    <style:style style:name="TableCell1668"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1669" style:parent-style-name="BodyText" style:family="paragraph">
      <style:text-properties fo:font-weight="bold" style:font-weight-asian="bold" style:font-weight-complex="bold"/>
    </style:style>
    <style:style style:name="TableRow1670" style:family="table-row">
      <style:table-row-properties/>
    </style:style>
    <style:style style:name="TableCell1671"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TableRow1672" style:family="table-row">
      <style:table-row-properties/>
    </style:style>
    <style:style style:name="TableCell1673"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TableRow1674" style:family="table-row">
      <style:table-row-properties/>
    </style:style>
    <style:style style:name="TableCell1675"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TableRow1676" style:family="table-row">
      <style:table-row-properties/>
    </style:style>
    <style:style style:name="TableCell1677"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TableRow1678" style:family="table-row">
      <style:table-row-properties/>
    </style:style>
    <style:style style:name="TableCell1679"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TableRow1680" style:family="table-row">
      <style:table-row-properties/>
    </style:style>
    <style:style style:name="TableCell1681"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TableRow1682" style:family="table-row">
      <style:table-row-properties/>
    </style:style>
    <style:style style:name="TableCell1683"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TableRow1684" style:family="table-row">
      <style:table-row-properties/>
    </style:style>
    <style:style style:name="TableCell1685"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TableRow1686" style:family="table-row">
      <style:table-row-properties/>
    </style:style>
    <style:style style:name="TableCell1687"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1688" style:parent-style-name="BodyText" style:family="paragraph">
      <style:text-properties fo:font-weight="bold" style:font-weight-asian="bold" style:font-weight-complex="bold"/>
    </style:style>
    <style:style style:name="TableRow1689" style:family="table-row">
      <style:table-row-properties/>
    </style:style>
    <style:style style:name="TableCell1690"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TableRow1691" style:family="table-row">
      <style:table-row-properties/>
    </style:style>
    <style:style style:name="TableCell1692"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TableRow1693" style:family="table-row">
      <style:table-row-properties/>
    </style:style>
    <style:style style:name="TableCell1694"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TableRow1695" style:family="table-row">
      <style:table-row-properties/>
    </style:style>
    <style:style style:name="TableCell1696"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TableRow1697" style:family="table-row">
      <style:table-row-properties/>
    </style:style>
    <style:style style:name="TableCell1698"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TableRow1699" style:family="table-row">
      <style:table-row-properties/>
    </style:style>
    <style:style style:name="TableCell1700" style:family="table-cell">
      <style:table-cell-properties fo:border-top="0.0069in solid #000000" fo:border-left="none" fo:border-bottom="none" fo:border-right="none" style:writing-mode="lr-tb" fo:padding-top="0.0194in" fo:padding-left="0in" fo:padding-bottom="0.0194in" fo:padding-right="0.0784in"/>
    </style:style>
    <style:style style:name="P1701" style:parent-style-name="BodyText" style:master-page-name="MP12" style:family="paragraph">
      <style:paragraph-properties fo:break-before="page"/>
    </style:style>
    <style:style style:name="T1702" style:parent-style-name="DefaultParagraphFont" style:family="text">
      <style:text-properties style:font-name-asian="Arial" style:font-name-complex="Times New Roman" fo:font-size="9pt" style:font-size-asian="9pt"/>
    </style:style>
    <style:style style:name="T1703" style:parent-style-name="DefaultParagraphFont" style:family="text">
      <style:text-properties style:language-asian="en" style:country-asian="GB"/>
    </style:style>
    <style:style style:family="graphic" style:name="a20">
      <style:graphic-properties style:wrap="parallel" style:wrap-contour="true" style:wrap-contour-mode="outside" style:horizontal-rel="paragraph" style:vertical-rel="paragraph" style:horizontal-pos="from-left" style:vertical-pos="from-top"/>
    </style:style>
    <style:style style:family="graphic" style:name="a21">
      <style:graphic-properties draw:fill="none" draw:stroke="none"/>
    </style:style>
    <style:style style:family="graphic" style:name="a22">
      <style:graphic-properties draw:fill="solid" draw:fill-color="#ffffff" draw:opacity="100%" draw:stroke="none"/>
    </style:style>
    <style:style style:family="graphic" style:name="a23">
      <style:graphic-properties style:wrap="run-through" style:run-through="foreground" style:horizontal-rel="paragraph" style:vertical-rel="page" style:horizontal-pos="from-left" style:vertical-pos="from-top" draw:decorative="true"/>
    </style:style>
    <style:style style:family="graphic" style:name="a24">
      <style:graphic-properties style:wrap="run-through" style:run-through="background" draw:fill="solid" draw:fill-color="#00353e" draw:opacity="100%" draw:stroke="none" style:horizontal-rel="page" style:vertical-rel="page" style:horizontal-pos="from-left" style:vertical-pos="from-top" draw:decorative="true"/>
    </style:style>
    <style:style style:family="graphic" style:name="a10">
      <style:graphic-properties fo:wrap-option="wrap" fo:padding-top="0.66975in" fo:padding-bottom="0.66975in" fo:padding-left="0.01389in" fo:padding-right="0.01389in" draw:textarea-vertical-align="middle" draw:textarea-horizontal-align="center" draw:fill="solid" draw:fill-color="#000000" draw:opacity="100%" draw:stroke="solid" svg:stroke-width="0.01389in" svg:stroke-color="#39327c" svg:stroke-opacity="100%" draw:stroke-linejoin="miter" svg:stroke-linecap="butt" draw:auto-grow-width="false" draw:auto-grow-height="false"/>
      <style:paragraph-properties style:font-independent-line-spacing="false" style:writing-mode="lr-tb"/>
    </style:style>
    <style:style style:family="graphic" style:name="a11">
      <style:graphic-properties fo:wrap-option="wrap" fo:padding-top="0.06779in" fo:padding-bottom="0.06779in" fo:padding-left="0.09333in" fo:padding-right="0.06779in" draw:textarea-vertical-align="middle" draw:textarea-horizontal-align="left" draw:fill="solid" draw:fill-color="#ffffff" draw:opacity="90%" draw:stroke="solid" svg:stroke-width="0.01389in" svg:stroke-color="#39327c" svg:stroke-opacity="100%" draw:stroke-linejoin="miter" svg:stroke-linecap="butt" draw:auto-grow-width="false" draw:auto-grow-height="false"/>
      <style:paragraph-properties style:font-independent-line-spacing="false" style:writing-mode="lr-tb"/>
    </style:style>
    <style:style style:family="graphic" style:name="a12">
      <style:graphic-properties fo:wrap-option="wrap" fo:padding-top="0.66975in" fo:padding-bottom="0.66975in" fo:padding-left="0.01389in" fo:padding-right="0.01389in" draw:textarea-vertical-align="middle" draw:textarea-horizontal-align="center" draw:fill="solid" draw:fill-color="#000000" draw:opacity="100%" draw:stroke="solid" svg:stroke-width="0.01389in" svg:stroke-color="#39327c" svg:stroke-opacity="100%" draw:stroke-linejoin="miter" svg:stroke-linecap="butt" draw:auto-grow-width="false" draw:auto-grow-height="false"/>
      <style:paragraph-properties style:font-independent-line-spacing="false" style:writing-mode="lr-tb"/>
    </style:style>
    <style:style style:family="graphic" style:name="a13">
      <style:graphic-properties fo:wrap-option="wrap" fo:padding-top="0.06779in" fo:padding-bottom="0.06779in" fo:padding-left="0.09333in" fo:padding-right="0.06779in" draw:textarea-vertical-align="middle" draw:textarea-horizontal-align="left" draw:fill="solid" draw:fill-color="#ffffff" draw:opacity="90%" draw:stroke="solid" svg:stroke-width="0.01389in" svg:stroke-color="#39327c" svg:stroke-opacity="100%" draw:stroke-linejoin="miter" svg:stroke-linecap="butt" draw:auto-grow-width="false" draw:auto-grow-height="false"/>
      <style:paragraph-properties style:font-independent-line-spacing="false" style:writing-mode="lr-tb"/>
    </style:style>
    <style:style style:family="graphic" style:name="a14">
      <style:graphic-properties fo:wrap-option="wrap" fo:padding-top="0.66975in" fo:padding-bottom="0.66975in" fo:padding-left="0.01389in" fo:padding-right="0.01389in" draw:textarea-vertical-align="middle" draw:textarea-horizontal-align="center" draw:fill="solid" draw:fill-color="#000000" draw:opacity="100%" draw:stroke="solid" svg:stroke-width="0.01389in" svg:stroke-color="#39327c" svg:stroke-opacity="100%" draw:stroke-linejoin="miter" svg:stroke-linecap="butt" draw:auto-grow-width="false" draw:auto-grow-height="false"/>
      <style:paragraph-properties style:font-independent-line-spacing="false" style:writing-mode="lr-tb"/>
    </style:style>
    <style:style style:family="graphic" style:name="a15">
      <style:graphic-properties fo:wrap-option="wrap" fo:padding-top="0.06779in" fo:padding-bottom="0.06779in" fo:padding-left="0.09333in" fo:padding-right="0.06779in" draw:textarea-vertical-align="middle" draw:textarea-horizontal-align="left" draw:fill="solid" draw:fill-color="#ffffff" draw:opacity="90%" draw:stroke="solid" svg:stroke-width="0.01389in" svg:stroke-color="#39327c" svg:stroke-opacity="100%" draw:stroke-linejoin="miter" svg:stroke-linecap="butt" draw:auto-grow-width="false" draw:auto-grow-height="false"/>
      <style:paragraph-properties style:font-independent-line-spacing="false" style:writing-mode="lr-tb"/>
    </style:style>
    <style:style style:family="graphic" style:name="a16">
      <style:graphic-properties fo:wrap-option="wrap" fo:padding-top="0.66975in" fo:padding-bottom="0.66975in" fo:padding-left="0.01389in" fo:padding-right="0.01389in" draw:textarea-vertical-align="middle" draw:textarea-horizontal-align="center" draw:fill="solid" draw:fill-color="#000000" draw:opacity="100%" draw:stroke="solid" svg:stroke-width="0.01389in" svg:stroke-color="#39327c" svg:stroke-opacity="100%" draw:stroke-linejoin="miter" svg:stroke-linecap="butt" draw:auto-grow-width="false" draw:auto-grow-height="false"/>
      <style:paragraph-properties style:font-independent-line-spacing="false" style:writing-mode="lr-tb"/>
    </style:style>
    <style:style style:family="graphic" style:name="a17">
      <style:graphic-properties fo:wrap-option="wrap" fo:padding-top="0.06779in" fo:padding-bottom="0.06779in" fo:padding-left="0.09333in" fo:padding-right="0.06779in" draw:textarea-vertical-align="middle" draw:textarea-horizontal-align="left" draw:fill="solid" draw:fill-color="#ffffff" draw:opacity="90%" draw:stroke="solid" svg:stroke-width="0.01389in" svg:stroke-color="#39327c" svg:stroke-opacity="100%" draw:stroke-linejoin="miter" svg:stroke-linecap="butt" draw:auto-grow-width="false" draw:auto-grow-height="false"/>
      <style:paragraph-properties style:font-independent-line-spacing="false" style:writing-mode="lr-tb"/>
    </style:style>
    <style:style style:family="graphic" style:name="a18">
      <style:graphic-properties fo:wrap-option="wrap" fo:padding-top="0.66975in" fo:padding-bottom="0.66975in" fo:padding-left="0.01389in" fo:padding-right="0.01389in" draw:textarea-vertical-align="middle" draw:textarea-horizontal-align="center" draw:fill="solid" draw:fill-color="#000000" draw:opacity="100%" draw:stroke="solid" svg:stroke-width="0.01389in" svg:stroke-color="#39327c" svg:stroke-opacity="100%" draw:stroke-linejoin="miter" svg:stroke-linecap="butt" draw:auto-grow-width="false" draw:auto-grow-height="false"/>
      <style:paragraph-properties style:font-independent-line-spacing="false" style:writing-mode="lr-tb"/>
    </style:style>
    <style:style style:family="graphic" style:name="a19">
      <style:graphic-properties fo:wrap-option="wrap" fo:padding-top="0.06779in" fo:padding-bottom="0.06779in" fo:padding-left="0.09333in" fo:padding-right="0.06779in" draw:textarea-vertical-align="middle" draw:textarea-horizontal-align="left" draw:fill="solid" draw:fill-color="#ffffff" draw:opacity="90%" draw:stroke="solid" svg:stroke-width="0.01389in" svg:stroke-color="#39327c" svg:stroke-opacity="100%" draw:stroke-linejoin="miter" svg:stroke-linecap="butt" draw:auto-grow-width="false" draw:auto-grow-height="false"/>
      <style:paragraph-properties style:font-independent-line-spacing="false" style:writing-mode="lr-tb"/>
    </style:style>
    <style:style style:family="graphic" style:name="a0" style:parent-style-name="Graphics">
      <style:graphic-properties fo:border="0.01042in none" fo:background-color="transparent" style:wrap="run-through" style:run-through="foreground" fo:clip="rect(-0.00026in, 3.21299in, 0.00026in, 2.73783in)" style:horizontal-rel="paragraph" style:vertical-rel="paragraph" style:horizontal-pos="from-left" style:vertical-pos="from-top" style:mirror="horizontal"/>
    </style:style>
    <style:style style:family="graphic" style:name="a1" style:parent-style-name="Graphics">
      <style:graphic-properties fo:border="0.01042in none" fo:background-color="transparent" style:wrap="run-through" style:run-through="foreground" style:horizontal-rel="page-end-margin" style:vertical-rel="page" style:horizontal-pos="from-left" style:vertical-pos="from-top"/>
    </style:style>
    <style:style style:family="graphic" style:name="a2">
      <style:graphic-properties fo:wrap-option="wrap" fo:padding-top="0.05in" fo:padding-bottom="0.05in" fo:padding-left="0.1in" fo:padding-right="0.1in" draw:textarea-vertical-align="middle" draw:textarea-horizontal-align="left" style:wrap="run-through" style:run-through="background" draw:fill="solid" draw:fill-color="#00353e" draw:opacity="100%" draw:stroke="none" style:horizontal-rel="page" style:vertical-rel="page" style:horizontal-pos="from-left" style:vertical-pos="from-top" draw:auto-grow-width="false" draw:auto-grow-height="false" draw:decorative="true"/>
      <style:paragraph-properties style:font-independent-line-spacing="false" style:writing-mode="lr-tb"/>
    </style:style>
    <style:style style:family="graphic" style:name="a3" style:parent-style-name="Graphics">
      <style:graphic-properties fo:wrap-option="wrap" fo:border="0.01042in none" fo:padding-top="0.05in" fo:padding-bottom="0.05in" fo:padding-left="0.1in" fo:padding-right="0.1in" fo:background-color="transparent" draw:textarea-vertical-align="top" draw:textarea-horizontal-align="left" style:wrap="parallel" style:wrap-contour="false"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4" style:parent-style-name="Graphics">
      <style:graphic-properties fo:border="0.01042in none" fo:background-color="transparent" style:wrap="run-through" style:run-through="foreground" style:horizontal-rel="paragraph" style:vertical-rel="paragraph" style:horizontal-pos="from-left" style:vertical-pos="from-top" draw:decorative="true"/>
    </style:style>
    <style:style style:family="graphic" style:name="a5" style:parent-style-name="Graphics">
      <style:graphic-properties fo:border="0.01042in none" fo:background-color="transparent" style:wrap="run-through" style:run-through="foreground" style:horizontal-rel="page" style:vertical-rel="page" style:horizontal-pos="from-left" style:vertical-pos="from-top" draw:decorative="true" style:mirror="horizontal"/>
    </style:style>
    <style:style style:family="graphic" style:name="a6">
      <style:graphic-properties fo:wrap-option="wrap" fo:padding-top="0.03333in" fo:padding-bottom="0.03333in" fo:padding-left="0.03333in" fo:padding-right="0.03333in" draw:textarea-vertical-align="middle" draw:textarea-horizontal-align="center" draw:fill="solid" draw:fill-color="#000000" draw:opacity="100%" draw:stroke="solid" svg:stroke-width="0.01389in" svg:stroke-color="#ffffff" svg:stroke-opacity="100%" draw:stroke-linejoin="miter" svg:stroke-linecap="butt" draw:auto-grow-width="false" draw:auto-grow-height="false"/>
      <style:paragraph-properties style:font-independent-line-spacing="false" style:writing-mode="lr-tb"/>
    </style:style>
    <style:style style:family="graphic" style:name="a7">
      <style:graphic-properties fo:wrap-option="wrap" fo:padding-top="0.03333in" fo:padding-bottom="0.03333in" fo:padding-left="0.03333in" fo:padding-right="0.03333in" draw:textarea-vertical-align="middle" draw:textarea-horizontal-align="center" draw:fill="solid" draw:fill-color="#000000" draw:opacity="100%" draw:stroke="solid" svg:stroke-width="0.01389in" svg:stroke-color="#ffffff" svg:stroke-opacity="100%" draw:stroke-linejoin="miter" svg:stroke-linecap="butt" draw:auto-grow-width="false" draw:auto-grow-height="false"/>
      <style:paragraph-properties style:font-independent-line-spacing="false" style:writing-mode="lr-tb"/>
    </style:style>
    <style:style style:family="graphic" style:name="a8">
      <style:graphic-properties fo:wrap-option="wrap" fo:padding-top="0.03333in" fo:padding-bottom="0.03333in" fo:padding-left="0.03333in" fo:padding-right="0.03333in" draw:textarea-vertical-align="middle" draw:textarea-horizontal-align="center" draw:fill="solid" draw:fill-color="#000000" draw:opacity="100%" draw:stroke="solid" svg:stroke-width="0.01389in" svg:stroke-color="#ffffff" svg:stroke-opacity="100%" draw:stroke-linejoin="miter" svg:stroke-linecap="butt" draw:auto-grow-width="false" draw:auto-grow-height="false"/>
      <style:paragraph-properties style:font-independent-line-spacing="false" style:writing-mode="lr-tb"/>
    </style:style>
    <style:style style:family="graphic" style:name="a9">
      <style:graphic-properties style:wrap="parallel" style:wrap-contour="true" style:wrap-contour-mode="outside" style:horizontal-rel="paragraph" style:vertical-rel="paragraph" style:horizontal-pos="from-left" style:vertical-pos="from-top"/>
    </style:style>
  </office:automatic-styles>
  <office:body>
    <office:text text:use-soft-page-breaks="true">
      <text:p text:style-name="P1"><text:bookmark-start text:name="Undo_AECOM_Portrait_Landscape_11x06z44"/><text:bookmark-end text:name="Undo_AECOM_Portrait_Landscape_11x06z44"/><draw:frame draw:z-index="251658240" draw:style-name="a0" draw:name="Picture 1" text:anchor-type="paragraph" svg:x="-0.99514in" svg:y="-0.82569in" svg:width="4.58187in" svg:height="11.83899in" style:rel-width="scale" style:rel-height="scale"><draw:image xlink:href="media/image1.jpeg" xlink:type="simple" xlink:show="embed" xlink:actuate="onLoad"/><svg:title/><svg:desc>The front cover picture of the document shows the Float Viaduct over the River Clyde, near to Carstairs.  It is a decorative image showing the location of a key transport asset within South Lanarkshire. </svg:desc></draw:frame><text:span text:style-name="T2"><draw:frame draw:z-index="251658244" draw:style-name="a1" draw:name="AECOMLogo" text:anchor-type="paragraph" svg:x="-6.81845in" svg:y="0.39861in" svg:width="1.05157in" svg:height="0.23622in" style:rel-width="scale" style:rel-height="scale"><draw:image xlink:href="media/image2.svg" xlink:type="simple" xlink:show="embed" xlink:actuate="onLoad"/><svg:title/><svg:desc>AECOM Logo</svg:desc></draw:frame></text:span></text:p>
      <text:p text:style-name="BodyText"><text:span text:style-name="T3"><draw:custom-shape svg:x="0.00417in" svg:y="-0.03819in" svg:width="7.93056in" svg:height="12.15625in" draw:z-index="251658241" draw:id="id0" draw:style-name="a2" draw:name="CoverGraphic" text:anchor-type="paragraph"><svg:title/><svg:desc/><text:p text:style-name="P4"/><draw:enhanced-geometry draw:type="non-primitive" svg:viewBox="0 0 21600 21600" draw:enhanced-path="M 0 0 L 21600 0 21600 21600 0 21600 Z N"/></draw:custom-shape></text:span></text:p>
      <text:p text:style-name="P5"><text:tab/></text:p>
      <text:p text:style-name="BodyText"><text:span text:style-name="T6"><draw:frame draw:z-index="251658247" draw:id="id1" draw:style-name="a3" draw:name="Text Box 2" text:anchor-type="paragraph" svg:x="3.66181in" svg:y="1.00985in" svg:width="3.52639in" svg:height="5.10278in" style:rel-width="scale" style:rel-height="scale"><draw:text-box><text:p text:style-name="Title">Strategic Environmental Assessment (SEA) for the South Lanarkshire Local Transport Strategy</text:p><text:p text:style-name="P7"/><text:p text:style-name="P8">Environmental Report<text:s/></text:p><text:p text:style-name="P9"/><text:p text:style-name="P10">Consultation Version</text:p><text:p text:style-name="P11"/><text:p text:style-name="P12">South Lanarkshire Council</text:p><text:p text:style-name="P13"/><text:p text:style-name="P14">November 2025</text:p></draw:text-box><svg:title/><svg:desc/></draw:frame></text:span><draw:frame draw:z-index="251658246" draw:style-name="a4" draw:name="Graphic 267094128" text:anchor-type="paragraph" svg:x="-0.6821in" svg:y="9.41389in" svg:width="1.98327in" svg:height="0.18593in" style:rel-width="scale" style:rel-height="scale"><draw:image xlink:href="media/image3.svg" xlink:type="simple" xlink:show="embed" xlink:actuate="onLoad"/><svg:title/><svg:desc/></draw:frame><text:span text:style-name="T15"><draw:frame draw:z-index="251658243" draw:style-name="a5" draw:transform="translate(-4.13264in -1.65416in) rotate(-3.14159) translate(4.12639in 7.66826in)" draw:name="Arc" text:anchor-type="paragraph" svg:width="8.26528in" svg:height="3.30833in" style:rel-width="scale" style:rel-height="scale"><draw:image xlink:href="media/image4.svg" xlink:type="simple" xlink:show="embed" xlink:actuate="onLoad"/><svg:title/><svg:desc/></draw:frame></text:span></text:p>
      <text:p text:style-name="P16"/>
      <text:p text:style-name="P25"><text:bookmark-start text:name="Text_Contents"/><text:bookmark-start text:name="TOC"/><text:span text:style-name="T26">Table of contents</text:span><text:bookmark-end text:name="Text_Contents"/></text:p>
      <text:table-of-content text:name="_TOC0">
        <text:table-of-content-source text:outline-level="1" text:use-outline-level="true" text:use-index-marks="false" text:use-index-source-styles="false" text:index-scope="document">
          <text:table-of-content-entry-template text:outline-level="1" text:style-name="TOC1">
            <text:index-entry-link-start/>
            <text:index-entry-text/>
            <text:index-entry-tab-stop style:type="right"/>
            <text:index-entry-page-number/>
            <text:index-entry-link-end/>
          </text:table-of-content-entry-template>
        </text:table-of-content-source>
        <text:index-body>
          <text:p text:style-name="P27"/>
          <text:p text:style-name="P28"><text:a xlink:href="#_Toc213160632" office:target-frame-name="_top" xlink:show="replace"><text:span text:style-name="Hyperlink">Non-technical summary</text:span><text:tab/>i</text:a></text:p>
          <text:p text:style-name="P29"/>
          <text:p text:style-name="P30"><text:a xlink:href="#_Toc213160633" office:target-frame-name="_top" xlink:show="replace"><text:span text:style-name="Hyperlink">1.</text:span><text:span text:style-name="T31"><text:tab/></text:span><text:span text:style-name="Hyperlink">Introduction</text:span><text:tab/>1</text:a></text:p>
          <text:p text:style-name="P32"/>
          <text:p text:style-name="P33"><text:a xlink:href="#_Toc213160634" office:target-frame-name="_top" xlink:show="replace"><text:span text:style-name="Hyperlink">2.</text:span><text:span text:style-name="T34"><text:tab/></text:span><text:span text:style-name="Hyperlink">SEA explained</text:span><text:tab/>5</text:a></text:p>
          <text:p text:style-name="P35"/>
          <text:p text:style-name="P36"><text:a xlink:href="#_Toc213160635" office:target-frame-name="_top" xlink:show="replace"><text:span text:style-name="Hyperlink">3.</text:span><text:span text:style-name="T37"><text:tab/></text:span><text:span text:style-name="Hyperlink">What is the scope of the SEA?</text:span><text:tab/>9</text:a></text:p>
          <text:p text:style-name="P38"/>
          <text:p text:style-name="P39"><text:a xlink:href="#_Toc213160636" office:target-frame-name="_top" xlink:show="replace"><text:span text:style-name="Hyperlink">4.</text:span><text:span text:style-name="T40"><text:tab/></text:span><text:span text:style-name="Hyperlink">Assessment of reasonable alternatives</text:span><text:tab/>14</text:a></text:p>
          <text:p text:style-name="P41"/>
          <text:p text:style-name="P42"><text:a xlink:href="#_Toc213160637" office:target-frame-name="_top" xlink:show="replace"><text:span text:style-name="Hyperlink">5.</text:span><text:span text:style-name="T43"><text:tab/></text:span><text:span text:style-name="Hyperlink">Assessment of the draft LTS</text:span><text:tab/>28</text:a></text:p>
          <text:p text:style-name="P44"/>
          <text:p text:style-name="P45"><text:a xlink:href="#_Toc213160638" office:target-frame-name="_top" xlink:show="replace"><text:span text:style-name="Hyperlink">6.</text:span><text:span text:style-name="T46"><text:tab/></text:span><text:span text:style-name="Hyperlink">Proposed monitoring programme</text:span><text:tab/>40</text:a></text:p>
          <text:p text:style-name="P47"/>
          <text:p text:style-name="P48"><text:a xlink:href="#_Toc213160639" office:target-frame-name="_top" xlink:show="replace"><text:span text:style-name="Hyperlink">7.</text:span><text:span text:style-name="T49"><text:tab/></text:span><text:span text:style-name="Hyperlink">Next steps</text:span><text:tab/>43</text:a></text:p>
          <text:p text:style-name="P50"/>
          <text:p text:style-name="P51"><text:a xlink:href="#_Toc213160640" office:target-frame-name="_top" xlink:show="replace"><text:span text:style-name="Hyperlink">Appendix A : scoping report</text:span><text:tab/>44</text:a></text:p>
          <text:p text:style-name="P52"/>
          <text:p text:style-name="P53"><text:a xlink:href="#_Toc213160641" office:target-frame-name="_top" xlink:show="replace"><text:span text:style-name="Hyperlink">Appendix B : LTS policies</text:span><text:tab/>45</text:a></text:p>
        </text:index-body>
      </text:table-of-content>
      <text:p text:style-name="P54"/>
      <text:p text:style-name="Normal"><text:bookmark-end text:name="TOC"/></text:p>
      <text:h text:style-name="P55" text:outline-level="1"><text:bookmark-start text:name="_Toc213160632"/><text:bookmark-start text:name="_Toc452649761"/><text:bookmark-start text:name="_Toc453361456"/><text:bookmark-start text:name="_Toc453361468"/><text:bookmark-start text:name="_Toc453367032"/><text:bookmark-start text:name="_Toc453367066"/><text:bookmark-start text:name="_Toc453367120"/><text:bookmark-start text:name="_Toc453367134"/><text:bookmark-start text:name="_Toc453367147"/><text:bookmark-start text:name="_Toc453367158"/><text:bookmark-start text:name="_Toc454313834"/><text:bookmark-start text:name="Text_Introduction"/><text:soft-page-break/>Non-technical summary<text:bookmark-end text:name="_Toc213160632"/></text:h>
      <text:h text:style-name="NTSHeading2" text:outline-level="2">Background</text:h>
      <text:p text:style-name="BodyText">AECOM has been<text:s/>commissioned to undertake a Strategic Environmental Assessment (SEA) in support of the emerging South Lanarkshire Local Transport Strategy (hereafter referred to as “the LTS”) on behalf of South Lanarkshire Council. <text:s/></text:p>
      <text:p text:style-name="BodyText">This Environmental Report, which is the main output of the SEA process, accompanies the Draft Local Transport Strategy for consultation.</text:p>
      <text:h text:style-name="NTSHeading2" text:outline-level="2">SEA explained</text:h>
      <text:p text:style-name="BodyText">SEA is a systematic process for evaluating the environmental consequences of proposed plans, strategies, or programmes to ensure environmental issues are fully integrated and addressed at the earliest appropriate stage of decision making, with a view to promoting sustainable development. <text:s/></text:p>
      <text:p text:style-name="BodyText">This Environmental Report has been prepared in accordance with the European Directive 2001/42/EC and section 15 of the Environmental Assessment (Scotland) Act 2005 (hereafter referred to as the “2005 Act”). <text:s/></text:p>
      <text:p text:style-name="BodyText">The 2005 Act requires all qualifying plans, programmes, and strategies (PPS) to undergo SEA. <text:s/>This provides a systematic process for identifying, reporting, and mitigating the environmental impacts of an emerging PPS. <text:s/>The LTS is a qualifying plan in accordance with Section 5(3) of the 2005 Act, and an SEA is therefore required. </text:p>
      <text:p text:style-name="BodyText"><text:span text:style-name="T68">Figure 2-1</text:span><text:s/>within the main body of the Environmental Report details the key stages and outputs for the SEA. <text:s/>This Environmental Report comprises Stage 3.<text:s/></text:p>
      <text:h text:style-name="NTSHeading2" text:outline-level="2">Purpose of the environmental report</text:h>
      <text:p text:style-name="BodyText">In line with the 2005 Act and Transport Scotland’s Draft Guidance on Local Transport Strategies, a report (known as the Environmental Report) must be published for consultation alongside the Draft LTS. <text:s/>Its purpose is to identify, describe and evaluate the likely significant effects on the environment of implementing: <text:s/></text:p>
      <text:list text:style-name="LFO9" text:continue-numbering="true">
        <text:list-item>
          <text:p text:style-name="NTSBullets">the LTS; and</text:p>
        </text:list-item>
        <text:list-item>
          <text:p text:style-name="NTSBullets">reasonable alternatives for the LTS. <text:s/></text:p>
        </text:list-item>
      </text:list>
      <text:p text:style-name="BodyText">The report must then be considered, alongside consultation responses, when finalising the LTS. <text:s/></text:p>
      <text:p text:style-name="BodyText">The Environmental Report is the second document to be produced as part of the SEA process for the LTS. <text:s/>The first document was the Scoping Report prepared by AECOM in October 2023 (South Lanarkshire Local Transport Strategy Strategic Environmental Assessment: Scoping Report), which included information about the baseline and the ‘framework’ against which the proposals have been assessed.</text:p>
      <text:soft-page-break/>
      <text:p text:style-name="BodyText">Scoping information is presented in<text:s/><text:span text:style-name="T69">Chapter 3</text:span><text:s/>and<text:s/><text:span text:style-name="T70">Appendix A</text:span><text:s/>of the Environmental Report.</text:p>
      <text:h text:style-name="NTSHeading2" text:outline-level="2">Assessment of reasonable alternatives</text:h>
      <text:p text:style-name="BodyText">The assessment of ‘reasonable alternatives’ is a key element of the SEA process to meet the requirements of the 2005 Act.</text:p>
      <text:p text:style-name="BodyText">A central facet of the SEA process to date has been the appraisal of reasonable alternatives for the LTS. <text:s/>The 2005 Act is not prescriptive as to what constitutes a reasonable alternative, stating only that the Environmental Report should “<text:span text:style-name="T71">shall identify, describe and evaluate the likely significant effects on the environment of implementing (a) the plan or programme; and (b) reasonable alternatives to the plan or programme.”</text:span></text:p>
      <text:p text:style-name="BodyText">In developing reasonable alternatives for the SEA, a central consideration has been with respect to the key choices being made<text:s/>relating to the strategy. <text:s/>In this regard this Environmental Report has assessed a range of options as reasonable alternatives, with a view to exploring the options with particular potential for significant environmental effects. <text:s/>These assessments are designed to inform plan makers and stakeholders on the relative sustainability merits of alternative approaches the proposals could take on various elements associated with the proposals. <text:s text:c="2"/></text:p>
      <text:h text:style-name="NTSHeading2" text:outline-level="2">Strategic approaches for the LTS</text:h>
      <text:p text:style-name="BodyText">To support the development of the preferred approach for the emerging LTS, the SEA process has appraised five strategic approaches (i.e., alternative ‘options’) which have been considered by plan makers during the preparation of the LTS. <text:s/>This is with a view to understanding the relative sustainability merits of different approaches for the emerging LTS. <text:s/></text:p>
      <text:p text:style-name="BodyText">The five options are as follows, with detailed descriptions of the options provided in<text:s/><text:span text:style-name="T72">Chapter 4</text:span><text:s/>in the main body of the Environmental Report.<text:s/></text:p>
      <text:list text:style-name="LFO9" text:continue-numbering="true">
        <text:list-item>
          <text:p text:style-name="NTSBullets"><text:span text:style-name="T73">Option A:</text:span><text:s/>Do minimum</text:p>
        </text:list-item>
        <text:list-item>
          <text:p text:style-name="NTSBullets"><text:span text:style-name="T74">Option B:</text:span><text:s/>Rolled Forward 2013-2023 LTS</text:p>
        </text:list-item>
        <text:list-item>
          <text:p text:style-name="NTSBullets"><text:span text:style-name="T75">Option C:</text:span><text:s/>Essential Road Network-Based Approach</text:p>
        </text:list-item>
        <text:list-item>
          <text:p text:style-name="NTSBullets"><text:span text:style-name="T76">Option D:</text:span><text:s/>Sustainable/Travel Choices and Behaviour Strategy</text:p>
        </text:list-item>
        <text:list-item>
          <text:p text:style-name="NTSBullets"><text:span text:style-name="T77">Option E:</text:span><text:s/>Integrated Strategy</text:p>
        </text:list-item>
      </text:list>
      <text:p text:style-name="P78"/>
      <text:h text:style-name="NTSHeading2" text:outline-level="2">Summary of appraisal findings</text:h>
      <text:p text:style-name="BodyText">The appraisal of reasonable alternatives has been undertaken using a precautionary approach, particularly in relation to the uncertainty around the location and scale of future interventions. <text:s/>This approach ensures a proportionate and realistic assessment of likely effects, while recognising that more detailed mitigation and enhancement measures will be developed at later stages.</text:p>
      <text:p text:style-name="BodyText"><text:span text:style-name="T79">Table NTS1</text:span><text:s/>below presents a summary of the assessment findings in relation to the LTS themes introduced above. <text:s/>These are organised by the eight SEA topics, specifically:<text:s/></text:p>
      <text:list text:style-name="LFO9" text:continue-numbering="true">
        <text:list-item>
          <text:p text:style-name="NTSBullets">Biodiversity, flora and fauna, and geodiversity.</text:p>
        </text:list-item>
        <text:list-item>
          <text:p text:style-name="NTSBullets">Climatic factors.</text:p>
        </text:list-item>
        <text:list-item>
          <text:p text:style-name="NTSBullets">Air quality and noise pollution.</text:p>
        </text:list-item>
        <text:list-item>
          <text:p text:style-name="NTSBullets">Soil and water resources.</text:p>
        </text:list-item>
        <text:list-item>
          <text:p text:style-name="NTSBullets">Cultural heritage.</text:p>
        </text:list-item>
        <text:list-item>
          <text:p text:style-name="NTSBullets">Landscape.</text:p>
        </text:list-item>
        <text:list-item>
          <text:p text:style-name="NTSBullets">Material assets; and</text:p>
        </text:list-item>
        <text:list-item>
          <text:p text:style-name="NTSBullets">Population and human health.</text:p>
        </text:list-item>
      </text:list>
      <text:p text:style-name="BodyText">The options have been ranked numerically reflecting their relative<text:s/>sustainability performance, with ‘1’ the most favourable ranking and ‘5’ the least favourable ranking. <text:s/>An indication of the likely significant environmental effects - positive, negative, or mixed (i.e., both positive and negative) - is also outlined in the table. <text:s/></text:p>
      <text:p text:style-name="BodyText"><text:span text:style-name="T80">Section 4.4</text:span><text:s/>within the main body of the Environmental Report provides a commentary of effects for the options, by SEA topic. <text:s/>It is anticipated that this will provide the reader with a likely indication of the relative sustainability performance of the options for each topic considered.<text:s/></text:p>
      <text:soft-page-break/>
      <text:p text:style-name="P81">Table NTS1: Summary of appraisal findings</text:p>
      <table:table table:style-name="Table95">
        <table:table-columns>
          <table:table-column table:style-name="TableColumn96"/>
          <table:table-column table:style-name="TableColumn97"/>
          <table:table-column table:style-name="TableColumn98"/>
          <table:table-column table:style-name="TableColumn99"/>
          <table:table-column table:style-name="TableColumn100"/>
          <table:table-column table:style-name="TableColumn101"/>
          <table:table-column table:style-name="TableColumn102"/>
        </table:table-columns>
        <table:table-header-rows>
          <table:table-row table:style-name="TableRow103">
            <table:table-cell table:style-name="TableCell104">
              <text:p text:style-name="P105">SEA Theme</text:p>
            </table:table-cell>
            <table:table-cell table:style-name="TableCell106">
              <text:p text:style-name="P107"/>
            </table:table-cell>
            <table:table-cell table:style-name="TableCell108">
              <text:p text:style-name="P109">Option A</text:p>
            </table:table-cell>
            <table:table-cell table:style-name="TableCell110">
              <text:p text:style-name="P111">Option B</text:p>
            </table:table-cell>
            <table:table-cell table:style-name="TableCell112">
              <text:p text:style-name="P113">Option C</text:p>
            </table:table-cell>
            <table:table-cell table:style-name="TableCell114">
              <text:p text:style-name="P115">Option D<text:s/></text:p>
            </table:table-cell>
            <table:table-cell table:style-name="TableCell116">
              <text:p text:style-name="P117">Option E</text:p>
            </table:table-cell>
          </table:table-row>
        </table:table-header-rows>
        <table:table-row table:style-name="TableRow118">
          <table:table-cell table:style-name="TableCell119">
            <text:p text:style-name="P120">Biodiversity and geodiversity</text:p>
          </table:table-cell>
          <table:table-cell table:style-name="TableCell121">
            <text:p text:style-name="P122">Rank</text:p>
          </table:table-cell>
          <table:table-cell table:style-name="TableCell123">
            <text:p text:style-name="P124">5</text:p>
          </table:table-cell>
          <table:table-cell table:style-name="TableCell125">
            <text:p text:style-name="P126">4</text:p>
          </table:table-cell>
          <table:table-cell table:style-name="TableCell127">
            <text:p text:style-name="P128">3</text:p>
          </table:table-cell>
          <table:table-cell table:style-name="TableCell129">
            <text:p text:style-name="P130">2</text:p>
          </table:table-cell>
          <table:table-cell table:style-name="TableCell131">
            <text:p text:style-name="P132">1</text:p>
          </table:table-cell>
        </table:table-row>
        <table:table-row table:style-name="TableRow133">
          <table:table-cell table:style-name="TableCell134">
            <text:p text:style-name="P135"/>
          </table:table-cell>
          <table:table-cell table:style-name="TableCell136">
            <text:p text:style-name="P137">Significant effect?</text:p>
          </table:table-cell>
          <table:table-cell table:style-name="TableCell138">
            <text:p text:style-name="P139">No</text:p>
          </table:table-cell>
          <table:table-cell table:style-name="TableCell140">
            <text:p text:style-name="P141">Yes – mixed</text:p>
          </table:table-cell>
          <table:table-cell table:style-name="TableCell142">
            <text:p text:style-name="P143">Yes – mixed</text:p>
          </table:table-cell>
          <table:table-cell table:style-name="TableCell144">
            <text:p text:style-name="P145">Yes –<text:s/>positive</text:p>
          </table:table-cell>
          <table:table-cell table:style-name="TableCell146">
            <text:p text:style-name="P147">Yes – positive</text:p>
          </table:table-cell>
        </table:table-row>
        <table:table-row table:style-name="TableRow148">
          <table:table-cell table:style-name="TableCell149">
            <text:p text:style-name="P150">Climatic factors</text:p>
          </table:table-cell>
          <table:table-cell table:style-name="TableCell151">
            <text:p text:style-name="P152">Rank</text:p>
          </table:table-cell>
          <table:table-cell table:style-name="TableCell153">
            <text:p text:style-name="P154">5</text:p>
          </table:table-cell>
          <table:table-cell table:style-name="TableCell155">
            <text:p text:style-name="P156">4</text:p>
          </table:table-cell>
          <table:table-cell table:style-name="TableCell157">
            <text:p text:style-name="P158">3</text:p>
          </table:table-cell>
          <table:table-cell table:style-name="TableCell159">
            <text:p text:style-name="P160">2</text:p>
          </table:table-cell>
          <table:table-cell table:style-name="TableCell161">
            <text:p text:style-name="P162">1</text:p>
          </table:table-cell>
        </table:table-row>
        <table:table-row table:style-name="TableRow163">
          <table:table-cell table:style-name="TableCell164">
            <text:p text:style-name="P165"/>
          </table:table-cell>
          <table:table-cell table:style-name="TableCell166">
            <text:p text:style-name="P167">Significant effect?</text:p>
          </table:table-cell>
          <table:table-cell table:style-name="TableCell168">
            <text:p text:style-name="P169">Yes – negative</text:p>
          </table:table-cell>
          <table:table-cell table:style-name="TableCell170">
            <text:p text:style-name="P171">Yes – mixed</text:p>
          </table:table-cell>
          <table:table-cell table:style-name="TableCell172">
            <text:p text:style-name="P173">Yes – mixed</text:p>
          </table:table-cell>
          <table:table-cell table:style-name="TableCell174">
            <text:p text:style-name="P175">Yes – positive</text:p>
          </table:table-cell>
          <table:table-cell table:style-name="TableCell176">
            <text:p text:style-name="P177">Yes – positive</text:p>
          </table:table-cell>
        </table:table-row>
        <table:table-row table:style-name="TableRow178">
          <table:table-cell table:style-name="TableCell179">
            <text:p text:style-name="P180">Air quality and noise pollution</text:p>
          </table:table-cell>
          <table:table-cell table:style-name="TableCell181">
            <text:p text:style-name="P182">Rank</text:p>
          </table:table-cell>
          <table:table-cell table:style-name="TableCell183">
            <text:p text:style-name="P184">5</text:p>
          </table:table-cell>
          <table:table-cell table:style-name="TableCell185">
            <text:p text:style-name="P186">=3</text:p>
          </table:table-cell>
          <table:table-cell table:style-name="TableCell187">
            <text:p text:style-name="P188">=3</text:p>
          </table:table-cell>
          <table:table-cell table:style-name="TableCell189">
            <text:p text:style-name="P190">2</text:p>
          </table:table-cell>
          <table:table-cell table:style-name="TableCell191">
            <text:p text:style-name="P192">1</text:p>
          </table:table-cell>
        </table:table-row>
        <table:table-row table:style-name="TableRow193">
          <table:table-cell table:style-name="TableCell194">
            <text:p text:style-name="P195"/>
          </table:table-cell>
          <table:table-cell table:style-name="TableCell196">
            <text:p text:style-name="P197">Significant effect?</text:p>
          </table:table-cell>
          <table:table-cell table:style-name="TableCell198">
            <text:p text:style-name="P199">Yes – negative</text:p>
          </table:table-cell>
          <table:table-cell table:style-name="TableCell200">
            <text:p text:style-name="P201">Yes – mixed</text:p>
          </table:table-cell>
          <table:table-cell table:style-name="TableCell202">
            <text:p text:style-name="P203">Yes –<text:s/>mixed</text:p>
          </table:table-cell>
          <table:table-cell table:style-name="TableCell204">
            <text:p text:style-name="P205">Yes – positive</text:p>
          </table:table-cell>
          <table:table-cell table:style-name="TableCell206">
            <text:p text:style-name="P207">Yes – positive</text:p>
          </table:table-cell>
        </table:table-row>
        <table:table-row table:style-name="TableRow208">
          <table:table-cell table:style-name="TableCell209">
            <text:p text:style-name="P210">Soil and water resources</text:p>
          </table:table-cell>
          <table:table-cell table:style-name="TableCell211">
            <text:p text:style-name="P212">Rank</text:p>
          </table:table-cell>
          <table:table-cell table:style-name="TableCell213">
            <text:p text:style-name="P214">=4</text:p>
          </table:table-cell>
          <table:table-cell table:style-name="TableCell215">
            <text:p text:style-name="P216">=4</text:p>
          </table:table-cell>
          <table:table-cell table:style-name="TableCell217">
            <text:p text:style-name="P218">3</text:p>
          </table:table-cell>
          <table:table-cell table:style-name="TableCell219">
            <text:p text:style-name="P220">2</text:p>
          </table:table-cell>
          <table:table-cell table:style-name="TableCell221">
            <text:p text:style-name="P222">1</text:p>
          </table:table-cell>
        </table:table-row>
        <table:table-row table:style-name="TableRow223">
          <table:table-cell table:style-name="TableCell224">
            <text:p text:style-name="P225"/>
          </table:table-cell>
          <table:table-cell table:style-name="TableCell226">
            <text:p text:style-name="P227">Significant effect?</text:p>
          </table:table-cell>
          <table:table-cell table:style-name="TableCell228">
            <text:p text:style-name="P229">Yes – negative</text:p>
          </table:table-cell>
          <table:table-cell table:style-name="TableCell230">
            <text:p text:style-name="P231">Yes – negative</text:p>
          </table:table-cell>
          <table:table-cell table:style-name="TableCell232">
            <text:p text:style-name="P233">Yes – mixed</text:p>
          </table:table-cell>
          <table:table-cell table:style-name="TableCell234">
            <text:p text:style-name="P235">Yes – positive</text:p>
          </table:table-cell>
          <table:table-cell table:style-name="TableCell236">
            <text:p text:style-name="P237">Yes – positive</text:p>
          </table:table-cell>
        </table:table-row>
        <table:table-row table:style-name="TableRow238">
          <table:table-cell table:style-name="TableCell239">
            <text:p text:style-name="P240">Cultural heritage</text:p>
          </table:table-cell>
          <table:table-cell table:style-name="TableCell241">
            <text:p text:style-name="P242">Rank</text:p>
          </table:table-cell>
          <table:table-cell table:style-name="TableCell243">
            <text:p text:style-name="P244">5</text:p>
          </table:table-cell>
          <table:table-cell table:style-name="TableCell245">
            <text:p text:style-name="P246">4</text:p>
          </table:table-cell>
          <table:table-cell table:style-name="TableCell247">
            <text:p text:style-name="P248">=2</text:p>
          </table:table-cell>
          <table:table-cell table:style-name="TableCell249">
            <text:p text:style-name="P250">=2</text:p>
          </table:table-cell>
          <table:table-cell table:style-name="TableCell251">
            <text:p text:style-name="P252">1</text:p>
          </table:table-cell>
        </table:table-row>
        <table:table-row table:style-name="TableRow253">
          <table:table-cell table:style-name="TableCell254">
            <text:p text:style-name="P255"/>
          </table:table-cell>
          <table:table-cell table:style-name="TableCell256">
            <text:p text:style-name="P257">Significant effect?</text:p>
          </table:table-cell>
          <table:table-cell table:style-name="TableCell258">
            <text:p text:style-name="P259">Yes – negative</text:p>
          </table:table-cell>
          <table:table-cell table:style-name="TableCell260">
            <text:p text:style-name="P261">Yes –<text:s/>mixed</text:p>
          </table:table-cell>
          <table:table-cell table:style-name="TableCell262">
            <text:p text:style-name="P263">Yes – mixed</text:p>
          </table:table-cell>
          <table:table-cell table:style-name="TableCell264">
            <text:p text:style-name="P265">Yes – mixed</text:p>
          </table:table-cell>
          <table:table-cell table:style-name="TableCell266">
            <text:p text:style-name="P267">Yes – positive</text:p>
          </table:table-cell>
        </table:table-row>
        <table:table-row table:style-name="TableRow268">
          <table:table-cell table:style-name="TableCell269">
            <text:p text:style-name="P270">Landscape</text:p>
          </table:table-cell>
          <table:table-cell table:style-name="TableCell271">
            <text:p text:style-name="P272">Rank</text:p>
          </table:table-cell>
          <table:table-cell table:style-name="TableCell273">
            <text:p text:style-name="P274">=4</text:p>
          </table:table-cell>
          <table:table-cell table:style-name="TableCell275">
            <text:p text:style-name="P276">=4</text:p>
          </table:table-cell>
          <table:table-cell table:style-name="TableCell277">
            <text:p text:style-name="P278">=2</text:p>
          </table:table-cell>
          <table:table-cell table:style-name="TableCell279">
            <text:p text:style-name="P280">=2</text:p>
          </table:table-cell>
          <table:table-cell table:style-name="TableCell281">
            <text:p text:style-name="P282">1</text:p>
          </table:table-cell>
        </table:table-row>
        <table:table-row table:style-name="TableRow283">
          <table:table-cell table:style-name="TableCell284">
            <text:p text:style-name="P285"/>
          </table:table-cell>
          <table:table-cell table:style-name="TableCell286">
            <text:p text:style-name="P287">Significant effect?</text:p>
          </table:table-cell>
          <table:table-cell table:style-name="TableCell288">
            <text:p text:style-name="P289">No</text:p>
          </table:table-cell>
          <table:table-cell table:style-name="TableCell290">
            <text:p text:style-name="P291">No</text:p>
          </table:table-cell>
          <table:table-cell table:style-name="TableCell292">
            <text:p text:style-name="P293">Yes – mixed</text:p>
          </table:table-cell>
          <table:table-cell table:style-name="TableCell294">
            <text:p text:style-name="P295">Yes – mixed</text:p>
          </table:table-cell>
          <table:table-cell table:style-name="TableCell296">
            <text:p text:style-name="P297">Yes – mixed</text:p>
          </table:table-cell>
        </table:table-row>
        <table:table-row table:style-name="TableRow298">
          <table:table-cell table:style-name="TableCell299">
            <text:p text:style-name="P300">Material assets</text:p>
          </table:table-cell>
          <table:table-cell table:style-name="TableCell301">
            <text:p text:style-name="P302">Rank</text:p>
          </table:table-cell>
          <table:table-cell table:style-name="TableCell303">
            <text:p text:style-name="P304">3</text:p>
          </table:table-cell>
          <table:table-cell table:style-name="TableCell305">
            <text:p text:style-name="P306">=4</text:p>
          </table:table-cell>
          <table:table-cell table:style-name="TableCell307">
            <text:p text:style-name="P308">=4</text:p>
          </table:table-cell>
          <table:table-cell table:style-name="TableCell309">
            <text:p text:style-name="P310">2</text:p>
          </table:table-cell>
          <table:table-cell table:style-name="TableCell311">
            <text:p text:style-name="P312">1</text:p>
          </table:table-cell>
        </table:table-row>
        <table:table-row table:style-name="TableRow313">
          <table:table-cell table:style-name="TableCell314">
            <text:p text:style-name="P315"/>
          </table:table-cell>
          <table:table-cell table:style-name="TableCell316">
            <text:p text:style-name="P317">Significant effect?</text:p>
          </table:table-cell>
          <table:table-cell table:style-name="TableCell318">
            <text:p text:style-name="P319">No</text:p>
          </table:table-cell>
          <table:table-cell table:style-name="TableCell320">
            <text:p text:style-name="P321">Yes – mixed</text:p>
          </table:table-cell>
          <table:table-cell table:style-name="TableCell322">
            <text:p text:style-name="P323">Yes – mixed</text:p>
          </table:table-cell>
          <table:table-cell table:style-name="TableCell324">
            <text:p text:style-name="P325">Yes – positive</text:p>
          </table:table-cell>
          <table:table-cell table:style-name="TableCell326">
            <text:p text:style-name="P327">Yes –<text:s/>positive</text:p>
          </table:table-cell>
        </table:table-row>
        <table:table-row table:style-name="TableRow328">
          <table:table-cell table:style-name="TableCell329">
            <text:p text:style-name="P330">Population and human health</text:p>
          </table:table-cell>
          <table:table-cell table:style-name="TableCell331">
            <text:p text:style-name="P332">Rank</text:p>
          </table:table-cell>
          <table:table-cell table:style-name="TableCell333">
            <text:p text:style-name="P334">5</text:p>
          </table:table-cell>
          <table:table-cell table:style-name="TableCell335">
            <text:p text:style-name="P336">=3</text:p>
          </table:table-cell>
          <table:table-cell table:style-name="TableCell337">
            <text:p text:style-name="P338">=3</text:p>
          </table:table-cell>
          <table:table-cell table:style-name="TableCell339">
            <text:p text:style-name="P340">2</text:p>
          </table:table-cell>
          <table:table-cell table:style-name="TableCell341">
            <text:p text:style-name="P342">1</text:p>
          </table:table-cell>
        </table:table-row>
        <table:table-row table:style-name="TableRow343">
          <table:table-cell table:style-name="TableCell344">
            <text:p text:style-name="P345"/>
          </table:table-cell>
          <table:table-cell table:style-name="TableCell346">
            <text:p text:style-name="P347">Significant effect?</text:p>
          </table:table-cell>
          <table:table-cell table:style-name="TableCell348">
            <text:p text:style-name="P349">Yes – negative</text:p>
          </table:table-cell>
          <table:table-cell table:style-name="TableCell350">
            <text:p text:style-name="P351">Yes – mixed</text:p>
          </table:table-cell>
          <table:table-cell table:style-name="TableCell352">
            <text:p text:style-name="P353">Yes – mixed</text:p>
          </table:table-cell>
          <table:table-cell table:style-name="TableCell354">
            <text:p text:style-name="P355">Yes – positive</text:p>
          </table:table-cell>
          <table:table-cell table:style-name="TableCell356">
            <text:p text:style-name="P357">Yes – positive</text:p>
          </table:table-cell>
        </table:table-row>
      </table:table>
      <text:soft-page-break/>
      <text:h text:style-name="P358" text:outline-level="2">Preferred approach for the LTS</text:h>
      <text:p text:style-name="BodyText">An integrated strategy (<text:span text:style-name="T371">Option E</text:span>) has been identified as the<text:s/>preferred approach for the emerging LTS. <text:s/>This approach would build upon the successful proposals and initiatives within the existing LTS, updating to reflect emerging national and local policy drivers. <text:s/><text:span text:style-name="T372">Option E<text:s/></text:span>has been chosen to further emphasise the importance of sustainable transport and access, including travel choices and awareness, to deliver environmental, economic, health, safety and wellbeing, and wider societal benefits. <text:s/></text:p>
      <text:p text:style-name="BodyText"><text:span text:style-name="T373">Option E</text:span><text:s/>has also been chosen as it recognises that the road network has an important function in the operation of the overall transport network, when considered in the context of the Sustainable Travel Hierarchy and Sustainable Investment Hierarchy, and takes cognisance of the role of road network-based interventions where this is considered essential.</text:p>
      <text:p text:style-name="BodyText">On balance, an integrated strategy through<text:s/><text:span text:style-name="T374">Option E<text:s/></text:span>has the most likely potential to deliver longer-term positive transport outcomes over the plan period which also contribute to wider national and local objectives and aspirations. <text:s/><text:span text:style-name="T375">Option E</text:span><text:s/>has the potential to draw on the key benefits of the different approaches explored through the reasonable alternatives assessment, whilst finding a balance which will enable appropriate mitigation and avoidance measures to be put in place. <text:s text:c="4"/></text:p>
      <text:h text:style-name="NTSHeading2" text:outline-level="2">Appraisal of the draft LTS</text:h>
      <text:p text:style-name="BodyText">The emerging appraisal findings and recommendations in relation to the draft version of the LTS are presented below. <text:s/></text:p>
      <text:p text:style-name="BodyText">The appraisal identifies and evaluates ‘likely significant effects’ on the baseline, drawing on the SEA<text:s/>framework identified through scoping as a methodological guide. <text:s/></text:p>
      <text:p text:style-name="BodyText">Every effort is made to predict effects accurately; however, this is inherently challenging given the strategic nature of the proposals under consideration and understanding of the baseline (now and in the future under a ‘no plan’ scenario) that is inevitably limited. <text:s/>Given uncertainties there is a need to make assumptions, e.g., in relation to proposals implementation and aspects of the baseline that might be impacted. <text:s/>Assumptions are made cautiously and explained within the text (with the aim of striking a balance between comprehensiveness and conciseness). <text:s/>In many instances, given reasonable assumptions, it is not possible to predict ‘significant effects’, but it is possible to comment on merits (or otherwise) of the proposals in more general terms. <text:s/></text:p>
      <text:p text:style-name="BodyText">Finally, it is important to note that effects are predicted taking account of the criteria presented within Schedule 2 of the 2005 Act. <text:s/>As such, for example, account is taken of the probability, duration, frequency, and reversibility of effects as far as possible. <text:s/>Cumulative effects are also considered, i.e., the potential for the Strategy to impact an aspect of the baseline when implemented alongside other plans, programmes, and projects. <text:s/>These effect ‘characteristics’ are described within the assessment as appropriate.</text:p>
      <text:p text:style-name="P376"/>
      <text:h text:style-name="ntsheading3" text:outline-level="3">Biodiversity, flora and fauna, and geodiversity</text:h>
      <text:p text:style-name="BodyText">The LTS is likely to have<text:s/><text:span text:style-name="T377">minor (not significant) medium-term beneficial effects on biodiversity, flora and fauna</text:span>, particularly through the dedicated Biodiversity policies and wider support for modal shift and low-emission transport. <text:s/>However, there remains potential for<text:s/><text:span text:style-name="T378">mixed or significant adverse effects<text:s/></text:span>where construction impacts or insensitive siting and design are not mitigated. <text:s/><text:span text:style-name="T379">Effects on geodiversity are uncertain</text:span><text:s/>due to limited policy coverage.</text:p>
      <text:h text:style-name="ntsheading3" text:outline-level="3">Climatic factors</text:h>
      <text:p text:style-name="P380">The LTS is expected to result in<text:s/><text:span text:style-name="T381">significant long-term beneficial effects</text:span><text:s/>on climatic factors, particularly through promoting sustainable travel modes and low emission vehicles, alongside efforts to increase infrastructure resilience. <text:s/><text:span text:style-name="T382">Adverse effects (significance uncertain)<text:s/></text:span>may arise from continued new road infrastructure development; this would be determined in the Transport Assessments, and managed by the travel plans required by Spatial Planning Policies 3 and 4, respectively.</text:p>
      <text:h text:style-name="ntsheading3" text:outline-level="3">Air quality and noise pollution</text:h>
      <text:p text:style-name="BodyText">The LTS is likely to have<text:s/><text:span text:style-name="T383">moderate</text:span><text:s/><text:span text:style-name="T384">beneficial (significant) effects</text:span><text:s/>on both air quality and noise pollution over the<text:s/><text:span text:style-name="T385">medium to long term</text:span>, with benefits concentrated in areas where modal shift and transition to EV cars are more prominent. <text:s/>However, some<text:s/><text:span text:style-name="T386">minor adverse (not significant)</text:span><text:s/>effects are also identified, particularly in the short term and in relation to increased infrastructure development, which could lead to increased noise or localised emissions, although the LTS includes policies designed to mitigate these adverse effects. <text:s/></text:p>
      <text:h text:style-name="ntsheading3" text:outline-level="3">Soil and water resources</text:h>
      <text:p text:style-name="P387">The LTS is expected to result in<text:s/><text:span text:style-name="T388">mixed effects</text:span><text:s/>on soil and water resources. <text:s/><text:span text:style-name="T389">Minor beneficial (not significant) effects over the medium term</text:span><text:s/>are anticipated on water resources due to the integration of SuDS and flood risk mitigation measures in relevant developments. <text:s/>However, there is<text:s/><text:span text:style-name="T390">uncertainty</text:span><text:s/>regarding the<text:s/><text:span text:style-name="T391">potential</text:span><text:s/><text:span text:style-name="T392">significant adverse effects on soil resources</text:span>, due to potential for new infrastructure to result in the permanent loss of agricultural land. <text:s/>This would be determined in the Transport Assessments and travel plans required<text:s/>by Spatial Planning Policies 3 and 4, respectively.</text:p>
      <text:h text:style-name="ntsheading3" text:outline-level="3">Cultural heritage</text:h>
      <text:p text:style-name="P393">The LTS is anticipated to have<text:s/><text:span text:style-name="T394">mixed effects</text:span><text:s/>on cultural heritage.<text:s/><text:span text:style-name="T395">Moderate beneficial effects<text:s/></text:span>may arise from modal shift, access improvements and environmental management policies. <text:s/>However, there is<text:s/><text:span text:style-name="T396">potential for direct and/or indirect adverse impacts</text:span><text:s/>from new infrastructure and maintenance or upgrades, especially where these occur near to historic features. <text:s/>The significance of effects will<text:s/><text:soft-page-break/>depend on the scale and location of individual projects, and how well heritage considerations are integrated into design and planning processes.</text:p>
      <text:p text:style-name="P397"/>
      <text:h text:style-name="ntsheading3" text:outline-level="3">Landscape</text:h>
      <text:p text:style-name="P398">The LTS is likely to have<text:s/><text:span text:style-name="T399">mixed effects<text:s/></text:span>on the landscape. <text:s/><text:span text:style-name="T400">Moderate (not significant) beneficial effects<text:s/></text:span>are expected through infrastructure maintenance, green infrastructure enhancement, landscape<text:s/>tranquillity, and spatial planning measures that support character preservation. <text:s/>However,<text:s/><text:span text:style-name="T401">there remains uncertainty</text:span>, with a<text:s/><text:span text:style-name="T402">risk of significant adverse effects</text:span><text:s/>from new transport infrastructure development. <text:s/>This would be determined in the Transport Assessments and travel plans required by Spatial Planning Policies 3 and 4, respectively.</text:p>
      <text:h text:style-name="ntsheading3" text:outline-level="3">Material assets</text:h>
      <text:p text:style-name="P403">The LTS is likely to have<text:s/><text:span text:style-name="T404">mixed effects<text:s/></text:span>in relation to material assets. <text:s/><text:span text:style-name="T405">Moderate beneficial (significant) effects over the medium term</text:span><text:s/>are anticipated through the promotion of durable and low-carbon infrastructure and the improved management of maintenance and upgrades. <text:s/>However, the absence of explicit measures to reduce construction waste or promote material reuse in new infrastructure projects has the<text:s/><text:span text:style-name="T406">potential for significant adverse effects</text:span>.</text:p>
      <text:h text:style-name="ntsheading3" text:outline-level="3">Population and human health</text:h>
      <text:p text:style-name="P407">The LTS is expected to deliver<text:s/><text:span text:style-name="T408">significant beneficial effects</text:span><text:s/>for population and human health over the long term, particularly through enhanced active travel, improved air quality, road safety measures, and greater transport inclusivity. <text:s/>These benefits are strengthened by the integrated approach used to set priorities and actions in the LTS, which helps ensure that transport initiatives also deliver wider societal benefits during the plan period.</text:p>
      <text:h text:style-name="ntsheading3" text:outline-level="3">Cumulative effects</text:h>
      <text:p text:style-name="BodyText"><text:span text:style-name="T409">Adverse cumulative effects</text:span><text:s/>may arise from construction activities associated with new infrastructure proposed in other plans and strategies, which could strain local resources and infrastructure, and lead to increased traffic congestion and a temporary reduction in the quality of life for residents.</text:p>
      <text:p text:style-name="BodyText">Additionally, the cumulative effect of multiple infrastructure projects could exacerbate local environmental degradation. <text:s/>For example, increased impermeable surfaces from new roads, parking facilities, and buildings could lead to higher runoff and potential water contamination. <text:s/>The loss of green spaces and habitats from projects delivered through other plans/strategies alongside the LTS could also negatively impact local biodiversity and ecosystem services.</text:p>
      <text:p text:style-name="BodyText">To mitigate these adverse cumulative effects, it will be important to coordinate the implementation of the LTS with other local plans/ strategies, and to engage with locals through consultation events. <text:s/>Additionally, promoting sustainable practices, such as using renewable materials, coupling infrastructure development with the delivery of green infrastructure, and encouraging low-emission transport options, can<text:s/><text:soft-page-break/>help reduce the overall impact on the environment and communities. <text:s/>With these in place,<text:s/><text:span text:style-name="T410">no significant adverse cumulative effects</text:span><text:s/>are anticipated from the LTS.<text:s/></text:p>
      <text:p text:style-name="BodyText"><text:span text:style-name="T411">Positive cumulative effects<text:s/></text:span>across the SEA topics are anticipated as a result of the cumulative effects of the LTS and other plans and strategies. <text:s/>In this respect, many of the Policies complement and reinforce the objectives and actions of Scotland’s NTS2, Environment Strategy, Climate Change Plan, National Strategy for Economic Transformation, NPF4 and other key plans and strategies nationally.</text:p>
      <text:h text:style-name="ntsheading3" text:outline-level="3">SEA<text:s/>recommendations for implementing the LTS</text:h>
      <text:p text:style-name="BodyText">To enhance the environmental performance of the LTS and address areas of uncertainty or potential adverse effects, the following improvements could be considered:</text:p>
      <text:list text:style-name="LFO9" text:continue-numbering="true">
        <text:list-item>
          <text:p text:style-name="NTSBullets">Consider including specific policy measures to recognise and protect geodiversity, particularly in areas where interventions may involve earthworks or landform changes.</text:p>
        </text:list-item>
        <text:list-item>
          <text:p text:style-name="NTSBullets">Explore opportunities to strengthen environmental assessment requirements during the planning and design of new transport infrastructure, particularly regarding biodiversity and cultural heritage impacts. <text:s text:c="2"/>While it is recognised that project-level Environmental Impact Assessments (EIAs) are required for schemes exceeding relevant thresholds set out in applicable regulations, additional measures in the LTS could include: developing guidance to promote early-stage screening and scoping; and ensuring that mitigation hierarchies are consistently applied across all infrastructure proposals, including those below formal EIA thresholds.</text:p>
        </text:list-item>
        <text:list-item>
          <text:p text:style-name="NTSBullets">Provide further guidance on incorporating mitigation measures during the construction stage of schemes to reduce short-term effects on air quality, noise levels, and ecological receptors.</text:p>
        </text:list-item>
        <text:list-item>
          <text:p text:style-name="NTSBullets">Clarify the conditions under which new road infrastructure would be supported, to help avoid potential increases in emissions or adverse landscape effects.</text:p>
        </text:list-item>
        <text:list-item>
          <text:p text:style-name="NTSBullets">Implement measurable indicators to support monitoring of environmental outcomes, such as changes in air quality or biodiversity; and<text:s/></text:p>
        </text:list-item>
        <text:list-item>
          <text:p text:style-name="NTSBullets">Consider aligning relevant policies with circular economy principles with a view to supporting the most efficient use of resources.</text:p>
        </text:list-item>
      </text:list>
      <text:h text:style-name="ntsheading3" text:outline-level="3">Proposed monitoring programme</text:h>
      <text:p text:style-name="BodyText">Monitoring in SEA is a means of evaluating the environmental performance of the plan or strategy and monitoring compliance through its implementation. <text:s/>It is also a way to check whether the effects predicted in the SEA arise as envisaged, or whether unforeseen issues arise. <text:s text:c="2"/></text:p>
      <text:soft-page-break/>
      <text:p text:style-name="BodyText"><text:span text:style-name="T412">Table 6-1</text:span><text:s/>in the main body of the Environmental Report therefore outlines monitoring proposals for measuring the implementation of the LTS from the SEA perspective. <text:s/>It pays particular attention to the areas where the SEA has identified potential significant effects and also suggests where monitoring is required to help ensure that the positive effects of the proposals are achieved through implementation. <text:s/></text:p>
      <text:p text:style-name="BodyText">The proposed indicators are designed to be integrated within South Lanarkshire Council’s own monitoring programme for the LTS.</text:p>
      <text:p text:style-name="P413"/>
      <text:h text:style-name="ntsheading3" text:outline-level="3">Next steps</text:h>
      <text:p text:style-name="BodyText">This Environmental Report is being consulted on alongside the draft version of the LTS.</text:p>
      <text:p text:style-name="BodyText">Following the completion of the consultation period (expected in late 2025 / early 2026), comments will be reviewed and analysed. <text:s/>The updated proposals will then be developed prior to adoption. <text:s/>Any changes arising to the proposals will need to be assessed as part of the SEA process. <text:s text:c="2"/></text:p>
      <text:p text:style-name="BodyText">Part 3 of the Environmental Assessment (Scotland) Act 2005 requires that a ‘statement’ be made available to accompany the proposals, as soon as possible after their adoption. <text:s/>The purpose of the SEA Post Adoption Statement is to outline how the SEA process has influenced and informed the proposals’ development process and demonstrate how consultation on the SEA has been taken into account. <text:s/></text:p>
      <text:p text:style-name="BodyText">To meet these requirements, an SEA Adoption Statement will be published with the adopted proposals. <text:s/>The SEA Adoption Statement will set out:<text:s/></text:p>
      <text:list text:style-name="LFO9" text:continue-numbering="true">
        <text:list-item>
          <text:p text:style-name="NTSBullets">the reasons for choosing the preferred proposals in light of other reasonable alternatives;<text:s/></text:p>
        </text:list-item>
        <text:list-item>
          <text:p text:style-name="NTSBullets">how environmental considerations were integrated into the proposals’ development process;</text:p>
        </text:list-item>
        <text:list-item>
          <text:p text:style-name="NTSBullets">how consultation responses were taken into account; and</text:p>
        </text:list-item>
        <text:list-item>
          <text:p text:style-name="NTSBullets">the measures decided for monitoring the significant effects of the proposals.</text:p>
        </text:list-item>
      </text:list>
      <text:p text:style-name="P414"/>
      <text:p text:style-name="P415"/>
      <text:h text:style-name="P416" text:outline-level="1"><text:bookmark-start text:name="_Toc213160633"/><text:soft-page-break/>Introduction<text:bookmark-end text:name="_Toc452649761"/><text:bookmark-end text:name="_Toc453361456"/><text:bookmark-end text:name="_Toc453361468"/><text:bookmark-end text:name="_Toc453367032"/><text:bookmark-end text:name="_Toc453367066"/><text:bookmark-end text:name="_Toc453367120"/><text:bookmark-end text:name="_Toc453367134"/><text:bookmark-end text:name="_Toc453367147"/><text:bookmark-end text:name="_Toc453367158"/><text:bookmark-end text:name="_Toc454313834"/><text:bookmark-end text:name="Text_Introduction"/><text:bookmark-end text:name="_Toc213160633"/></text:h>
      <text:h text:style-name="Heading2" text:outline-level="2"><text:bookmark-start text:name="_Toc125532228"/><text:bookmark-start text:name="_Toc148540842"/><text:bookmark-start text:name="_Toc177126618"/><text:bookmark-start text:name="_Toc177126805"/>Background<text:bookmark-end text:name="_Toc125532228"/><text:bookmark-end text:name="_Toc148540842"/><text:bookmark-end text:name="_Toc177126618"/><text:bookmark-end text:name="_Toc177126805"/><text:s/></text:h>
      <text:list text:style-name="LFO24" text:continue-numbering="true">
        <text:list-item>
          <text:list>
            <text:list-item>
              <text:list>
                <text:list-item>
                  <text:p text:style-name="P429"><text:bookmark-start text:name="Disclaimer"/><text:bookmark-start text:name="_Toc148540843"/><text:bookmark-end text:name="Disclaimer"/>AECOM has been commissioned to undertake a Strategic Environmental Assessment (SEA) in<text:s/>support of the emerging South Lanarkshire Local Transport Strategy (hereafter referred to as “the LTS”) on behalf of South Lanarkshire Council. <text:s/></text:p>
                </text:list-item>
                <text:list-item>
                  <text:p text:style-name="P430">SEA is a systematic process for evaluating the environmental consequences of proposed plans, strategies, or programmes to ensure environmental issues are fully integrated and addressed at the earliest appropriate stage of decision making, with a view to promoting sustainable development. <text:s/></text:p>
                </text:list-item>
                <text:list-item>
                  <text:p text:style-name="P431">This Environmental Report, which is the main output of the SEA process, accompanies the Draft Local Transport Strategy for consultation.</text:p>
                </text:list-item>
              </text:list>
            </text:list-item>
          </text:list>
        </text:list-item>
      </text:list>
      <text:h text:style-name="Heading2" text:outline-level="2">The South Lanarkshire LTS</text:h>
      <text:list text:style-name="LFO24" text:continue-numbering="true">
        <text:list-item>
          <text:list>
            <text:list-item>
              <text:list>
                <text:list-item>
                  <text:p text:style-name="P432">South Lanarkshire’s LTS was published in 2013 and presented a 10-year vision for transport in the council area. <text:s/>As the adopted LTS is now over 10 years old, the Council are now in the process of developing a new strategy that will cover the period of 2025 to 2035. <text:s/></text:p>
                </text:list-item>
                <text:list-item>
                  <text:p text:style-name="P433">The emerging LTS for South Lanarkshire will set the future direction for the Council’s approach to the development and upkeep of the transport<text:s/>infrastructure and policy within the council area. <text:s/>The emerging LTS will also set out how the Council will contribute to the delivery of the obligations set out in the National and Regional Transport Strategies and other key policy drivers. <text:s/>To achieve this, transport policies and actions will be developed, and indicators identified to monitor the progress made on these actions. <text:s/></text:p>
                </text:list-item>
                <text:list-item>
                  <text:p text:style-name="P434">A number of key tasks have been undertaken: <text:s text:c="3"/></text:p>
                </text:list-item>
              </text:list>
            </text:list-item>
          </text:list>
        </text:list-item>
      </text:list>
      <text:list text:style-name="LFO5" text:continue-numbering="true">
        <text:list-item>
          <text:p text:style-name="P435">Analysis of data, undertaking a Policy Review and consultation.</text:p>
        </text:list-item>
        <text:list-item>
          <text:p text:style-name="P436">Identification of a Vision Statement, objectives and indicators.</text:p>
        </text:list-item>
        <text:list-item>
          <text:p text:style-name="P437">Generation of options and development of an Action Plan.</text:p>
        </text:list-item>
        <text:list-item>
          <text:p text:style-name="P438">Developing alternative approaches.</text:p>
        </text:list-item>
        <text:list-item>
          <text:p text:style-name="P439">Undertaking a full Strategic Environmental Assessment (SEA) and Integrated Impact Assessment.</text:p>
        </text:list-item>
        <text:list-item>
          <text:p text:style-name="P440">Development of a Draft LTS.</text:p>
        </text:list-item>
      </text:list>
      <text:p text:style-name="Caption"><text:bookmark-start text:name="_Ref151651229"/>Table 1‑1<text:bookmark-end text:name="_Ref151651229"/>: key facts relating to the LTS</text:p>
      <table:table table:style-name="Table441">
        <table:table-columns>
          <table:table-column table:style-name="TableColumn442"/>
          <table:table-column table:style-name="TableColumn443"/>
        </table:table-columns>
        <table:table-row table:style-name="TableRow444">
          <table:table-cell table:style-name="TableCell445">
            <text:p text:style-name="Tabletext"><text:span text:style-name="T446">Name of Responsible Authority</text:span></text:p>
          </table:table-cell>
          <table:table-cell table:style-name="TableCell447">
            <text:p text:style-name="Tabletext"><text:span text:style-name="T448">South Lanarkshire Council<text:s/></text:span></text:p>
          </table:table-cell>
        </table:table-row>
        <table:table-row table:style-name="TableRow449">
          <table:table-cell table:style-name="TableCell450">
            <text:p text:style-name="Tabletext">Title of the strategy</text:p>
          </table:table-cell>
          <table:table-cell table:style-name="TableCell451">
            <text:p text:style-name="Tabletext">South Lanarkshire Local Transport Strategy<text:s/></text:p>
          </table:table-cell>
        </table:table-row>
        <table:table-row table:style-name="TableRow452">
          <table:table-cell table:style-name="TableCell453">
            <text:p text:style-name="Tabletext">Subject</text:p>
          </table:table-cell>
          <table:table-cell table:style-name="TableCell454">
            <text:p text:style-name="Tabletext">Transport Strategy<text:s/></text:p>
          </table:table-cell>
        </table:table-row>
        <table:table-row table:style-name="TableRow455">
          <table:table-cell table:style-name="TableCell456">
            <text:p text:style-name="Tabletext">Purpose</text:p>
          </table:table-cell>
          <table:table-cell table:style-name="TableCell457">
            <text:p text:style-name="Tabletext">The South Lanarkshire Local<text:s/>Transport Strategy will provide a strategic framework for future transport planning across South Lanarkshire.</text:p>
          </table:table-cell>
        </table:table-row>
        <table:table-row table:style-name="TableRow458">
          <table:table-cell table:style-name="TableCell459">
            <text:p text:style-name="Tabletext">Timescale</text:p>
          </table:table-cell>
          <table:table-cell table:style-name="TableCell460">
            <text:p text:style-name="Tabletext">2025 to 2035</text:p>
          </table:table-cell>
        </table:table-row>
        <table:table-row table:style-name="TableRow461">
          <table:table-cell table:style-name="TableCell462">
            <text:p text:style-name="Tabletext">Area covered by the strategy</text:p>
          </table:table-cell>
          <table:table-cell table:style-name="TableCell463">
            <text:p text:style-name="Tabletext">The council area of South Lanarkshire (<text:span text:style-name="T464">Figure 1-1<text:s/></text:span>in<text:s/><text:span text:style-name="T465">Appendix A</text:span>).</text:p>
          </table:table-cell>
        </table:table-row>
        <table:table-row table:style-name="TableRow466">
          <table:table-cell table:style-name="TableCell467">
            <text:p text:style-name="Tabletext">Summary of content</text:p>
          </table:table-cell>
          <table:table-cell table:style-name="TableCell468">
            <text:p text:style-name="Tabletext">The<text:s/>South Lanarkshire Local Transport Strategy will set strategic transport planning policy for South Lanarkshire until 2035. <text:s/>It will set out which transport interventions South Lanarkshire Council intends to deliver during the LTS period.</text:p>
          </table:table-cell>
        </table:table-row>
      </table:table>
      <text:p text:style-name="P469"/>
      <text:p text:style-name="P470"/>
      <text:h text:style-name="Heading2" text:outline-level="2"><text:bookmark-start text:name="_Toc177126620"/><text:bookmark-start text:name="_Toc177126807"/>Vision and<text:s/>objectives for the LTS</text:h>
      <text:list text:style-name="LFO24" text:continue-numbering="true">
        <text:list-item>
          <text:list>
            <text:list-item>
              <text:list>
                <text:list-item>
                  <text:p text:style-name="P471">The following vision statement details what South Lanarkshire Council is aiming to achieve with the LTS:</text:p>
                </text:list-item>
              </text:list>
            </text:list-item>
          </text:list>
        </text:list-item>
      </text:list>
      <text:p text:style-name="P472">‘<text:span text:style-name="T473">Our transportation network will support net-zero carbon emission targets and make it easier to move around by sustainable modes, helping to support improved health and wellbeing. <text:s/>It will be accessible, affordable and integrated and provide strengthened connectivity for urban and rural areas and increase the attractiveness of South Lanarkshire as a place to live, visit, work, study and invest. <text:s/>All transport infrastructure operated and maintained by South Lanarkshire Council will be well maintained, safe to</text:span><text:span text:style-name="T474"><text:s/>use and support sustainable economic growth.</text:span>’</text:p>
      <text:list text:style-name="LFO24" text:continue-numbering="true">
        <text:list-item>
          <text:list>
            <text:list-item>
              <text:list>
                <text:list-item>
                  <text:p text:style-name="P475">The following LTS objectives have been developed through analysis of the issues identified through local knowledge, and a number of consultations and surveys. <text:s/>They have been designed to link seamlessly with the aims and objectives of other key local strategies, as well as the local, regional and national policy drivers.</text:p>
                </text:list-item>
              </text:list>
            </text:list-item>
          </text:list>
        </text:list-item>
      </text:list>
      <text:list text:style-name="LFO2" text:continue-numbering="true">
        <text:list-item>
          <text:p text:style-name="ListNumber">Improve access for all to education and employment opportunities and key services in urban and rural areas of South Lanarkshire, facilitating social inclusion;</text:p>
        </text:list-item>
        <text:list-item>
          <text:p text:style-name="ListNumber">Ensure that South Lanarkshire is well-connected and integrated, to support inclusive and sustainable economic growth;</text:p>
        </text:list-item>
        <text:list-item>
          <text:p text:style-name="ListNumber">Ensure that the transport network and assets are resilient, responsive to the effects of climate change, and are well maintained;</text:p>
        </text:list-item>
        <text:list-item>
          <text:p text:style-name="ListNumber">Improve the safety of South Lanarkshire’s transport network through a reduction in the number and severity of accidents;</text:p>
        </text:list-item>
        <text:list-item>
          <text:p text:style-name="ListNumber">Support decarbonisation of the transport network, including through mode shift, reducing the need to travel and support for shared mobility practices; and</text:p>
        </text:list-item>
        <text:list-item>
          <text:p text:style-name="ListNumber">Improve the health and wellbeing of South Lanarkshire residents through the facilitation and encouragement of walking, wheeling and cycling.</text:p>
        </text:list-item>
      </text:list>
      <text:list text:style-name="LFO24" text:continue-numbering="true">
        <text:list-item>
          <text:list>
            <text:list-item>
              <text:list>
                <text:list-item>
                  <text:p text:style-name="P476">To achieve these objectives, the LTS proposes a series of policies and actions, grouped by following themes:</text:p>
                </text:list-item>
              </text:list>
            </text:list-item>
          </text:list>
        </text:list-item>
      </text:list>
      <text:list text:style-name="LFO5" text:continue-numbering="true">
        <text:list-item>
          <text:p text:style-name="P477">Maintenance and Asset Management;</text:p>
        </text:list-item>
        <text:list-item>
          <text:p text:style-name="P478">Improving Road Safety;</text:p>
        </text:list-item>
        <text:list-item>
          <text:p text:style-name="P479">Economy;</text:p>
        </text:list-item>
        <text:list-item>
          <text:p text:style-name="P480">Sustainable Transport;</text:p>
        </text:list-item>
        <text:list-item>
          <text:p text:style-name="P481">Walking, Wheeling and Cycling;</text:p>
        </text:list-item>
        <text:list-item>
          <text:p text:style-name="P482">Environment;</text:p>
        </text:list-item>
        <text:list-item>
          <text:p text:style-name="P483">Inclusive Mobility;</text:p>
        </text:list-item>
        <text:list-item>
          <text:p text:style-name="P484">Spatial Planning; and</text:p>
        </text:list-item>
        <text:list-item>
          <text:p text:style-name="P485">Technology.</text:p>
        </text:list-item>
      </text:list>
      <text:p text:style-name="P486"/>
      <text:h text:style-name="Heading1" text:outline-level="1"><text:bookmark-start text:name="_Toc213160634"/>SEA explained<text:bookmark-end text:name="_Toc177126620"/><text:bookmark-end text:name="_Toc177126807"/><text:bookmark-end text:name="_Toc213160634"/></text:h>
      <text:h text:style-name="Heading2" text:outline-level="2">Introduction</text:h>
      <text:list text:style-name="LFO24" text:continue-numbering="true">
        <text:list-item>
          <text:list>
            <text:list-item>
              <text:list>
                <text:list-item>
                  <text:p text:style-name="P487">This report has been prepared in accordance with the European Directive 2001/42/EC and section 15 of the Environmental Assessment<text:s/>(Scotland) Act 2005 (hereafter referred to as the “2005 Act”).</text:p>
                </text:list-item>
                <text:list-item>
                  <text:p text:style-name="P488">The 2005 Act requires all qualifying plans, programmes, and strategies (PPS) to undergo SEA. <text:s/>This provides a systematic process for identifying, reporting, and mitigating the environmental impacts of an emerging PPS.</text:p>
                </text:list-item>
                <text:list-item>
                  <text:p text:style-name="P489">The LTS is a qualifying plan in accordance with Section 5(3) of the 2005 Act, and an SEA is therefore required. </text:p>
                </text:list-item>
              </text:list>
            </text:list-item>
          </text:list>
        </text:list-item>
      </text:list>
      <text:h text:style-name="Heading2" text:outline-level="2">Key stages of the SEA</text:h>
      <text:list text:style-name="LFO24" text:continue-numbering="true">
        <text:list-item>
          <text:list>
            <text:list-item>
              <text:list>
                <text:list-item>
                  <text:p text:style-name="P490"><text:bookmark-end text:name="_Toc148540843"/>This Environmental Report follows the process required by the 2005 Act. <text:s/>There is guidance published by Scottish Government on undertaking SEA. <text:s text:c="2"/>The 2005 Act and the published guidance will be used to guide this assessment.</text:p>
                </text:list-item>
                <text:list-item>
                  <text:p text:style-name="P491">The stages and outputs for the SEA (post-screening) are shown in<text:s/><text:bookmark-ref text:ref-name="_Ref197337016" text:reference-format="text">Figure 2‑1</text:bookmark-ref>. The Environmental Report (the current stage) comprises Stage 3.</text:p>
                </text:list-item>
              </text:list>
            </text:list-item>
          </text:list>
        </text:list-item>
      </text:list>
      <text:p text:style-name="Caption"><text:bookmark-start text:name="_Ref197337016"/><text:soft-page-break/>Figure 2‑1<text:bookmark-end text:name="_Ref197337016"/>: the stages and outputs for the SEA</text:p>
      <text:p text:style-name="P492"><draw:g draw:z-index="251658249" draw:name="Diagram 1033494125" draw:id="id5" draw:style-name="a9" text:anchor-type="paragraph"><svg:title/><svg:desc>Stage 1 is linked to the Scoping stage of the SEA.  Stages 2 to 4 are linked to the Environmental Report stage of the SEA.  Stage 5 is linked to the Post Adoption Statement stage of the SEA. </svg:desc><draw:custom-shape svg:x="4.38758in" svg:y="0.33615in" svg:width="1.78942in" svg:height="0.65642in" draw:id="id2" draw:style-name="a6" draw:name="Freeform: Shape 1714413719"><svg:title/><svg:desc>Stage 1 is linked to the Scoping Report stage of the SEA.  Stages 2 to 4 are linked to the Environmental Report stage of the SEA.  Stage 5 is linked to the Post Adoption Statement stage of the SEA. </svg:desc><text:p text:style-name="P493"><text:span text:style-name="T494">Scoping Report</text:span></text:p><draw:enhanced-geometry draw:type="non-primitive" svg:viewBox="0 0 1636243 600231" draw:enhanced-path="M ?f0 ?f0 L ?f1 ?f0 ?f1 ?f2 ?f0 ?f2 ?f0 ?f0 Z N" draw:text-areas="?f15 ?f17 ?f16 ?f18" draw:glue-points="?f19 ?f20 ?f21 ?f20 ?f21 ?f22 ?f19 ?f22 ?f19 ?f20" draw:glue-point-leaving-directions="-90, -90, -90, -90, -90"><draw:equation draw:name="f0" draw:formula="0"/><draw:equation draw:name="f1" draw:formula="1636243"/><draw:equation draw:name="f2" draw:formula="600231"/><draw:equation draw:name="f3" draw:formula="?f2 - ?f0"/><draw:equation draw:name="f4" draw:formula="?f1 - ?f0"/><draw:equation draw:name="f5" draw:formula="?f4 / 1636243"/><draw:equation draw:name="f6" draw:formula="?f3 / 600231"/><draw:equation draw:name="f7" draw:formula="0 * ?f4"/><draw:equation draw:name="f8" draw:formula="0 * ?f3"/><draw:equation draw:name="f9" draw:formula="1636243 * ?f4"/><draw:equation draw:name="f10" draw:formula="600231 * ?f3"/><draw:equation draw:name="f11" draw:formula="?f7 / 1636243"/><draw:equation draw:name="f12" draw:formula="?f8 / 600231"/><draw:equation draw:name="f13" draw:formula="?f9 / 1636243"/><draw:equation draw:name="f14" draw:formula="?f10 / 600231"/><draw:equation draw:name="f15" draw:formula="?f0 / ?f5"/><draw:equation draw:name="f16" draw:formula="?f1 / ?f5"/><draw:equation draw:name="f17" draw:formula="?f0 / ?f6"/><draw:equation draw:name="f18" draw:formula="?f2 / ?f6"/><draw:equation draw:name="f19" draw:formula="?f11 / ?f5"/><draw:equation draw:name="f20" draw:formula="?f12 / ?f6"/><draw:equation draw:name="f21" draw:formula="?f13 / ?f5"/><draw:equation draw:name="f22" draw:formula="?f14 / ?f6"/></draw:enhanced-geometry></draw:custom-shape><draw:custom-shape svg:x="4.38681in" svg:y="3.69384in" svg:width="1.79097in" svg:height="0.59258in" draw:id="id3" draw:style-name="a7" draw:name="Freeform: Shape 1169595049"><svg:title/><svg:desc/><text:p text:style-name="P495"><text:span text:style-name="T496">Environmental Report</text:span></text:p><draw:enhanced-geometry draw:type="non-primitive" svg:viewBox="0 0 1637665 541852" draw:enhanced-path="M ?f0 ?f0 L ?f1 ?f0 ?f1 ?f2 ?f0 ?f2 ?f0 ?f0 Z N" draw:text-areas="?f15 ?f17 ?f16 ?f18" draw:glue-points="?f19 ?f20 ?f21 ?f20 ?f21 ?f22 ?f19 ?f22 ?f19 ?f20" draw:glue-point-leaving-directions="-90, -90, -90, -90, -90"><draw:equation draw:name="f0" draw:formula="0"/><draw:equation draw:name="f1" draw:formula="1637665"/><draw:equation draw:name="f2" draw:formula="541852"/><draw:equation draw:name="f3" draw:formula="?f2 - ?f0"/><draw:equation draw:name="f4" draw:formula="?f1 - ?f0"/><draw:equation draw:name="f5" draw:formula="?f4 / 1637665"/><draw:equation draw:name="f6" draw:formula="?f3 / 541852"/><draw:equation draw:name="f7" draw:formula="0 * ?f4"/><draw:equation draw:name="f8" draw:formula="0 * ?f3"/><draw:equation draw:name="f9" draw:formula="1637665 * ?f4"/><draw:equation draw:name="f10" draw:formula="541852 * ?f3"/><draw:equation draw:name="f11" draw:formula="?f7 / 1637665"/><draw:equation draw:name="f12" draw:formula="?f8 / 541852"/><draw:equation draw:name="f13" draw:formula="?f9 / 1637665"/><draw:equation draw:name="f14" draw:formula="?f10 / 541852"/><draw:equation draw:name="f15" draw:formula="?f0 / ?f5"/><draw:equation draw:name="f16" draw:formula="?f1 / ?f5"/><draw:equation draw:name="f17" draw:formula="?f0 / ?f6"/><draw:equation draw:name="f18" draw:formula="?f2 / ?f6"/><draw:equation draw:name="f19" draw:formula="?f11 / ?f5"/><draw:equation draw:name="f20" draw:formula="?f12 / ?f6"/><draw:equation draw:name="f21" draw:formula="?f13 / ?f5"/><draw:equation draw:name="f22" draw:formula="?f14 / ?f6"/></draw:enhanced-geometry></draw:custom-shape><draw:custom-shape svg:x="4.38681in" svg:y="6.86246in" svg:width="1.79097in" svg:height="0.87774in" draw:id="id4" draw:style-name="a8" draw:name="Freeform: Shape 1780901975"><svg:title/><svg:desc/><text:p text:style-name="P497"><text:span text:style-name="T498">SEA Post Adoption Statement</text:span></text:p><draw:enhanced-geometry draw:type="non-primitive" svg:viewBox="0 0 1637665 802604" draw:enhanced-path="M ?f0 ?f0 L ?f1 ?f0 ?f1 ?f2 ?f0 ?f2 ?f0 ?f0 Z N" draw:text-areas="?f15 ?f17 ?f16 ?f18" draw:glue-points="?f19 ?f20 ?f21 ?f20 ?f21 ?f22 ?f19 ?f22 ?f19 ?f20" draw:glue-point-leaving-directions="-90, -90, -90, -90, -90"><draw:equation draw:name="f0" draw:formula="0"/><draw:equation draw:name="f1" draw:formula="1637665"/><draw:equation draw:name="f2" draw:formula="802604"/><draw:equation draw:name="f3" draw:formula="?f2 - ?f0"/><draw:equation draw:name="f4" draw:formula="?f1 - ?f0"/><draw:equation draw:name="f5" draw:formula="?f4 / 1637665"/><draw:equation draw:name="f6" draw:formula="?f3 / 802604"/><draw:equation draw:name="f7" draw:formula="0 * ?f4"/><draw:equation draw:name="f8" draw:formula="0 * ?f3"/><draw:equation draw:name="f9" draw:formula="1637665 * ?f4"/><draw:equation draw:name="f10" draw:formula="802604 * ?f3"/><draw:equation draw:name="f11" draw:formula="?f7 / 1637665"/><draw:equation draw:name="f12" draw:formula="?f8 / 802604"/><draw:equation draw:name="f13" draw:formula="?f9 / 1637665"/><draw:equation draw:name="f14" draw:formula="?f10 / 802604"/><draw:equation draw:name="f15" draw:formula="?f0 / ?f5"/><draw:equation draw:name="f16" draw:formula="?f1 / ?f5"/><draw:equation draw:name="f17" draw:formula="?f0 / ?f6"/><draw:equation draw:name="f18" draw:formula="?f2 / ?f6"/><draw:equation draw:name="f19" draw:formula="?f11 / ?f5"/><draw:equation draw:name="f20" draw:formula="?f12 / ?f6"/><draw:equation draw:name="f21" draw:formula="?f13 / ?f5"/><draw:equation draw:name="f22" draw:formula="?f14 / ?f6"/></draw:enhanced-geometry></draw:custom-shape></draw:g><draw:g draw:z-index="251658248" draw:name="Diagram 17" draw:id="id16" draw:style-name="a20" text:anchor-type="paragraph"><svg:title/><svg:desc>This image shows the five stages of the SEA process, each highlighting the key steps involved with the key outputs.  The key outputs of the SEA are the Scoping Report, Environmental Report, and Post Adoption Statement. </svg:desc><draw:custom-shape svg:x="0.01181in" svg:y="0.06626in" svg:width="1.31172in" svg:height="1.87388in" draw:id="id6" draw:style-name="a10" draw:name="Freeform: Shape 141691432"><svg:title/><svg:desc/><text:p text:style-name="P499"><text:span text:style-name="T500">Stage 1</text:span></text:p><draw:enhanced-geometry draw:type="non-primitive" svg:viewBox="0 0 1713478 1199435" draw:enhanced-path="M ?f3 ?f0 L ?f3 ?f4 ?f5 ?f2 ?f6 ?f4 ?f6 ?f0 ?f5 ?f7 ?f3 ?f0 Z N" draw:text-areas="?f26 ?f28 ?f27 ?f29" draw:glue-points="?f30 ?f31 ?f32 ?f31 ?f33 ?f34 ?f32 ?f35 ?f30 ?f35 ?f36 ?f34 ?f30 ?f31" draw:glue-point-leaving-directions="-90, -90, -90, -90, -90, -90, -90"><draw:equation draw:name="f0" draw:formula="0"/><draw:equation draw:name="f1" draw:formula="1713478"/><draw:equation draw:name="f2" draw:formula="1199435"/><draw:equation draw:name="f3" draw:formula="1713477"/><draw:equation draw:name="f4" draw:formula="779633"/><draw:equation draw:name="f5" draw:formula="856738"/><draw:equation draw:name="f6" draw:formula="1"/><draw:equation draw:name="f7" draw:formula="419803"/><draw:equation draw:name="f8" draw:formula="?f2 - ?f0"/><draw:equation draw:name="f9" draw:formula="?f1 - ?f0"/><draw:equation draw:name="f10" draw:formula="?f9 / 1713478"/><draw:equation draw:name="f11" draw:formula="?f8 / 1199435"/><draw:equation draw:name="f12" draw:formula="0 * ?f9"/><draw:equation draw:name="f13" draw:formula="0 * ?f8"/><draw:equation draw:name="f14" draw:formula="1113761 * ?f9"/><draw:equation draw:name="f15" draw:formula="1713478 * ?f9"/><draw:equation draw:name="f16" draw:formula="599718 * ?f8"/><draw:equation draw:name="f17" draw:formula="1199435 * ?f8"/><draw:equation draw:name="f18" draw:formula="599718 * ?f9"/><draw:equation draw:name="f19" draw:formula="?f12 / 1713478"/><draw:equation draw:name="f20" draw:formula="?f13 / 1199435"/><draw:equation draw:name="f21" draw:formula="?f14 / 1713478"/><draw:equation draw:name="f22" draw:formula="?f15 / 1713478"/><draw:equation draw:name="f23" draw:formula="?f16 / 1199435"/><draw:equation draw:name="f24" draw:formula="?f17 / 1199435"/><draw:equation draw:name="f25" draw:formula="?f18 / 1713478"/><draw:equation draw:name="f26" draw:formula="?f0 / ?f10"/><draw:equation draw:name="f27" draw:formula="?f1 / ?f10"/><draw:equation draw:name="f28" draw:formula="?f0 / ?f11"/><draw:equation draw:name="f29" draw:formula="?f2 / ?f11"/><draw:equation draw:name="f30" draw:formula="?f19 / ?f10"/><draw:equation draw:name="f31" draw:formula="?f20 / ?f11"/><draw:equation draw:name="f32" draw:formula="?f21 / ?f10"/><draw:equation draw:name="f33" draw:formula="?f22 / ?f10"/><draw:equation draw:name="f34" draw:formula="?f23 / ?f11"/><draw:equation draw:name="f35" draw:formula="?f24 / ?f11"/><draw:equation draw:name="f36" draw:formula="?f25 / ?f10"/></draw:enhanced-geometry></draw:custom-shape><draw:custom-shape svg:x="1.32352in" svg:y="0.06626in" svg:width="2.96953in" svg:height="1.21802in" draw:id="id7" draw:style-name="a11" draw:name="Freeform: Shape 963269686"><svg:title/><svg:desc/><text:list text:style-name="LFO24_1" text:continue-numbering="true"><text:list-item><text:list><text:list-item><text:p text:style-name="P501"><text:span text:style-name="T502">Establish the context and baseline for the SEA</text:span></text:p></text:list-item></text:list></text:list-item></text:list><text:list text:style-name="LFO25" text:continue-numbering="true"><text:list-item><text:list><text:list-item><text:p text:style-name="P503"><text:span text:style-name="T504">Identify key sustainability issues for<text:s/></text:span><text:span text:style-name="T505">the LTS</text:span></text:p></text:list-item></text:list></text:list-item></text:list><text:list text:style-name="LFO26" text:continue-numbering="true"><text:list-item><text:list><text:list-item><text:p text:style-name="P506"><text:span text:style-name="T507">Develop the SEA framework</text:span></text:p></text:list-item></text:list></text:list-item></text:list><draw:enhanced-geometry draw:type="non-primitive" svg:viewBox="0 0 1113761 2715339" draw:enhanced-path="M ?f1 ?f3 L ?f1 ?f4 C ?f1 ?f5 ?f6 ?f7 ?f8 ?f7 L ?f0 ?f7 ?f0 ?f7 ?f0 ?f9 ?f0 ?f9 ?f8 ?f9 C ?f6 ?f9 ?f1 ?f10 ?f1 ?f3 Z N" draw:text-areas="?f29 ?f31 ?f30 ?f32" draw:glue-points="?f33 ?f34 ?f35 ?f34 ?f36 ?f37 ?f36 ?f38 ?f36 ?f38 ?f39 ?f38 ?f39 ?f38 ?f39 ?f37 ?f33 ?f34" draw:glue-point-leaving-directions="-90, -90, -90, -90, -90, -90, -90, -90, -90"><draw:equation draw:name="f0" draw:formula="0"/><draw:equation draw:name="f1" draw:formula="1113761"/><draw:equation draw:name="f2" draw:formula="2715339"/><draw:equation draw:name="f3" draw:formula="452567"/><draw:equation draw:name="f4" draw:formula="2262772"/><draw:equation draw:name="f5" draw:formula="2512717"/><draw:equation draw:name="f6" draw:formula="1079671"/><draw:equation draw:name="f7" draw:formula="2715338"/><draw:equation draw:name="f8" draw:formula="1037620"/><draw:equation draw:name="f9" draw:formula="1"/><draw:equation draw:name="f10" draw:formula="202622"/><draw:equation draw:name="f11" draw:formula="?f2 - ?f0"/><draw:equation draw:name="f12" draw:formula="?f1 - ?f0"/><draw:equation draw:name="f13" draw:formula="?f12 / 1113761"/><draw:equation draw:name="f14" draw:formula="?f11 / 2715339"/><draw:equation draw:name="f15" draw:formula="185631 * ?f12"/><draw:equation draw:name="f16" draw:formula="0 * ?f11"/><draw:equation draw:name="f17" draw:formula="928130 * ?f12"/><draw:equation draw:name="f18" draw:formula="1113761 * ?f12"/><draw:equation draw:name="f19" draw:formula="185631 * ?f11"/><draw:equation draw:name="f20" draw:formula="2715339 * ?f11"/><draw:equation draw:name="f21" draw:formula="0 * ?f12"/><draw:equation draw:name="f22" draw:formula="?f15 / 1113761"/><draw:equation draw:name="f23" draw:formula="?f16 / 2715339"/><draw:equation draw:name="f24" draw:formula="?f17 / 1113761"/><draw:equation draw:name="f25" draw:formula="?f18 / 1113761"/><draw:equation draw:name="f26" draw:formula="?f19 / 2715339"/><draw:equation draw:name="f27" draw:formula="?f20 / 2715339"/><draw:equation draw:name="f28" draw:formula="?f21 / 1113761"/><draw:equation draw:name="f29" draw:formula="?f0 / ?f13"/><draw:equation draw:name="f30" draw:formula="?f1 / ?f13"/><draw:equation draw:name="f31" draw:formula="?f0 / ?f14"/><draw:equation draw:name="f32" draw:formula="?f2 / ?f14"/><draw:equation draw:name="f33" draw:formula="?f22 / ?f13"/><draw:equation draw:name="f34" draw:formula="?f23 / ?f14"/><draw:equation draw:name="f35" draw:formula="?f24 / ?f13"/><draw:equation draw:name="f36" draw:formula="?f25 / ?f13"/><draw:equation draw:name="f37" draw:formula="?f26 / ?f14"/><draw:equation draw:name="f38" draw:formula="?f27 / ?f14"/><draw:equation draw:name="f39" draw:formula="?f28 / ?f13"/></draw:enhanced-geometry></draw:custom-shape><draw:custom-shape svg:x="0.01181in" svg:y="1.72646in" svg:width="1.31172in" svg:height="1.87388in" draw:id="id8" draw:style-name="a12" draw:name="Freeform: Shape 1048474417"><svg:title/><svg:desc/><text:p text:style-name="P508"><text:span text:style-name="T509">Stage 2</text:span></text:p><draw:enhanced-geometry draw:type="non-primitive" svg:viewBox="0 0 1713478 1199435" draw:enhanced-path="M ?f3 ?f0 L ?f3 ?f4 ?f5 ?f2 ?f6 ?f4 ?f6 ?f0 ?f5 ?f7 ?f3 ?f0 Z N" draw:text-areas="?f26 ?f28 ?f27 ?f29" draw:glue-points="?f30 ?f31 ?f32 ?f31 ?f33 ?f34 ?f32 ?f35 ?f30 ?f35 ?f36 ?f34 ?f30 ?f31" draw:glue-point-leaving-directions="-90, -90, -90, -90, -90, -90, -90"><draw:equation draw:name="f0" draw:formula="0"/><draw:equation draw:name="f1" draw:formula="1713478"/><draw:equation draw:name="f2" draw:formula="1199435"/><draw:equation draw:name="f3" draw:formula="1713477"/><draw:equation draw:name="f4" draw:formula="779633"/><draw:equation draw:name="f5" draw:formula="856738"/><draw:equation draw:name="f6" draw:formula="1"/><draw:equation draw:name="f7" draw:formula="419803"/><draw:equation draw:name="f8" draw:formula="?f2 - ?f0"/><draw:equation draw:name="f9" draw:formula="?f1 - ?f0"/><draw:equation draw:name="f10" draw:formula="?f9 / 1713478"/><draw:equation draw:name="f11" draw:formula="?f8 / 1199435"/><draw:equation draw:name="f12" draw:formula="0 * ?f9"/><draw:equation draw:name="f13" draw:formula="0 * ?f8"/><draw:equation draw:name="f14" draw:formula="1113761 * ?f9"/><draw:equation draw:name="f15" draw:formula="1713478 * ?f9"/><draw:equation draw:name="f16" draw:formula="599718 * ?f8"/><draw:equation draw:name="f17" draw:formula="1199435 * ?f8"/><draw:equation draw:name="f18" draw:formula="599718 * ?f9"/><draw:equation draw:name="f19" draw:formula="?f12 / 1713478"/><draw:equation draw:name="f20" draw:formula="?f13 / 1199435"/><draw:equation draw:name="f21" draw:formula="?f14 / 1713478"/><draw:equation draw:name="f22" draw:formula="?f15 / 1713478"/><draw:equation draw:name="f23" draw:formula="?f16 / 1199435"/><draw:equation draw:name="f24" draw:formula="?f17 / 1199435"/><draw:equation draw:name="f25" draw:formula="?f18 / 1713478"/><draw:equation draw:name="f26" draw:formula="?f0 / ?f10"/><draw:equation draw:name="f27" draw:formula="?f1 / ?f10"/><draw:equation draw:name="f28" draw:formula="?f0 / ?f11"/><draw:equation draw:name="f29" draw:formula="?f2 / ?f11"/><draw:equation draw:name="f30" draw:formula="?f19 / ?f10"/><draw:equation draw:name="f31" draw:formula="?f20 / ?f11"/><draw:equation draw:name="f32" draw:formula="?f21 / ?f10"/><draw:equation draw:name="f33" draw:formula="?f22 / ?f10"/><draw:equation draw:name="f34" draw:formula="?f23 / ?f11"/><draw:equation draw:name="f35" draw:formula="?f24 / ?f11"/><draw:equation draw:name="f36" draw:formula="?f25 / ?f10"/></draw:enhanced-geometry></draw:custom-shape><draw:custom-shape svg:x="1.32352in" svg:y="1.72646in" svg:width="2.96953in" svg:height="1.21802in" draw:id="id9" draw:style-name="a13" draw:name="Freeform: Shape 1219762053"><svg:title/><svg:desc/><text:list text:style-name="LFO27" text:continue-numbering="true"><text:list-item><text:list><text:list-item><text:p text:style-name="P510"><text:span text:style-name="T511">Develop and refine alternatives for the LTS</text:span></text:p></text:list-item></text:list></text:list-item></text:list><text:list text:style-name="LFO28" text:continue-numbering="true"><text:list-item><text:list><text:list-item><text:p text:style-name="P512"><text:span text:style-name="T513">Appraise the significant effects of these alternatives</text:span></text:p></text:list-item></text:list></text:list-item></text:list><draw:enhanced-geometry draw:type="non-primitive" svg:viewBox="0 0 1113761 2715339" draw:enhanced-path="M ?f1 ?f3 L ?f1 ?f4 C ?f1 ?f5 ?f6 ?f7 ?f8 ?f7 L ?f0 ?f7 ?f0 ?f7 ?f0 ?f9 ?f0 ?f9 ?f8 ?f9 C ?f6 ?f9 ?f1 ?f10 ?f1 ?f3 Z N" draw:text-areas="?f29 ?f31 ?f30 ?f32" draw:glue-points="?f33 ?f34 ?f35 ?f34 ?f36 ?f37 ?f36 ?f38 ?f36 ?f38 ?f39 ?f38 ?f39 ?f38 ?f39 ?f37 ?f33 ?f34" draw:glue-point-leaving-directions="-90, -90, -90, -90, -90, -90, -90, -90, -90"><draw:equation draw:name="f0" draw:formula="0"/><draw:equation draw:name="f1" draw:formula="1113761"/><draw:equation draw:name="f2" draw:formula="2715339"/><draw:equation draw:name="f3" draw:formula="452567"/><draw:equation draw:name="f4" draw:formula="2262772"/><draw:equation draw:name="f5" draw:formula="2512717"/><draw:equation draw:name="f6" draw:formula="1079671"/><draw:equation draw:name="f7" draw:formula="2715338"/><draw:equation draw:name="f8" draw:formula="1037620"/><draw:equation draw:name="f9" draw:formula="1"/><draw:equation draw:name="f10" draw:formula="202622"/><draw:equation draw:name="f11" draw:formula="?f2 - ?f0"/><draw:equation draw:name="f12" draw:formula="?f1 - ?f0"/><draw:equation draw:name="f13" draw:formula="?f12 / 1113761"/><draw:equation draw:name="f14" draw:formula="?f11 / 2715339"/><draw:equation draw:name="f15" draw:formula="185631 * ?f12"/><draw:equation draw:name="f16" draw:formula="0 * ?f11"/><draw:equation draw:name="f17" draw:formula="928130 * ?f12"/><draw:equation draw:name="f18" draw:formula="1113761 * ?f12"/><draw:equation draw:name="f19" draw:formula="185631 * ?f11"/><draw:equation draw:name="f20" draw:formula="2715339 * ?f11"/><draw:equation draw:name="f21" draw:formula="0 * ?f12"/><draw:equation draw:name="f22" draw:formula="?f15 / 1113761"/><draw:equation draw:name="f23" draw:formula="?f16 / 2715339"/><draw:equation draw:name="f24" draw:formula="?f17 / 1113761"/><draw:equation draw:name="f25" draw:formula="?f18 / 1113761"/><draw:equation draw:name="f26" draw:formula="?f19 / 2715339"/><draw:equation draw:name="f27" draw:formula="?f20 / 2715339"/><draw:equation draw:name="f28" draw:formula="?f21 / 1113761"/><draw:equation draw:name="f29" draw:formula="?f0 / ?f13"/><draw:equation draw:name="f30" draw:formula="?f1 / ?f13"/><draw:equation draw:name="f31" draw:formula="?f0 / ?f14"/><draw:equation draw:name="f32" draw:formula="?f2 / ?f14"/><draw:equation draw:name="f33" draw:formula="?f22 / ?f13"/><draw:equation draw:name="f34" draw:formula="?f23 / ?f14"/><draw:equation draw:name="f35" draw:formula="?f24 / ?f13"/><draw:equation draw:name="f36" draw:formula="?f25 / ?f13"/><draw:equation draw:name="f37" draw:formula="?f26 / ?f14"/><draw:equation draw:name="f38" draw:formula="?f27 / ?f14"/><draw:equation draw:name="f39" draw:formula="?f28 / ?f13"/></draw:enhanced-geometry></draw:custom-shape><draw:custom-shape svg:x="0.01181in" svg:y="3.38667in" svg:width="1.31172in" svg:height="1.87388in" draw:id="id10" draw:style-name="a14" draw:name="Freeform: Shape 1399893927"><svg:title/><svg:desc/><text:p text:style-name="P514"><text:span text:style-name="T515">Stage 3</text:span></text:p><draw:enhanced-geometry draw:type="non-primitive" svg:viewBox="0 0 1713478 1199435" draw:enhanced-path="M ?f3 ?f0 L ?f3 ?f4 ?f5 ?f2 ?f6 ?f4 ?f6 ?f0 ?f5 ?f7 ?f3 ?f0 Z N" draw:text-areas="?f26 ?f28 ?f27 ?f29" draw:glue-points="?f30 ?f31 ?f32 ?f31 ?f33 ?f34 ?f32 ?f35 ?f30 ?f35 ?f36 ?f34 ?f30 ?f31" draw:glue-point-leaving-directions="-90, -90, -90, -90, -90, -90, -90"><draw:equation draw:name="f0" draw:formula="0"/><draw:equation draw:name="f1" draw:formula="1713478"/><draw:equation draw:name="f2" draw:formula="1199435"/><draw:equation draw:name="f3" draw:formula="1713477"/><draw:equation draw:name="f4" draw:formula="779633"/><draw:equation draw:name="f5" draw:formula="856738"/><draw:equation draw:name="f6" draw:formula="1"/><draw:equation draw:name="f7" draw:formula="419803"/><draw:equation draw:name="f8" draw:formula="?f2 - ?f0"/><draw:equation draw:name="f9" draw:formula="?f1 - ?f0"/><draw:equation draw:name="f10" draw:formula="?f9 / 1713478"/><draw:equation draw:name="f11" draw:formula="?f8 / 1199435"/><draw:equation draw:name="f12" draw:formula="0 * ?f9"/><draw:equation draw:name="f13" draw:formula="0 * ?f8"/><draw:equation draw:name="f14" draw:formula="1113761 * ?f9"/><draw:equation draw:name="f15" draw:formula="1713478 * ?f9"/><draw:equation draw:name="f16" draw:formula="599718 * ?f8"/><draw:equation draw:name="f17" draw:formula="1199435 * ?f8"/><draw:equation draw:name="f18" draw:formula="599718 * ?f9"/><draw:equation draw:name="f19" draw:formula="?f12 / 1713478"/><draw:equation draw:name="f20" draw:formula="?f13 / 1199435"/><draw:equation draw:name="f21" draw:formula="?f14 / 1713478"/><draw:equation draw:name="f22" draw:formula="?f15 / 1713478"/><draw:equation draw:name="f23" draw:formula="?f16 / 1199435"/><draw:equation draw:name="f24" draw:formula="?f17 / 1199435"/><draw:equation draw:name="f25" draw:formula="?f18 / 1713478"/><draw:equation draw:name="f26" draw:formula="?f0 / ?f10"/><draw:equation draw:name="f27" draw:formula="?f1 / ?f10"/><draw:equation draw:name="f28" draw:formula="?f0 / ?f11"/><draw:equation draw:name="f29" draw:formula="?f2 / ?f11"/><draw:equation draw:name="f30" draw:formula="?f19 / ?f10"/><draw:equation draw:name="f31" draw:formula="?f20 / ?f11"/><draw:equation draw:name="f32" draw:formula="?f21 / ?f10"/><draw:equation draw:name="f33" draw:formula="?f22 / ?f10"/><draw:equation draw:name="f34" draw:formula="?f23 / ?f11"/><draw:equation draw:name="f35" draw:formula="?f24 / ?f11"/><draw:equation draw:name="f36" draw:formula="?f25 / ?f10"/></draw:enhanced-geometry></draw:custom-shape><draw:custom-shape svg:x="1.32352in" svg:y="3.38667in" svg:width="2.96953in" svg:height="1.21802in" draw:id="id11" draw:style-name="a15" draw:name="Freeform: Shape 1913977742"><svg:title/><svg:desc/><text:list text:style-name="LFO29" text:continue-numbering="true"><text:list-item><text:list><text:list-item><text:p text:style-name="P516"><text:span text:style-name="T517">Appraise the draft LTS</text:span></text:p></text:list-item></text:list></text:list-item></text:list><text:list text:style-name="LFO30" text:continue-numbering="true"><text:list-item><text:list><text:list-item><text:p text:style-name="P518"><text:span text:style-name="T519">Prepare the Environmental Report</text:span></text:p></text:list-item></text:list></text:list-item></text:list><draw:enhanced-geometry draw:type="non-primitive" svg:viewBox="0 0 1113761 2715339" draw:enhanced-path="M ?f1 ?f3 L ?f1 ?f4 C ?f1 ?f5 ?f6 ?f7 ?f8 ?f7 L ?f0 ?f7 ?f0 ?f7 ?f0 ?f9 ?f0 ?f9 ?f8 ?f9 C ?f6 ?f9 ?f1 ?f10 ?f1 ?f3 Z N" draw:text-areas="?f29 ?f31 ?f30 ?f32" draw:glue-points="?f33 ?f34 ?f35 ?f34 ?f36 ?f37 ?f36 ?f38 ?f36 ?f38 ?f39 ?f38 ?f39 ?f38 ?f39 ?f37 ?f33 ?f34" draw:glue-point-leaving-directions="-90, -90, -90, -90, -90, -90, -90, -90, -90"><draw:equation draw:name="f0" draw:formula="0"/><draw:equation draw:name="f1" draw:formula="1113761"/><draw:equation draw:name="f2" draw:formula="2715339"/><draw:equation draw:name="f3" draw:formula="452567"/><draw:equation draw:name="f4" draw:formula="2262772"/><draw:equation draw:name="f5" draw:formula="2512717"/><draw:equation draw:name="f6" draw:formula="1079671"/><draw:equation draw:name="f7" draw:formula="2715338"/><draw:equation draw:name="f8" draw:formula="1037620"/><draw:equation draw:name="f9" draw:formula="1"/><draw:equation draw:name="f10" draw:formula="202622"/><draw:equation draw:name="f11" draw:formula="?f2 - ?f0"/><draw:equation draw:name="f12" draw:formula="?f1 - ?f0"/><draw:equation draw:name="f13" draw:formula="?f12 / 1113761"/><draw:equation draw:name="f14" draw:formula="?f11 / 2715339"/><draw:equation draw:name="f15" draw:formula="185631 * ?f12"/><draw:equation draw:name="f16" draw:formula="0 * ?f11"/><draw:equation draw:name="f17" draw:formula="928130 * ?f12"/><draw:equation draw:name="f18" draw:formula="1113761 * ?f12"/><draw:equation draw:name="f19" draw:formula="185631 * ?f11"/><draw:equation draw:name="f20" draw:formula="2715339 * ?f11"/><draw:equation draw:name="f21" draw:formula="0 * ?f12"/><draw:equation draw:name="f22" draw:formula="?f15 / 1113761"/><draw:equation draw:name="f23" draw:formula="?f16 / 2715339"/><draw:equation draw:name="f24" draw:formula="?f17 / 1113761"/><draw:equation draw:name="f25" draw:formula="?f18 / 1113761"/><draw:equation draw:name="f26" draw:formula="?f19 / 2715339"/><draw:equation draw:name="f27" draw:formula="?f20 / 2715339"/><draw:equation draw:name="f28" draw:formula="?f21 / 1113761"/><draw:equation draw:name="f29" draw:formula="?f0 / ?f13"/><draw:equation draw:name="f30" draw:formula="?f1 / ?f13"/><draw:equation draw:name="f31" draw:formula="?f0 / ?f14"/><draw:equation draw:name="f32" draw:formula="?f2 / ?f14"/><draw:equation draw:name="f33" draw:formula="?f22 / ?f13"/><draw:equation draw:name="f34" draw:formula="?f23 / ?f14"/><draw:equation draw:name="f35" draw:formula="?f24 / ?f13"/><draw:equation draw:name="f36" draw:formula="?f25 / ?f13"/><draw:equation draw:name="f37" draw:formula="?f26 / ?f14"/><draw:equation draw:name="f38" draw:formula="?f27 / ?f14"/><draw:equation draw:name="f39" draw:formula="?f28 / ?f13"/></draw:enhanced-geometry></draw:custom-shape><draw:custom-shape svg:x="0.01181in" svg:y="5.04687in" svg:width="1.31172in" svg:height="1.87388in" draw:id="id12" draw:style-name="a16" draw:name="Freeform: Shape 498161043"><svg:title/><svg:desc/><text:p text:style-name="P520"><text:span text:style-name="T521">Stage 4</text:span></text:p><draw:enhanced-geometry draw:type="non-primitive" svg:viewBox="0 0 1713478 1199435" draw:enhanced-path="M ?f3 ?f0 L ?f3 ?f4 ?f5 ?f2 ?f6 ?f4 ?f6 ?f0 ?f5 ?f7 ?f3 ?f0 Z N" draw:text-areas="?f26 ?f28 ?f27 ?f29" draw:glue-points="?f30 ?f31 ?f32 ?f31 ?f33 ?f34 ?f32 ?f35 ?f30 ?f35 ?f36 ?f34 ?f30 ?f31" draw:glue-point-leaving-directions="-90, -90, -90, -90, -90, -90, -90"><draw:equation draw:name="f0" draw:formula="0"/><draw:equation draw:name="f1" draw:formula="1713478"/><draw:equation draw:name="f2" draw:formula="1199435"/><draw:equation draw:name="f3" draw:formula="1713477"/><draw:equation draw:name="f4" draw:formula="779633"/><draw:equation draw:name="f5" draw:formula="856738"/><draw:equation draw:name="f6" draw:formula="1"/><draw:equation draw:name="f7" draw:formula="419803"/><draw:equation draw:name="f8" draw:formula="?f2 - ?f0"/><draw:equation draw:name="f9" draw:formula="?f1 - ?f0"/><draw:equation draw:name="f10" draw:formula="?f9 / 1713478"/><draw:equation draw:name="f11" draw:formula="?f8 / 1199435"/><draw:equation draw:name="f12" draw:formula="0 * ?f9"/><draw:equation draw:name="f13" draw:formula="0 * ?f8"/><draw:equation draw:name="f14" draw:formula="1113761 * ?f9"/><draw:equation draw:name="f15" draw:formula="1713478 * ?f9"/><draw:equation draw:name="f16" draw:formula="599718 * ?f8"/><draw:equation draw:name="f17" draw:formula="1199435 * ?f8"/><draw:equation draw:name="f18" draw:formula="599718 * ?f9"/><draw:equation draw:name="f19" draw:formula="?f12 / 1713478"/><draw:equation draw:name="f20" draw:formula="?f13 / 1199435"/><draw:equation draw:name="f21" draw:formula="?f14 / 1713478"/><draw:equation draw:name="f22" draw:formula="?f15 / 1713478"/><draw:equation draw:name="f23" draw:formula="?f16 / 1199435"/><draw:equation draw:name="f24" draw:formula="?f17 / 1199435"/><draw:equation draw:name="f25" draw:formula="?f18 / 1713478"/><draw:equation draw:name="f26" draw:formula="?f0 / ?f10"/><draw:equation draw:name="f27" draw:formula="?f1 / ?f10"/><draw:equation draw:name="f28" draw:formula="?f0 / ?f11"/><draw:equation draw:name="f29" draw:formula="?f2 / ?f11"/><draw:equation draw:name="f30" draw:formula="?f19 / ?f10"/><draw:equation draw:name="f31" draw:formula="?f20 / ?f11"/><draw:equation draw:name="f32" draw:formula="?f21 / ?f10"/><draw:equation draw:name="f33" draw:formula="?f22 / ?f10"/><draw:equation draw:name="f34" draw:formula="?f23 / ?f11"/><draw:equation draw:name="f35" draw:formula="?f24 / ?f11"/><draw:equation draw:name="f36" draw:formula="?f25 / ?f10"/></draw:enhanced-geometry></draw:custom-shape><draw:custom-shape svg:x="1.32352in" svg:y="5.04687in" svg:width="2.96953in" svg:height="1.21802in" draw:id="id13" draw:style-name="a17" draw:name="Freeform: Shape 520229172"><svg:title/><svg:desc/><text:list text:style-name="LFO31" text:continue-numbering="true"><text:list-item><text:list><text:list-item><text:p text:style-name="P522"><text:span text:style-name="T523">Consult on the Draft LTS and<text:s/></text:span><text:span text:style-name="T524">the Environmental Report</text:span></text:p></text:list-item></text:list></text:list-item></text:list><draw:enhanced-geometry draw:type="non-primitive" svg:viewBox="0 0 1113761 2715339" draw:enhanced-path="M ?f1 ?f3 L ?f1 ?f4 C ?f1 ?f5 ?f6 ?f7 ?f8 ?f7 L ?f0 ?f7 ?f0 ?f7 ?f0 ?f9 ?f0 ?f9 ?f8 ?f9 C ?f6 ?f9 ?f1 ?f10 ?f1 ?f3 Z N" draw:text-areas="?f29 ?f31 ?f30 ?f32" draw:glue-points="?f33 ?f34 ?f35 ?f34 ?f36 ?f37 ?f36 ?f38 ?f36 ?f38 ?f39 ?f38 ?f39 ?f38 ?f39 ?f37 ?f33 ?f34" draw:glue-point-leaving-directions="-90, -90, -90, -90, -90, -90, -90, -90, -90"><draw:equation draw:name="f0" draw:formula="0"/><draw:equation draw:name="f1" draw:formula="1113761"/><draw:equation draw:name="f2" draw:formula="2715339"/><draw:equation draw:name="f3" draw:formula="452567"/><draw:equation draw:name="f4" draw:formula="2262772"/><draw:equation draw:name="f5" draw:formula="2512717"/><draw:equation draw:name="f6" draw:formula="1079671"/><draw:equation draw:name="f7" draw:formula="2715338"/><draw:equation draw:name="f8" draw:formula="1037620"/><draw:equation draw:name="f9" draw:formula="1"/><draw:equation draw:name="f10" draw:formula="202622"/><draw:equation draw:name="f11" draw:formula="?f2 - ?f0"/><draw:equation draw:name="f12" draw:formula="?f1 - ?f0"/><draw:equation draw:name="f13" draw:formula="?f12 / 1113761"/><draw:equation draw:name="f14" draw:formula="?f11 / 2715339"/><draw:equation draw:name="f15" draw:formula="185631 * ?f12"/><draw:equation draw:name="f16" draw:formula="0 * ?f11"/><draw:equation draw:name="f17" draw:formula="928130 * ?f12"/><draw:equation draw:name="f18" draw:formula="1113761 * ?f12"/><draw:equation draw:name="f19" draw:formula="185631 * ?f11"/><draw:equation draw:name="f20" draw:formula="2715339 * ?f11"/><draw:equation draw:name="f21" draw:formula="0 * ?f12"/><draw:equation draw:name="f22" draw:formula="?f15 / 1113761"/><draw:equation draw:name="f23" draw:formula="?f16 / 2715339"/><draw:equation draw:name="f24" draw:formula="?f17 / 1113761"/><draw:equation draw:name="f25" draw:formula="?f18 / 1113761"/><draw:equation draw:name="f26" draw:formula="?f19 / 2715339"/><draw:equation draw:name="f27" draw:formula="?f20 / 2715339"/><draw:equation draw:name="f28" draw:formula="?f21 / 1113761"/><draw:equation draw:name="f29" draw:formula="?f0 / ?f13"/><draw:equation draw:name="f30" draw:formula="?f1 / ?f13"/><draw:equation draw:name="f31" draw:formula="?f0 / ?f14"/><draw:equation draw:name="f32" draw:formula="?f2 / ?f14"/><draw:equation draw:name="f33" draw:formula="?f22 / ?f13"/><draw:equation draw:name="f34" draw:formula="?f23 / ?f14"/><draw:equation draw:name="f35" draw:formula="?f24 / ?f13"/><draw:equation draw:name="f36" draw:formula="?f25 / ?f13"/><draw:equation draw:name="f37" draw:formula="?f26 / ?f14"/><draw:equation draw:name="f38" draw:formula="?f27 / ?f14"/><draw:equation draw:name="f39" draw:formula="?f28 / ?f13"/></draw:enhanced-geometry></draw:custom-shape><draw:custom-shape svg:x="0.01181in" svg:y="6.70708in" svg:width="1.31172in" svg:height="1.87388in" draw:id="id14" draw:style-name="a18" draw:name="Freeform: Shape 1367949377"><svg:title/><svg:desc/><text:p text:style-name="P525"><text:span text:style-name="T526">Stage 5</text:span></text:p><draw:enhanced-geometry draw:type="non-primitive" svg:viewBox="0 0 1713478 1199435" draw:enhanced-path="M ?f3 ?f0 L ?f3 ?f4 ?f5 ?f2 ?f6 ?f4 ?f6 ?f0 ?f5 ?f7 ?f3 ?f0 Z N" draw:text-areas="?f26 ?f28 ?f27 ?f29" draw:glue-points="?f30 ?f31 ?f32 ?f31 ?f33 ?f34 ?f32 ?f35 ?f30 ?f35 ?f36 ?f34 ?f30 ?f31" draw:glue-point-leaving-directions="-90, -90, -90, -90, -90, -90, -90"><draw:equation draw:name="f0" draw:formula="0"/><draw:equation draw:name="f1" draw:formula="1713478"/><draw:equation draw:name="f2" draw:formula="1199435"/><draw:equation draw:name="f3" draw:formula="1713477"/><draw:equation draw:name="f4" draw:formula="779633"/><draw:equation draw:name="f5" draw:formula="856738"/><draw:equation draw:name="f6" draw:formula="1"/><draw:equation draw:name="f7" draw:formula="419803"/><draw:equation draw:name="f8" draw:formula="?f2 - ?f0"/><draw:equation draw:name="f9" draw:formula="?f1 - ?f0"/><draw:equation draw:name="f10" draw:formula="?f9 / 1713478"/><draw:equation draw:name="f11" draw:formula="?f8 / 1199435"/><draw:equation draw:name="f12" draw:formula="0 * ?f9"/><draw:equation draw:name="f13" draw:formula="0 * ?f8"/><draw:equation draw:name="f14" draw:formula="1113761 * ?f9"/><draw:equation draw:name="f15" draw:formula="1713478 * ?f9"/><draw:equation draw:name="f16" draw:formula="599718 * ?f8"/><draw:equation draw:name="f17" draw:formula="1199435 * ?f8"/><draw:equation draw:name="f18" draw:formula="599718 * ?f9"/><draw:equation draw:name="f19" draw:formula="?f12 / 1713478"/><draw:equation draw:name="f20" draw:formula="?f13 / 1199435"/><draw:equation draw:name="f21" draw:formula="?f14 / 1713478"/><draw:equation draw:name="f22" draw:formula="?f15 / 1713478"/><draw:equation draw:name="f23" draw:formula="?f16 / 1199435"/><draw:equation draw:name="f24" draw:formula="?f17 / 1199435"/><draw:equation draw:name="f25" draw:formula="?f18 / 1713478"/><draw:equation draw:name="f26" draw:formula="?f0 / ?f10"/><draw:equation draw:name="f27" draw:formula="?f1 / ?f10"/><draw:equation draw:name="f28" draw:formula="?f0 / ?f11"/><draw:equation draw:name="f29" draw:formula="?f2 / ?f11"/><draw:equation draw:name="f30" draw:formula="?f19 / ?f10"/><draw:equation draw:name="f31" draw:formula="?f20 / ?f11"/><draw:equation draw:name="f32" draw:formula="?f21 / ?f10"/><draw:equation draw:name="f33" draw:formula="?f22 / ?f10"/><draw:equation draw:name="f34" draw:formula="?f23 / ?f11"/><draw:equation draw:name="f35" draw:formula="?f24 / ?f11"/><draw:equation draw:name="f36" draw:formula="?f25 / ?f10"/></draw:enhanced-geometry></draw:custom-shape><draw:custom-shape svg:x="1.32352in" svg:y="6.70708in" svg:width="2.96953in" svg:height="1.21802in" draw:id="id15" draw:style-name="a19" draw:name="Freeform: Shape 1215818583"><svg:title/><svg:desc/><text:list text:style-name="LFO32" text:continue-numbering="true"><text:list-item><text:list><text:list-item><text:p text:style-name="P527"><text:span text:style-name="T528">Appraise updates to the LTS</text:span></text:p></text:list-item></text:list></text:list-item></text:list><text:list text:style-name="LFO33" text:continue-numbering="true"><text:list-item><text:list><text:list-item><text:p text:style-name="P529"><text:span text:style-name="T530">Prepare the SEA Post Adoption Statement</text:span></text:p></text:list-item></text:list></text:list-item></text:list><text:list text:style-name="LFO34" text:continue-numbering="true"><text:list-item><text:list><text:list-item><text:p text:style-name="P531"><text:span text:style-name="T532">Monitor the significant effects of the LTS</text:span></text:p></text:list-item></text:list></text:list-item></text:list><draw:enhanced-geometry draw:type="non-primitive" svg:viewBox="0 0 1113761 2715339" draw:enhanced-path="M ?f1 ?f3 L ?f1 ?f4 C ?f1 ?f5 ?f6 ?f7 ?f8 ?f7 L ?f0 ?f7 ?f0 ?f7 ?f0 ?f9 ?f0 ?f9 ?f8 ?f9 C ?f6 ?f9 ?f1 ?f10 ?f1 ?f3 Z N" draw:text-areas="?f29 ?f31 ?f30 ?f32" draw:glue-points="?f33 ?f34 ?f35 ?f34 ?f36 ?f37 ?f36 ?f38 ?f36 ?f38 ?f39 ?f38 ?f39 ?f38 ?f39 ?f37 ?f33 ?f34" draw:glue-point-leaving-directions="-90, -90, -90, -90, -90, -90, -90, -90, -90"><draw:equation draw:name="f0" draw:formula="0"/><draw:equation draw:name="f1" draw:formula="1113761"/><draw:equation draw:name="f2" draw:formula="2715339"/><draw:equation draw:name="f3" draw:formula="452567"/><draw:equation draw:name="f4" draw:formula="2262772"/><draw:equation draw:name="f5" draw:formula="2512717"/><draw:equation draw:name="f6" draw:formula="1079671"/><draw:equation draw:name="f7" draw:formula="2715338"/><draw:equation draw:name="f8" draw:formula="1037620"/><draw:equation draw:name="f9" draw:formula="1"/><draw:equation draw:name="f10" draw:formula="202622"/><draw:equation draw:name="f11" draw:formula="?f2 - ?f0"/><draw:equation draw:name="f12" draw:formula="?f1 - ?f0"/><draw:equation draw:name="f13" draw:formula="?f12 / 1113761"/><draw:equation draw:name="f14" draw:formula="?f11 / 2715339"/><draw:equation draw:name="f15" draw:formula="185631 * ?f12"/><draw:equation draw:name="f16" draw:formula="0 * ?f11"/><draw:equation draw:name="f17" draw:formula="928130 * ?f12"/><draw:equation draw:name="f18" draw:formula="1113761 * ?f12"/><draw:equation draw:name="f19" draw:formula="185631 * ?f11"/><draw:equation draw:name="f20" draw:formula="2715339 * ?f11"/><draw:equation draw:name="f21" draw:formula="0 * ?f12"/><draw:equation draw:name="f22" draw:formula="?f15 / 1113761"/><draw:equation draw:name="f23" draw:formula="?f16 / 2715339"/><draw:equation draw:name="f24" draw:formula="?f17 / 1113761"/><draw:equation draw:name="f25" draw:formula="?f18 / 1113761"/><draw:equation draw:name="f26" draw:formula="?f19 / 2715339"/><draw:equation draw:name="f27" draw:formula="?f20 / 2715339"/><draw:equation draw:name="f28" draw:formula="?f21 / 1113761"/><draw:equation draw:name="f29" draw:formula="?f0 / ?f13"/><draw:equation draw:name="f30" draw:formula="?f1 / ?f13"/><draw:equation draw:name="f31" draw:formula="?f0 / ?f14"/><draw:equation draw:name="f32" draw:formula="?f2 / ?f14"/><draw:equation draw:name="f33" draw:formula="?f22 / ?f13"/><draw:equation draw:name="f34" draw:formula="?f23 / ?f14"/><draw:equation draw:name="f35" draw:formula="?f24 / ?f13"/><draw:equation draw:name="f36" draw:formula="?f25 / ?f13"/><draw:equation draw:name="f37" draw:formula="?f26 / ?f14"/><draw:equation draw:name="f38" draw:formula="?f27 / ?f14"/><draw:equation draw:name="f39" draw:formula="?f28 / ?f13"/></draw:enhanced-geometry></draw:custom-shape></draw:g></text:p>
      <text:p text:style-name="P533"/>
      <text:h text:style-name="Heading2" text:outline-level="2">Purpose of the environmental report</text:h>
      <text:list text:style-name="LFO24" text:continue-numbering="true">
        <text:list-item>
          <text:list>
            <text:list-item>
              <text:list>
                <text:list-item>
                  <text:p text:style-name="P534">In line with the 2005 Act and Transport Scotland’s Draft Guidance on Local Transport Strategies, a report (known as the Environmental Report) must be published for consultation alongside the Draft LTS.</text:p>
                </text:list-item>
                <text:list-item>
                  <text:p text:style-name="P535">Its purpose is to identify, describe and evaluate the likely significant effects on the environment of<text:s/>implementing: <text:s/></text:p>
                </text:list-item>
              </text:list>
            </text:list-item>
          </text:list>
        </text:list-item>
      </text:list>
      <text:list text:style-name="LFO5" text:continue-numbering="true">
        <text:list-item>
          <text:p text:style-name="P536">the LTS; and</text:p>
        </text:list-item>
        <text:list-item>
          <text:p text:style-name="P537">reasonable alternatives for the LTS. <text:s/></text:p>
        </text:list-item>
      </text:list>
      <text:list text:style-name="LFO24" text:continue-numbering="true">
        <text:list-item>
          <text:list>
            <text:list-item>
              <text:list>
                <text:list-item>
                  <text:p text:style-name="P538">The report must then be considered, alongside consultation responses, when finalising the LTS. <text:s/></text:p>
                </text:list-item>
                <text:list-item>
                  <text:p text:style-name="P539">The Environmental Report is the second document to be produced as part of the SEA process for the LTS. <text:s/>The first document was the Scoping Report prepared by AECOM in October 2023 (South Lanarkshire Local Transport Strategy Strategic Environmental Assessment: Scoping Report), which included information about the baseline and the ‘framework’ against which the proposals have been assessed.</text:p>
                </text:list-item>
              </text:list>
            </text:list-item>
          </text:list>
        </text:list-item>
      </text:list>
      <text:h text:style-name="Heading2" text:outline-level="2">Structure of the environmental report</text:h>
      <text:h text:style-name="Heading3" text:outline-level="3">SEA topics</text:h>
      <text:list text:style-name="LFO24" text:continue-numbering="true">
        <text:list-item>
          <text:list>
            <text:list-item>
              <text:list>
                <text:list-item>
                  <text:p text:style-name="P540">The information in this Environmental Report has been presented through eight SEA topics, which have been informed by the issues/topics in the 2005 Act. <text:s/>These are:</text:p>
                </text:list-item>
              </text:list>
            </text:list-item>
          </text:list>
        </text:list-item>
      </text:list>
      <text:list text:style-name="LFO5" text:continue-numbering="true">
        <text:list-item>
          <text:p text:style-name="P541">Air quality and noise pollution</text:p>
        </text:list-item>
        <text:list-item>
          <text:p text:style-name="P542">Biodiversity, flora and fauna, and geodiversity</text:p>
        </text:list-item>
        <text:list-item>
          <text:p text:style-name="P543">Climatic factors</text:p>
        </text:list-item>
        <text:list-item>
          <text:p text:style-name="P544">Cultural heritage</text:p>
        </text:list-item>
        <text:list-item>
          <text:p text:style-name="P545">Landscape</text:p>
        </text:list-item>
        <text:list-item>
          <text:p text:style-name="P546">Material assets<text:s/></text:p>
        </text:list-item>
        <text:list-item>
          <text:p text:style-name="P547">Population and human health</text:p>
        </text:list-item>
        <text:list-item>
          <text:p text:style-name="P548">Soil and water resources</text:p>
        </text:list-item>
      </text:list>
      <text:h text:style-name="Heading3" text:outline-level="3">Environmental report chapters</text:h>
      <text:list text:style-name="LFO24" text:continue-numbering="true">
        <text:list-item>
          <text:list>
            <text:list-item>
              <text:list>
                <text:list-item>
                  <text:p text:style-name="P549">In line with the provisions of the Environmental Assessment (Scotland) Act 2005, this Environmental Report has been structured as follows:</text:p>
                </text:list-item>
              </text:list>
            </text:list-item>
          </text:list>
        </text:list-item>
      </text:list>
      <text:list text:style-name="LFO5" text:continue-numbering="true">
        <text:list-item>
          <text:p text:style-name="P550"><text:span text:style-name="T551">Chapter 3</text:span><text:s/>presents an overview of the scoping process for the SEA (Stage 1 in<text:s/><text:bookmark-ref text:ref-name="_Ref197337016" text:reference-format="text">Figure 2‑1</text:bookmark-ref>).<text:s/></text:p>
        </text:list-item>
        <text:list-item>
          <text:p text:style-name="P552"><text:span text:style-name="T553">Chapter 4</text:span><text:s/>presents an assessment of a number of alternative approaches relating to the broad principles underpinning the LTS. <text:s/>These have been assessed as reasonable alternatives (Stage 2).</text:p>
        </text:list-item>
        <text:list-item>
          <text:p text:style-name="P554"><text:span text:style-name="T555">Chapter 5<text:s/></text:span>presents an assessment of the draft proposals, in terms of their likely significant environmental effects (Stage 3). <text:s/></text:p>
        </text:list-item>
        <text:list-item>
          <text:p text:style-name="P556"><text:span text:style-name="T557">Chapter 6</text:span><text:s/>presents proposals for monitoring the significant environmental effects of the proposals, and opportunities for enhancements (linked to Stage 5).<text:s/></text:p>
        </text:list-item>
        <text:list-item>
          <text:p text:style-name="P558"><text:span text:style-name="T559">Chapter 7</text:span><text:s/>subsequently sets out the next steps for the LTS and accompanying SEA process. <text:s/></text:p>
        </text:list-item>
      </text:list>
      <text:list text:style-name="LFO24" text:continue-numbering="true">
        <text:list-item>
          <text:list>
            <text:list-item>
              <text:list>
                <text:list-item>
                  <text:p text:style-name="P560">Consultation on this Environmental Report alongside the draft version of the LTS comprises<text:s/><text:span text:style-name="T561">Stage 4</text:span>.<text:s/></text:p>
                </text:list-item>
              </text:list>
            </text:list-item>
          </text:list>
        </text:list-item>
      </text:list>
      <text:p text:style-name="P562"/>
      <text:h text:style-name="Heading1" text:outline-level="1"><text:bookmark-start text:name="_Toc213160635"/>What is the scope of the SEA?<text:bookmark-end text:name="_Toc213160635"/></text:h>
      <text:h text:style-name="Heading2" text:outline-level="2"><text:bookmark-start text:name="_Toc177126626"/><text:bookmark-start text:name="_Toc177126813"/>SEA scoping<text:bookmark-end text:name="_Toc177126626"/><text:bookmark-end text:name="_Toc177126813"/><text:s/>report</text:h>
      <text:list text:style-name="LFO24" text:continue-numbering="true">
        <text:list-item>
          <text:list>
            <text:list-item>
              <text:list>
                <text:list-item>
                  <text:p text:style-name="P563">The Environmental Assessment (Scotland) Act 2005 requires that: “<text:span text:style-name="T564">Before deciding on the scope and level of detail of the information to be included in the environmental report to be prepared in accordance with section 14; the responsible authority shall send to each consultation authority such sufficient details of the qualifying plan or programme as will enable the consultation authority to form a view on those matters</text:span>”. <text:s/>In Scotland, the consultation bodies are Historic Environment Scotland (HES), the Scottish Environmental Protection Agency (SEPA) and NatureScot. <text:s/></text:p>
                </text:list-item>
                <text:list-item>
                  <text:p text:style-name="P565">These authorities were consulted on the scope of the SEA for the LTS proposals through the release of an SEA Scoping Report (prepared by AECOM) to consultees in October 2023. <text:s/></text:p>
                </text:list-item>
                <text:list-item>
                  <text:p text:style-name="P566">Comments from the consultation bodies were returned in August 2024. These are presented in<text:s/><text:bookmark-ref text:ref-name="_Ref196830695" text:reference-format="text">Table 3‑1</text:bookmark-ref><text:span text:style-name="T567">,</text:span><text:s/>along with an overview of how they have been considered and addressed through the ongoing development of the SEA. <text:s/>An updated Scoping Report has been provided in<text:s/><text:span text:style-name="T568">Appendix A.</text:span></text:p>
                </text:list-item>
              </text:list>
            </text:list-item>
          </text:list>
        </text:list-item>
      </text:list>
      <text:p text:style-name="Caption"><text:bookmark-start text:name="_Ref196830695"/>Table 3‑1<text:bookmark-end text:name="_Ref196830695"/>: consultation responses received for the SEA scoping report</text:p>
      <table:table table:style-name="Table569">
        <table:table-columns>
          <table:table-column table:style-name="TableColumn570"/>
          <table:table-column table:style-name="TableColumn571"/>
        </table:table-columns>
        <table:table-header-rows>
          <table:table-row table:style-name="TableRow572">
            <table:table-cell table:style-name="TableCell573">
              <text:p text:style-name="P574"><text:span text:style-name="T575">Consultation response</text:span></text:p>
            </table:table-cell>
            <table:table-cell table:style-name="TableCell576">
              <text:p text:style-name="P577"><text:span text:style-name="T578">How the Response was considered and addressed</text:span></text:p>
            </table:table-cell>
          </table:table-row>
        </table:table-header-rows>
        <table:table-row table:style-name="TableRow579">
          <table:table-cell table:style-name="TableCell580">
            <text:p text:style-name="P581"><text:span text:style-name="T582">NatureScot<text:s/></text:span></text:p>
          </table:table-cell>
          <table:table-cell table:style-name="TableCell583">
            <text:p text:style-name="P584"/>
          </table:table-cell>
        </table:table-row>
        <table:table-row table:style-name="TableRow585">
          <table:table-cell table:style-name="TableCell586">
            <text:p text:style-name="P587"><text:span text:style-name="T588">Minor amendments to the text</text:span></text:p>
          </table:table-cell>
          <table:table-cell table:style-name="TableCell589">
            <text:p text:style-name="P590"><text:span text:style-name="T591">Scoping report updated.</text:span></text:p>
          </table:table-cell>
        </table:table-row>
        <table:table-row table:style-name="TableRow592">
          <table:table-cell table:style-name="TableCell593">
            <text:p text:style-name="P594"><text:span text:style-name="T595">NatureScot notes that no period specified for consultation on the<text:s/></text:span><text:span text:style-name="T596">Environmental Report. <text:s/>NatureScot would be content with a six-week period.</text:span></text:p>
          </table:table-cell>
          <table:table-cell table:style-name="TableCell597">
            <text:p text:style-name="P598"><text:span text:style-name="T599">The Environmental Report will be consulted on during a six-week period.</text:span></text:p>
          </table:table-cell>
        </table:table-row>
        <table:table-row table:style-name="TableRow600">
          <table:table-cell table:style-name="TableCell601">
            <text:p text:style-name="P602"><text:span text:style-name="T603">Subject to the specific comments set out below, NatureScot is content with the scope and level of detail proposed for the environmental report. <text:s/>On page 18, Figure 4.2: does not show 16 of the 17 Local Nature Reserves listed in 4.2.10, shows the part of Cathkin Braes Country Park in South Lanarkshire, which is not listed at 4.2.14.</text:span></text:p>
            <text:p text:style-name="P604"/>
          </table:table-cell>
          <table:table-cell table:style-name="TableCell605">
            <text:p text:style-name="P606"><text:span text:style-name="T607">Scoping report<text:s/></text:span><text:span text:style-name="T608">updated.</text:span></text:p>
          </table:table-cell>
        </table:table-row>
        <text:soft-page-break/>
        <table:table-row table:style-name="TableRow609">
          <table:table-cell table:style-name="TableCell610">
            <text:p text:style-name="P611"><text:span text:style-name="T612">Scottish Environment Protection Agency<text:s/></text:span></text:p>
          </table:table-cell>
          <table:table-cell table:style-name="TableCell613">
            <text:p text:style-name="P614"/>
          </table:table-cell>
        </table:table-row>
        <table:table-row table:style-name="TableRow615">
          <table:table-cell table:style-name="TableCell616">
            <text:p text:style-name="P617"><text:span text:style-name="T618">Including a commentary section within the matrices in order to state, where necessary, the reasons for the effects cited and the score given helps to fully explain the rationale behind the assessment results. This allows the Responsible Authority to be transparent and also allows the reader to understand the rationale behind the scores given.</text:span></text:p>
            <text:p text:style-name="P619"/>
            <text:p text:style-name="P620"><text:span text:style-name="T621">Where it is expected that other plans, programmes or strategies are better placed to undertake more detailed assessment of environmental effects this should be clearly set out in the Environmental Report.</text:span></text:p>
            <text:p text:style-name="P622"/>
            <text:p text:style-name="P623"><text:span text:style-name="T624">We would expect all aspects of the PPS which could have significant effects to be assessed.<text:s/></text:span></text:p>
            <text:p text:style-name="P625"/>
            <text:p text:style-name="P626"><text:span text:style-name="T627">We support the use of SEA objectives as assessment tools as they<text:s/></text:span><text:span text:style-name="T628">allow a systematic, rigorous and consistent framework with which to assess environmental effects.<text:s/></text:span></text:p>
            <text:p text:style-name="P629"/>
            <text:p text:style-name="P630"><text:span text:style-name="T631">When it comes to setting out the results of the assessment in the Environmental Report please provide enough information to clearly justify the reasons for each of the assessments presented. It would also be helpful to set out assumptions that are made during the assessment and difficulties and limitations encountered.</text:span></text:p>
          </table:table-cell>
          <table:table-cell table:style-name="TableCell632">
            <text:p text:style-name="P633"><text:span text:style-name="T634">Comments noted and carried through into the Environmental Report.</text:span></text:p>
            <text:p text:style-name="P635"/>
            <text:p text:style-name="P636"><text:span text:style-name="T637">Assumptions and limitations are discussed in Section<text:s/></text:span><text:span text:style-name="T638"><text:bookmark-ref text:ref-name="_Ref205456158" text:reference-format="text">5.2</text:bookmark-ref></text:span><text:span text:style-name="T639">.</text:span></text:p>
          </table:table-cell>
        </table:table-row>
        <table:table-row table:style-name="TableRow640">
          <table:table-cell table:style-name="TableCell641">
            <text:p text:style-name="P642"><text:span text:style-name="T643">Historic Environment Scotland</text:span></text:p>
          </table:table-cell>
          <table:table-cell table:style-name="TableCell644">
            <text:p text:style-name="P645"/>
          </table:table-cell>
        </table:table-row>
        <table:table-row table:style-name="TableRow646">
          <table:table-cell table:style-name="TableCell647">
            <text:p text:style-name="P648"><text:span text:style-name="T649">…We note that the historic environment has been scoped into the assessment.<text:s/></text:span></text:p>
            <text:p text:style-name="P650"><text:span text:style-name="T651">Based on the information provided, we are content with this approach and are satisfied with the scope and level of detail proposed for the assessment, subject to the detailed comments provided below.’</text:span></text:p>
            <text:p text:style-name="P652"/>
            <text:p text:style-name="P653"><text:span text:style-name="T654">Relationship with other Plans, Programmes and Strategies</text:span></text:p>
            <text:p text:style-name="P655"><text:span text:style-name="T656">We welcome the recognition in Appendix A of the relevant Plans, Programmes and Strategies for the historic environment. As this section notes, the Historic Environment Policy for Scotland sets out principles and policies for decision making in Scotland that affects the historic environment. A key policy for preparation of strategies of this type is HEP3 which states that “Plans, programmes, policies and strategies, and the allocation of<text:s/></text:span><text:soft-page-break/><text:span text:style-name="T657">resources, should be approached in a way that protects and promotes the historic environment”. The environmental assessment of the strategy should aim to inform and influence the final content of the strategy.<text:s/></text:span></text:p>
            <text:p text:style-name="P658"/>
            <text:p text:style-name="P659"><text:span text:style-name="T660">We note from the scoping report that the SEA Environmental Report will be prepared for consultation in the winter of 2023. We can confirm that we are content with this proposed timescale.<text:s/></text:span></text:p>
          </table:table-cell>
          <table:table-cell table:style-name="TableCell661">
            <text:p text:style-name="P662"><text:span text:style-name="T663">Comments noted and carried through into the Environmental Report.</text:span></text:p>
            <text:p text:style-name="P664"/>
            <text:p text:style-name="P665"><text:span text:style-name="T666">The Environmental Report consultation period is now expected to be during 2025.</text:span></text:p>
          </table:table-cell>
        </table:table-row>
      </table:table>
      <text:h text:style-name="Heading2" text:outline-level="2"><text:bookmark-start text:name="_Toc145429883"/><text:bookmark-start text:name="_Toc177126628"/><text:bookmark-start text:name="_Toc177126815"/>Content of the scoping report</text:h>
      <text:list text:style-name="LFO24" text:continue-numbering="true">
        <text:list-item>
          <text:list>
            <text:list-item>
              <text:list>
                <text:list-item>
                  <text:p text:style-name="P667">Reflecting the requirements of the 2005 Act, the following<text:s/>information is presented in the Scoping Report for the eight SEA topics:<text:s/></text:p>
                </text:list-item>
              </text:list>
            </text:list-item>
          </text:list>
        </text:list-item>
      </text:list>
      <text:list text:style-name="LFO5" text:continue-numbering="true">
        <text:list-item>
          <text:p text:style-name="P668">Context review: This explored the environmental and sustainability ‘context’ for the SEA / LTS through reviewing high level messages (e.g. internationally, from central government and at the regional level) with a view to establishing the focus for the SEA.<text:s/></text:p>
        </text:list-item>
        <text:list-item>
          <text:p text:style-name="P669">Baseline data: This established the baseline situation in the area in the absence of the LTS (including the future baseline) in order to help identify the plan’s likely significant effects.<text:s/></text:p>
        </text:list-item>
        <text:list-item>
          <text:p text:style-name="P670">Key issues: This identified particular problems or opportunities (‘issues’) that should be a focus of the SEA.</text:p>
        </text:list-item>
        <text:list-item>
          <text:p text:style-name="P671">Considering this information, developing an<text:s/><text:span text:style-name="T672">SEA framework<text:s/></text:span>comprising SEA objectives and assessment questions, which can then be used as a guiding framework for the subsequent assessment.</text:p>
        </text:list-item>
      </text:list>
      <text:h text:style-name="Heading2" text:outline-level="2"><text:bookmark-end text:name="_Toc145429883"/><text:bookmark-end text:name="_Toc177126628"/><text:bookmark-end text:name="_Toc177126815"/>Issues / topics scoped into the SEA</text:h>
      <text:list text:style-name="LFO24" text:continue-numbering="true">
        <text:list-item>
          <text:list>
            <text:list-item>
              <text:list>
                <text:list-item>
                  <text:p text:style-name="P673">Scoping identified a range of environmental topics that should be a particular focus of SEA. <text:s/>In this respect, in terms of the SEA ‘issues’ suggested by Schedule 3 of the Environmental Assessment (Scotland) Act 2005, the following topics were scoped in through the scoping process:</text:p>
                </text:list-item>
              </text:list>
            </text:list-item>
          </text:list>
        </text:list-item>
      </text:list>
      <text:list text:style-name="LFO5" text:continue-numbering="true">
        <text:list-item>
          <text:p text:style-name="P674">Air quality and noise pollution</text:p>
        </text:list-item>
        <text:list-item>
          <text:p text:style-name="P675">Biodiversity, flora and fauna, and geodiversity</text:p>
        </text:list-item>
        <text:list-item>
          <text:p text:style-name="P676">Climatic factors</text:p>
        </text:list-item>
        <text:list-item>
          <text:p text:style-name="P677">Cultural heritage</text:p>
        </text:list-item>
        <text:list-item>
          <text:p text:style-name="P678">Landscape</text:p>
        </text:list-item>
        <text:list-item>
          <text:p text:style-name="P679">Material assets</text:p>
        </text:list-item>
        <text:list-item>
          <text:p text:style-name="P680">Population and human health</text:p>
        </text:list-item>
        <text:list-item>
          <text:p text:style-name="P681">Soil and water resources</text:p>
        </text:list-item>
      </text:list>
      <text:list text:style-name="LFO24" text:continue-numbering="true">
        <text:list-item>
          <text:list>
            <text:list-item>
              <text:list>
                <text:list-item>
                  <text:p text:style-name="P682">It is noted that the Environmental Assessment (Scotland) Act 2005 highlights that the Environmental Report should present information on the likely significant effects on the environment, including on issues such as biodiversity; population; human health; fauna; flora; soil; water; air; climatic factors; material assets; cultural heritage, including architectural and archaeological heritage; landscape; and the inter-relationship between these issues.<text:s/></text:p>
                </text:list-item>
              </text:list>
            </text:list-item>
          </text:list>
        </text:list-item>
      </text:list>
      <text:h text:style-name="Heading2" text:outline-level="2">SEA framework</text:h>
      <text:list text:style-name="LFO24" text:continue-numbering="true">
        <text:list-item>
          <text:list>
            <text:list-item>
              <text:list>
                <text:list-item>
                  <text:p text:style-name="P683">The key environmental issues relating to the proposals have been translated into an ‘SEA Framework’. <text:s/>The SEA Framework provides a way in which the likely significant environmental effects of the LTS proposals and alternatives can be identified and subsequently analysed based on a structured and consistent approach. <text:s text:c="2"/></text:p>
                </text:list-item>
                <text:list-item>
                  <text:p text:style-name="P684">As discussed above, the SEA Framework and the assessment findings in this Environmental Report have been streamlined and presented under eight SEA topics. <text:s/>In this respect the accompanying objectives for each topic have been refined as appropriate in recognition of the high-level nature of the proposals at this stage. <text:s text:c="2"/></text:p>
                </text:list-item>
                <text:list-item>
                  <text:p text:style-name="P685">The SEA Framework is presented in<text:s/><text:bookmark-ref text:ref-name="_Ref196830742" text:reference-format="text">Table 3‑2</text:bookmark-ref>.</text:p>
                </text:list-item>
              </text:list>
            </text:list-item>
          </text:list>
        </text:list-item>
      </text:list>
      <text:p text:style-name="Caption"><text:bookmark-start text:name="_Ref196830742"/>Table 3‑2<text:bookmark-end text:name="_Ref196830742"/>: SEA framework</text:p>
      <table:table table:style-name="Table686">
        <table:table-columns>
          <table:table-column table:style-name="TableColumn687"/>
          <table:table-column table:style-name="TableColumn688"/>
        </table:table-columns>
        <table:table-header-rows>
          <table:table-row table:style-name="TableRow689">
            <table:table-cell table:style-name="TableCell690">
              <text:p text:style-name="Normal"><text:span text:style-name="T691">SEA topic</text:span></text:p>
            </table:table-cell>
            <table:table-cell table:style-name="TableCell692">
              <text:p text:style-name="Normal"><text:span text:style-name="T693">SEA objectives</text:span></text:p>
            </table:table-cell>
          </table:table-row>
        </table:table-header-rows>
        <table:table-row table:style-name="TableRow694">
          <table:table-cell table:style-name="TableCell695">
            <text:p text:style-name="Tabletext"><text:span text:style-name="T696">Biodiversity, flora and fauna, and geodiversity</text:span></text:p>
          </table:table-cell>
          <table:table-cell table:style-name="TableCell697">
            <text:list text:style-name="LFO9" text:continue-numbering="true">
              <text:list-item>
                <text:p text:style-name="NTSBullets"><text:span text:style-name="T698">Conserve and enhance internationally, nationally, and locally designated sites for biodiversity and geodiversity in accordance with their significance and in line with established good practice. <text:s/></text:span></text:p>
              </text:list-item>
              <text:list-item>
                <text:p text:style-name="NTSBullets"><text:span text:style-name="T699">Take a strategic, landscape-scale approach, focused on habitat connectivity across the transport network and climate change resilience. <text:s/></text:span></text:p>
              </text:list-item>
              <text:list-item>
                <text:p text:style-name="NTSBullets"><text:span text:style-name="T700">Ensure accordance with the mitigation hierarchy (avoid, mitigate, compensate) in order to reduce<text:s/></text:span><text:span text:style-name="T701">negative effects of new transport infrastructure on ecological and geological resources.</text:span></text:p>
              </text:list-item>
            </text:list>
          </table:table-cell>
        </table:table-row>
        <text:soft-page-break/>
        <table:table-row table:style-name="TableRow702">
          <table:table-cell table:style-name="TableCell703">
            <text:p text:style-name="Tabletext"><text:span text:style-name="T704">Climatic factors</text:span></text:p>
          </table:table-cell>
          <table:table-cell table:style-name="TableCell705">
            <text:list text:style-name="LFO9" text:continue-numbering="true">
              <text:list-item>
                <text:p text:style-name="NTSBullets"><text:span text:style-name="T706">Support climate change mitigation through limiting the contribution of transport to GHG emissions and support the resilience of the transport network to the potential effects of climate change, including flooding and extreme heat events. <text:s/></text:span></text:p>
              </text:list-item>
              <text:list-item>
                <text:p text:style-name="NTSBullets"><text:span text:style-name="T707">Linked to the biodiversity objective, support the restoration of natural processes, and avoid actions that further constrain the natural environment’s ability to respond to climate change.</text:span></text:p>
              </text:list-item>
            </text:list>
          </table:table-cell>
        </table:table-row>
        <table:table-row table:style-name="TableRow708">
          <table:table-cell table:style-name="TableCell709">
            <text:p text:style-name="Tabletext"><text:span text:style-name="T710">Air quality and noise pollution</text:span></text:p>
          </table:table-cell>
          <table:table-cell table:style-name="TableCell711">
            <text:list text:style-name="LFO9" text:continue-numbering="true">
              <text:list-item>
                <text:p text:style-name="NTSBullets"><text:span text:style-name="T712">Deliver improvements to air quality in South Lanarkshire by supporting the use of more sustainable modes of travel, including active travel and public transport.</text:span></text:p>
              </text:list-item>
              <text:list-item>
                <text:p text:style-name="NTSBullets"><text:span text:style-name="T713">Support the achievement of air quality objectives, including within air quality management areas (AQMAs). <text:s/></text:span></text:p>
              </text:list-item>
              <text:list-item>
                <text:p text:style-name="NTSBullets"><text:span text:style-name="T714">Reduce noise from transportation sources to improve the environment for both people and species that make up South Lanarkshire’s local biodiversity.</text:span></text:p>
              </text:list-item>
            </text:list>
          </table:table-cell>
        </table:table-row>
        <table:table-row table:style-name="TableRow715">
          <table:table-cell table:style-name="TableCell716">
            <text:p text:style-name="Tabletext"><text:span text:style-name="T717">Soil and water resources</text:span></text:p>
          </table:table-cell>
          <table:table-cell table:style-name="TableCell718">
            <text:list text:style-name="LFO9" text:continue-numbering="true">
              <text:list-item>
                <text:p text:style-name="NTSBullets"><text:span text:style-name="T719">Promote the efficient use of land, with a focus on avoiding the loss of best and most versatile agricultural land as far as possible. <text:s/></text:span></text:p>
              </text:list-item>
              <text:list-item>
                <text:p text:style-name="NTSBullets"><text:span text:style-name="T720">Minimise the impact the transport network has on water quality, associated biodiversity, and the physical state of water bodies.</text:span></text:p>
              </text:list-item>
            </text:list>
          </table:table-cell>
        </table:table-row>
        <table:table-row table:style-name="TableRow721">
          <table:table-cell table:style-name="TableCell722">
            <text:p text:style-name="Tabletext"><text:span text:style-name="T723">Cultural heritage</text:span></text:p>
          </table:table-cell>
          <table:table-cell table:style-name="TableCell724">
            <text:list text:style-name="LFO9" text:continue-numbering="true">
              <text:list-item>
                <text:p text:style-name="NTSBullets"><text:span text:style-name="T725">Conserve and enhance South Lanarkshire’s historic environment, including both designated and non-designated heritage assets. <text:s/></text:span></text:p>
              </text:list-item>
              <text:list-item>
                <text:p text:style-name="NTSBullets"><text:span text:style-name="T726">Protect archaeological assets from disturbance as a result of the construction of new transport infrastructure. <text:s/></text:span></text:p>
              </text:list-item>
              <text:list-item>
                <text:p text:style-name="NTSBullets"><text:span text:style-name="T727">Consider links to landscape and place-making and promote an understanding of the local heritage resource.</text:span></text:p>
              </text:list-item>
            </text:list>
          </table:table-cell>
        </table:table-row>
        <table:table-row table:style-name="TableRow728">
          <table:table-cell table:style-name="TableCell729">
            <text:p text:style-name="Tabletext"><text:span text:style-name="T730">Landscape</text:span></text:p>
          </table:table-cell>
          <table:table-cell table:style-name="TableCell731">
            <text:list text:style-name="LFO9" text:continue-numbering="true">
              <text:list-item>
                <text:p text:style-name="NTSBullets"><text:span text:style-name="T732">Protect and enhance the character, quality and setting of South Lanarkshire’s landscape, townscape and<text:s/></text:span><text:span text:style-name="T733">villagescape features at all strategic scales. <text:s/></text:span></text:p>
              </text:list-item>
              <text:list-item>
                <text:p text:style-name="NTSBullets"><text:span text:style-name="T734">Integrate high quality green infrastructure into new transport infrastructure, linking it to the wider landscape. <text:s/></text:span></text:p>
              </text:list-item>
              <text:list-item>
                <text:p text:style-name="NTSBullets"><text:span text:style-name="T735">Recognise close links with other objectives, including biodiversity and heritage.</text:span></text:p>
              </text:list-item>
            </text:list>
          </table:table-cell>
        </table:table-row>
        <text:soft-page-break/>
        <table:table-row table:style-name="TableRow736">
          <table:table-cell table:style-name="TableCell737">
            <text:p text:style-name="Tabletext"><text:span text:style-name="T738">Material assets</text:span></text:p>
          </table:table-cell>
          <table:table-cell table:style-name="TableCell739">
            <text:list text:style-name="LFO9" text:continue-numbering="true">
              <text:list-item>
                <text:p text:style-name="NTSBullets"><text:span text:style-name="T740">Promote sustainable management and design solutions that encourage the reduction, re-use and recycling of waste and materials during the construction, maintenance, and operational phases of transportation projects and schemes. <text:s text:c="2"/></text:span></text:p>
              </text:list-item>
            </text:list>
          </table:table-cell>
        </table:table-row>
        <table:table-row table:style-name="TableRow741">
          <table:table-cell table:style-name="TableCell742">
            <text:p text:style-name="Tabletext"><text:span text:style-name="T743">Population and human health</text:span></text:p>
          </table:table-cell>
          <table:table-cell table:style-name="TableCell744">
            <text:list text:style-name="LFO9" text:continue-numbering="true">
              <text:list-item>
                <text:p text:style-name="NTSBullets"><text:span text:style-name="T745">Encourage opportunities to improve access and connectivity to educational facilities and employment opportunities, and reduce the cost-of-living, which in turn will help reduce inequality in South Lanarkshire (for example, between rural and urban areas). <text:s/></text:span></text:p>
              </text:list-item>
              <text:list-item>
                <text:p text:style-name="NTSBullets"><text:span text:style-name="T746">Encourage opportunities to improve access and connectivity to health services, leisure facilities, open green space and green infrastructure and reduce the need to travel. <text:s/></text:span></text:p>
              </text:list-item>
              <text:list-item>
                <text:p text:style-name="NTSBullets"><text:span text:style-name="T747">Promote good health by encouraging active modes of travel (for example, walking and cycling) and reducing road accidents.</text:span></text:p>
              </text:list-item>
            </text:list>
          </table:table-cell>
        </table:table-row>
      </table:table>
      <text:p text:style-name="P748"/>
      <text:h text:style-name="Heading1" text:outline-level="1"><text:bookmark-start text:name="_Toc145429884"/><text:bookmark-start text:name="_Toc213160636"/>Assessment of reasonable alternatives<text:bookmark-end text:name="_Toc145429884"/><text:bookmark-end text:name="_Toc213160636"/></text:h>
      <text:h text:style-name="Heading2" text:outline-level="2">Assessing reasonable alternatives in SEA<text:s/></text:h>
      <text:list text:style-name="LFO24" text:continue-numbering="true">
        <text:list-item>
          <text:list>
            <text:list-item>
              <text:list>
                <text:list-item>
                  <text:p text:style-name="P749">The assessment of ‘reasonable alternatives’ is a key element of the SEA process to meet the requirements of the 2005<text:s/>Act.</text:p>
                </text:list-item>
                <text:list-item>
                  <text:p text:style-name="P750">A central facet of the SEA process to date has been the appraisal of reasonable alternatives for the LTS. <text:s/>The 2005 Act is not prescriptive as to what constitutes a reasonable alternative, stating only that the Environmental Report should “<text:span text:style-name="T751">shall identify, describe and evaluate the likely significant effects on the environment of implementing (a) the plan or programme; and (b) reasonable alternatives to the plan or programme.”</text:span></text:p>
                </text:list-item>
                <text:list-item>
                  <text:p text:style-name="P752">In developing reasonable alternatives for the SEA, a central consideration has been with respect to the key choices being made<text:s/><text:soft-page-break/>relating to the strategy. <text:s/>In this regard this Environmental Report has assessed a range of options as reasonable alternatives, with a view to exploring the options with particular potential for significant environmental effects. <text:s/>These assessments are designed to inform plan makers and stakeholders on the relative sustainability merits of alternative approaches the proposals could take on various elements associated with the proposals. <text:s text:c="2"/></text:p>
                </text:list-item>
                <text:list-item>
                  <text:p text:style-name="P753">The SEA process has therefore considered reasonable alternatives through the approach set out above.</text:p>
                </text:list-item>
              </text:list>
            </text:list-item>
          </text:list>
        </text:list-item>
      </text:list>
      <text:h text:style-name="Heading2" text:outline-level="2"><text:bookmark-start text:name="_Toc145429886"/><text:bookmark-start text:name="_Toc177126631"/><text:bookmark-start text:name="_Toc177126818"/>Defining<text:s/><text:bookmark-end text:name="_Toc145429886"/><text:bookmark-end text:name="_Toc177126631"/><text:bookmark-end text:name="_Toc177126818"/>reasonable alternatives</text:h>
      <text:h text:style-name="Heading3" text:outline-level="3">Strategic approaches for the LTS</text:h>
      <text:list text:style-name="LFO24" text:continue-numbering="true">
        <text:list-item>
          <text:list>
            <text:list-item>
              <text:list>
                <text:list-item>
                  <text:p text:style-name="P754">To support the development of the preferred approach for the emerging LTS, the SEA process has appraised five strategic approaches (i.e., alternative ‘options’) which have been considered by plan makers during the preparation of the LTS. <text:s/></text:p>
                </text:list-item>
                <text:list-item>
                  <text:p text:style-name="P755">This is with a view to understanding the relative sustainability merits of different approaches for the emerging LTS.<text:s/></text:p>
                </text:list-item>
                <text:list-item>
                  <text:p text:style-name="P756">The five options are detailed below.<text:s/></text:p>
                </text:list-item>
              </text:list>
            </text:list-item>
          </text:list>
        </text:list-item>
      </text:list>
      <text:h text:style-name="Heading4" text:outline-level="4">Option A: do minimum</text:h>
      <text:list text:style-name="LFO5" text:continue-numbering="true">
        <text:list-item>
          <text:p text:style-name="P757">Committed plans, developments and schemes proceed with no additional local interventions to complement or support these developments.</text:p>
        </text:list-item>
        <text:list-item>
          <text:p text:style-name="P758">Minimum investment in different schemes and essential maintenance works.</text:p>
        </text:list-item>
        <text:list-item>
          <text:p text:style-name="P759">Minimal approach to promotion of sustainable travel choices and behaviours.</text:p>
        </text:list-item>
        <text:list-item>
          <text:p text:style-name="P760">No commitments to larger and/or longer-term scheme funding.</text:p>
        </text:list-item>
      </text:list>
      <text:h text:style-name="Heading4" text:outline-level="4">Option B: rolled forward 2013-2023 LTS</text:h>
      <text:list text:style-name="LFO5" text:continue-numbering="true">
        <text:list-item>
          <text:p text:style-name="P761">Focuses on schemes identified in previous LTS that have yet to be implemented, together with ongoing actions.<text:s/></text:p>
        </text:list-item>
        <text:list-item>
          <text:p text:style-name="P762">Interventions may include: ongoing maintenance and delivery programmes; annual prioritised road safety improvements; completion of national cycle network routes connecting key locations; improvements to public transport provision; development of Park and Ride facilities; and road network schemes including Stewartfield Way Enhancement and Lanark Gyratory.</text:p>
        </text:list-item>
      </text:list>
      <text:soft-page-break/>
      <text:h text:style-name="Heading4" text:outline-level="4">Option C: essential road network-based approach<text:s/></text:h>
      <text:list text:style-name="LFO5" text:continue-numbering="true">
        <text:list-item>
          <text:p text:style-name="P763">Road network-based measures to improve access and accessibility via the road network where this is considered essential.</text:p>
        </text:list-item>
        <text:list-item>
          <text:p text:style-name="P764">Measures to improve safety of the road-based network (for example junction re-design, essential parking provisions, climate change adaptation, active travel provision on key roads through communities and speed management plans).</text:p>
        </text:list-item>
        <text:list-item>
          <text:p text:style-name="P765">Recognises important function of road-based network in the operation of the overall transport network, when considered in the context of the Sustainable Travel and Sustainable Investment Hierarchy.</text:p>
        </text:list-item>
      </text:list>
      <text:h text:style-name="Heading4" text:outline-level="4">Option D: sustainable/travel choices and behaviour strategy<text:s/></text:h>
      <text:list text:style-name="LFO5" text:continue-numbering="true">
        <text:list-item>
          <text:p text:style-name="P766">Promotes sustainable travel choices such as walking, wheeling, cycling and public and shared transport options over single occupancy private vehicle use.<text:s/></text:p>
        </text:list-item>
        <text:list-item>
          <text:p text:style-name="P767">Promotes sustainable transport for the movement of freight.<text:s/></text:p>
        </text:list-item>
        <text:list-item>
          <text:p text:style-name="P768">Interventions based on improving active travel infrastructure, influencing travel choices and behaviours, spatial planning, enhancing access to public transport and public transport timetable information and fares.<text:s/></text:p>
        </text:list-item>
        <text:list-item>
          <text:p text:style-name="P769">Support for additional bus and rail services and decarbonisation of public transport networks.<text:s/></text:p>
        </text:list-item>
        <text:list-item>
          <text:p text:style-name="P770">Investment in Demand Responsive Transport (DRT) and digital technology.<text:s/></text:p>
        </text:list-item>
        <text:list-item>
          <text:p text:style-name="P771">Investment in, and promotion of, zero emissions vehicles and infrastructure transition.</text:p>
        </text:list-item>
      </text:list>
      <text:h text:style-name="Heading4" text:outline-level="4">Option E: integrated strategy<text:s/></text:h>
      <text:list text:style-name="LFO5" text:continue-numbering="true">
        <text:list-item>
          <text:p text:style-name="P772">Combination of measures in Approaches B, C and D.<text:s/></text:p>
        </text:list-item>
        <text:list-item>
          <text:p text:style-name="P773">Provides an integrated strategy of essential road network-based measures and measures to promote and facilitate sustainable travel choices and behaviour.</text:p>
        </text:list-item>
      </text:list>
      <text:h text:style-name="Heading2" text:outline-level="2"><text:bookmark-start text:name="_Toc145429890"/><text:bookmark-start text:name="_Toc177126635"/><text:bookmark-start text:name="_Toc177126822"/>Summary of appraisal findings<text:bookmark-end text:name="_Toc145429890"/><text:bookmark-end text:name="_Toc177126635"/><text:bookmark-end text:name="_Toc177126822"/></text:h>
      <text:list text:style-name="LFO24" text:continue-numbering="true">
        <text:list-item>
          <text:list>
            <text:list-item>
              <text:list>
                <text:list-item>
                  <text:p text:style-name="P774">The appraisal of reasonable alternatives has been undertaken using a precautionary approach, particularly in relation to the uncertainty around the location and scale of future interventions. <text:s/>This approach ensures a proportionate and realistic assessment of likely effects, while<text:s/><text:soft-page-break/>recognising that more detailed mitigation and enhancement measures will be developed at later stages.</text:p>
                </text:list-item>
                <text:list-item>
                  <text:p text:style-name="P775"><text:bookmark-ref text:ref-name="_Ref202347682" text:reference-format="text">Table 4‑1</text:bookmark-ref><text:span text:style-name="T776"><text:s/></text:span>presents a summary of the assessment findings in relation to the LTS themes introduced above. <text:s/>These are organised by the eight SEA topics, with a ranking of the options accompanied by the likely significant environmental effects. <text:s/>Options are also ranked numerically reflecting their relative sustainability performance, with ‘1’ the most favourable ranking and ‘5’ the least favourable ranking. <text:s/></text:p>
                </text:list-item>
                <text:list-item>
                  <text:p text:style-name="P777"><text:span text:style-name="T778">Section 4.4</text:span><text:s/>which follows provides a commentary of effects for the options, by SEA topic. <text:s/>It is anticipated that this will provide the reader with a likely indication of the relative sustainability performance of the options for each topic considered.<text:s/></text:p>
                </text:list-item>
              </text:list>
            </text:list-item>
          </text:list>
        </text:list-item>
      </text:list>
      <text:p text:style-name="P779"><text:bookmark-start text:name="_Ref202347682"/><text:soft-page-break/>Table 4‑1<text:bookmark-end text:name="_Ref202347682"/>: summary of appraisal findings<text:s/></text:p>
      <table:table table:style-name="Table799">
        <table:table-columns>
          <table:table-column table:style-name="TableColumn800"/>
          <table:table-column table:style-name="TableColumn801"/>
          <table:table-column table:style-name="TableColumn802"/>
          <table:table-column table:style-name="TableColumn803"/>
          <table:table-column table:style-name="TableColumn804"/>
          <table:table-column table:style-name="TableColumn805"/>
          <table:table-column table:style-name="TableColumn806"/>
        </table:table-columns>
        <table:table-header-rows>
          <table:table-row table:style-name="TableRow807">
            <table:table-cell table:style-name="TableCell808">
              <text:p text:style-name="P809"><text:bookmark-start text:name="TableHeader"/>SEA Theme</text:p>
            </table:table-cell>
            <table:table-cell table:style-name="TableCell810">
              <text:p text:style-name="P811"/>
            </table:table-cell>
            <table:table-cell table:style-name="TableCell812">
              <text:p text:style-name="P813">Option A</text:p>
            </table:table-cell>
            <table:table-cell table:style-name="TableCell814">
              <text:p text:style-name="P815">Option B</text:p>
            </table:table-cell>
            <table:table-cell table:style-name="TableCell816">
              <text:p text:style-name="P817">Option C</text:p>
            </table:table-cell>
            <table:table-cell table:style-name="TableCell818">
              <text:p text:style-name="P819">Option D<text:s/></text:p>
            </table:table-cell>
            <table:table-cell table:style-name="TableCell820">
              <text:p text:style-name="P821">Option E</text:p>
            </table:table-cell>
          </table:table-row>
        </table:table-header-rows>
        <table:table-row table:style-name="TableRow822">
          <table:table-cell table:style-name="TableCell823">
            <text:p text:style-name="P824"><text:bookmark-start text:name="TableText"/><text:bookmark-end text:name="TableHeader"/>Biodiversity and geodiversity</text:p>
          </table:table-cell>
          <table:table-cell table:style-name="TableCell825">
            <text:p text:style-name="P826">Rank</text:p>
          </table:table-cell>
          <table:table-cell table:style-name="TableCell827">
            <text:p text:style-name="P828">5</text:p>
          </table:table-cell>
          <table:table-cell table:style-name="TableCell829">
            <text:p text:style-name="P830">4</text:p>
          </table:table-cell>
          <table:table-cell table:style-name="TableCell831">
            <text:p text:style-name="P832">3</text:p>
          </table:table-cell>
          <table:table-cell table:style-name="TableCell833">
            <text:p text:style-name="P834">2</text:p>
          </table:table-cell>
          <table:table-cell table:style-name="TableCell835">
            <text:p text:style-name="P836">1</text:p>
          </table:table-cell>
        </table:table-row>
        <table:table-row table:style-name="TableRow837">
          <table:table-cell table:style-name="TableCell838">
            <text:p text:style-name="P839"/>
          </table:table-cell>
          <table:table-cell table:style-name="TableCell840">
            <text:p text:style-name="P841">Significant effect?</text:p>
          </table:table-cell>
          <table:table-cell table:style-name="TableCell842">
            <text:p text:style-name="P843">No</text:p>
          </table:table-cell>
          <table:table-cell table:style-name="TableCell844">
            <text:p text:style-name="P845">Yes – mixed</text:p>
          </table:table-cell>
          <table:table-cell table:style-name="TableCell846">
            <text:p text:style-name="P847">Yes – mixed</text:p>
          </table:table-cell>
          <table:table-cell table:style-name="TableCell848">
            <text:p text:style-name="P849">Yes – positive</text:p>
          </table:table-cell>
          <table:table-cell table:style-name="TableCell850">
            <text:p text:style-name="P851">Yes – positive</text:p>
          </table:table-cell>
        </table:table-row>
        <table:table-row table:style-name="TableRow852">
          <table:table-cell table:style-name="TableCell853">
            <text:p text:style-name="P854">Climatic factors</text:p>
          </table:table-cell>
          <table:table-cell table:style-name="TableCell855">
            <text:p text:style-name="P856">Rank</text:p>
          </table:table-cell>
          <table:table-cell table:style-name="TableCell857">
            <text:p text:style-name="P858">5</text:p>
          </table:table-cell>
          <table:table-cell table:style-name="TableCell859">
            <text:p text:style-name="P860">4</text:p>
          </table:table-cell>
          <table:table-cell table:style-name="TableCell861">
            <text:p text:style-name="P862">3</text:p>
          </table:table-cell>
          <table:table-cell table:style-name="TableCell863">
            <text:p text:style-name="P864">2</text:p>
          </table:table-cell>
          <table:table-cell table:style-name="TableCell865">
            <text:p text:style-name="P866">1</text:p>
          </table:table-cell>
        </table:table-row>
        <table:table-row table:style-name="TableRow867">
          <table:table-cell table:style-name="TableCell868">
            <text:p text:style-name="P869"/>
          </table:table-cell>
          <table:table-cell table:style-name="TableCell870">
            <text:p text:style-name="P871">Significant effect?</text:p>
          </table:table-cell>
          <table:table-cell table:style-name="TableCell872">
            <text:p text:style-name="P873">Yes – negative</text:p>
          </table:table-cell>
          <table:table-cell table:style-name="TableCell874">
            <text:p text:style-name="P875">Yes – mixed</text:p>
          </table:table-cell>
          <table:table-cell table:style-name="TableCell876">
            <text:p text:style-name="P877">Yes – mixed</text:p>
          </table:table-cell>
          <table:table-cell table:style-name="TableCell878">
            <text:p text:style-name="P879">Yes – positive</text:p>
          </table:table-cell>
          <table:table-cell table:style-name="TableCell880">
            <text:p text:style-name="P881">Yes – positive</text:p>
          </table:table-cell>
        </table:table-row>
        <table:table-row table:style-name="TableRow882">
          <table:table-cell table:style-name="TableCell883">
            <text:p text:style-name="P884">Air quality and noise pollution</text:p>
          </table:table-cell>
          <table:table-cell table:style-name="TableCell885">
            <text:p text:style-name="P886">Rank</text:p>
          </table:table-cell>
          <table:table-cell table:style-name="TableCell887">
            <text:p text:style-name="P888">5</text:p>
          </table:table-cell>
          <table:table-cell table:style-name="TableCell889">
            <text:p text:style-name="P890">=3</text:p>
          </table:table-cell>
          <table:table-cell table:style-name="TableCell891">
            <text:p text:style-name="P892">=3</text:p>
          </table:table-cell>
          <table:table-cell table:style-name="TableCell893">
            <text:p text:style-name="P894">2</text:p>
          </table:table-cell>
          <table:table-cell table:style-name="TableCell895">
            <text:p text:style-name="P896">1</text:p>
          </table:table-cell>
        </table:table-row>
        <table:table-row table:style-name="TableRow897">
          <table:table-cell table:style-name="TableCell898">
            <text:p text:style-name="P899"/>
          </table:table-cell>
          <table:table-cell table:style-name="TableCell900">
            <text:p text:style-name="P901">Significant effect?</text:p>
          </table:table-cell>
          <table:table-cell table:style-name="TableCell902">
            <text:p text:style-name="P903">Yes – negative</text:p>
          </table:table-cell>
          <table:table-cell table:style-name="TableCell904">
            <text:p text:style-name="P905">Yes – mixed</text:p>
          </table:table-cell>
          <table:table-cell table:style-name="TableCell906">
            <text:p text:style-name="P907">Yes – mixed</text:p>
          </table:table-cell>
          <table:table-cell table:style-name="TableCell908">
            <text:p text:style-name="P909">Yes – positive</text:p>
          </table:table-cell>
          <table:table-cell table:style-name="TableCell910">
            <text:p text:style-name="P911">Yes –<text:s/>positive</text:p>
          </table:table-cell>
        </table:table-row>
        <table:table-row table:style-name="TableRow912">
          <table:table-cell table:style-name="TableCell913">
            <text:p text:style-name="P914">Soil and water resources</text:p>
          </table:table-cell>
          <table:table-cell table:style-name="TableCell915">
            <text:p text:style-name="P916">Rank</text:p>
          </table:table-cell>
          <table:table-cell table:style-name="TableCell917">
            <text:p text:style-name="P918">=4</text:p>
          </table:table-cell>
          <table:table-cell table:style-name="TableCell919">
            <text:p text:style-name="P920">=4</text:p>
          </table:table-cell>
          <table:table-cell table:style-name="TableCell921">
            <text:p text:style-name="P922">3</text:p>
          </table:table-cell>
          <table:table-cell table:style-name="TableCell923">
            <text:p text:style-name="P924">2</text:p>
          </table:table-cell>
          <table:table-cell table:style-name="TableCell925">
            <text:p text:style-name="P926">1</text:p>
          </table:table-cell>
        </table:table-row>
        <table:table-row table:style-name="TableRow927">
          <table:table-cell table:style-name="TableCell928">
            <text:p text:style-name="P929"/>
          </table:table-cell>
          <table:table-cell table:style-name="TableCell930">
            <text:p text:style-name="P931">Significant effect?</text:p>
          </table:table-cell>
          <table:table-cell table:style-name="TableCell932">
            <text:p text:style-name="P933">Yes – negative</text:p>
          </table:table-cell>
          <table:table-cell table:style-name="TableCell934">
            <text:p text:style-name="P935">Yes – negative</text:p>
          </table:table-cell>
          <table:table-cell table:style-name="TableCell936">
            <text:p text:style-name="P937">Yes – mixed</text:p>
          </table:table-cell>
          <table:table-cell table:style-name="TableCell938">
            <text:p text:style-name="P939">Yes – positive</text:p>
          </table:table-cell>
          <table:table-cell table:style-name="TableCell940">
            <text:p text:style-name="P941">Yes – positive</text:p>
          </table:table-cell>
        </table:table-row>
        <table:table-row table:style-name="TableRow942">
          <table:table-cell table:style-name="TableCell943">
            <text:p text:style-name="P944">Cultural heritage</text:p>
          </table:table-cell>
          <table:table-cell table:style-name="TableCell945">
            <text:p text:style-name="P946">Rank</text:p>
          </table:table-cell>
          <table:table-cell table:style-name="TableCell947">
            <text:p text:style-name="P948">5</text:p>
          </table:table-cell>
          <table:table-cell table:style-name="TableCell949">
            <text:p text:style-name="P950">4</text:p>
          </table:table-cell>
          <table:table-cell table:style-name="TableCell951">
            <text:p text:style-name="P952">=2</text:p>
          </table:table-cell>
          <table:table-cell table:style-name="TableCell953">
            <text:p text:style-name="P954">=2</text:p>
          </table:table-cell>
          <table:table-cell table:style-name="TableCell955">
            <text:p text:style-name="P956">1</text:p>
          </table:table-cell>
        </table:table-row>
        <table:table-row table:style-name="TableRow957">
          <table:table-cell table:style-name="TableCell958">
            <text:p text:style-name="P959"/>
          </table:table-cell>
          <table:table-cell table:style-name="TableCell960">
            <text:p text:style-name="P961">Significant effect?</text:p>
          </table:table-cell>
          <table:table-cell table:style-name="TableCell962">
            <text:p text:style-name="P963">Yes – negative</text:p>
          </table:table-cell>
          <table:table-cell table:style-name="TableCell964">
            <text:p text:style-name="P965">Yes – mixed</text:p>
          </table:table-cell>
          <table:table-cell table:style-name="TableCell966">
            <text:p text:style-name="P967">Yes – mixed</text:p>
          </table:table-cell>
          <table:table-cell table:style-name="TableCell968">
            <text:p text:style-name="P969">Yes –<text:s/>mixed</text:p>
          </table:table-cell>
          <table:table-cell table:style-name="TableCell970">
            <text:p text:style-name="P971">Yes – positive</text:p>
          </table:table-cell>
        </table:table-row>
        <table:table-row table:style-name="TableRow972">
          <table:table-cell table:style-name="TableCell973">
            <text:p text:style-name="P974">Landscape</text:p>
          </table:table-cell>
          <table:table-cell table:style-name="TableCell975">
            <text:p text:style-name="P976">Rank</text:p>
          </table:table-cell>
          <table:table-cell table:style-name="TableCell977">
            <text:p text:style-name="P978">=4</text:p>
          </table:table-cell>
          <table:table-cell table:style-name="TableCell979">
            <text:p text:style-name="P980">=4</text:p>
          </table:table-cell>
          <table:table-cell table:style-name="TableCell981">
            <text:p text:style-name="P982">=2</text:p>
          </table:table-cell>
          <table:table-cell table:style-name="TableCell983">
            <text:p text:style-name="P984">=2</text:p>
          </table:table-cell>
          <table:table-cell table:style-name="TableCell985">
            <text:p text:style-name="P986">1</text:p>
          </table:table-cell>
        </table:table-row>
        <table:table-row table:style-name="TableRow987">
          <table:table-cell table:style-name="TableCell988">
            <text:p text:style-name="P989"/>
          </table:table-cell>
          <table:table-cell table:style-name="TableCell990">
            <text:p text:style-name="P991">Significant effect?</text:p>
          </table:table-cell>
          <table:table-cell table:style-name="TableCell992">
            <text:p text:style-name="P993">No</text:p>
          </table:table-cell>
          <table:table-cell table:style-name="TableCell994">
            <text:p text:style-name="P995">No</text:p>
          </table:table-cell>
          <table:table-cell table:style-name="TableCell996">
            <text:p text:style-name="P997">Yes – mixed</text:p>
          </table:table-cell>
          <table:table-cell table:style-name="TableCell998">
            <text:p text:style-name="P999">Yes – mixed</text:p>
          </table:table-cell>
          <table:table-cell table:style-name="TableCell1000">
            <text:p text:style-name="P1001">Yes – mixed</text:p>
          </table:table-cell>
        </table:table-row>
        <table:table-row table:style-name="TableRow1002">
          <table:table-cell table:style-name="TableCell1003">
            <text:p text:style-name="P1004">Material assets</text:p>
          </table:table-cell>
          <table:table-cell table:style-name="TableCell1005">
            <text:p text:style-name="P1006">Rank</text:p>
          </table:table-cell>
          <table:table-cell table:style-name="TableCell1007">
            <text:p text:style-name="P1008">3</text:p>
          </table:table-cell>
          <table:table-cell table:style-name="TableCell1009">
            <text:p text:style-name="P1010">=4</text:p>
          </table:table-cell>
          <table:table-cell table:style-name="TableCell1011">
            <text:p text:style-name="P1012">=4</text:p>
          </table:table-cell>
          <table:table-cell table:style-name="TableCell1013">
            <text:p text:style-name="P1014">2</text:p>
          </table:table-cell>
          <table:table-cell table:style-name="TableCell1015">
            <text:p text:style-name="P1016">1</text:p>
          </table:table-cell>
        </table:table-row>
        <table:table-row table:style-name="TableRow1017">
          <table:table-cell table:style-name="TableCell1018">
            <text:p text:style-name="P1019"/>
          </table:table-cell>
          <table:table-cell table:style-name="TableCell1020">
            <text:p text:style-name="P1021">Significant effect?</text:p>
          </table:table-cell>
          <table:table-cell table:style-name="TableCell1022">
            <text:p text:style-name="P1023">No</text:p>
          </table:table-cell>
          <table:table-cell table:style-name="TableCell1024">
            <text:p text:style-name="P1025">Yes – mixed</text:p>
          </table:table-cell>
          <table:table-cell table:style-name="TableCell1026">
            <text:p text:style-name="P1027">Yes – mixed</text:p>
          </table:table-cell>
          <table:table-cell table:style-name="TableCell1028">
            <text:p text:style-name="P1029">Yes – positive</text:p>
          </table:table-cell>
          <table:table-cell table:style-name="TableCell1030">
            <text:p text:style-name="P1031">Yes – positive</text:p>
          </table:table-cell>
        </table:table-row>
        <table:table-row table:style-name="TableRow1032">
          <table:table-cell table:style-name="TableCell1033">
            <text:p text:style-name="P1034">Population and human<text:s/>health</text:p>
          </table:table-cell>
          <table:table-cell table:style-name="TableCell1035">
            <text:p text:style-name="P1036">Rank</text:p>
          </table:table-cell>
          <table:table-cell table:style-name="TableCell1037">
            <text:p text:style-name="P1038">5</text:p>
          </table:table-cell>
          <table:table-cell table:style-name="TableCell1039">
            <text:p text:style-name="P1040">=3</text:p>
          </table:table-cell>
          <table:table-cell table:style-name="TableCell1041">
            <text:p text:style-name="P1042">=3</text:p>
          </table:table-cell>
          <table:table-cell table:style-name="TableCell1043">
            <text:p text:style-name="P1044">2</text:p>
          </table:table-cell>
          <table:table-cell table:style-name="TableCell1045">
            <text:p text:style-name="P1046">1</text:p>
          </table:table-cell>
        </table:table-row>
        <table:table-row table:style-name="TableRow1047">
          <table:table-cell table:style-name="TableCell1048">
            <text:p text:style-name="P1049"/>
          </table:table-cell>
          <table:table-cell table:style-name="TableCell1050">
            <text:p text:style-name="P1051">Significant effect?</text:p>
          </table:table-cell>
          <table:table-cell table:style-name="TableCell1052">
            <text:p text:style-name="P1053">Yes – negative</text:p>
          </table:table-cell>
          <table:table-cell table:style-name="TableCell1054">
            <text:p text:style-name="P1055">Yes – mixed</text:p>
          </table:table-cell>
          <table:table-cell table:style-name="TableCell1056">
            <text:p text:style-name="P1057">Yes – mixed</text:p>
          </table:table-cell>
          <table:table-cell table:style-name="TableCell1058">
            <text:p text:style-name="P1059">Yes – positive</text:p>
          </table:table-cell>
          <table:table-cell table:style-name="TableCell1060">
            <text:p text:style-name="P1061">Yes – positive</text:p>
          </table:table-cell>
        </table:table-row>
      </table:table>
      <text:p text:style-name="BodyText"><text:bookmark-end text:name="TableText"/></text:p>
      <text:soft-page-break/>
      <text:h text:style-name="P1062" text:outline-level="2">Commentary for each SEA topic</text:h>
      <text:h text:style-name="Heading3" text:outline-level="3">Biodiversity, flora and fauna, and geodiversity</text:h>
      <text:list text:style-name="LFO24" text:continue-numbering="true">
        <text:list-item>
          <text:list>
            <text:list-item>
              <text:list>
                <text:list-item>
                  <text:p text:style-name="P1075">For<text:s/><text:span text:style-name="T1076">Option A</text:span>, while approved schemes are expected to<text:s/>proceed with their agreed biodiversity mitigation and improvement measures, the do-minimum approach is unlikely to support any additional or strategic biodiversity enhancements. <text:s/>In this respect, there will likely be missed opportunities to deliver biodiversity enhancements alongside transport networks (e.g., wildlife corridors), contrary to the biodiversity policies within National Planning Framework 4 (NPF4). <text:s/>Additionally, minimal investment in improvements may exacerbate issues for priority habitats alongside key transport routes, including road / rail verges and public rights of way. <text:s/>While fewer new infrastructure developments may reduce the risk of direct biodiversity loss, the overall lack of proactive intervention is likely to result in minor to moderate negative effects for<text:s/><text:span text:style-name="T1077">Option A<text:s/></text:span>for the biodiversity, flora and fauna, and geodiversity SEA theme. <text:s/></text:p>
                </text:list-item>
                <text:list-item>
                  <text:p text:style-name="P1078">Regarding<text:s/><text:span text:style-name="T1079">Option B</text:span>,<text:span text:style-name="T1080"><text:s/></text:span>the 2013-2023 LTS included initiatives which aim to expand the National Cycle Network (NCN) and identifies routes, pathways and watercourses that can be used by all users via the implementation of a Core Path Plan (CPP). <text:s/>Extending public and active transport networks has the potential to reduce habitat fragmentation and enhance ecological corridors, providing that any initiatives also deliver biodiversity net gains. <text:s/>This aligns with forthcoming Local Development Plan 3 (LDP3) policies which support green networks. <text:s/>However, rolling forward schemes designed under less stringent biodiversity regulations may limit opportunities for enhancements over the longer-term, contrary to national policy.<text:s/></text:p>
                </text:list-item>
                <text:list-item>
                  <text:p text:style-name="P1081">Improvements to the road network through<text:s/><text:span text:style-name="T1082">Option C</text:span><text:s/>and public transport networks through<text:s/><text:span text:style-name="T1083">Option D</text:span><text:s/>is likely to enhance access to green infrastructure networks for recreation and enjoyment. <text:s/>Whilst this is likely to raise awareness and understanding of biodiversity, recreational impacts may adversely impact the integrity and quality of designated sites and priority habitats in the medium to long-term in the absence of appropriate management. <text:s/>For<text:s/><text:span text:style-name="T1084">Option C</text:span>, this may lead to additional pressures at designated sites which are only accessible via road networks. <text:s/>Nonetheless, improvements to the road network could increase opportunities for the take-up of nature-based solutions (e.g., ecological bridges, sensitive lighting, road-side planting) which is likely to deliver net gains for nature. <text:s/></text:p>
                </text:list-item>
                <text:list-item>
                  <text:p text:style-name="P1085">Comparatively,<text:s/><text:span text:style-name="T1086">Option D</text:span><text:s/>will likely deliver significant positive in-combination effects over the longer term, increasing opportunities to engage with active travel to support health and wellbeing. <text:s/>For example, walking or cycling routes can be integrated with primary habitats, enhancing ecological connectivity. <text:s/><text:span text:style-name="T1087">Option D</text:span><text:s/>may also increase the availability of accessible open spaces, reducing the recreational pressures from overcrowding at key sites. <text:s/>This aligns with NPF4’s Natural Places policy and the Green Network ambitions within LDP3. <text:s/></text:p>
                </text:list-item>
                <text:list-item>
                  <text:p text:style-name="P1088">From an ecological perspective, an integrated approach through<text:s/><text:span text:style-name="T1089">Option E</text:span><text:s/>may help to ensure that schemes and initiatives are brought forward in a co-ordinated manner at appropriate locations, delivering benefits across wider spatial scales. <text:s/>The potential longer-term benefits will be influenced by the extent to which schemes and initiatives align with local and national policy drivers relating to biodiversity net gains.<text:s/></text:p>
                </text:list-item>
              </text:list>
            </text:list-item>
          </text:list>
        </text:list-item>
      </text:list>
      <text:h text:style-name="Heading3" text:outline-level="3">Climatic factors</text:h>
      <text:list text:style-name="LFO24" text:continue-numbering="true">
        <text:list-item>
          <text:list>
            <text:list-item>
              <text:list>
                <text:list-item>
                  <text:p text:style-name="P1090">A do-minimum approach through<text:s/><text:span text:style-name="T1091">Option A</text:span><text:s/>is not expected to result in any further reductions in greenhouse gas emissions or contribute meaningfully to climate mitigation efforts. <text:s/>For example, it misses opportunities to proactively limit transport-related emissions by enhancing the resilience and sustainability of the transport network in response to climate change. This includes failing to support modal shift, improve active travel infrastructure, or integrate low-carbon transport solutions. <text:s/>On this basis,<text:s/><text:span text:style-name="T1092">Option A</text:span><text:s/>is likely to have significant negative effects for climate change over the medium to longer-term, and may undermine progress towards meeting NPF4’s net-zero ambitions.<text:s/></text:p>
                </text:list-item>
                <text:list-item>
                  <text:p text:style-name="P1093">Regarding<text:span text:style-name="T1094"><text:s/>Option B,</text:span><text:s/>the 2013-2023 LTS included commitments to improve opportunities to engage with active and sustainable travel. <text:s/>For example, through expanding the NCN, developing the CPP, and increasing the availability of Park and Ride facilities. <text:s/>Rolling forward these initiatives may help to support the modal-shift from private vehicles, contributing to a reduction in emissions. <text:s/>However, this is dependent on the extent to which existing schemes and initiatives are reviewed to consider whether (in their current form) they seek to maximise potential climate change benefits and increase the resilience of transport networks. <text:s/>This is perhaps less likely if the existing schemes and initiatives do not align with the latest / emerging local and national policies and strategies for tackling climate change.<text:s/></text:p>
                </text:list-item>
                <text:list-item>
                  <text:p text:style-name="P1095">Transport is currently the largest contributor to emissions in South Lanarkshire. <text:s/>A focus on upgrading the road-network through<text:s/><text:span text:style-name="T1096">Option C</text:span><text:s/>may conflict with the objective of NPF4's National Walking,<text:s/><text:soft-page-break/>Cycling and Wheeling Network, which aims to reduce car kilometres by 20% by 2030. <text:s/>Given Scotland’s strong national stance on private vehicle use, investing in infrastructure that might increase the uptake of private car travel is inconsistent with national policy. <text:s/>However, if public transport and active travel enhancements are integrated within upgrades to the existing network,<text:s/><text:span text:style-name="T1097">Option C</text:span><text:s/>could support a limitation of emissions. <text:s/>Additionally, upgrades will likely strengthen the resilience of the road networks to flood risk impacts. <text:s/>This aligns with NPF4 and the forthcoming LDP3, which emphasise the need for climate resilient infrastructure.<text:s/></text:p>
                </text:list-item>
                <text:list-item>
                  <text:p text:style-name="P1098">Longer-term positive effects for reducing emissions are likely through<text:s/><text:span text:style-name="T1099">Option D</text:span>. <text:s/>For example, through supporting a decarbonisation of public transport and encouraging investment in zero-emissions vehicles and active travel infrastructure. <text:s/>Additionally, encouraging behavioural changes through<text:s/><text:span text:style-name="T1100">Option D</text:span><text:s/>will help to promote sustainable travel choices such as walking, wheeling, cycling and public<text:s/>and shared transport options over single occupancy private vehicle use. <text:s/>Alongside the focus on increasing investment,<text:s/><text:span text:style-name="T1101">Option D</text:span><text:s/>has the potential to improve the resilience of public transport networks and Public Rights of Way (PRoW) to the effects of climate change.</text:p>
                </text:list-item>
                <text:list-item>
                  <text:p text:style-name="P1102">The transport network has the potential to become increasingly vulnerable to the potential effects of climate change in forthcoming years. <text:s/>As such the resilience of the transport network to the likely impacts of climate change will be a key<text:s/>factor in its effective functioning. <text:s/>In this respect, an integrated approach through<text:s/><text:span text:style-name="T1103">Option E</text:span><text:s/>may help to ensure that schemes and initiatives are brought forward in a co-ordinated manner at appropriate locations along transport networks during the plan period. <text:s/>The potential longer-term climate change benefits will be influenced by the extent to which schemes and initiatives align with local and national policy drivers relating to adaptation and mitigation, notably Scotland’s Climate Change Plan (2018-2032).<text:s/></text:p>
                </text:list-item>
              </text:list>
            </text:list-item>
          </text:list>
        </text:list-item>
      </text:list>
      <text:h text:style-name="Heading3" text:outline-level="3">Air quality and noise pollution</text:h>
      <text:list text:style-name="LFO24" text:continue-numbering="true">
        <text:list-item>
          <text:list>
            <text:list-item>
              <text:list>
                <text:list-item>
                  <text:p text:style-name="P1104">There are two active AQMAs in South Lanarkshire: Rutherglen and Whirlies Roundabout, although it is recognised that they are in the process of revocation. <text:s/>Outside of key towns, areas of noise concern across South Lanarkshire broadly link to and follow the routes of the road network, particular the M74. <text:s/>There are also five candidate Noise Management Areas in South Lanarkshire, including two rail related within the Uddingston and Cambuslang areas and three road related within Rutherglen and Cambuslang. <text:s/>Future infrastructure provision has the<text:s/><text:soft-page-break/>potential to increase the amount of traffic on key routes through South Lanarkshire, with the potential for exacerbate air and noise pollution issues. <text:s/>In the context of the above, a ‘do minimum’ approach through<text:s/><text:span text:style-name="T1105">Option A</text:span><text:s/>would contribute less towards delivering significant improvements during the plan period, with missed opportunities to implement enhancement measures such as green infrastructure provision. <text:s/></text:p>
                </text:list-item>
                <text:list-item>
                  <text:p text:style-name="P1106">Tackling air quality and noise pollution issues are a key priority in the 2013-2023 LTS. <text:s/>Therefore, rolling forward existing mitigation strategies and initiatives would help to support improvements over the short term. <text:s/>The significance of any longer-term positive outcomes will be influenced by the extent to which the effectiveness of existing initiatives are monitored and adapted (as appropriate) to align with emerging evidence and policy drivers. <text:s/>This is perhaps less likely to be achieved through<text:s/><text:span text:style-name="T1107">Option B</text:span><text:s/>in isolation, given its focus on existing initiatives and ongoing maintenance, rather than developing and implementing new or updated measures. <text:s/></text:p>
                </text:list-item>
                <text:list-item>
                  <text:p text:style-name="P1108">Regarding<text:s/><text:span text:style-name="T1109">Option C</text:span>, initiatives which focus on tackling speed management and junction redesigns can reduce idling and congestion in urban centres, whilst also supporting a limitation of pollutants and noise impacts more broadly along key transport corridors. <text:s/>However, a focus on improving accessibility to the road network may support private vehicle uptake and lead to adverse effects, conflicting with Cleaner Air for Scotland (CAFS2) policies and objectives.<text:s/></text:p>
                </text:list-item>
                <text:list-item>
                  <text:p text:style-name="P1110">A variety of positive effects are anticipated through<text:span text:style-name="T1111"><text:s/>Option D<text:s/></text:span>given its focus on promoting sustainable travel choices and movement. <text:s/>For example, via the uptake of zero emissions vehicles and the movement of freight along rail networks. <text:s/>In combination with measures through<text:s/><text:span text:style-name="T1112">Option C<text:s/></text:span>which aim to improve road safety in line with the hierarchy of road users, this is likely to support NPF4’s cleaner transport ambitions and focus on improving environmental quality for all road users.<text:s/></text:p>
                </text:list-item>
                <text:list-item>
                  <text:p text:style-name="P1113">The positive in-combination effects highlighted above suggest that an integrated strategy (as proposed through<text:s/><text:span text:style-name="T1114">Option E</text:span>) may help to secure long term positive effects for air quality and noise pollution. <text:s/>This will enable the win-win opportunities associated with the effective implementation of key initiatives across the authority area to be realised.<text:s/></text:p>
                </text:list-item>
              </text:list>
            </text:list-item>
          </text:list>
        </text:list-item>
      </text:list>
      <text:soft-page-break/>
      <text:h text:style-name="Heading3" text:outline-level="3">Soil and water resources</text:h>
      <text:list text:style-name="LFO24" text:continue-numbering="true">
        <text:list-item>
          <text:list>
            <text:list-item>
              <text:list>
                <text:list-item>
                  <text:p text:style-name="P1115">An approach which focuses on essential maintenance with minimal investment or commitment to any additional schemes during the plan period is likely to limit awareness of any ‘at risk’ areas (such as locations vulnerable to soil erosion, surface water flooding, or contamination from transport-related runoff) to those which are already being managed. <text:s/>Therefore,<text:s/><text:span text:style-name="T1116">Option A</text:span><text:s/>may contain the management of soil and water resources to key locations along transport corridors which may reflect out-dated information and evidence. <text:s/>The unintended consequences of rolling forward schemes identified in the 2013-2023 LTS through<text:s/><text:span text:style-name="T1117">Option B</text:span><text:s/>may concern potential breaches of national policy with respect to safeguarding soil and water quality, particularly if any proposed mitigation measures and action plans for existing schemes are outdated. <text:s/>However, it is recognised that existing schemes have been subject to other assessments, and a ‘do minimum’ approach will help to limit any additional direct adverse effects on soil and water resources.<text:s/></text:p>
                </text:list-item>
                <text:list-item>
                  <text:p text:style-name="P1118">A focus on delivering essential road-network measures through<text:s/><text:span text:style-name="T1119">Option C</text:span><text:s/>may result in some localised soil disturbance during construction, maintenance or upgrade works. <text:s/>For example, the use of impermeable materials in resurfacing or drainage upgrades could reduce infiltration and increase surface runoff, potentially carrying transport-related pollutants into adjacent soils and watercourses. <text:s/>Increased vehicle use on the upgraded network following the completion of the works may also increase pollutants which can wash into soils and rivers. <text:s/>However, embedded mitigation measures (including sustainable drainage systems (SuDS) and best-practice construction methods) are expected to limit these impacts. <text:s text:c="3"/>Measures through<text:s/><text:span text:style-name="T1120">Option C</text:span><text:s/>will also be prioritised to the existing road network in line with (amongst other considerations) the Sustainable Travel and Sustainable Investment Strategy and for climate adaptation, which will further reduce potential adverse effects. <text:s/>On balance, effects for<text:s/><text:span text:style-name="T1121">Option C</text:span><text:s/>are mixed, with their significance dependent on the amount of land-take required and the extent to which any essential measures use natural drainage solutions and sustainable design.<text:s/></text:p>
                </text:list-item>
                <text:list-item>
                  <text:p text:style-name="P1122">Encouraging a modal shift from private vehicles to sustainable and active travel through<text:s/><text:span text:style-name="T1123">Option D<text:s/></text:span>may help to limit any pressures to build new road infrastructure and parking facilities at locations which could result in the permanent loss of best and most versatile agricultural land and exacerbate water quality issues from surface water run-off. <text:s/>Supported by effective spatial planning for active travel and public transport infrastructure,<text:s/><text:span text:style-name="T1124">Option D</text:span><text:s/>will protect the integrity of land and soil<text:s/><text:soft-page-break/>resources from inappropriate transport infrastructure within sensitive environments.<text:s/></text:p>
                </text:list-item>
                <text:list-item>
                  <text:p text:style-name="P1125">An integrated strategy through<text:s/><text:span text:style-name="T1126">Option E</text:span><text:s/>will deliver schemes and interventions via a coordinated approach, potentially securing landscape-scale benefits for soil and water resources. <text:s/></text:p>
                </text:list-item>
              </text:list>
            </text:list-item>
          </text:list>
        </text:list-item>
      </text:list>
      <text:h text:style-name="Heading3" text:outline-level="3">Cultural heritage</text:h>
      <text:list text:style-name="LFO24" text:continue-numbering="true">
        <text:list-item>
          <text:list>
            <text:list-item>
              <text:list>
                <text:list-item>
                  <text:p text:style-name="P1127">The ‘do minimum’ approach through<text:s/><text:span text:style-name="T1128">Option A<text:s/></text:span>proposes to limit the promotion of sustainable travel choices and behaviours, with no commitments to longer-term scheme funding. <text:s/>A ‘do minimum’ approach is likely to miss opportunities for improving access, understanding, and connectivity to South Lanarkshire’s heritage resources for all residents and visitors.<text:s/></text:p>
                </text:list-item>
                <text:list-item>
                  <text:p text:style-name="P1129">Regarding<text:s/><text:span text:style-name="T1130">Option B,<text:s/></text:span>the 2013-2023 LTS recognises the need to address traffic and congestion in historic town centres. <text:s/>Continuing to expand NCN routes and public transport networks to these key locations has the potential to limit congestion in urban areas and vibrations from vehicles. <text:s/>However, park and ride schemes can encourage overcrowding of heritage assets and areas if not properly managed.<text:s/></text:p>
                </text:list-item>
                <text:list-item>
                  <text:p text:style-name="P1131">A significant number of features and areas of historic environment interest are present along South Lanarkshire’s transport network, including bridges, markers/signs, and monuments. <text:s/>Essential road-based infrastructure upgrades through<text:s/><text:span text:style-name="T1132">Option C</text:span><text:s/>has the potential to impact on the fabric and setting of historic environment assets, through ground disturbance, inappropriate design, and layout. <text:s/>However, speed management and junction redesigns (also a focus of<text:s/><text:span text:style-name="T1133">Option C</text:span>) may help to limit noise and vibration exposure for historic structures. <text:s/>In combination with the provisions of<text:s/><text:span text:style-name="T1134">Option D</text:span><text:s/>which promotes sustainable travel choices and movement, essential upgrades may also support opportunities to improve the resilience of heritage sites which might be ‘at risk’ from traffic and noise impacts. <text:s/>This is dependent on the extent to which upgrades integrate with existing plans and strategies, including via effective consultation and engagement with Historic Environment Scotland.<text:s/></text:p>
                </text:list-item>
                <text:list-item>
                  <text:p text:style-name="P1135">An integrated strategy through<text:s/><text:span text:style-name="T1136">Option E</text:span><text:s/>has the potential to establish cross-cutting provisions relating to transport interventions and historic environment objectives. <text:s/>This could include the creation and enhancement of functional environmental infrastructure, ecosystem services and biodiversity, providing appropriate buffers to natural spaces and restoring and enhancing connectivity. <text:s/>In this context, improving the<text:s/><text:soft-page-break/>resilience of such networks is likely to protect the historic environment, important views, and/ or the setting of designated and non-designated assets, in addition to the wider character of key historic settlements across South Lanarkshire. <text:s/></text:p>
                </text:list-item>
              </text:list>
            </text:list-item>
          </text:list>
        </text:list-item>
      </text:list>
      <text:h text:style-name="Heading3" text:outline-level="3">Landscape</text:h>
      <text:list text:style-name="LFO24" text:continue-numbering="true">
        <text:list-item>
          <text:list>
            <text:list-item>
              <text:list>
                <text:list-item>
                  <text:p text:style-name="P1137"><text:span text:style-name="T1138">None of the options</text:span><text:s/>are likely to impact the special qualities and character of Scotland’s nationally protected landscapes, including National Parks, National Scenic Areas, or Wild Land Areas. <text:s/>Therefore, the relative sustainability performance of the options with respect to the landscape SEA topic is dependent on the extent to which they are likely to safeguard and enhance local character and distinctiveness across South Lanarkshire from key ‘forces of change’ (as detailed within the Council’s latest available Landscape Character Assessment). <text:s/>This is considered below.<text:s/></text:p>
                </text:list-item>
                <text:list-item>
                  <text:p text:style-name="P1139">In broad terms, options which take a less proactive approach to managing the potential landscape impacts of transport initiatives (i.e.,<text:s/><text:span text:style-name="T1140">Option A</text:span><text:s/>and<text:s/><text:span text:style-name="T1141">Option B</text:span>) will likely limit investment opportunities for improving access, understanding, and connectivity to South Lanarkshire’s landscapes. <text:s/>However, this may help to safeguard the tranquillity and scenic quality of more remote and inaccessible locations from inappropriate development.<text:s/></text:p>
                </text:list-item>
                <text:list-item>
                  <text:p text:style-name="P1142">Views experienced from transport networks can often be far reaching and dramatic, particularly within the more rural areas of South Lanarkshire and on the approach into key towns. <text:s/><text:span text:style-name="T1143">Option C</text:span><text:s/>and<text:s/><text:span text:style-name="T1144">Option D</text:span><text:s/>are likely to increase opportunities for all road users to safely access and observe important viewpoints from key transport corridors (e.g., from public rights of way, road and rail networks), with positive in-combination effects. <text:s/>Both<text:s/><text:span text:style-name="T1145">Option C</text:span><text:s/>and<text:s/><text:span text:style-name="T1146">Option D</text:span><text:s/>may have adverse effects on visual and scenic quality during the<text:s/>construction and operational phases of any essential road upgrades or active travel infrastructure improvements. <text:s/>For example, via light and noise pollution and landscape ‘scarring’ from engineering works. <text:s/>The significance of any potential effects is dependent on the amount of land-take required and the extent to which any schemes incorporate green infrastructure and natural design solutions which complement the surrounding environment.<text:s/></text:p>
                </text:list-item>
                <text:list-item>
                  <text:p text:style-name="P1147">Overall, the hybrid approach (<text:span text:style-name="T1148">Option E</text:span>) has the potential to draw on the key benefits of the different approaches whilst finding a balance which will enable appropriate mitigation and avoidance measures to be put in place.</text:p>
                </text:list-item>
              </text:list>
            </text:list-item>
          </text:list>
        </text:list-item>
      </text:list>
      <text:soft-page-break/>
      <text:h text:style-name="Heading3" text:outline-level="3">Material assets<text:s/></text:h>
      <text:list text:style-name="LFO24" text:continue-numbering="true">
        <text:list-item>
          <text:list>
            <text:list-item>
              <text:list>
                <text:list-item>
                  <text:p text:style-name="P1149">With respect to the material assets SEA topic, a ‘do minimum’ approach through<text:s/><text:span text:style-name="T1150">Option A</text:span><text:s/>will be the least resource intensive approach to maintaining transportation infrastructure over the short term. <text:s/>However, over the longer term,<text:s/><text:span text:style-name="T1151">Option A</text:span><text:s/>could lead to the degradation of transport infrastructure and limit the potential to deliver additional local interventions and improvements. <text:s/>Maintenance costs may increase as replacement transport infrastructure is required, with remediation solutions perhaps less attainable if assets are in a bad state of repair. <text:s/></text:p>
                </text:list-item>
                <text:list-item>
                  <text:p text:style-name="P1152">By rolling forward schemes from the 2013-2023 LTS and supporting the on-going maintenance of existing delivery programmes, a ‘business as usual’ approach through<text:span text:style-name="T1153"><text:s/>Option B<text:s/></text:span>is unlikely to significantly increase resource use in comparison to the existing baseline. <text:s/>However, rolling forward projects may limit opportunities to deliver transport infrastructure which meets emerging needs, particularly given the uptake in more flexible working practices and travel habits. <text:s/>For example, innovations in technology can provide councils with more information on the condition of their transport networks, flagging potential issues before they turn into major (and potentially resource intensive) problems.<text:s/></text:p>
                </text:list-item>
                <text:list-item>
                  <text:p text:style-name="P1154">The construction, maintenance and operation of transport infrastructure should seek to reduce the quantity of primary materials required, make use of surplus materials, and minimise the disposal of waste via landfill. <text:s/>This is reflected through<text:s/><text:span text:style-name="T1155">Option C</text:span><text:s/>which prioritises essential upgrades to the existing road networks and aligns with NPF4's 'infrastructure first' framework. <text:s/>Upgrades to roadways have the potential to reduce future maintenance works and makes better use of existing infrastructure. <text:s/>The addition of active travel provision on key roads also has the potential to use existing infrastructure in a sustainable manner. <text:s/>However, junction re-design and essential parking provision may result in increased land-take and the use of resource-intensive materials. <text:s/>Associated infrastructure (such as lighting and signage) may also place additional demands on energy and physical assets. <text:s/>These interventions, while necessary for network functionality, could contribute to cumulative pressures on material resources. <text:s/>On this basis, mixed and uncertain effects are anticipated for<text:s/><text:span text:style-name="T1156">Option C</text:span>.<text:s/></text:p>
                </text:list-item>
                <text:list-item>
                  <text:p text:style-name="P1157">A shift towards active travel, electric vehicles (EVs), and public transport (as encouraged through<text:s/><text:span text:style-name="T1158">Option D</text:span>) is likely to reduce pressure on existing transport infrastructure and associated material asset use. <text:s/>For example, increased use of active and shared modes may reduce wear and tear on road surfaces, limit the need for extensive new<text:s/><text:soft-page-break/>infrastructure, and make the use of existing infrastructure more efficient. <text:s/>However, delivery of supporting infrastructure (such as EV charging points and cycle lanes) will lead to some short-term use of material assets. <text:s/>More broadly,<text:s/><text:span text:style-name="T1159">Option D</text:span><text:s/>supports the use Demand<text:s/>Responsive Transport (DRT) to provide flexible, shared, and on-demand transport services for communities, particularly for lower-density and rural areas. <text:s/>This will help to encourage the most efficient use of transport infrastructure.</text:p>
                </text:list-item>
                <text:list-item>
                  <text:p text:style-name="P1160">Longer-term positive effects for the material assets SEA topic will be influenced by the extent to which the LTS makes better use of existing infrastructure assets and supports targeted improvements which maximise resource efficiency. <text:s/>On balance,<text:s/><text:span text:style-name="T1161">Option E<text:s/></text:span>is the most favourable approach as an integrated strategy has the most likely potential to facilitate a more efficient use of material assets through limiting resource use. <text:s text:c="2"/></text:p>
                </text:list-item>
              </text:list>
            </text:list-item>
          </text:list>
        </text:list-item>
      </text:list>
      <text:h text:style-name="Heading3" text:outline-level="3">Population and human<text:s/>health</text:h>
      <text:list text:style-name="LFO24" text:continue-numbering="true">
        <text:list-item>
          <text:list>
            <text:list-item>
              <text:list>
                <text:list-item>
                  <text:p text:style-name="P1162">Taking forward a ‘do minimum’ approach through<text:s/><text:span text:style-name="T1163">Option A<text:s/></text:span>is less likely to improve access to essential services, facilities, and amenities (particularly for those without access to a private vehicle or those living in rural areas). <text:s/>Adverse effects will be more pronounced for those in the population that do not have access to a private vehicle or those within rural locations. <text:s/>In this respect,<text:s/><text:span text:style-name="T1164">Option A</text:span><text:s/>may isolate certain demographics from the transportation network, limiting their quality of life. <text:s/>This is contrary to the aspirations of NPF4’s ‘infrastructure first’ strategy which aims to create well-connected, sustainable, and inclusive places for everyone. <text:s/></text:p>
                </text:list-item>
                <text:list-item>
                  <text:p text:style-name="P1165">There are several initiatives within the 2013-2023 LTS that, if rolled forward, will deliver positive effects for local communities over the short to medium term. <text:s/>For example, continuing to expand NCN routes and public transport networks at key locations has the potential to tackle congestion at peak times, enhancing accessibility, supporting active and healthy lifestyles, and improving quality of life. <text:s/>Prioritising road safety and enhancing public transport connectivity can also improve access for those<text:s/>without private vehicles, particularly in rural areas. <text:s/>However, the significance of any longer-term positive effects will be influenced by the extent to which the effectiveness of existing initiatives are monitored and adapted (as appropriate) to align with emerging evidence and policy drivers. <text:s/>This is perhaps less likely to be achieved through<text:s/><text:span text:style-name="T1166">Option B</text:span><text:s/>in isolation, given its focus on existing initiatives and ongoing maintenance, rather than developing and implementing new or updated measures. <text:s/></text:p>
                </text:list-item>
                <text:list-item>
                  <text:p text:style-name="P1167"><text:span text:style-name="T1168">Option C<text:s/></text:span>recognises the important function of the road-based network in the operation of South Lanarkshire’s overall transport network.<text:span text:style-name="T1169"><text:s text:c="2"/></text:span>Upgrades to the road network could improve road safety, shorten journey times, and increase the resilience of the network to the effects of population growth. <text:s/>However, a focus on road-upgrades in isolation also has the potential to prioritise drivers over non-drivers, potentially widening existing inequalities across the authority area. <text:s/>This depends on the extent to which the option would initiate improvements to public transport and active travel networks as part of road upgrades.</text:p>
                </text:list-item>
                <text:list-item>
                  <text:p text:style-name="P1170">Access to functioning active travel infrastructure across South Lanarkshire is currently fragmented, which presents a barrier to walking and cycling uptake. <text:s/>Rural locations are disproportionately impacted, and it is recognised that most people in South Lanarkshire drive to work. <text:s/>In this context,<text:s/><text:span text:style-name="T1171">Option D</text:span><text:s/>is likely to increase accessibility and connectivity to active and sustainable transport options, positively contributing towards NPF4’s ’20-minute neighbourhoods’ principle and facilitating healthier lifestyles for local communities. <text:s/>For example, improved active and sustainable transport networks can facilitate access to jobs, services, education, and healthcare, aligning to several of NPF4's ‘productive places’ policies. <text:s/>However, it is important to acknowledge that improvements to active and sustainable transport in isolation may not be as effective in rural locations which may lack the necessary population or transport infrastructure to deliver improvements (i.e., where the viability of services over the longer-term might limit opportunities). <text:s/>Therefore,<text:s/><text:span text:style-name="T1172">Option D</text:span><text:s/>also supports the use of Demand Responsive Transport (DRT) to provide flexible, shared, and on-demand transport services for communities, particularly for low-density / rural areas. <text:s/></text:p>
                </text:list-item>
                <text:list-item>
                  <text:p text:style-name="P1173">On balance,<text:span text:style-name="T1174"><text:s/>Option E</text:span><text:s/>has the potential to ensure a more coordinated approach to the delivery of transport interventions by weighing up the pros and cons of proposals with respect to wider LTS objectives and aspirations. Significant and cumulative long-term positive effects are anticipated from an integrated strategy, given its potential to complement NPF4's 'infrastructure first' approach and the Fairer Scotland Duty by integrating essential transport infrastructure into strategic decision making from the outset and applying sustainable place making principles. <text:s text:c="2"/></text:p>
                </text:list-item>
              </text:list>
            </text:list-item>
          </text:list>
        </text:list-item>
      </text:list>
      <text:h text:style-name="Heading2" text:outline-level="2">Preferred approach for the LTS</text:h>
      <text:list text:style-name="LFO24" text:continue-numbering="true">
        <text:list-item>
          <text:list>
            <text:list-item>
              <text:list>
                <text:list-item>
                  <text:p text:style-name="P1175">An integrated strategy (<text:span text:style-name="T1176">Option E</text:span>) has been identified as the preferred approach for the emerging LTS. <text:s/>This approach would build<text:s/><text:soft-page-break/>upon the successful proposals and initiatives within the existing LTS, updating to reflect emerging national and local policy drivers. <text:s/><text:span text:style-name="T1177">Option E<text:s/></text:span>has been chosen to further emphasise the importance of sustainable transport and access, including travel choices and awareness, to deliver environmental, economic, health, safety and wellbeing, and wider societal benefits. <text:s/></text:p>
                </text:list-item>
                <text:list-item>
                  <text:p text:style-name="P1178"><text:span text:style-name="T1179">Option E</text:span><text:s/>has also been chosen as it recognises that the road network has an important function in the operation of the overall transport network, when considered in the context of the Sustainable Travel Hierarchy and Sustainable Investment Hierarchy, and takes cognisance of the role of road network-based interventions where this is considered essential.</text:p>
                </text:list-item>
                <text:list-item>
                  <text:p text:style-name="P1180">On balance, an integrated strategy through<text:s/><text:span text:style-name="T1181">Option E<text:s/></text:span>has the most likely potential to deliver longer-term positive transport outcomes over the plan period which also contribute to wider national and local objectives and aspirations. <text:s/><text:span text:style-name="T1182">Option E</text:span><text:s/>has the potential to draw on the key benefits of the different approaches explored through the reasonable alternatives assessment, whilst finding a balance which will enable appropriate mitigation and avoidance measures to be put in place. <text:s text:c="4"/></text:p>
                </text:list-item>
              </text:list>
            </text:list-item>
          </text:list>
        </text:list-item>
      </text:list>
      <text:h text:style-name="P1183" text:outline-level="1"><text:bookmark-start text:name="_Toc213160637"/><text:bookmark-start text:name="_Toc145422734"/><text:bookmark-start text:name="_Toc145429893"/><text:bookmark-start text:name="_Toc177126638"/><text:bookmark-start text:name="_Toc177126825"/><text:soft-page-break/>Assessment of the draft LTS<text:bookmark-end text:name="_Toc213160637"/></text:h>
      <text:h text:style-name="Heading2" text:outline-level="2"><text:bookmark-end text:name="_Toc145422734"/><text:bookmark-end text:name="_Toc145429893"/><text:bookmark-end text:name="_Toc177126638"/><text:bookmark-end text:name="_Toc177126825"/>Introduction</text:h>
      <text:list text:style-name="LFO24" text:continue-numbering="true">
        <text:list-item>
          <text:list>
            <text:list-item>
              <text:list>
                <text:list-item>
                  <text:p text:style-name="P1196">This chapter presents assessment findings and recommendations in relation to the draft version of the LTS. <text:s/></text:p>
                </text:list-item>
                <text:list-item>
                  <text:p text:style-name="P1197">The chapter is structured to present:</text:p>
                </text:list-item>
              </text:list>
            </text:list-item>
          </text:list>
        </text:list-item>
      </text:list>
      <text:list text:style-name="LFO5" text:continue-numbering="true">
        <text:list-item>
          <text:p text:style-name="P1198">An outline of the proposals and their component parts.</text:p>
        </text:list-item>
        <text:list-item>
          <text:p text:style-name="P1199">An assessment of the proposals under the eight SEA topics identified through scoping.</text:p>
        </text:list-item>
        <text:list-item>
          <text:p text:style-name="P1200">Consideration of cumulative effects; and</text:p>
        </text:list-item>
        <text:list-item>
          <text:p text:style-name="P1201">The overall conclusions at this stage and recommendations for the next stage of plan-making.</text:p>
        </text:list-item>
      </text:list>
      <text:h text:style-name="Heading2" text:outline-level="2"><text:bookmark-start text:name="_Ref205456158"/>Methodology<text:bookmark-end text:name="_Ref205456158"/></text:h>
      <text:list text:style-name="LFO24" text:continue-numbering="true">
        <text:list-item>
          <text:list>
            <text:list-item>
              <text:list>
                <text:list-item>
                  <text:p text:style-name="P1202">The assessment identifies and evaluates ‘likely significant effects’ on the baseline, drawing on the SEA framework (see<text:s/><text:bookmark-ref text:ref-name="_Ref196830742" text:reference-format="text">Table 3‑2</text:bookmark-ref>) identified through scoping as a methodological guide. <text:s/></text:p>
                </text:list-item>
                <text:list-item>
                  <text:p text:style-name="P1203">Every effort is made to predict effects accurately; however, this is inherently challenging given the strategic nature of the proposals under consideration and understanding of the baseline (now and in the future under a ‘no plan’ scenario) that is inevitably limited. <text:s/>Given uncertainties there is a need to make assumptions, e.g., in relation to proposals implementation and aspects of the baseline that might be impacted. <text:s/>Assumptions are made cautiously and explained within the text (with the aim of striking a balance between comprehensiveness and conciseness). <text:s/>In many instances, given reasonable assumptions, it is not possible to predict ‘significant effects’, but it is possible to comment on merits (or otherwise) of the proposals in more general terms. <text:s/></text:p>
                </text:list-item>
                <text:list-item>
                  <text:p text:style-name="P1204">Finally, it is important to note that effects are predicted taking account of the criteria presented within Schedule 2 of the 2005 Act. <text:s/>As such, for example, account is taken of the probability, duration, frequency, and reversibility of effects as far as possible. <text:s/>Cumulative effects are also considered, i.e., the potential for the Strategy to impact an aspect of the baseline when implemented alongside other plans,<text:s/><text:soft-page-break/>programmes, and projects. <text:s/>These effect ‘characteristics’ are described within the assessment as appropriate.</text:p>
                </text:list-item>
              </text:list>
            </text:list-item>
          </text:list>
        </text:list-item>
      </text:list>
      <text:h text:style-name="Heading2" text:outline-level="2">Approach to the assessment</text:h>
      <text:list text:style-name="LFO24" text:continue-numbering="true">
        <text:list-item>
          <text:list>
            <text:list-item>
              <text:list>
                <text:list-item>
                  <text:p text:style-name="P1205">The draft version of the LTS takes forward policies (and accompanying actions) under 26 themes. These are set out in<text:s/><text:span text:style-name="T1206">Appendix B</text:span>.</text:p>
                </text:list-item>
                <text:list-item>
                  <text:p text:style-name="P1207">The assessment of the policies/actions included in the draft version of the LTS is presented below by SEA topic.</text:p>
                </text:list-item>
              </text:list>
            </text:list-item>
          </text:list>
        </text:list-item>
      </text:list>
      <text:h text:style-name="Heading2" text:outline-level="2">Assessment findings</text:h>
      <text:h text:style-name="Heading3" text:outline-level="3">Air quality and noise pollution</text:h>
      <text:list text:style-name="LFO24" text:continue-numbering="true">
        <text:list-item>
          <text:list>
            <text:list-item>
              <text:list>
                <text:list-item>
                  <text:p text:style-name="P1208">The LTS directly addresses air quality through policies under the dedicated Air<text:s/>Quality section, which supports a transition to electric, hydrogen, and other alternative fuels (Air Quality Policies 1 and 5). <text:s/>This includes expanding the electric vehicle (EV) charging infrastructure (which is also supported by policies under the Technology and Spatial Planning sections), aligning with broader decarbonisation efforts, and targeting improvements within the existing Air Quality Management Areas (AQMAs). <text:s/>The incorporation of environmental assessments in new developments (Air Quality Policy<text:s/>4), continued monitoring (Air Quality 2), and an emphasis on integrating air quality into wider strategic policies (Air Quality Policy 3), further enhance long-term beneficial effects on South Lanarkshire’s air quality.</text:p>
                </text:list-item>
                <text:list-item>
                  <text:p text:style-name="P1209">Transport-related noise pollution is addressed directly by policies in Noise Pollution section. <text:s/>This includes Policy 1, which commits the Council to working with partners to reduce the noise impacts of transport in line with the Environmental Noise (Scotland) Regulations 2006. <text:s/>This is complemented by efforts to preserve the tranquillity of<text:s/><text:span text:style-name="T1210">Quiet Areas</text:span><text:s/>(Noise Policy 2). <text:s/>In combination, these are also anticipated to result in long-term beneficial effects.</text:p>
                </text:list-item>
                <text:list-item>
                  <text:p text:style-name="P1211">Policies under the Sustainable Transport; Walking, Wheeling and Cycling; Economy and Regeneration; and Reducing Traffic Growth sections are anticipated to lead to indirect benefits on local air quality and noise levels through a modal shift from private car use to active forms of transport, such as walking and cycling.</text:p>
                </text:list-item>
                <text:list-item>
                  <text:p text:style-name="P1212">The commitment to traffic management improvements (through policies under the Traffic Signals and Pedestrian Crossings section) may reduce idling and stop-start traffic behaviour, which can contribute to both higher levels of emissions and noise pollution.</text:p>
                </text:list-item>
                <text:list-item>
                  <text:p text:style-name="P1213">There are, however, some potential risks to air quality and noise levels associated with LTS policies, such as those under the Roads Infrastructure section (Road Infrastructure Policy 1), which has the potential to lead to increases in vehicular traffic or congestion in certain areas. <text:s/>From an air quality perspective, the inclusion of Environmental Assessments (Air Quality Policy 4) and Transport Assessments / travel plans (Spatial Planning Policies 3 and 4) are likely to mitigate these risks.</text:p>
                </text:list-item>
                <text:list-item>
                  <text:p text:style-name="P1214">Short term adverse effects on local air quality and noise levels are also anticipated from any construction of new infrastructure associated with any of the LTS’ policies.</text:p>
                </text:list-item>
                <text:list-item>
                  <text:p text:style-name="P1215">Overall, the LTS is likely to have<text:s/><text:span text:style-name="T1216">moderate</text:span><text:s/><text:span text:style-name="T1217">beneficial (significant) effects</text:span><text:s/>on both air quality and noise pollution over the<text:s/><text:span text:style-name="T1218">medium to long term</text:span>, with benefits concentrated in areas where modal shift and transition to EV cars are more prominent. <text:s/>However, some<text:s/><text:span text:style-name="T1219">minor adverse (not significant)</text:span><text:s/>effects are also identified, particularly in the short term and in relation to increased infrastructure development, which could lead to increased noise or localised emissions, although the LTS includes policies designed to mitigate these adverse effects. <text:s/></text:p>
                </text:list-item>
              </text:list>
            </text:list-item>
          </text:list>
        </text:list-item>
      </text:list>
      <text:h text:style-name="Heading3" text:outline-level="3">Biodiversity, flora and fauna, and geodiversity<text:s/></text:h>
      <text:list text:style-name="LFO24" text:continue-numbering="true">
        <text:list-item>
          <text:list>
            <text:list-item>
              <text:list>
                <text:list-item>
                  <text:p text:style-name="P1220">Biodiversity Policy 1 is likely to result in direct beneficial effects on green and blue networks, ecological corridors, and habitats through improvements ties to the delivery of transport infrastructure development. <text:s/>Biodiversity Policy 2 compliments this by also safeguarding South Lanarkshire’s most sensitive ecological sites by requiring an Appropriate Assessment of any proposal which is likely to lead to significant adverse effects on a European site.<text:s/></text:p>
                </text:list-item>
                <text:list-item>
                  <text:p text:style-name="P1221">Several supporting policies from the Walking, Wheeling and Cycling, Sustainable Transport, Inclusive Mobility, and Spatial Planning sections further contribute to biodiversity goals. <text:s/>They promote modal shift and a reduction in reliance on petrol and diesel-powered vehicles, thereby reducing emissions, air pollution, and noise (all of which are associated with negative effects on ecological receptors). <text:s/>In addition, fewer private vehicle journeys are likely to reduce the incidence of roadside wildlife collisions.<text:s/></text:p>
                </text:list-item>
                <text:list-item>
                  <text:p text:style-name="P1222">Infrastructure interventions such as footway improvements, cycleways, and road upgrade schemes (see policies under the Asset Management, Road Infrastructure, Bridges &amp; Structures sections) present mixed effects. <text:s/>If well‑designed, they can include mitigation such as wildlife crossings, habitat restoration, and native planting. <text:s/>However, without ecological assessment, such works could disturb sensitive species or habitats, particularly during construction phases. <text:s/>The overall impact will be determined by the specific context, including the ecological sensitivity of the location and mitigation measures in place.</text:p>
                </text:list-item>
                <text:list-item>
                  <text:p text:style-name="P1223">Geodiversity is not explicitly addressed within the LTS, though it may be impacted by certain transport developments, especially where significant earthworks, landform alteration, or drainage changes are involved. <text:s/>This leaves a risk to potential damage to important geological features.<text:s/></text:p>
                </text:list-item>
                <text:list-item>
                  <text:p text:style-name="P1224">Overall, the LTS is likely to have<text:s/><text:span text:style-name="T1225">minor (not significant) medium-term beneficial effects on biodiversity, flora and fauna</text:span>, particularly through the dedicated Biodiversity policies and wider support for modal shift and low-emission transport. <text:s/>However, there remains potential for<text:s/><text:span text:style-name="T1226">mixed or significant adverse effects<text:s/></text:span>where construction impacts or insensitive siting and design are not mitigated. <text:s/><text:span text:style-name="T1227">Effects on geodiversity are uncertain</text:span><text:s/>due to limited policy coverage.</text:p>
                </text:list-item>
              </text:list>
            </text:list-item>
          </text:list>
        </text:list-item>
      </text:list>
      <text:h text:style-name="Heading3" text:outline-level="3">Climatic factors</text:h>
      <text:list text:style-name="LFO24" text:continue-numbering="true">
        <text:list-item>
          <text:list>
            <text:list-item>
              <text:list>
                <text:list-item>
                  <text:p text:style-name="P1228">In relation to climate change mitigation, policies under several sections of the LTS work to encourage a greater number of trips taken by active transport (such as Walking, Wheeling and Cycling Policies 1-5) or public transport (Sustainable Transport Policies 1-7). <text:s/>These are complemented by measures that discourage unnecessary car use (such as Parking and Demand Policy 1) or eliminate trips altogether (Technology Policy 2). <text:s/>These measures seek to reduce private vehicle journeys and encourage modal shift,<text:s/>thereby lowering South Lanarkshire’s transport emissions. <text:s/></text:p>
                </text:list-item>
                <text:list-item>
                  <text:p text:style-name="P1229">Spatial Planning Policies 1 and 8 also acknowledge the importance of active travel, aspiring to require that major developments are accessible by sustainable transport modes, in line with the Sustainable Travel Hierarchy, and supporting the 20-minute neighbourhood concept. <text:s/>This is likely to result in long-term beneficial effects by reducing dependence on fossil fuel-powered vehicles.</text:p>
                </text:list-item>
                <text:list-item>
                  <text:p text:style-name="P1230">Similarly, policies supporting low emission vehicles (Low Emission Vehicles Policy 1) and electric vehicle charging infrastructure<text:s/><text:soft-page-break/>(Technology Policies 3 and 4; Spatial Planning Policy 2) will also result in beneficial effects through the uptake of zero or low carbon vehicles. <text:s/></text:p>
                </text:list-item>
                <text:list-item>
                  <text:p text:style-name="P1231">Carbon savings from freight activities are also supported in the LTS through Freight Transport Policies 1, 3 and 4. <text:s/>This includes encouraging developers to consider rail as an alternative to road (Policy 4).</text:p>
                </text:list-item>
                <text:list-item>
                  <text:p text:style-name="P1232">Energy efficiency measures in operational assets, such as intelligent street lighting (Street Lighting Policies 1 and 2), low carbon lighting (Light Pollution Policy 2) and low carbon traffic signal upgrades (Traffic Signals and Pedestrian Crossings Policies 1 and 3), further contribute to emission reductions within the transport network’s operational footprint. <text:s/></text:p>
                </text:list-item>
                <text:list-item>
                  <text:p text:style-name="P1233">However, the potential for new road infrastructure (Road Infrastructure Policy 1) may result in adverse effects from emissions associated with the construction of new roads. <text:s/>Additionally, new roads may encourage additional vehicle use and longer journeys, potentially undermining emissions reduction efforts.</text:p>
                </text:list-item>
                <text:list-item>
                  <text:p text:style-name="P1234">Regarding adaptation to climate change, policies addressing winter and adverse weather management (Winter/Adverse Weather Policies 1-3) aim to maintain safe and reliable transport during snow, ice, and severe weather events.<text:s/></text:p>
                </text:list-item>
                <text:list-item>
                  <text:p text:style-name="P1235">Flood risk management policies (Flood Risk Management Policies 1 and 2) encourage flood-proof infrastructure, while also requiring developers to undertake flood risk assessments and install sustainable drainage systems, mitigating flood-related disruption. <text:s/>Additionally, the commitment to future-proof new transport schemes against climate impacts and support network resilience (Climate Change Adaptation and Resilience Policies 1-3) is likely to ensure long-term system reliability of the transport network.</text:p>
                </text:list-item>
                <text:list-item>
                  <text:p text:style-name="P1236">In summary, the LTS is expected to result in<text:s/><text:span text:style-name="T1237">significant long-term beneficial effects</text:span><text:s/>on climatic factors, particularly through promoting sustainable travel modes and low emission vehicles, alongside efforts to increase infrastructure resilience. <text:s/><text:span text:style-name="T1238">Adverse effects (significance uncertain)<text:s/></text:span>may arise from continued new road infrastructure development; this would be determined in the Transport Assessments, and managed by the travel plans required by Spatial Planning Policies 3 and 4, respectively.</text:p>
                </text:list-item>
              </text:list>
            </text:list-item>
          </text:list>
        </text:list-item>
      </text:list>
      <text:soft-page-break/>
      <text:h text:style-name="Heading3" text:outline-level="3">Cultural heritage</text:h>
      <text:list text:style-name="LFO24" text:continue-numbering="true">
        <text:list-item>
          <text:list>
            <text:list-item>
              <text:list>
                <text:list-item>
                  <text:p text:style-name="P1239">Policies in the LTS that support sustainable and active travel (including Walking, Wheeling and Cycling Policies 1 and 2, and Sustainable Transport Policies 1-7), may bring indirect benefits to South Lanarkshire’s historic environment. <text:s/>By promoting travel modes that reduce reliance on private vehicles, these policies help to reduce pressure on historic areas from traffic and associated emissions. <text:s/>This may include a reduction in traffic-related noise, which can detract from the recreational experience and<text:s/>enjoyment of historic sites. <text:s/>Additionally, the potential of improved air quality and reduced vibration may help protect the fabric and setting of heritage assets. <text:s/>Improvements to public transport interchanges and integration (Transport Interchange Policies 1-4) could also increase access to heritage sites in the council area, supporting greater appreciation of the area’s cultural heritage.</text:p>
                </text:list-item>
                <text:list-item>
                  <text:p text:style-name="P1240">Environmental management policies may also support cultural heritage protection indirectly. <text:s/>The setting of heritage assets may be improved by Light Pollution Policy 1 and Noise Pollution Policy 2, which contribute to the preservation of tranquillity and the character of historic areas, particularly in rural landscapes or designated Quiet Areas. <text:s/>Similarly, Climate Change Adaptation Policy 3 and Flood Risk Management Policies 1 and 2 are likely to provide protection to vulnerable historic assets from flooding and extreme weather events.</text:p>
                </text:list-item>
                <text:list-item>
                  <text:p text:style-name="P1241">The LTS includes policies to maintain and upgrade existing infrastructure, including Asset Management Policies 1 and 2, Bridges and Structures Policy 1, and Street Lighting Policies 1 and 2. <text:s/>These have the potential to direct or indirect adverse effects on the historic environment where works occur in proximity to heritage assets. <text:s/>However, continued maintenance of infrastructure can also support the preservation of historic character, particularly in town centres or conservation areas, if undertaken sensitively. <text:s/>Similarly, new transport infrastructure (supported through Road Infrastructure Policy 1) could result in adverse effects on cultural heritage, including physical disturbance or changes to setting. <text:s/></text:p>
                </text:list-item>
                <text:list-item>
                  <text:p text:style-name="P1242">Overall, the<text:s/>LTS is anticipated to have<text:s/><text:span text:style-name="T1243">mixed effects</text:span><text:s/>on cultural heritage.<text:s/><text:span text:style-name="T1244">Moderate beneficial effects<text:s/></text:span>may arise from modal shift, access improvements and environmental management policies. <text:s/>However, there is<text:s/><text:span text:style-name="T1245">potential for direct and/or indirect adverse impacts</text:span><text:s/>from new infrastructure and maintenance or upgrades, especially where these occur near to historic features. <text:s/>The significance of effects will depend on the scale and location of individual projects, and how well<text:s/><text:soft-page-break/>heritage considerations are integrated into design and planning processes.<text:s/></text:p>
                </text:list-item>
              </text:list>
            </text:list-item>
          </text:list>
        </text:list-item>
      </text:list>
      <text:h text:style-name="Heading3" text:outline-level="3">Landscape</text:h>
      <text:list text:style-name="LFO24" text:continue-numbering="true">
        <text:list-item>
          <text:list>
            <text:list-item>
              <text:list>
                <text:list-item>
                  <text:p text:style-name="P1246">The LTS includes policies intended to enhance South Lanarkshire’s green and blue infrastructure network and ecological corridors (Biodiversity Policies 1 and 2). <text:s/>These are likely to bring beneficial effects on the landscape character by improving natural features, increasing landscape diversity, and strengthening connectivity between habitats. <text:s/>Such enhancements can also improve the resilience of the landscape, increasing its capacity to accommodate change (such as that associated with future transport infrastructure schemes) while helping to maintain important landscape qualities.</text:p>
                </text:list-item>
                <text:list-item>
                  <text:p text:style-name="P1247">Road Infrastructure Policy 1, which promotes new road infrastructure, has the potential for adverse effects on the landscape through removal of habitats, fragmentation of ecological corridors, and loss of important or scenic views. <text:s/>The potential adverse effects are mitigated by support for new road infrastructure being in ‘essential’ circumstances. <text:s/>Similarly, the policies in the LTS that support modal shift will also help reduce the need for additional new road infrastructure.</text:p>
                </text:list-item>
                <text:list-item>
                  <text:p text:style-name="P1248">Tranquillity, which is an important consideration for the landscape SEA theme, is considered in the LTS. <text:s/>Light Pollution Policy 1 contributes to preserving tranquillity by seeking statutory controls on exterior lighting, helping to reduce artificial light and maintain dark skies. <text:s/>These measures, alongside Noise Pollution Policies 1 and 2 (which aim to reduce transport noise and protect Quiet Areas) and Reducing Traffic Growth Policy 1, collectively support the protection of South Lanarkshire’s landscape tranquillity and visual amenity.</text:p>
                </text:list-item>
                <text:list-item>
                  <text:p text:style-name="P1249">The LTS also supports the maintenance and upgrading of existing transport assets through Asset Management Policies 1 and 2 and Bridges and Structures Policy 1. <text:s/>This may help to limit adverse landscape impacts associated with Road Infrastructure Policy 1, by avoiding unnecessary expansion and visual intrusion from new infrastructure. <text:s/></text:p>
                </text:list-item>
                <text:list-item>
                  <text:p text:style-name="P1250">Overall, the LTS is likely to have<text:s/><text:span text:style-name="T1251">mixed effects<text:s/></text:span>on the landscape. <text:s/><text:span text:style-name="T1252">Moderate (not significant) beneficial effects<text:s/></text:span>are expected through infrastructure maintenance, green infrastructure enhancement, landscape tranquillity, and spatial planning measures that support character preservation. <text:s/>However,<text:s/><text:span text:style-name="T1253">there remains uncertainty</text:span>, with a<text:s/><text:span text:style-name="T1254">risk of significant adverse effects</text:span><text:s/>from new transport infrastructure<text:s/><text:soft-page-break/>development. <text:s/>This would be determined in the Transport Assessments and travel plans required by Spatial Planning Policies 3 and 4, respectively.</text:p>
                </text:list-item>
              </text:list>
            </text:list-item>
          </text:list>
        </text:list-item>
      </text:list>
      <text:h text:style-name="Heading3" text:outline-level="3">Material assets</text:h>
      <text:list text:style-name="LFO24" text:continue-numbering="true">
        <text:list-item>
          <text:list>
            <text:list-item>
              <text:list>
                <text:list-item>
                  <text:p text:style-name="P1255">The LTS includes several policies under Street Lighting and Traffic Signals &amp; Pedestrian Crossings sections which aim to promote low-carbon infrastructure, durable materials, and reduced waste generation during the construction, maintenance, and operation of transport schemes. <text:s/>For example, Street Lighting Policy 2 promotes the adoption of intelligent and energy-efficient technologies, which contributes to reduced material replacement frequency. <text:s/>Similarly, Traffic Signals Policy 1 seeks to modernise outdated traffic infrastructure using low-carbon alternatives, while Traffic Signals Policy 3 prioritises equipment upgrades based on a structured, needs-based scoring system (ensuring efficient targeting of investment and avoiding unnecessary material use).<text:s/></text:p>
                </text:list-item>
                <text:list-item>
                  <text:p text:style-name="P1256">The Management of Roadworks Policy 1 addresses material assets by improving the quality of reinstatements by public utilities. <text:s/>This can extend asset life and reduce the need for future interventions, which will conserve resources in the long term.<text:s/></text:p>
                </text:list-item>
                <text:list-item>
                  <text:p text:style-name="P1257">While these policies are likely to result in minor beneficial effects, the LTS also has the potential for significant adverse effects through Road Infrastructure Policy 1, which supports the development of new roads when deemed essential. <text:s/>The policy does not reference sustainable design principles or circular economy approaches; without these, there is a risk that such schemes could lead to significant material consumption and construction waste generation. <text:s/>This is also applicable to other infrastructure-related policies such as Transport Interchange 1.</text:p>
                </text:list-item>
                <text:list-item>
                  <text:p text:style-name="P1258">Overall, the LTS is likely to have<text:s/><text:span text:style-name="T1259">mixed effects<text:s/></text:span>in relation to material assets. <text:s/><text:span text:style-name="T1260">Moderate beneficial (significant) effects over the medium term</text:span><text:s/>are anticipated through the promotion of durable and low-carbon infrastructure and the improved management of maintenance and upgrades. <text:s/>However, the absence of explicit measures to reduce construction waste or promote material reuse in new infrastructure projects has the<text:s/><text:span text:style-name="T1261">potential for significant adverse effects</text:span>.</text:p>
                </text:list-item>
              </text:list>
            </text:list-item>
          </text:list>
        </text:list-item>
      </text:list>
      <text:h text:style-name="Heading3" text:outline-level="3">Population and human health</text:h>
      <text:list text:style-name="LFO24" text:continue-numbering="true">
        <text:list-item>
          <text:list>
            <text:list-item>
              <text:list>
                <text:list-item>
                  <text:p text:style-name="P1262">Policies under several sections (especially Walking, Wheeling and Cycling) encourage active travel in South Lanarkshire, which will<text:s/><text:soft-page-break/>result in beneficial health effects associated with an increase in daily physical activity. <text:s/>Walking, Wheeling and Cycling Policy 1 commits to achieving a ‘step-change’ in the proportion of short journeys undertaken by active travel modes, while Policies 2-4 support the development of inclusive, accessible, and safe active travel infrastructure. <text:s/>These measures are likely to contribute to improved cardiovascular health, reduced obesity, and better mental wellbeing across the population. <text:s/>In parallel, Walking, Wheeling and Cycling Policy 4 and School Travel Policy 4 encourages healthy travel behaviours from a young age, while Transport Interchange Policies 1-4 will help facilitate multi-modal travel.</text:p>
                </text:list-item>
                <text:list-item>
                  <text:p text:style-name="P1263">Improvements to the council area’s air quality are directly supported by the policies in the Air Quality section. <text:s/>Air Quality Policy 1 promotes a shift to low- and zero-emission vehicles, while Policy 2 commits to ongoing monitoring and compliance with statutory air quality limits. <text:s/>These are complemented by several other policies in the LTS that encourage active travel, public transport and the transition to EV vehicles, which will all lead to cleaner journeys, and therefore, a better living environment.<text:s/></text:p>
                </text:list-item>
                <text:list-item>
                  <text:p text:style-name="P1264">The quality of South Lanarkshire’s environment will also be improved through measures to reduce transport-related noise (such as Noise Policy 1), which also play an important role in reducing stress-related health effects and creating a more tranquil environment.</text:p>
                </text:list-item>
                <text:list-item>
                  <text:p text:style-name="P1265">The LTS will also lead to several community benefits. <text:s/>Firstly, the policies under the Inclusive Mobility (Policies 1-6), Inclusive Economy (Policies 1 and 2), Walking, Wheeling and Cycling Policy 4 (Policies 3 and 5) and Sustainable Transport (Policies 1 and 6) sections emphasise equitable access to transport for all, including older adults, people with disabilities and residents in rural or deprived areas. <text:s/>These are supported by Sustainable Transport Policy 7 and Economy and Regeneration Policies 2 and 3, which indicate financial support for these initiatives. <text:s/>Together, these policies will help to tackle social isolation and health inequalities in South Lanarkshire by improving access to healthcare, employment, education and community services.</text:p>
                </text:list-item>
                <text:list-item>
                  <text:p text:style-name="P1266">In addition, Climate Change Adaptation Policy 3 and Winter Weather Policy 2 aim to ensure the resilience of the network during adverse conditions, which supports community wellbeing and access to essential services year-round. <text:s/></text:p>
                </text:list-item>
                <text:list-item>
                  <text:p text:style-name="P1267">Freight Transport Policy 2 and Road Safety Policies 1 and 2 will create a safer environment for South Lanarkshire’s population by targeting reductions in the frequency and severity of traffic collisions. <text:s/><text:soft-page-break/>Personal safety will also be improved through Street Lighting Policies 1, 3 and 4.<text:s/></text:p>
                </text:list-item>
                <text:list-item>
                  <text:p text:style-name="P1268">Finally, Management of Roadworks Policy 2 will ensure that management of the road network will be managed effectively to minimise delays for users, which may help to limit disruption to surrounding communities and reduce the risk of extended congestion.<text:s/></text:p>
                </text:list-item>
                <text:list-item>
                  <text:p text:style-name="P1269">Overall, the LTS is expected to deliver<text:s/><text:span text:style-name="T1270">significant beneficial effects</text:span><text:s/>for population and human health over the long term, particularly through enhanced active travel, improved air quality, road safety measures, and greater transport inclusivity. <text:s/>These benefits are strengthened by the integrated approach used to set priorities and actions in the LTS, which helps ensure that transport initiatives also deliver wider societal benefits during the plan period.</text:p>
                </text:list-item>
              </text:list>
            </text:list-item>
          </text:list>
        </text:list-item>
      </text:list>
      <text:h text:style-name="Heading3" text:outline-level="3">Soil and water resources</text:h>
      <text:list text:style-name="LFO24" text:continue-numbering="true">
        <text:list-item>
          <text:list>
            <text:list-item>
              <text:list>
                <text:list-item>
                  <text:p text:style-name="P1271"><text:bookmark-start text:name="_Toc145429907"/>The LTS includes Flood Risk Management Policy 1, which requires Flood Risk Assessments (FRAs) and Sustainable Urban Drainage Systems (SuDS) for developments. <text:s/>These measures aim to mitigate potential adverse effects from new developments on water resources by maintaining water quality and reducing the risk of localised flooding during and after construction. <text:s/>Flood Risk Management Policy 2 strengthens this approach by promoting the design of flood-resilient infrastructure. <text:s/>Together, these policies also support the prevention of soil erosion, groundwater contamination, and the degradation of soil functionality.</text:p>
                </text:list-item>
                <text:list-item>
                  <text:p text:style-name="P1272">Climate Change Adaptation Policy 2 reinforces these efforts by ensuring new transport schemes are protected against changing climatic conditions, including increased rainfall intensity. <text:s/>This will help prevent erosion, surface runoff, and waterlogging in transport corridors.</text:p>
                </text:list-item>
                <text:list-item>
                  <text:p text:style-name="P1273">However, some LTS policies may result in adverse environmental effects. <text:s/>For example, Road Infrastructure Policy 1 supports new road construction where it is deemed essential. <text:s/>Such development could lead to the permanent loss of valuable agricultural land and alter local drainage patterns, potentially introducing new pollution pathways to nearby waterbodies, depending on the scheme's location.</text:p>
                </text:list-item>
                <text:list-item>
                  <text:p text:style-name="P1274">Overall, the LTS is expected to result in<text:s/><text:span text:style-name="T1275">mixed effects</text:span><text:s/>on soil and water resources. <text:s/><text:span text:style-name="T1276">Minor beneficial (not significant) effects over the medium term</text:span><text:s/>are anticipated on water resources due to the<text:s/><text:soft-page-break/>integration of SuDS and flood risk mitigation measures in relevant developments. <text:s/>However, there is<text:s/><text:span text:style-name="T1277">uncertainty</text:span><text:s/>regarding the<text:s/><text:span text:style-name="T1278">potential</text:span><text:s/><text:span text:style-name="T1279">significant adverse effects on soil resources</text:span>, due to potential for new infrastructure to result in the permanent loss of agricultural land. <text:s/>This would be determined in the Transport Assessments and travel plans required<text:s/>by Spatial Planning Policies 3 and 4, respectively.</text:p>
                </text:list-item>
              </text:list>
            </text:list-item>
          </text:list>
        </text:list-item>
      </text:list>
      <text:h text:style-name="Heading2" text:outline-level="2">Cumulative effects with other plans and strategies</text:h>
      <text:list text:style-name="LFO24" text:continue-numbering="true">
        <text:list-item>
          <text:list>
            <text:list-item>
              <text:list>
                <text:list-item>
                  <text:p text:style-name="P1280"><text:span text:style-name="T1281">Adverse cumulative effects</text:span><text:s/>may arise from construction activities associated with new infrastructure proposed in other plans and strategies, which could strain local resources and infrastructure, and lead to increased traffic congestion and a temporary reduction in the quality of life for residents.</text:p>
                </text:list-item>
                <text:list-item>
                  <text:p text:style-name="P1282">Additionally, the cumulative effect of multiple infrastructure projects could exacerbate local environmental degradation. <text:s/>For example, increased impermeable surfaces from new roads, parking facilities, and buildings could lead to<text:s/>higher runoff and potential water contamination. <text:s/>The loss of green spaces and habitats from projects delivered through other plans/strategies alongside the LTS could also negatively impact local biodiversity and ecosystem services.</text:p>
                </text:list-item>
                <text:list-item>
                  <text:p text:style-name="P1283">To mitigate these adverse cumulative effects, it will be important to coordinate the implementation of the LTS with other local plans/ strategies, and to engage with locals through consultation events. <text:s/>Additionally, promoting sustainable practices, such as using renewable materials, coupling infrastructure development with the delivery of green infrastructure, and encouraging low-emission transport options, can help reduce the overall impact on the environment and communities. <text:s/>With these in place,<text:s/><text:span text:style-name="T1284">no significant adverse<text:s/></text:span><text:span text:style-name="T1285">cumulative effects</text:span><text:s/>are anticipated from the LTS.<text:s/></text:p>
                </text:list-item>
                <text:list-item>
                  <text:p text:style-name="P1286"><text:span text:style-name="T1287">Positive cumulative effects<text:s/></text:span>across the SEA topics are anticipated as a result of the cumulative effects of the LTS and other plans and strategies. <text:s/>In this respect, many of the Policies complement and reinforce the objectives and actions of Scotland’s NTS2, Environment Strategy, Climate Change Plan, National Strategy for Economic Transformation, NPF4 and other key plans and strategies nationally.</text:p>
                </text:list-item>
              </text:list>
            </text:list-item>
          </text:list>
        </text:list-item>
      </text:list>
      <text:soft-page-break/>
      <text:h text:style-name="Heading2" text:outline-level="2">Recommendations for implementing the LTS</text:h>
      <text:list text:style-name="LFO24" text:continue-numbering="true">
        <text:list-item>
          <text:list>
            <text:list-item>
              <text:list>
                <text:list-item>
                  <text:p text:style-name="P1288">To enhance the environmental performance of the LTS and address areas of uncertainty or potential adverse effects, the following improvements could be considered:</text:p>
                </text:list-item>
              </text:list>
            </text:list-item>
          </text:list>
        </text:list-item>
      </text:list>
      <text:list text:style-name="LFO5" text:continue-numbering="true">
        <text:list-item>
          <text:p text:style-name="P1289">Consider including specific policy measures to recognise and protect geodiversity, particularly in areas where interventions may involve earthworks or landform changes.</text:p>
        </text:list-item>
        <text:list-item>
          <text:p text:style-name="P1290">Explore opportunities to strengthen environmental assessment requirements during the planning and design of new transport infrastructure, particularly regarding biodiversity and cultural heritage impacts. <text:s text:c="2"/>While it is recognised that project-level Environmental Impact Assessments (EIAs) are required for schemes exceeding relevant thresholds set out in applicable regulations, additional measures in the LTS could include: developing guidance to promote early-stage screening and scoping; and ensuring that mitigation hierarchies are consistently applied across all infrastructure proposals, including those below formal EIA thresholds.</text:p>
        </text:list-item>
        <text:list-item>
          <text:p text:style-name="P1291">Provide further guidance on incorporating mitigation measures during the construction stage of schemes to reduce short-term effects on air quality, noise levels, and ecological receptors.</text:p>
        </text:list-item>
        <text:list-item>
          <text:p text:style-name="P1292">Clarify the conditions under which new road infrastructure would be supported, to help avoid potential increases in emissions or adverse landscape effects.</text:p>
        </text:list-item>
        <text:list-item>
          <text:p text:style-name="P1293">Implement measurable indicators to support monitoring of environmental outcomes, such as changes in air quality or biodiversity; and<text:s/></text:p>
        </text:list-item>
        <text:list-item>
          <text:p text:style-name="P1294">Consider aligning relevant policies with circular economy principles with a view to supporting the most efficient use of resources.</text:p>
        </text:list-item>
      </text:list>
      <text:p text:style-name="P1295"/>
      <text:h text:style-name="Heading1" text:outline-level="1"><text:bookmark-start text:name="_Toc213160638"/>Proposed monitoring programme<text:bookmark-end text:name="_Toc213160638"/></text:h>
      <text:h text:style-name="Heading2" text:outline-level="2">Monitoring in SEA</text:h>
      <text:list text:style-name="LFO24" text:continue-numbering="true">
        <text:list-item>
          <text:list>
            <text:list-item>
              <text:list>
                <text:list-item>
                  <text:p text:style-name="P1296">Monitoring in SEA is a means of evaluating the environmental performance of the plan or strategy and monitoring compliance through its implementation. <text:s/>It is also a way to check whether the effects predicted in the SEA arise as envisaged, or whether unforeseen issues arise. <text:s text:c="2"/></text:p>
                </text:list-item>
                <text:list-item>
                  <text:p text:style-name="P1297">Monitoring can help to evaluate whether a plan or strategy is fulfilling its core objective of delivering sustainable development and providing for a high level of environmental protection. <text:s/>The gathered information provides a basis to inform the review and preparation of subsequent iterations of plans, strategies and projects that sit within them, thus better informing future decisions.</text:p>
                </text:list-item>
                <text:list-item>
                  <text:p text:style-name="P1298">Measuring indicators over time can identify long-term positive or negative changes in the environment and can build knowledge on how these trends will affect (or will be affected by) the implementation of the plan or strategy itself. <text:s/>In this respect monitoring environmental changes occurring during the LTS’ implementation phase can help to identify the need for additional mitigation measures or for appropriate remedial action to be undertaken where issues are identified, as well as to inform project-level<text:s/>assessments.</text:p>
                </text:list-item>
              </text:list>
            </text:list-item>
          </text:list>
        </text:list-item>
      </text:list>
      <text:h text:style-name="Heading2" text:outline-level="2">Proposed monitoring programme for the LTS</text:h>
      <text:list text:style-name="LFO24" text:continue-numbering="true">
        <text:list-item>
          <text:list>
            <text:list-item>
              <text:list>
                <text:list-item>
                  <text:p text:style-name="P1299">Schedule 2 of the 2005 Act highlights that the Environmental Report should include “<text:span text:style-name="T1300">a description of the measures envisaged concerning monitoring</text:span>.” <text:s/>In response to this, this Environmental Report presents a proposed draft monitoring programme for measuring the proposals’ implementation. <text:s/>It draws on the identified potential significant effects identified through the assessment of the various components of the proposals, and also suggests where monitoring is required to help ensure that the potential benefits of the proposals are effectively achieved through implementation. <text:s/>This will enable appropriate interventions to be undertaken if monitoring highlights negative or underperforming trends relating to the proposals’ implementation.<text:s/></text:p>
                </text:list-item>
                <text:list-item>
                  <text:p text:style-name="P1301"><text:span text:style-name="T1302">Table 6-1</text:span><text:s/>therefore outlines monitoring proposals for measuring the implementation of the LTS from the SEA perspective. <text:s/>It pays particular attention to the areas where the SEA has identified potential significant effects and also suggests where monitoring is required to help ensure that the positive effects of the proposals are achieved through implementation. <text:s/>It includes:</text:p>
                </text:list-item>
              </text:list>
            </text:list-item>
          </text:list>
        </text:list-item>
      </text:list>
      <text:list text:style-name="LFO5" text:continue-numbering="true">
        <text:list-item>
          <text:p text:style-name="P1303">The significant effect or environmental change to be monitored.</text:p>
        </text:list-item>
        <text:list-item>
          <text:p text:style-name="P1304">The SEA topic(s) to which the monitoring proposal relates.</text:p>
        </text:list-item>
        <text:list-item>
          <text:p text:style-name="P1305">The indicator to be monitored.</text:p>
        </text:list-item>
        <text:list-item>
          <text:p text:style-name="P1306">The source of information and frequency of monitoring; and</text:p>
        </text:list-item>
        <text:list-item>
          <text:p text:style-name="P1307">The trigger for where intervention should take place if monitoring suggests it is required.</text:p>
        </text:list-item>
      </text:list>
      <text:list text:style-name="LFO24" text:continue-numbering="true">
        <text:list-item>
          <text:list>
            <text:list-item>
              <text:list>
                <text:list-item>
                  <text:p text:style-name="P1308">The proposed indicators are designed to be integrated within South Lanarkshire Council’s own monitoring programme for the LTS, including the preparation of biennial State of the Environment Reports.</text:p>
                </text:list-item>
                <text:list-item>
                  <text:p text:style-name="P1309">Intervention may be triggered if monitoring indicates that mitigation measures embedded within the plan (or in subsequent transport-related projects) are not functioning as expected. <text:s/>This allows for adjustments to help prevent significant deterioration.</text:p>
                </text:list-item>
              </text:list>
            </text:list-item>
          </text:list>
        </text:list-item>
      </text:list>
      <text:p text:style-name="P1310"><text:bookmark-start text:name="XXXX"/><text:bookmark-end text:name="XXXX"/><text:soft-page-break/>Table 6‑1: proposed monitoring programme</text:p>
      <table:table table:style-name="Table1330">
        <table:table-columns>
          <table:table-column table:style-name="TableColumn1331"/>
          <table:table-column table:style-name="TableColumn1332"/>
          <table:table-column table:style-name="TableColumn1333"/>
          <table:table-column table:style-name="TableColumn1334"/>
          <table:table-column table:style-name="TableColumn1335"/>
          <table:table-column table:style-name="TableColumn1336"/>
        </table:table-columns>
        <table:table-header-rows>
          <table:table-row table:style-name="TableRow1337">
            <table:table-cell table:style-name="TableCell1338">
              <text:p text:style-name="P1339">Significant effect/ environmental change to be monitored</text:p>
            </table:table-cell>
            <table:table-cell table:style-name="TableCell1340">
              <text:p text:style-name="P1341">SEA topic(s)</text:p>
            </table:table-cell>
            <table:table-cell table:style-name="TableCell1342">
              <text:p text:style-name="P1343">Indicator</text:p>
            </table:table-cell>
            <table:table-cell table:style-name="TableCell1344">
              <text:p text:style-name="P1345">Data<text:s/>source</text:p>
            </table:table-cell>
            <table:table-cell table:style-name="TableCell1346">
              <text:p text:style-name="P1347">Frequency</text:p>
            </table:table-cell>
            <table:table-cell table:style-name="TableCell1348">
              <text:p text:style-name="P1349">Trigger for intervention</text:p>
            </table:table-cell>
          </table:table-row>
        </table:table-header-rows>
        <table:table-row table:style-name="TableRow1350">
          <table:table-cell table:style-name="TableCell1351">
            <text:p text:style-name="P1352">Impact of proposals on designated habitats close to the transport network or any emerging transport infrastructure schemes which may come forward during the plan period</text:p>
          </table:table-cell>
          <table:table-cell table:style-name="TableCell1353">
            <text:p text:style-name="P1354">Biodiversity, fauna and flora, and<text:s/>geodiversity</text:p>
            <text:p text:style-name="P1355"/>
          </table:table-cell>
          <table:table-cell table:style-name="TableCell1356">
            <text:p text:style-name="P1357">Condition of designated site assessment findings</text:p>
          </table:table-cell>
          <table:table-cell table:style-name="TableCell1358">
            <text:p text:style-name="P1359">NatureScot (European and nationally designated sites)</text:p>
            <text:p text:style-name="P1360">South Lanarkshire Council (locally important sites)</text:p>
          </table:table-cell>
          <table:table-cell table:style-name="TableCell1361">
            <text:p text:style-name="P1362">Annual</text:p>
          </table:table-cell>
          <table:table-cell table:style-name="TableCell1363">
            <text:list text:style-name="LFO9" text:continue-numbering="true">
              <text:list-item>
                <text:p text:style-name="P1364">When designated sites near new or existing transport<text:s/>infrastructure (whether under construction, maintenance, or upgrade) show signs of deterioration in quality</text:p>
              </text:list-item>
            </text:list>
          </table:table-cell>
        </table:table-row>
        <table:table-row table:style-name="TableRow1365">
          <table:table-cell table:style-name="TableCell1366">
            <text:p text:style-name="P1367">Impacts on landscape character</text:p>
          </table:table-cell>
          <table:table-cell table:style-name="TableCell1368">
            <text:p text:style-name="Tabletext"><text:span text:style-name="T1369">Landscape</text:span></text:p>
          </table:table-cell>
          <table:table-cell table:style-name="TableCell1370">
            <text:p text:style-name="P1371">Landscape character assessment findings</text:p>
          </table:table-cell>
          <table:table-cell table:style-name="TableCell1372">
            <text:p text:style-name="P1373">South Lanarkshire Council</text:p>
          </table:table-cell>
          <table:table-cell table:style-name="TableCell1374">
            <text:p text:style-name="P1375">Ongoing</text:p>
          </table:table-cell>
          <table:table-cell table:style-name="TableCell1376">
            <text:list text:style-name="LFO9" text:continue-numbering="true">
              <text:list-item>
                <text:p text:style-name="P1377">Where a landscape<text:s/>character assessment suggests significant change has taken place as a result of transport interventions</text:p>
              </text:list-item>
              <text:list-item>
                <text:p text:style-name="P1378">Where any emerging initiatives / proposals are located in landscapes which have been classified as having high sensitivity to change</text:p>
              </text:list-item>
            </text:list>
          </table:table-cell>
        </table:table-row>
        <table:table-row table:style-name="TableRow1379">
          <table:table-cell table:style-name="TableCell1380">
            <text:p text:style-name="P1381">Impacts on<text:s/>carbon emissions</text:p>
          </table:table-cell>
          <table:table-cell table:style-name="TableCell1382">
            <text:p text:style-name="P1383">Climatic factors</text:p>
          </table:table-cell>
          <table:table-cell table:style-name="TableCell1384">
            <text:p text:style-name="P1385">Greenhouse gas emission statistics</text:p>
          </table:table-cell>
          <table:table-cell table:style-name="TableCell1386">
            <text:p text:style-name="P1387">South Lanarkshire Council</text:p>
          </table:table-cell>
          <table:table-cell table:style-name="TableCell1388">
            <text:p text:style-name="P1389">Annual</text:p>
          </table:table-cell>
          <table:table-cell table:style-name="TableCell1390">
            <text:list text:style-name="LFO9" text:continue-numbering="true">
              <text:list-item>
                <text:p text:style-name="P1391">Where annual transport emissions rise</text:p>
              </text:list-item>
            </text:list>
          </table:table-cell>
        </table:table-row>
        <table:table-row table:style-name="TableRow1392">
          <table:table-cell table:style-name="TableCell1393">
            <text:p text:style-name="P1394">Impacts on local air quality<text:s/></text:p>
          </table:table-cell>
          <table:table-cell table:style-name="TableCell1395">
            <text:p text:style-name="P1396">Air quality and noise pollution</text:p>
          </table:table-cell>
          <table:table-cell table:style-name="TableCell1397">
            <text:p text:style-name="P1398">Monitoring at air quality stations in the council area<text:s/></text:p>
          </table:table-cell>
          <table:table-cell table:style-name="TableCell1399">
            <text:p text:style-name="P1400">South Lanarkshire Council</text:p>
          </table:table-cell>
          <table:table-cell table:style-name="TableCell1401">
            <text:p text:style-name="P1402">Annual</text:p>
          </table:table-cell>
          <table:table-cell table:style-name="TableCell1403">
            <text:list text:style-name="LFO9" text:continue-numbering="true">
              <text:list-item>
                <text:p text:style-name="P1404">When there is an increase in pollutants related to air quality</text:p>
              </text:list-item>
            </text:list>
          </table:table-cell>
        </table:table-row>
      </table:table>
      <text:h text:style-name="P1405" text:outline-level="1"><text:bookmark-start text:name="YYYY"/><text:bookmark-start text:name="_Toc213160639"/><text:bookmark-end text:name="YYYY"/><text:soft-page-break/>Next steps<text:bookmark-end text:name="_Toc145429907"/><text:bookmark-end text:name="_Toc213160639"/></text:h>
      <text:list text:style-name="LFO24" text:continue-numbering="true">
        <text:list-item>
          <text:list>
            <text:list-item>
              <text:list>
                <text:list-item>
                  <text:p text:style-name="P1418">This Environmental Report is being consulted on alongside the draft version of the LTS.</text:p>
                </text:list-item>
                <text:list-item>
                  <text:p text:style-name="P1419">Following the completion of the consultation<text:s/>period (expected in late 2025 / early 2026), comments will be reviewed and analysed. <text:s/>The updated proposals will then be developed prior to adoption. <text:s/>Any changes arising to the proposals will need to be assessed as part of the SEA process. <text:s text:c="2"/></text:p>
                </text:list-item>
                <text:list-item>
                  <text:p text:style-name="P1420">Part 3 of the Environmental Assessment (Scotland) Act 2005 requires that a ‘statement’ be made available to accompany the proposals, as soon as possible after their adoption. <text:s/>The purpose of the SEA Post Adoption Statement is to outline how the SEA process has influenced and informed the proposals’ development process and demonstrate how consultation on the SEA has been taken into account. <text:s/></text:p>
                </text:list-item>
                <text:list-item>
                  <text:p text:style-name="P1421">To meet these requirements, an SEA Adoption Statement will be published with the adopted proposals. <text:s/>The SEA Adoption Statement will set out:<text:s/></text:p>
                </text:list-item>
              </text:list>
            </text:list-item>
          </text:list>
        </text:list-item>
      </text:list>
      <text:list text:style-name="LFO5" text:continue-numbering="true">
        <text:list-item>
          <text:p text:style-name="P1422">the reasons for choosing the preferred proposals in light of other reasonable alternatives;<text:s/></text:p>
        </text:list-item>
        <text:list-item>
          <text:p text:style-name="P1423">how environmental considerations were integrated into the proposals’ development process;</text:p>
        </text:list-item>
        <text:list-item>
          <text:p text:style-name="P1424">how consultation responses were taken into account; and</text:p>
        </text:list-item>
        <text:list-item>
          <text:p text:style-name="P1425">the measures decided for monitoring the significant effects of the proposals.</text:p>
        </text:list-item>
      </text:list>
      <text:p text:style-name="P1426"/>
      <text:list text:style-name="LFO8" text:continue-numbering="true">
        <text:list-item>
          <text:p text:style-name="P1427"><text:bookmark-start text:name="_Toc213160640"/><text:soft-page-break/>: scoping report<text:bookmark-end text:name="_Toc213160640"/></text:p>
        </text:list-item>
      </text:list>
      <text:p text:style-name="BodyText"><text:span text:style-name="T1428">Appendix A</text:span><text:s/>has been provided as a separate document to the Environmental Report and accompanies the consultation on the draft LTS. <text:s/></text:p>
      <text:list text:style-name="LFO8" text:continue-numbering="true">
        <text:list-item>
          <text:p text:style-name="P1429"><text:bookmark-start text:name="_Toc213160641"/><text:soft-page-break/>: LTS policies<text:bookmark-end text:name="_Toc213160641"/></text:p>
        </text:list-item>
      </text:list>
      <table:table table:style-name="Table1449">
        <table:table-columns>
          <table:table-column table:style-name="TableColumn1450"/>
        </table:table-columns>
        <table:table-row table:style-name="TableRow1451">
          <table:table-cell table:style-name="TableCell1452">
            <text:p text:style-name="P1453">Asset Management</text:p>
          </table:table-cell>
        </table:table-row>
        <table:table-row table:style-name="TableRow1454">
          <table:table-cell table:style-name="TableCell1455">
            <text:p text:style-name="BodyText">Policy 1 – The Council will seek to inspect and maintain footways, cycleways and roads infrastructure in a safe condition in accordance with the Roads Asset Management Plan.<text:s/></text:p>
          </table:table-cell>
        </table:table-row>
        <table:table-row table:style-name="TableRow1456">
          <table:table-cell table:style-name="TableCell1457">
            <text:p text:style-name="BodyText">Policy 2 – The Council will explore ways to enhance the level of<text:s/>investment available for maintenance of assets and infrastructure across all modes and will seek new funding sources to upgrade and move towards low carbon assets where appropriate.</text:p>
          </table:table-cell>
        </table:table-row>
        <table:table-row table:style-name="TableRow1458">
          <table:table-cell table:style-name="TableCell1459">
            <text:p text:style-name="BodyText">Policy 3 – The Council will seek to reduce the volume of and cost of public liability claims.</text:p>
          </table:table-cell>
        </table:table-row>
        <table:table-row table:style-name="TableRow1460">
          <table:table-cell table:style-name="TableCell1461">
            <text:p text:style-name="P1462">Traffic signals and pedestrian crossings</text:p>
          </table:table-cell>
        </table:table-row>
        <table:table-row table:style-name="TableRow1463">
          <table:table-cell table:style-name="TableCell1464">
            <text:p text:style-name="BodyText">Policy 1 – Continue to invest in traffic management systems and traffic signals infrastructure and seek new funding sources to upgrade and move towards low carbon assets.</text:p>
          </table:table-cell>
        </table:table-row>
        <table:table-row table:style-name="TableRow1465">
          <table:table-cell table:style-name="TableCell1466">
            <text:p text:style-name="BodyText">Policy 2 – Ensure that a high-quality traffic signal maintenance system is in place to ensure the safe operation of junctions and pedestrian / cycle crossings.</text:p>
          </table:table-cell>
        </table:table-row>
        <table:table-row table:style-name="TableRow1467">
          <table:table-cell table:style-name="TableCell1468">
            <text:p text:style-name="BodyText">Policy 3 – Prioritise the replacement of outdated equipment and installations by means of a<text:s/>criteria-based scoring system.</text:p>
          </table:table-cell>
        </table:table-row>
        <table:table-row table:style-name="TableRow1469">
          <table:table-cell table:style-name="TableCell1470">
            <text:p text:style-name="BodyText">Policy 4 – Improve walking and cycling facilities at traffic signals and carriageway crossings, including detection for cyclists and improving crossing facilities for disabled users, where appropriate.</text:p>
          </table:table-cell>
        </table:table-row>
        <text:soft-page-break/>
        <table:table-row table:style-name="TableRow1471">
          <table:table-cell table:style-name="TableCell1472">
            <text:p text:style-name="P1473">Winter / adverse weather</text:p>
          </table:table-cell>
        </table:table-row>
        <table:table-row table:style-name="TableRow1474">
          <table:table-cell table:style-name="TableCell1475">
            <text:p text:style-name="BodyText">Policy 1 – Take reasonable steps to prevent snow and ice endangering the safe passage of pedestrians and vehicles over public roads.</text:p>
          </table:table-cell>
        </table:table-row>
        <table:table-row table:style-name="TableRow1476">
          <table:table-cell table:style-name="TableCell1477">
            <text:p text:style-name="BodyText">Policy 2 – Implement a method of working which will minimise delays, diversions or road closures due to adverse weather as far as is reasonably practical.</text:p>
          </table:table-cell>
        </table:table-row>
        <table:table-row table:style-name="TableRow1478">
          <table:table-cell table:style-name="TableCell1479">
            <text:p text:style-name="BodyText">Policy 3 – Respond to serious hardship during extended periods of severe weather.</text:p>
          </table:table-cell>
        </table:table-row>
        <table:table-row table:style-name="TableRow1480">
          <table:table-cell table:style-name="TableCell1481">
            <text:p text:style-name="P1482">Street lighting</text:p>
          </table:table-cell>
        </table:table-row>
        <table:table-row table:style-name="TableRow1483">
          <table:table-cell table:style-name="TableCell1484">
            <text:p text:style-name="BodyText">Policy 1 – Provide and maintain a high quality, safe and sustainable street lighting service across South Lanarkshire.</text:p>
          </table:table-cell>
        </table:table-row>
        <table:table-row table:style-name="TableRow1485">
          <table:table-cell table:style-name="TableCell1486">
            <text:p text:style-name="BodyText">Policy 2 – Pursue technological development in materials including longer lamp lives and rechargeable apparatus and Intelligent Street Lighting to deliver energy efficient and low carbon street lighting.</text:p>
          </table:table-cell>
        </table:table-row>
        <table:table-row table:style-name="TableRow1487">
          <table:table-cell table:style-name="TableCell1488">
            <text:p text:style-name="BodyText">Policy 3 – Prioritise the works by means of a criteria-based scoring system, for example presence in crime hot-spots.</text:p>
          </table:table-cell>
        </table:table-row>
        <table:table-row table:style-name="TableRow1489">
          <table:table-cell table:style-name="TableCell1490">
            <text:p text:style-name="BodyText">Policy 4 – Minimise vandalism by installing suitably robust equipment in potentially problematic areas.</text:p>
          </table:table-cell>
        </table:table-row>
        <table:table-row table:style-name="TableRow1491">
          <table:table-cell table:style-name="TableCell1492">
            <text:p text:style-name="P1493">Management of roadworks</text:p>
          </table:table-cell>
        </table:table-row>
        <table:table-row table:style-name="TableRow1494">
          <table:table-cell table:style-name="TableCell1495">
            <text:p text:style-name="BodyText">Policy 1 – Under the powers available, take steps to<text:s/>improve the quality of public utility reinstatements thus ensuring the long-term integrity of the road-based network.</text:p>
          </table:table-cell>
        </table:table-row>
        <text:soft-page-break/>
        <table:table-row table:style-name="TableRow1496">
          <table:table-cell table:style-name="TableCell1497">
            <text:p text:style-name="BodyText">Policy 2 – Ensure effective management of works on the road network to minimise delays for all users.</text:p>
          </table:table-cell>
        </table:table-row>
        <table:table-row table:style-name="TableRow1498">
          <table:table-cell table:style-name="TableCell1499">
            <text:p text:style-name="P1500">Bridges and structures</text:p>
          </table:table-cell>
        </table:table-row>
        <table:table-row table:style-name="TableRow1501">
          <table:table-cell table:style-name="TableCell1502">
            <text:p text:style-name="BodyText">Policy 1 – Prioritise investment to bridges and structures for which the Council is responsible, seeking to ensure they are safe for use and fit for purpose</text:p>
          </table:table-cell>
        </table:table-row>
        <table:table-row table:style-name="TableRow1503">
          <table:table-cell table:style-name="TableCell1504">
            <text:p text:style-name="P1505">Improving road safety <text:s text:c="2"/></text:p>
          </table:table-cell>
        </table:table-row>
        <table:table-row table:style-name="TableRow1506">
          <table:table-cell table:style-name="TableCell1507">
            <text:p text:style-name="BodyText">Policy 1 – Reduce the number and severity of road traffic collisions across South Lanarkshire, supporting the Road Safety Framework and contributing towards the achievement of national casualty reduction targets.</text:p>
          </table:table-cell>
        </table:table-row>
        <table:table-row table:style-name="TableRow1508">
          <table:table-cell table:style-name="TableCell1509">
            <text:p text:style-name="BodyText">Policy 2 – Develop annual programme that targets resources and improvements on routes where three or more injury accidents have occurred in the previous three years or on routes that have an injury accident rate greater than the national average for the type of route.</text:p>
          </table:table-cell>
        </table:table-row>
        <table:table-row table:style-name="TableRow1510">
          <table:table-cell table:style-name="TableCell1511">
            <text:p text:style-name="P1512">Economy and regeneration</text:p>
          </table:table-cell>
        </table:table-row>
        <table:table-row table:style-name="TableRow1513">
          <table:table-cell table:style-name="TableCell1514">
            <text:p text:style-name="BodyText">Policy 1 – Support the increase and enhancement of active travel, public transport and shared transport connectivity to support town centre economies and areas of employment.</text:p>
          </table:table-cell>
        </table:table-row>
        <table:table-row table:style-name="TableRow1515">
          <table:table-cell table:style-name="TableCell1516">
            <text:p text:style-name="BodyText">Policy 2 – Support the increase and enhancement of transport connectivity for rural communities - particularly to town centres, places of employment and key<text:s/>public transport and shared transport interchange points.</text:p>
          </table:table-cell>
        </table:table-row>
        <table:table-row table:style-name="TableRow1517">
          <table:table-cell table:style-name="TableCell1518">
            <text:p text:style-name="BodyText">Policy 3 – Facilitate increased and enhanced active travel and public transport connectivity to support major new developments such as the Community Growth Areas in South Lanarkshire and the redevelopment of our town centres. <text:s text:c="2"/></text:p>
          </table:table-cell>
        </table:table-row>
        <text:soft-page-break/>
        <table:table-row table:style-name="TableRow1519">
          <table:table-cell table:style-name="TableCell1520">
            <text:p text:style-name="P1521">Reducing traffic growth<text:s/></text:p>
          </table:table-cell>
        </table:table-row>
        <table:table-row table:style-name="TableRow1522">
          <table:table-cell table:style-name="TableCell1523">
            <text:p text:style-name="BodyText">Policy 1 – Work with partners to aim to reduce car vehicle kilometres across South Lanarkshire to contribute to national targets.</text:p>
          </table:table-cell>
        </table:table-row>
        <table:table-row table:style-name="TableRow1524">
          <table:table-cell table:style-name="TableCell1525">
            <text:p text:style-name="P1526">Parking and demand management<text:s/></text:p>
          </table:table-cell>
        </table:table-row>
        <table:table-row table:style-name="TableRow1527">
          <table:table-cell table:style-name="TableCell1528">
            <text:p text:style-name="BodyText">Policy 1 – Encourage and support the development of parking practices and measures that encourage more sustainable travel behaviours, in line with the Sustainable Travel Hierarchy.<text:s/></text:p>
          </table:table-cell>
        </table:table-row>
        <table:table-row table:style-name="TableRow1529">
          <table:table-cell table:style-name="TableCell1530">
            <text:p text:style-name="BodyText">Policy 2 – In town centres, if it becomes necessary to improve and / or regulate service access to shops and businesses, the Council will consider revised traffic / parking management.</text:p>
          </table:table-cell>
        </table:table-row>
        <table:table-row table:style-name="TableRow1531">
          <table:table-cell table:style-name="TableCell1532">
            <text:p text:style-name="P1533">Freight transport</text:p>
          </table:table-cell>
        </table:table-row>
        <table:table-row table:style-name="TableRow1534">
          <table:table-cell table:style-name="TableCell1535">
            <text:p text:style-name="BodyText">Policy 1 – Support the improvement of freight transport facilities in South Lanarkshire to facilitate a sustainable, efficient, resilient and reliable strategic freight transport network.</text:p>
          </table:table-cell>
        </table:table-row>
        <table:table-row table:style-name="TableRow1536">
          <table:table-cell table:style-name="TableCell1537">
            <text:p text:style-name="BodyText">Policy 2 – Monitoring of waiting and loading times to ensure that they are appropriate, to support economic wellbeing of urban centres and improve road safety.</text:p>
          </table:table-cell>
        </table:table-row>
        <table:table-row table:style-name="TableRow1538">
          <table:table-cell table:style-name="TableCell1539">
            <text:p text:style-name="BodyText">Policy 3 – Support the innovation and best practice in freight transport, with partners.</text:p>
          </table:table-cell>
        </table:table-row>
        <table:table-row table:style-name="TableRow1540">
          <table:table-cell table:style-name="TableCell1541">
            <text:p text:style-name="BodyText">Policy 4 – Encourage developers to consider rail as an alternative to road for moving freight. Where road is the only viable option, we will encourage best practice to be pursued.</text:p>
            <text:p text:style-name="BodyText"/>
          </table:table-cell>
        </table:table-row>
        <text:soft-page-break/>
        <table:table-row table:style-name="TableRow1542">
          <table:table-cell table:style-name="TableCell1543">
            <text:p text:style-name="P1544">Inclusive economy</text:p>
          </table:table-cell>
        </table:table-row>
        <table:table-row table:style-name="TableRow1545">
          <table:table-cell table:style-name="TableCell1546">
            <text:p text:style-name="BodyText">Policy 1 – Support and<text:s/>lobby partners to improve affordable access to education, training and employment for South Lanarkshire residents by active and sustainable transport where possible.</text:p>
          </table:table-cell>
        </table:table-row>
        <table:table-row table:style-name="TableRow1547">
          <table:table-cell table:style-name="TableCell1548">
            <text:p text:style-name="BodyText">Policy 2 – Continue to support economic growth in South Lanarkshire, by supporting and facilitating sustainable access to economic centres for people and goods.</text:p>
          </table:table-cell>
        </table:table-row>
        <table:table-row table:style-name="TableRow1549">
          <table:table-cell table:style-name="TableCell1550">
            <text:p text:style-name="P1551">Road infrastructure</text:p>
          </table:table-cell>
        </table:table-row>
        <table:table-row table:style-name="TableRow1552">
          <table:table-cell table:style-name="TableCell1553">
            <text:p text:style-name="BodyText">Policy 1 – The Council will support new roads infrastructure where this is considered essential, taking cognisance of the Sustainable Travel Hierarchy and Sustainable Investment Hierarchy.</text:p>
          </table:table-cell>
        </table:table-row>
        <table:table-row table:style-name="TableRow1554">
          <table:table-cell table:style-name="TableCell1555">
            <text:p text:style-name="P1556">Sustainable transport</text:p>
          </table:table-cell>
        </table:table-row>
        <table:table-row table:style-name="TableRow1557">
          <table:table-cell table:style-name="TableCell1558">
            <text:p text:style-name="BodyText">Policy 1 – Work with partners to examine accessibility to town centres, employment centres, colleges and universities, hospitals and key sustainable transport hubs/interchanges, particularly for rural communities and areas of socio-economic deprivation, to identify the need for enhanced public transport services.</text:p>
          </table:table-cell>
        </table:table-row>
        <table:table-row table:style-name="TableRow1559">
          <table:table-cell table:style-name="TableCell1560">
            <text:p text:style-name="BodyText">Policy 2 – Work with partners to promote public transport as an integrated, safe and accessible system for all users.</text:p>
          </table:table-cell>
        </table:table-row>
        <table:table-row table:style-name="TableRow1561">
          <table:table-cell table:style-name="TableCell1562">
            <text:p text:style-name="BodyText">Policy 3 – Support and<text:s/>encourage development of public transport with the aim of increasing the proportion of journeys that are made by bus and rail, to provide continued improvement in the transportation choices in South Lanarkshire to attract inward investment, encourage economic development and improve the environment and health and wellbeing of communities.</text:p>
          </table:table-cell>
        </table:table-row>
        <table:table-row table:style-name="TableRow1563">
          <table:table-cell table:style-name="TableCell1564">
            <text:p text:style-name="BodyText">Policy 4 – Seek to improve the quality of bus services in partnership with SPT.</text:p>
          </table:table-cell>
        </table:table-row>
        <text:soft-page-break/>
        <table:table-row table:style-name="TableRow1565">
          <table:table-cell table:style-name="TableCell1566">
            <text:p text:style-name="BodyText">Policy 5 – Lobby Transport Scotland for the introduction of new and improved rail<text:s/>services and infrastructure. This will include the following longer-term potential projects:• Direct Lanark to Edinburgh service;</text:p>
            <text:p text:style-name="BodyText">• Extension of the Larkhall railway to Stonehouse and beyond to the Avon Valley;</text:p>
            <text:p text:style-name="BodyText">• New stations at Symington and Law;</text:p>
            <text:p text:style-name="BodyText">• Improved services between Carluke, Carstairs and Edinburgh</text:p>
          </table:table-cell>
        </table:table-row>
        <table:table-row table:style-name="TableRow1567">
          <table:table-cell table:style-name="TableCell1568">
            <text:p text:style-name="BodyText">Policy 6 – Work with SPT and other partners to extend the network of Demand Responsive Transport and Community Transport provision, taxis, shared transport and shared mobility to ensure public transport is available to all communities across South Lanarkshire.</text:p>
          </table:table-cell>
        </table:table-row>
        <table:table-row table:style-name="TableRow1569">
          <table:table-cell table:style-name="TableCell1570">
            <text:p text:style-name="BodyText">Policy 7 – Continue to support the concessionary fare provision across all forms of public transport in South Lanarkshire</text:p>
          </table:table-cell>
        </table:table-row>
        <table:table-row table:style-name="TableRow1571">
          <table:table-cell table:style-name="TableCell1572">
            <text:p text:style-name="P1573">Low emission vehicles<text:s/></text:p>
          </table:table-cell>
        </table:table-row>
        <table:table-row table:style-name="TableRow1574">
          <table:table-cell table:style-name="TableCell1575">
            <text:p text:style-name="BodyText">Policy 1 – Support the introduction of low emission vehicles as a sustainable alternative to internal combustion vehicles.</text:p>
          </table:table-cell>
        </table:table-row>
        <table:table-row table:style-name="TableRow1576">
          <table:table-cell table:style-name="TableCell1577">
            <text:p text:style-name="P1578">Transport interchange<text:s/></text:p>
          </table:table-cell>
        </table:table-row>
        <table:table-row table:style-name="TableRow1579">
          <table:table-cell table:style-name="TableCell1580">
            <text:p text:style-name="BodyText">Policy 1 – Review and, where appropriate, expand Park and Ride provision to encourage use of public transport for longer journeys.</text:p>
          </table:table-cell>
        </table:table-row>
        <table:table-row table:style-name="TableRow1581">
          <table:table-cell table:style-name="TableCell1582">
            <text:p text:style-name="BodyText">Policy 2 – Support and encourage multi-modal journeys that allow interchange between rail, bus, car and active travel modes. This includes supporting national government, SPT and public transport operators in their efforts in the development of multi-modal, integrated through-ticketing.</text:p>
          </table:table-cell>
        </table:table-row>
        <text:soft-page-break/>
        <table:table-row table:style-name="TableRow1583">
          <table:table-cell table:style-name="TableCell1584">
            <text:p text:style-name="BodyText">Policy 3 – Work with partners to increase modal integration, for example to make it easier to travel on public transport with cycles; ensuring there is adequate cycle parking at public transport interchange locations; ensuring hire / access<text:s/>points for shared mobility schemes are well-served by public transport links; and exploring the concept of Mobility Hubs where appropriate.</text:p>
          </table:table-cell>
        </table:table-row>
        <table:table-row table:style-name="TableRow1585">
          <table:table-cell table:style-name="TableCell1586">
            <text:p text:style-name="BodyText">Policy 4 – Work with partners to develop fully accessible facilities at transport interchanges.</text:p>
          </table:table-cell>
        </table:table-row>
        <table:table-row table:style-name="TableRow1587">
          <table:table-cell table:style-name="TableCell1588">
            <text:p text:style-name="P1589">Walking, wheeling and cycling</text:p>
          </table:table-cell>
        </table:table-row>
        <table:table-row table:style-name="TableRow1590">
          <table:table-cell table:style-name="TableCell1591">
            <text:p text:style-name="BodyText">Policy 1 – Aim to achieve a step-change in the proportion of journeys that are undertaken by walking, wheeling and cycling in South Lanarkshire, and to make active travel the most popular choice for everyday short journeys, thereby supporting the Active Travel Framework.</text:p>
          </table:table-cell>
        </table:table-row>
        <table:table-row table:style-name="TableRow1592">
          <table:table-cell table:style-name="TableCell1593">
            <text:p text:style-name="BodyText">Policy 2 – Ensure active travel networks are convenient, accessible, inclusive and safe, with segregation from motorised traffic where possible.</text:p>
          </table:table-cell>
        </table:table-row>
        <table:table-row table:style-name="TableRow1594">
          <table:table-cell table:style-name="TableCell1595">
            <text:p text:style-name="BodyText">Policy 3 – Recognise and support the needs of people with disabilities and other protected characteristics designing new transport schemes or replacing infrastructure.</text:p>
          </table:table-cell>
        </table:table-row>
        <table:table-row table:style-name="TableRow1596">
          <table:table-cell table:style-name="TableCell1597">
            <text:p text:style-name="BodyText">Policy 4 – Continue to support and encourage children to travel actively with the aim of increasing the proportion of journeys that are made to school by walking, wheeling or cycling.</text:p>
          </table:table-cell>
        </table:table-row>
        <table:table-row table:style-name="TableRow1598">
          <table:table-cell table:style-name="TableCell1599">
            <text:p text:style-name="BodyText">Policy 5 – Increase access to bicycles, including e-cycles and other adapted and non-standard cycles.</text:p>
            <text:p text:style-name="BodyText"/>
            <text:p text:style-name="BodyText"/>
          </table:table-cell>
        </table:table-row>
        <text:soft-page-break/>
        <table:table-row table:style-name="TableRow1600">
          <table:table-cell table:style-name="TableCell1601">
            <text:p text:style-name="P1602">Air quality</text:p>
          </table:table-cell>
        </table:table-row>
        <table:table-row table:style-name="TableRow1603">
          <table:table-cell table:style-name="TableCell1604">
            <text:p text:style-name="BodyText">Policy 1 – Continue to work with partners to facilitate a switch from conventionally fuelled vehicles to<text:s/>electric, hydrogen and other alternative fuels, including extending the electric vehicle charging infrastructure network.</text:p>
          </table:table-cell>
        </table:table-row>
        <table:table-row table:style-name="TableRow1605">
          <table:table-cell table:style-name="TableCell1606">
            <text:p text:style-name="BodyText">Policy 2 – Continue to monitor and work to meet, and wherever possible exceed, statutory air quality requirements.</text:p>
          </table:table-cell>
        </table:table-row>
        <table:table-row table:style-name="TableRow1607">
          <table:table-cell table:style-name="TableCell1608">
            <text:p text:style-name="BodyText">Policy 3 – Place greater emphasis on integrating air quality considerations into strategies, policies and plans.</text:p>
          </table:table-cell>
        </table:table-row>
        <table:table-row table:style-name="TableRow1609">
          <table:table-cell table:style-name="TableCell1610">
            <text:p text:style-name="BodyText">Policy 4 – Ensure that new developments and schemes undertake Environmental Assessments and minimise carbon and other harmful emissions, where appropriate.</text:p>
          </table:table-cell>
        </table:table-row>
        <table:table-row table:style-name="TableRow1611">
          <table:table-cell table:style-name="TableCell1612">
            <text:p text:style-name="BodyText">Policy 5 – Support the delivery of transport improvements and measures to improve air quality within South Lanarkshire’s AQMAs and support, where appropriate, actions on the Air Quality Strategy</text:p>
          </table:table-cell>
        </table:table-row>
        <table:table-row table:style-name="TableRow1613">
          <table:table-cell table:style-name="TableCell1614">
            <text:p text:style-name="P1615">Flood risk management</text:p>
          </table:table-cell>
        </table:table-row>
        <table:table-row table:style-name="TableRow1616">
          <table:table-cell table:style-name="TableCell1617">
            <text:p text:style-name="BodyText">Policy 1 – Require Flood Risk Assessment (FRA) and Sustainable Urban Drainage Systems (SuDS) to be provided by developers to support Planning Applications. This will include independent checks for both. Future maintenance of (SuDS) apparatus will also be identified and agreed with the Council.</text:p>
          </table:table-cell>
        </table:table-row>
        <table:table-row table:style-name="TableRow1618">
          <table:table-cell table:style-name="TableCell1619">
            <text:p text:style-name="BodyText">Policy 2 – Encourage provision of infrastructure designed to withstand the impacts of flood events.</text:p>
          </table:table-cell>
        </table:table-row>
        <table:table-row table:style-name="TableRow1620">
          <table:table-cell table:style-name="TableCell1621">
            <text:p text:style-name="BodyText">Policy 3 – Undertake statutory duties under the Flood Risk Management (Scotland) Act 2009</text:p>
            <text:p text:style-name="BodyText"/>
          </table:table-cell>
        </table:table-row>
        <text:soft-page-break/>
        <table:table-row table:style-name="TableRow1622">
          <table:table-cell table:style-name="TableCell1623">
            <text:p text:style-name="P1624">Light pollution<text:s/></text:p>
          </table:table-cell>
        </table:table-row>
        <table:table-row table:style-name="TableRow1625">
          <table:table-cell table:style-name="TableCell1626">
            <text:p text:style-name="BodyText">Policy 1 – Continue to lobby the<text:s/>Scottish Government whenever possible to carry out the following:<text:s/></text:p>
            <text:p text:style-name="BodyText">• Define light pollution as a statutory nuisance and draw up regulations which would enable local authority environmental health officers to deal with it.<text:s/></text:p>
            <text:p text:style-name="BodyText">• Introduce new regulations, through land use planning legislation, to allow planning authorities to control exterior lighting.</text:p>
            <text:p text:style-name="BodyText">• Ensure any planning policy statements address light pollution and acknowledge the importance of the dark.</text:p>
            <text:p text:style-name="BodyText">• Ensure policies and operations of all government departments and public agencies take account of the need to tackle light pollution.</text:p>
          </table:table-cell>
        </table:table-row>
        <table:table-row table:style-name="TableRow1627">
          <table:table-cell table:style-name="TableCell1628">
            <text:p text:style-name="BodyText">Policy 2 – Deliver low carbon and energy efficient street lighting.</text:p>
          </table:table-cell>
        </table:table-row>
        <table:table-row table:style-name="TableRow1629">
          <table:table-cell table:style-name="TableCell1630">
            <text:p text:style-name="P1631">Noise pollution</text:p>
          </table:table-cell>
        </table:table-row>
        <table:table-row table:style-name="TableRow1632">
          <table:table-cell table:style-name="TableCell1633">
            <text:p text:style-name="BodyText">Policy 1 – Work with partners to reduce noise impacts of transport in line with the Environmental Noise (Scotland) Regulations 2006.</text:p>
          </table:table-cell>
        </table:table-row>
        <table:table-row table:style-name="TableRow1634">
          <table:table-cell table:style-name="TableCell1635">
            <text:p text:style-name="BodyText">Policy 2 – Seek to ensure any future developments do not negatively impact on the noise climate within areas with designated Quiet Area status</text:p>
          </table:table-cell>
        </table:table-row>
        <table:table-row table:style-name="TableRow1636">
          <table:table-cell table:style-name="TableCell1637">
            <text:p text:style-name="P1638">Biodiversity</text:p>
          </table:table-cell>
        </table:table-row>
        <table:table-row table:style-name="TableRow1639">
          <table:table-cell table:style-name="TableCell1640">
            <text:p text:style-name="BodyText">Policy 1 – Effectively coordinate the delivery of new transport infrastructure to ensure that opportunities to improve green and blue infrastructure networks and ecological corridors are maximised within South Lanarkshire.</text:p>
          </table:table-cell>
        </table:table-row>
        <text:soft-page-break/>
        <table:table-row table:style-name="TableRow1641">
          <table:table-cell table:style-name="TableCell1642">
            <text:p text:style-name="BodyText">Policy 2 – Actions proposed by the LTS which could rise to likely significant effects on a European site (including existing and proposed such sites), must be subject to an Appropriate Assessment of the implications for the Conservation Objectives of that site</text:p>
          </table:table-cell>
        </table:table-row>
        <table:table-row table:style-name="TableRow1643">
          <table:table-cell table:style-name="TableCell1644">
            <text:p text:style-name="P1645">Climate change adaptation and resilience</text:p>
          </table:table-cell>
        </table:table-row>
        <table:table-row table:style-name="TableRow1646">
          <table:table-cell table:style-name="TableCell1647">
            <text:p text:style-name="BodyText">Policy 1 – Continue to work<text:s/>with partners, including the Scottish Government, to identify new sources of funding for climate change adaptation, including increased funding to replace, upgrade and maintain transport assets.</text:p>
          </table:table-cell>
        </table:table-row>
        <table:table-row table:style-name="TableRow1648">
          <table:table-cell table:style-name="TableCell1649">
            <text:p text:style-name="BodyText">Policy 2 – Ensure new transport schemes are future-proofed against the impacts of climate.</text:p>
          </table:table-cell>
        </table:table-row>
        <table:table-row table:style-name="TableRow1650">
          <table:table-cell table:style-name="TableCell1651">
            <text:p text:style-name="BodyText">Policy 3 – Facilitate and support adaptation of the local transport network to be resilient to climate change and disruption from extreme weather events.<text:s/></text:p>
          </table:table-cell>
        </table:table-row>
        <table:table-row table:style-name="TableRow1652">
          <table:table-cell table:style-name="TableCell1653">
            <text:p text:style-name="P1654">Inclusive mobility</text:p>
          </table:table-cell>
        </table:table-row>
        <table:table-row table:style-name="TableRow1655">
          <table:table-cell table:style-name="TableCell1656">
            <text:p text:style-name="BodyText">Policy 1 – Work towards an accessible transport system in South Lanarkshire, in services and infrastructure across all forms of travel.</text:p>
          </table:table-cell>
        </table:table-row>
        <table:table-row table:style-name="TableRow1657">
          <table:table-cell table:style-name="TableCell1658">
            <text:p text:style-name="BodyText">Policy 2 – Continue to remove barriers to inclusive mobility through applying the Equality Act 2010 and Equality Impact Assessment process to transport project design and policy development.</text:p>
          </table:table-cell>
        </table:table-row>
        <table:table-row table:style-name="TableRow1659">
          <table:table-cell table:style-name="TableCell1660">
            <text:p text:style-name="BodyText">Policy 3 – Promote inclusive design and ensure this is implemented in the design process of new transport facilities.</text:p>
          </table:table-cell>
        </table:table-row>
        <table:table-row table:style-name="TableRow1661">
          <table:table-cell table:style-name="TableCell1662">
            <text:p text:style-name="BodyText">Policy 4 – Continue to support and work with SPT to develop and promote MyBus services to older and disabled residents in South Lanarkshire.</text:p>
          </table:table-cell>
        </table:table-row>
        <text:soft-page-break/>
        <table:table-row table:style-name="TableRow1663">
          <table:table-cell table:style-name="TableCell1664">
            <text:p text:style-name="BodyText">Policy 5 – Prioritise the movement of pedestrians and those with mobility difficulties when planning new transport interventions within pedestrian environments (for example cycle parking and electric vehicle charging infrastructure).</text:p>
          </table:table-cell>
        </table:table-row>
        <table:table-row table:style-name="TableRow1665">
          <table:table-cell table:style-name="TableCell1666">
            <text:p text:style-name="BodyText">Policy 6 – Enforce pavement parking etc. prohibitions on appropriate roads in line with the Transport (Scotland) Act 2019</text:p>
          </table:table-cell>
        </table:table-row>
        <table:table-row table:style-name="TableRow1667">
          <table:table-cell table:style-name="TableCell1668">
            <text:p text:style-name="P1669">Spatial planning</text:p>
          </table:table-cell>
        </table:table-row>
        <table:table-row table:style-name="TableRow1670">
          <table:table-cell table:style-name="TableCell1671">
            <text:p text:style-name="BodyText">Policy 1 – Require that major new developments are accessible by sustainable modes, in line with the<text:s/>Sustainable Travel Hierarchy, including walking, wheeling and cycling for short journeys and links to public transport and shared transport interchange points for longer journeys.</text:p>
          </table:table-cell>
        </table:table-row>
        <table:table-row table:style-name="TableRow1672">
          <table:table-cell table:style-name="TableCell1673">
            <text:p text:style-name="BodyText">Policy 2 – Require that all new developments have provision for electric vehicle charging.</text:p>
          </table:table-cell>
        </table:table-row>
        <table:table-row table:style-name="TableRow1674">
          <table:table-cell table:style-name="TableCell1675">
            <text:p text:style-name="BodyText">Policy 3 – Require that the transport implications of major developments be set out in Transport Assessments and, for minor developments, within a Transport Statement.</text:p>
          </table:table-cell>
        </table:table-row>
        <table:table-row table:style-name="TableRow1676">
          <table:table-cell table:style-name="TableCell1677">
            <text:p text:style-name="BodyText">Policy 4 – Require the preparation and implementation of travel plans for major developments as part of planning / legal agreements.</text:p>
          </table:table-cell>
        </table:table-row>
        <table:table-row table:style-name="TableRow1678">
          <table:table-cell table:style-name="TableCell1679">
            <text:p text:style-name="BodyText">Policy 5 – Work in partnership with the Planning Service to ensure the preparation of LDP3 is informed by evidence of the area’s transport infrastructure capacity and the carrying out of an appraisal of the spatial strategy on the transport network to identify any potential cumulative transport impacts and its mitigation.</text:p>
          </table:table-cell>
        </table:table-row>
        <table:table-row table:style-name="TableRow1680">
          <table:table-cell table:style-name="TableCell1681">
            <text:p text:style-name="BodyText">Policy 6 – Require either direct provision of transport infrastructure by developers and landowners, or contributions towards the cost in whole or in part of transportation works (including public transport provision) to be provided by others including the Council itself.</text:p>
          </table:table-cell>
        </table:table-row>
        <text:soft-page-break/>
        <table:table-row table:style-name="TableRow1682">
          <table:table-cell table:style-name="TableCell1683">
            <text:p text:style-name="BodyText">Policy 7 – Require that all new developments consider the principles of Designing Streets, National Roads Development Guide and Cycling by Design.</text:p>
          </table:table-cell>
        </table:table-row>
        <table:table-row table:style-name="TableRow1684">
          <table:table-cell table:style-name="TableCell1685">
            <text:p text:style-name="BodyText">Policy 8 – Deliver spatial planning concepts, for example the concept of 20-minute neighbourhoods, through planning and economic policies and in collaboration with key stakeholders, to create liveable neighbourhoods that reduce the need to travel.</text:p>
          </table:table-cell>
        </table:table-row>
        <table:table-row table:style-name="TableRow1686">
          <table:table-cell table:style-name="TableCell1687">
            <text:p text:style-name="P1688">Technology</text:p>
          </table:table-cell>
        </table:table-row>
        <table:table-row table:style-name="TableRow1689">
          <table:table-cell table:style-name="TableCell1690">
            <text:p text:style-name="BodyText">Policy 1 – We will continue to invest in, and apply for funding for, technology that prioritises sustainable modes (for example, pedestrian, cyclist and bus priority) on relevant routes.</text:p>
          </table:table-cell>
        </table:table-row>
        <table:table-row table:style-name="TableRow1691">
          <table:table-cell table:style-name="TableCell1692">
            <text:p text:style-name="BodyText">Policy 2 –<text:s/>Reduce the need to travel by supporting development of digital and remote access to public services.</text:p>
          </table:table-cell>
        </table:table-row>
        <table:table-row table:style-name="TableRow1693">
          <table:table-cell table:style-name="TableCell1694">
            <text:p text:style-name="BodyText">Policy 3 – Expand the network of electric vehicle charging infrastructure to encourage greater use of low carbon vehicles.</text:p>
          </table:table-cell>
        </table:table-row>
        <table:table-row table:style-name="TableRow1695">
          <table:table-cell table:style-name="TableCell1696">
            <text:p text:style-name="BodyText">Policy 4 – Support the planning for refuelling points for alternative-fuelled goods vehicles in the future (such as electric), particularly in close proximity to the strategic road network.<text:s/></text:p>
          </table:table-cell>
        </table:table-row>
        <table:table-row table:style-name="TableRow1697">
          <table:table-cell table:style-name="TableCell1698">
            <text:p text:style-name="BodyText">Policy 5 – Consider the role of AI and Connected Vehicle Data in transport service delivery at a local level in South Lanarkshire.</text:p>
          </table:table-cell>
        </table:table-row>
        <table:table-row table:style-name="TableRow1699">
          <table:table-cell table:style-name="TableCell1700">
            <text:p text:style-name="BodyText"/>
          </table:table-cell>
        </table:table-row>
      </table:table>
      <text:p text:style-name="P1701"/>
      <text:p text:style-name="BodyText"><text:span text:style-name="T1702"><draw:g draw:z-index="251658245" draw:name="CTA" draw:id="id19" draw:style-name="a23" text:anchor-type="paragraph"><svg:title/><svg:desc/><draw:custom-shape svg:x="-0.20866in" svg:y="10.66642in" svg:width="0.18753in" svg:height="0.18731in" draw:id="id17" draw:style-name="a21" draw:name="Freeform: Shape 43"><svg:title/><svg:desc/><draw:enhanced-geometry draw:type="non-primitive" svg:viewBox="0 0 171450 171541" draw:enhanced-path="M ?f3 ?f4 C ?f5 ?f4 ?f0 ?f6 ?f0 ?f7 ?f0 ?f8 ?f5 ?f9 ?f3 ?f9 L ?f3 ?f10 C ?f11 ?f12 ?f13 ?f14 ?f15 ?f16 L ?f17 ?f16 ?f18 ?f19 ?f20 ?f21 ?f22 ?f7 ?f23 ?f24 ?f25 ?f26 ?f27 ?f28 ?f29 ?f28 C ?f30 ?f31 ?f32 ?f33 ?f34 ?f35 ?f36 ?f37 ?f38 ?f39 ?f40 ?f41 L ?f1 ?f41 C ?f1 ?f5 ?f42 ?f0 ?f3 ?f0 N" draw:text-areas="?f101 ?f103 ?f102 ?f104" draw:glue-points="?f105 ?f106 ?f107 ?f108 ?f105 ?f109 ?f105 ?f110 ?f111 ?f112 ?f113 ?f112 ?f114 ?f115 ?f116 ?f117 ?f118 ?f108 ?f119 ?f120 ?f121 ?f122 ?f123 ?f124 ?f125 ?f124 ?f126 ?f127 ?f128 ?f129 ?f130 ?f129 ?f105 ?f131" draw:glue-point-leaving-directions="-90, -90, -90, -90, -90, -90, -90, -90, -90, -90, -90, -90, -90, -90, -90, -90, -90"><draw:equation draw:name="f0" draw:formula="0"/><draw:equation draw:name="f1" draw:formula="171450"/><draw:equation draw:name="f2" draw:formula="171541"/><draw:equation draw:name="f3" draw:formula="85725"/><draw:equation draw:name="f4" draw:formula="95"/><draw:equation draw:name="f5" draw:formula="38380"/><draw:equation draw:name="f6" draw:formula="38475"/><draw:equation draw:name="f7" draw:formula="85819"/><draw:equation draw:name="f8" draw:formula="133162"/><draw:equation draw:name="f9" draw:formula="171542"/><draw:equation draw:name="f10" draw:formula="155064"/><draw:equation draw:name="f11" draw:formula="50549"/><draw:equation draw:name="f12" draw:formula="155052"/><draw:equation draw:name="f13" draw:formula="20970"/><draw:equation draw:name="f14" draw:formula="128670"/><draw:equation draw:name="f15" draw:formula="16954"/><draw:equation draw:name="f16" draw:formula="93724"/><draw:equation draw:name="f17" draw:formula="100013"/><draw:equation draw:name="f18" draw:formula="74581"/><draw:equation draw:name="f19" draw:formula="118489"/><draw:equation draw:name="f20" draw:formula="86106"/><draw:equation draw:name="f21" draw:formula="130299"/><draw:equation draw:name="f22" draw:formula="131540"/><draw:equation draw:name="f23" draw:formula="85916"/><draw:equation draw:name="f24" draw:formula="40671"/><draw:equation draw:name="f25" draw:formula="74390"/><draw:equation draw:name="f26" draw:formula="52291"/><draw:equation draw:name="f27" draw:formula="99441"/><draw:equation draw:name="f28" draw:formula="77151"/><draw:equation draw:name="f29" draw:formula="17050"/><draw:equation draw:name="f30" draw:formula="21950"/><draw:equation draw:name="f31" draw:formula="39223"/><draw:equation draw:name="f32" draw:formula="56670"/><draw:equation draw:name="f33" draw:formula="12449"/><draw:equation draw:name="f34" draw:formula="94599"/><draw:equation draw:name="f35" draw:formula="17349"/><draw:equation draw:name="f36" draw:formula="129012"/><draw:equation draw:name="f37" draw:formula="21796"/><draw:equation draw:name="f38" draw:formula="154821"/><draw:equation draw:name="f39" draw:formula="51025"/><draw:equation draw:name="f40" draw:formula="154972"/><draw:equation draw:name="f41" draw:formula="85723"/><draw:equation draw:name="f42" draw:formula="133070"/><draw:equation draw:name="f43" draw:formula="?f2 - ?f0"/><draw:equation draw:name="f44" draw:formula="?f1 - ?f0"/><draw:equation draw:name="f45" draw:formula="?f44 / 171450"/><draw:equation draw:name="f46" draw:formula="?f43 / 171541"/><draw:equation draw:name="f47" draw:formula="85725 * ?f44"/><draw:equation draw:name="f48" draw:formula="95 * ?f43"/><draw:equation draw:name="f49" draw:formula="0 * ?f44"/><draw:equation draw:name="f50" draw:formula="85819 * ?f43"/><draw:equation draw:name="f51" draw:formula="171542 * ?f43"/><draw:equation draw:name="f52" draw:formula="155064 * ?f43"/><draw:equation draw:name="f53" draw:formula="16954 * ?f44"/><draw:equation draw:name="f54" draw:formula="93724 * ?f43"/><draw:equation draw:name="f55" draw:formula="100013 * ?f44"/><draw:equation draw:name="f56" draw:formula="74581 * ?f44"/><draw:equation draw:name="f57" draw:formula="118489 * ?f43"/><draw:equation draw:name="f58" draw:formula="86106 * ?f44"/><draw:equation draw:name="f59" draw:formula="130299 * ?f43"/><draw:equation draw:name="f60" draw:formula="131540 * ?f44"/><draw:equation draw:name="f61" draw:formula="85916 * ?f44"/><draw:equation draw:name="f62" draw:formula="40671 * ?f43"/><draw:equation draw:name="f63" draw:formula="74390 * ?f44"/><draw:equation draw:name="f64" draw:formula="52291 * ?f43"/><draw:equation draw:name="f65" draw:formula="99441 * ?f44"/><draw:equation draw:name="f66" draw:formula="77151 * ?f43"/><draw:equation draw:name="f67" draw:formula="17050 * ?f44"/><draw:equation draw:name="f68" draw:formula="94599 * ?f44"/><draw:equation draw:name="f69" draw:formula="17349 * ?f43"/><draw:equation draw:name="f70" draw:formula="154972 * ?f44"/><draw:equation draw:name="f71" draw:formula="85723 * ?f43"/><draw:equation draw:name="f72" draw:formula="171450 * ?f44"/><draw:equation draw:name="f73" draw:formula="0 * ?f43"/><draw:equation draw:name="f74" draw:formula="?f47 / 171450"/><draw:equation draw:name="f75" draw:formula="?f48 / 171541"/><draw:equation draw:name="f76" draw:formula="?f49 / 171450"/><draw:equation draw:name="f77" draw:formula="?f50 / 171541"/><draw:equation draw:name="f78" draw:formula="?f51 / 171541"/><draw:equation draw:name="f79" draw:formula="?f52 / 171541"/><draw:equation draw:name="f80" draw:formula="?f53 / 171450"/><draw:equation draw:name="f81" draw:formula="?f54 / 171541"/><draw:equation draw:name="f82" draw:formula="?f55 / 171450"/><draw:equation draw:name="f83" draw:formula="?f56 / 171450"/><draw:equation draw:name="f84" draw:formula="?f57 / 171541"/><draw:equation draw:name="f85" draw:formula="?f58 / 171450"/><draw:equation draw:name="f86" draw:formula="?f59 / 171541"/><draw:equation draw:name="f87" draw:formula="?f60 / 171450"/><draw:equation draw:name="f88" draw:formula="?f61 / 171450"/><draw:equation draw:name="f89" draw:formula="?f62 / 171541"/><draw:equation draw:name="f90" draw:formula="?f63 / 171450"/><draw:equation draw:name="f91" draw:formula="?f64 / 171541"/><draw:equation draw:name="f92" draw:formula="?f65 / 171450"/><draw:equation draw:name="f93" draw:formula="?f66 / 171541"/><draw:equation draw:name="f94" draw:formula="?f67 / 171450"/><draw:equation draw:name="f95" draw:formula="?f68 / 171450"/><draw:equation draw:name="f96" draw:formula="?f69 / 171541"/><draw:equation draw:name="f97" draw:formula="?f70 / 171450"/><draw:equation draw:name="f98" draw:formula="?f71 / 171541"/><draw:equation draw:name="f99" draw:formula="?f72 / 171450"/><draw:equation draw:name="f100" draw:formula="?f73 / 171541"/><draw:equation draw:name="f101" draw:formula="?f0 / ?f45"/><draw:equation draw:name="f102" draw:formula="?f1 / ?f45"/><draw:equation draw:name="f103" draw:formula="?f0 / ?f46"/><draw:equation draw:name="f104" draw:formula="?f2 / ?f46"/><draw:equation draw:name="f105" draw:formula="?f74 / ?f45"/><draw:equation draw:name="f106" draw:formula="?f75 / ?f46"/><draw:equation draw:name="f107" draw:formula="?f76 / ?f45"/><draw:equation draw:name="f108" draw:formula="?f77 / ?f46"/><draw:equation draw:name="f109" draw:formula="?f78 / ?f46"/><draw:equation draw:name="f110" draw:formula="?f79 / ?f46"/><draw:equation draw:name="f111" draw:formula="?f80 / ?f45"/><draw:equation draw:name="f112" draw:formula="?f81 / ?f46"/><draw:equation draw:name="f113" draw:formula="?f82 / ?f45"/><draw:equation draw:name="f114" draw:formula="?f83 / ?f45"/><draw:equation draw:name="f115" draw:formula="?f84 / ?f46"/><draw:equation draw:name="f116" draw:formula="?f85 / ?f45"/><draw:equation draw:name="f117" draw:formula="?f86 / ?f46"/><draw:equation draw:name="f118" draw:formula="?f87 / ?f45"/><draw:equation draw:name="f119" draw:formula="?f88 / ?f45"/><draw:equation draw:name="f120" draw:formula="?f89 / ?f46"/><draw:equation draw:name="f121" draw:formula="?f90 / ?f45"/><draw:equation draw:name="f122" draw:formula="?f91 / ?f46"/><draw:equation draw:name="f123" draw:formula="?f92 / ?f45"/><draw:equation draw:name="f124" draw:formula="?f93 / ?f46"/><draw:equation draw:name="f125" draw:formula="?f94 / ?f45"/><draw:equation draw:name="f126" draw:formula="?f95 / ?f45"/><draw:equation draw:name="f127" draw:formula="?f96 / ?f46"/><draw:equation draw:name="f128" draw:formula="?f97 / ?f45"/><draw:equation draw:name="f129" draw:formula="?f98 / ?f46"/><draw:equation draw:name="f130" draw:formula="?f99 / ?f45"/><draw:equation draw:name="f131" draw:formula="?f100 / ?f46"/></draw:enhanced-geometry></draw:custom-shape><draw:custom-shape svg:x="0.02575in" svg:y="10.72233in" svg:width="0.67209in" svg:height="0.06999in" draw:id="id18" draw:style-name="a22" draw:name="Freeform: Shape 46"><svg:title/><svg:desc/><draw:enhanced-geometry draw:type="non-primitive" svg:viewBox="0 0 614455 64098" draw:enhanced-path="M ?f3 ?f4 L ?f5 ?f4 ?f5 ?f6 C ?f7 ?f8 ?f9 ?f10 ?f11 ?f12 ?f13 ?f14 ?f15 ?f16 ?f17 ?f18 ?f19 ?f20 ?f21 ?f22 ?f23 ?f24 ?f25 ?f26 ?f27 ?f28 ?f29 ?f30 ?f31 ?f32 ?f33 ?f34 ?f35 ?f36 ?f37 ?f38 ?f39 ?f40 ?f41 ?f42 ?f43 ?f44 ?f45 ?f46 ?f47 ?f48 ?f49 ?f50 ?f51 ?f52 ?f53 ?f54 L ?f53 ?f55 ?f56 ?f55 ?f56 ?f57 C ?f58 ?f59 ?f60 ?f61 ?f62 ?f63 ?f64 ?f65 ?f66 ?f67 ?f68 ?f69 ?f70 ?f71 ?f72 ?f73 ?f74 ?f75 ?f76 ?f77 ?f78 ?f79 ?f80 ?f81 ?f82 ?f83 ?f84 ?f85 ?f86 ?f87 ?f88 ?f89 ?f90 ?f91 ?f92 ?f93 ?f94 ?f95 ?f96 ?f97 ?f98 ?f99 ?f100 ?f101 ?f102 ?f103 ?f104 ?f105 L ?f104 ?f106 ?f107 ?f106 ?f107 ?f108 C ?f109 ?f110 ?f111 ?f112 ?f113 ?f114 ?f115 ?f116 ?f117 ?f118 ?f119 ?f120 ?f121 ?f122 ?f123 ?f124 ?f125 ?f126 ?f127 ?f128 ?f129 ?f130 ?f131 ?f132 ?f133 ?f134 ?f135 ?f136 ?f137 ?f138 ?f139 ?f140 ?f141 ?f140 ?f142 ?f138 ?f143 ?f144 ?f145 ?f146 ?f147 ?f148 L ?f147 ?f149 ?f3 ?f149 Z M ?f150 ?f151 C ?f152 ?f153 ?f154 ?f155 ?f156 ?f157 ?f158 ?f159 ?f160 ?f161 ?f150 ?f162 ?f163 ?f164 ?f165 ?f166 ?f167 ?f168 ?f169 ?f170 ?f171 ?f172 ?f173 ?f162 ?f174 ?f175 ?f176 ?f177 ?f178 ?f157 ?f179 ?f180 ?f181 ?f182 ?f173 ?f151 ?f183 ?f184 ?f185 ?f186 ?f187 ?f188 ?f189 ?f190 ?f191 ?f192 ?f193 ?f151 M ?f194 ?f195 C ?f196 ?f197 ?f198 ?f199 ?f200 ?f201 ?f202 ?f203 ?f204 ?f205 ?f206 ?f207 ?f208 ?f209 ?f210 ?f211 ?f212 ?f213 ?f214 ?f215 ?f216 ?f217 ?f218 ?f219 ?f220 ?f221 ?f222 ?f223 ?f224 ?f225 ?f226 ?f227 ?f228 ?f229 ?f230 ?f138 ?f231 ?f232 ?f233 ?f232 ?f234 ?f138 ?f235 ?f236 ?f237 ?f238 ?f239 ?f225 ?f240 ?f241 ?f242 ?f243 ?f244 ?f245 ?f246 ?f247 ?f248 ?f249 ?f250 ?f157 ?f251 ?f252 ?f253 ?f254 ?f255 ?f256 ?f257 ?f258 ?f259 ?f260 ?f167 ?f261 ?f262 ?f263 ?f264 ?f265 ?f194 ?f266 M ?f267 ?f268 C ?f269 ?f270 ?f271 ?f272 ?f273 ?f274 ?f275 ?f276 ?f277 ?f278 ?f279 ?f280 ?f281 ?f282 ?f283 ?f284 ?f285 ?f286 ?f287 ?f288 ?f289 ?f290 ?f291 ?f292 ?f293 ?f294 ?f295 ?f296 ?f297 ?f298 ?f299 ?f300 ?f301 ?f302 ?f303 ?f157 ?f304 ?f305 ?f304 ?f306 ?f303 ?f57 ?f307 ?f308 ?f309 ?f310 ?f311 ?f219 ?f312 ?f313 ?f314 ?f315 ?f316 ?f317 ?f318 ?f319 ?f320 ?f321 ?f322 ?f323 ?f324 ?f325 ?f326 ?f327 ?f328 ?f93 ?f329 ?f330 ?f331 ?f332 ?f333 ?f334 L ?f335 ?f12 C ?f336 ?f337 ?f338 ?f339 ?f340 ?f341 ?f342 ?f343 ?f344 ?f345 ?f346 ?f347 ?f348 ?f349 ?f350 ?f351 ?f352 ?f353 ?f354 ?f355 ?f356 ?f357 ?f358 ?f120 ?f359 ?f360 ?f361 ?f362 ?f363 ?f364 ?f365 ?f366 ?f367 ?f368 ?f369 ?f370 ?f371 ?f372 ?f373 ?f374 ?f375 ?f376 ?f377 ?f378 ?f379 ?f380 ?f381 ?f382 ?f383 ?f384 ?f385 ?f386 ?f387 ?f388 ?f389 ?f390 ?f391 ?f392 ?f393 ?f394 ?f395 ?f396 ?f397 ?f398 ?f399 ?f400 ?f401 ?f402 ?f403 ?f404 ?f405 ?f406 ?f407 ?f408 ?f409 ?f410 ?f411 ?f412 ?f413 ?f414 ?f415 ?f416 ?f417 ?f418 Z M ?f419 ?f195 L ?f420 ?f195 ?f420 ?f421 ?f422 ?f421 Z M ?f423 ?f195 L ?f424 ?f195 ?f424 ?f6 C ?f425 ?f8 ?f426 ?f10 ?f427 ?f12 ?f428 ?f14 ?f429 ?f16 ?f430 ?f18 ?f431 ?f432 ?f433 ?f434 ?f435 ?f24 ?f436 ?f437 ?f438 ?f439 ?f440 ?f30 ?f441 ?f442 ?f443 ?f444 ?f445 ?f36 ?f446 ?f447 ?f448 ?f449 ?f450 ?f42 ?f451 ?f44 ?f452 ?f46 ?f453 ?f48 ?f454 ?f50 ?f455 ?f52 ?f456 ?f54 L ?f456 ?f55 ?f457 ?f55 ?f457 ?f57 C ?f458 ?f459 ?f460 ?f461 ?f462 ?f63 ?f463 ?f464 ?f465 ?f466 ?f467 ?f69 ?f468 ?f469 ?f470 ?f471 ?f472 ?f75 ?f473 ?f77 ?f474 ?f79 ?f475 ?f81 ?f476 ?f477 ?f478 ?f479 ?f480 ?f87 ?f481 ?f89 ?f482 ?f91 ?f483 ?f93 ?f484 ?f485 ?f486 ?f487 ?f488 ?f99 ?f489 ?f101 ?f490 ?f103 ?f491 ?f105 L ?f491 ?f106 ?f492 ?f106 ?f492 ?f108 C ?f493 ?f494 ?f495 ?f496 ?f497 ?f114 ?f498 ?f499 ?f500 ?f501 ?f502 ?f120 ?f503 ?f504 ?f505 ?f506 ?f507 ?f126 ?f508 ?f509 ?f510 ?f511 ?f512 ?f132 ?f513 ?f514 ?f515 ?f516 ?f517 ?f138 ?f518 ?f519 ?f520 ?f521 ?f522 ?f120 ?f523 ?f524 ?f525 ?f526 ?f527 ?f126 ?f528 ?f529 ?f530 ?f531 ?f532 ?f533 L ?f532 ?f534 ?f535 ?f534 Z M ?f536 ?f537 C ?f538 ?f539 ?f540 ?f541 ?f542 ?f543 ?f544 ?f545 ?f546 ?f547 ?f536 ?f548 ?f549 ?f550 ?f551 ?f552 ?f553 ?f341 ?f554 ?f555 ?f556 ?f557 ?f558 ?f548 ?f559 ?f560 ?f561 ?f562 ?f563 ?f543 ?f564 ?f565 ?f566 ?f567 ?f558 ?f537 ?f568 ?f569 ?f570 ?f571 ?f572 ?f573 ?f574 ?f575 ?f576 ?f577 ?f536 ?f537 M ?f578 ?f195 C ?f579 ?f580 ?f581 ?f582 ?f583 ?f201 ?f584 ?f585 ?f586 ?f587 ?f588 ?f207 ?f589 ?f590 ?f591 ?f592 ?f593 ?f213 ?f594 ?f595 ?f596 ?f597 ?f598 ?f219 ?f599 ?f600 ?f601 ?f602 ?f603 ?f225 ?f604 ?f227 ?f605 ?f229 ?f606 ?f138 ?f607 ?f608 ?f609 ?f610 ?f611 ?f612 ?f613 ?f614 ?f615 ?f616 ?f617 ?f138 ?f618 ?f236 ?f619 ?f238 ?f620 ?f225 ?f621 ?f622 ?f623 ?f624 ?f625 ?f219 ?f626 ?f627 ?f628 ?f629 ?f630 ?f213 ?f631 ?f632 ?f633 ?f634 ?f635 ?f636 ?f637 ?f638 ?f639 ?f640 ?f611 ?f641 ?f642 ?f643 ?f644 ?f645 ?f646 ?f647 M ?f648 ?f649 C ?f650 ?f651 ?f652 ?f653 ?f654 ?f655 ?f656 ?f657 ?f658 ?f659 ?f660 ?f661 ?f662 ?f663 ?f664 ?f665 ?f666 ?f667 ?f668 ?f669 ?f670 ?f671 ?f672 ?f537 ?f673 ?f674 ?f675 ?f676 ?f677 ?f678 ?f679 ?f680 ?f681 ?f682 ?f683 ?f213 ?f684 ?f685 ?f686 ?f687 ?f677 ?f688 ?f689 ?f690 ?f691 ?f692 ?f693 ?f694 ?f695 ?f696 ?f697 ?f698 ?f699 ?f700 ?f701 ?f702 ?f703 ?f704 ?f705 ?f81 ?f706 ?f707 ?f708 ?f709 ?f710 ?f711 ?f712 ?f713 ?f714 ?f715 ?f716 ?f717 L ?f718 ?f719 C ?f720 ?f721 ?f722 ?f723 ?f724 ?f725 ?f726 ?f727 ?f728 ?f729 ?f730 ?f347 ?f731 ?f732 ?f733 ?f734 ?f735 ?f353 ?f736 ?f355 ?f737 ?f357 ?f738 ?f120 ?f739 ?f360 ?f740 ?f362 ?f741 ?f364 ?f742 ?f743 ?f744 ?f745 ?f746 ?f370 ?f747 ?f372 ?f748 ?f374 ?f749 ?f376 ?f750 ?f751 ?f752 ?f753 ?f754 ?f755 ?f756 ?f757 ?f758 ?f759 ?f760 ?f761 ?f762 ?f763 ?f764 ?f765 ?f766 ?f394 ?f767 ?f768 ?f769 ?f770 ?f683 ?f400 ?f771 ?f772 ?f773 ?f774 ?f775 ?f261 ?f776 ?f777 ?f778 ?f779 ?f730 ?f780 ?f781 ?f782 ?f783 ?f784 ?f785 ?f268 Z M ?f786 ?f57 C ?f787 ?f788 ?f789 ?f790 ?f791 ?f792 ?f793 ?f794 ?f795 ?f796 ?f797 ?f798 ?f799 ?f800 ?f801 ?f802 ?f803 ?f725 ?f804 ?f805 ?f806 ?f807 ?f808 ?f809 ?f810 ?f811 ?f812 ?f813 ?f814 ?f93 ?f815 ?f816 ?f817 ?f818 ?f819 ?f57 Z M ?f820 ?f821 C ?f822 ?f823 ?f824 ?f825 ?f826 ?f827 ?f828 ?f829 ?f830 ?f831 ?f832 ?f833 ?f834 ?f835 ?f836 ?f837 ?f838 ?f839 ?f840 ?f841 ?f842 ?f843 ?f844 ?f845 L ?f846 ?f845 ?f846 ?f847 C ?f848 ?f849 ?f850 ?f851 ?f852 ?f853 ?f854 ?f855 ?f856 ?f857 ?f858 ?f120 ?f859 ?f860 ?f861 ?f862 ?f863 ?f149 ?f864 ?f865 ?f866 ?f867 ?f868 ?f869 ?f870 ?f871 ?f872 ?f873 ?f874 ?f245 ?f875 ?f876 ?f877 ?f878 ?f879 ?f755 ?f880 ?f881 ?f882 ?f254 ?f883 ?f256 ?f884 ?f885 ?f886 ?f887 ?f858 ?f261 ?f888 ?f889 ?f890 ?f891 ?f892 ?f893 ?f894 ?f895 ?f896 ?f897 ?f898 ?f899 Z M ?f900 ?f901 C ?f902 ?f903 ?f904 ?f905 ?f906 ?f907 ?f908 ?f909 ?f910 ?f911 ?f912 ?f913 ?f914 ?f915 ?f916 ?f917 ?f918 ?f919 ?f920 ?f569 ?f921 ?f922 ?f923 ?f924 ?f925 ?f926 ?f927 ?f928 ?f929 ?f292 ?f930 ?f931 ?f932 ?f933 ?f934 ?f935 ?f936 ?f937 ?f938 ?f939 ?f940 ?f941 ?f942 ?f943 ?f944 ?f945 ?f946 ?f947 ?f948 ?f949 ?f950 ?f951 ?f952 ?f953 L ?f900 ?f953 Z M ?f900 ?f954 L ?f955 ?f954 ?f955 ?f956 C ?f957 ?f958 ?f959 ?f960 ?f961 ?f87 ?f962 ?f963 ?f964 ?f965 ?f966 ?f967 ?f968 ?f969 ?f970 ?f971 ?f972 ?f973 ?f974 ?f975 ?f976 ?f977 ?f978 ?f979 ?f980 ?f981 ?f982 ?f983 ?f984 ?f985 ?f986 ?f987 ?f988 ?f989 ?f990 ?f991 L ?f992 ?f219 C ?f993 ?f75 ?f994 ?f995 ?f996 ?f995 ?f997 ?f998 ?f999 ?f1000 ?f1001 ?f87 ?f1002 ?f1003 ?f1004 ?f1005 ?f1006 ?f1007 L ?f1006 ?f57 ?f1008 ?f57 C ?f1009 ?f1010 ?f1011 ?f1012 ?f1013 ?f1014 ?f1015 ?f1016 ?f1017 ?f1018 ?f1019 ?f847 ?f1020 ?f1021 ?f1022 ?f1023 ?f990 ?f1024 ?f1025 ?f1026 ?f1027 ?f1028 ?f1029 ?f1030 ?f1031 ?f1032 ?f1033 ?f1034 ?f1035 ?f1036 ?f1037 ?f1038 ?f1039 ?f1040 ?f1041 ?f1042 ?f1043 ?f1044 ?f1045 ?f1046 ?f1047 ?f55 ?f1048 ?f1049 ?f1050 ?f1051 ?f1052 ?f261 ?f1053 ?f1054 ?f1055 ?f1056 ?f1057 ?f1058 ?f1059 ?f1060 ?f1061 ?f1062 ?f1063 ?f1064 Z N" draw:text-areas="?f1735 ?f1737 ?f1736 ?f1738" draw:glue-points="?f1739 ?f1740 ?f1741 ?f1740 ?f1741 ?f1742 ?f1743 ?f1744 ?f1745 ?f1746 ?f1747 ?f1748 ?f1749 ?f1750 ?f1751 ?f1752 ?f1753 ?f1754 ?f1755 ?f1756 ?f1757 ?f1758 ?f1757 ?f1759 ?f1760 ?f1759 ?f1760 ?f1761 ?f1762 ?f1763 ?f1764 ?f1765 ?f1766 ?f1767 ?f1768 ?f1769 ?f1770 ?f1771 ?f1772 ?f1773 ?f1774 ?f1775 ?f1776 ?f1777 ?f1776 ?f1778 ?f1779 ?f1778 ?f1779 ?f1780 ?f1781 ?f1782 ?f1783 ?f1784 ?f1785 ?f1786 ?f1787 ?f1788 ?f1789 ?f1790 ?f1791 ?f1790 ?f1792 ?f1793 ?f1792 ?f1794 ?f1739 ?f1794 ?f1795 ?f1796 ?f1797 ?f1798 ?f1795 ?f1799 ?f1800 ?f1801 ?f1802 ?f1799 ?f1803 ?f1798 ?f1802 ?f1796 ?f1804 ?f1805 ?f1806 ?f1796 ?f1807 ?f1808 ?f1809 ?f1810 ?f1811 ?f1812 ?f1813 ?f1814 ?f1815 ?f1816 ?f1817 ?f1818 ?f1819 ?f1790 ?f1820 ?f1790 ?f1821 ?f1818 ?f1822 ?f1823 ?f1824 ?f1798 ?f1825 ?f1826 ?f1800 ?f1827 ?f1807 ?f1828 ?f1829 ?f1830 ?f1831 ?f1832 ?f1833 ?f1834 ?f1835 ?f1836 ?f1837 ?f1838 ?f1839 ?f1840 ?f1841 ?f1798 ?f1841 ?f1761 ?f1842 ?f1816 ?f1843 ?f1844 ?f1845 ?f1846 ?f1847 ?f1773 ?f1848 ?f1849 ?f1850 ?f1744 ?f1851 ?f1852 ?f1853 ?f1854 ?f1855 ?f1856 ?f1857 ?f1784 ?f1858 ?f1859 ?f1860 ?f1861 ?f1862 ?f1863 ?f1864 ?f1865 ?f1866 ?f1867 ?f1868 ?f1869 ?f1870 ?f1871 ?f1872 ?f1873 ?f1874 ?f1875 ?f1876 ?f1877 ?f1878 ?f1808 ?f1879 ?f1808 ?f1879 ?f1880 ?f1881 ?f1880 ?f1882 ?f1808 ?f1883 ?f1808 ?f1883 ?f1742 ?f1884 ?f1744 ?f1885 ?f1746 ?f1886 ?f1748 ?f1887 ?f1750 ?f1888 ?f1752 ?f1889 ?f1754 ?f1890 ?f1756 ?f1891 ?f1758 ?f1891 ?f1759 ?f1892 ?f1759 ?f1892 ?f1761 ?f1893 ?f1763 ?f1894 ?f1765 ?f1895 ?f1767 ?f1896 ?f1769 ?f1897 ?f1771 ?f1898 ?f1773 ?f1899 ?f1775 ?f1900 ?f1777 ?f1900 ?f1778 ?f1901 ?f1778 ?f1901 ?f1780 ?f1902 ?f1782 ?f1903 ?f1784 ?f1904 ?f1786 ?f1905 ?f1788 ?f1906 ?f1790 ?f1907 ?f1784 ?f1908 ?f1786 ?f1909 ?f1910 ?f1909 ?f1911 ?f1912 ?f1911 ?f1913 ?f1914 ?f1915 ?f1916 ?f1913 ?f1917 ?f1918 ?f1852 ?f1919 ?f1917 ?f1920 ?f1916 ?f1919 ?f1914 ?f1921 ?f1922 ?f1913 ?f1914 ?f1923 ?f1808 ?f1924 ?f1810 ?f1925 ?f1812 ?f1926 ?f1814 ?f1927 ?f1816 ?f1928 ?f1818 ?f1929 ?f1790 ?f1930 ?f1931 ?f1932 ?f1790 ?f1933 ?f1818 ?f1934 ?f1816 ?f1935 ?f1814 ?f1936 ?f1937 ?f1930 ?f1938 ?f1939 ?f1940 ?f1941 ?f1942 ?f1943 ?f1944 ?f1945 ?f1946 ?f1947 ?f1948 ?f1949 ?f1914 ?f1950 ?f1951 ?f1952 ?f1814 ?f1950 ?f1953 ?f1954 ?f1955 ?f1956 ?f1957 ?f1958 ?f1769 ?f1959 ?f1960 ?f1961 ?f1962 ?f1963 ?f1964 ?f1965 ?f1966 ?f1967 ?f1854 ?f1968 ?f1856 ?f1969 ?f1784 ?f1970 ?f1859 ?f1971 ?f1861 ?f1972 ?f1863 ?f1973 ?f1974 ?f1975 ?f1976 ?f1977 ?f1869 ?f1952 ?f1871 ?f1978 ?f1827 ?f1967 ?f1979 ?f1980 ?f1830 ?f1981 ?f1761 ?f1982 ?f1983 ?f1984 ?f1985 ?f1986 ?f1966 ?f1987 ?f1988 ?f1989 ?f1773 ?f1990 ?f1761 ?f1991 ?f1992 ?f1993 ?f1994 ?f1995 ?f1996 ?f1997 ?f1998 ?f1999 ?f2000 ?f2001 ?f2000 ?f2001 ?f2002 ?f2003 ?f2004 ?f2005 ?f1784 ?f2006 ?f1794 ?f2007 ?f2008 ?f2009 ?f1823 ?f2010 ?f1974 ?f2011 ?f1826 ?f2005 ?f1827 ?f2012 ?f2013 ?f2014 ?f2015 ?f2016 ?f2017 ?f2018 ?f2019 ?f2020 ?f2021 ?f2022 ?f2023 ?f2024 ?f2025 ?f2026 ?f1838 ?f2027 ?f2028 ?f2029 ?f2030 ?f2031 ?f2032 ?f2033 ?f2034 ?f2016 ?f2034 ?f2016 ?f2035 ?f2036 ?f2035 ?f2036 ?f2037 ?f2038 ?f1771 ?f2039 ?f2040 ?f2041 ?f2042 ?f2043 ?f2044 ?f2045 ?f2046 ?f2047 ?f2048 ?f2049 ?f1816 ?f2050 ?f2051 ?f2052 ?f1771 ?f2053 ?f2054 ?f2053 ?f1761 ?f2055 ?f1761 ?f2056 ?f2057 ?f2058 ?f2002 ?f2047 ?f2059 ?f2060 ?f2061 ?f2062 ?f2063 ?f2064 ?f2065 ?f2066 ?f1759 ?f2067 ?f1827 ?f2068 ?f2069 ?f2070 ?f2071" draw:glue-point-leaving-directions="-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draw:equation draw:name="f0" draw:formula="0"/><draw:equation draw:name="f1" draw:formula="614455"/><draw:equation draw:name="f2" draw:formula="64098"/><draw:equation draw:name="f3" draw:formula="527975"/><draw:equation draw:name="f4" draw:formula="61755"/><draw:equation draw:name="f5" draw:formula="543977"/><draw:equation draw:name="f6" draw:formula="25847"/><draw:equation draw:name="f7" draw:formula="543933"/><draw:equation draw:name="f8" draw:formula="24177"/><draw:equation draw:name="f9" draw:formula="544258"/><draw:equation draw:name="f10" draw:formula="22518"/><draw:equation draw:name="f11" draw:formula="544929"/><draw:equation draw:name="f12" draw:formula="20989"/><draw:equation draw:name="f13" draw:formula="545537"/><draw:equation draw:name="f14" draw:formula="19567"/><draw:equation draw:name="f15" draw:formula="546410"/><draw:equation draw:name="f16" draw:formula="18274"/><draw:equation draw:name="f17" draw:formula="547501"/><draw:equation draw:name="f18" draw:formula="17179"/><draw:equation draw:name="f19" draw:formula="548584"/><draw:equation draw:name="f20" draw:formula="15982"/><draw:equation draw:name="f21" draw:formula="549917"/><draw:equation draw:name="f22" draw:formula="15039"/><draw:equation draw:name="f23" draw:formula="551406"/><draw:equation draw:name="f24" draw:formula="14417"/><draw:equation draw:name="f25" draw:formula="552825"/><draw:equation draw:name="f26" draw:formula="13831"/><draw:equation draw:name="f27" draw:formula="554348"/><draw:equation draw:name="f28" draw:formula="13539"/><draw:equation draw:name="f29" draw:formula="555883"/><draw:equation draw:name="f30" draw:formula="13560"/><draw:equation draw:name="f31" draw:formula="556854"/><draw:equation draw:name="f32" draw:formula="13572"/><draw:equation draw:name="f33" draw:formula="557818"/><draw:equation draw:name="f34" draw:formula="13732"/><draw:equation draw:name="f35" draw:formula="558741"/><draw:equation draw:name="f36" draw:formula="14036"/><draw:equation draw:name="f37" draw:formula="559633"/><draw:equation draw:name="f38" draw:formula="14362"/><draw:equation draw:name="f39" draw:formula="560423"/><draw:equation draw:name="f40" draw:formula="14921"/><draw:equation draw:name="f41" draw:formula="561027"/><draw:equation draw:name="f42" draw:formula="15655"/><draw:equation draw:name="f43" draw:formula="561757"/><draw:equation draw:name="f44" draw:formula="16579"/><draw:equation draw:name="f45" draw:formula="562278"/><draw:equation draw:name="f46" draw:formula="17652"/><draw:equation draw:name="f47" draw:formula="562551"/><draw:equation draw:name="f48" draw:formula="18798"/><draw:equation draw:name="f49" draw:formula="562983"/><draw:equation draw:name="f50" draw:formula="20510"/><draw:equation draw:name="f51" draw:formula="563175"/><draw:equation draw:name="f52" draw:formula="22273"/><draw:equation draw:name="f53" draw:formula="563122"/><draw:equation draw:name="f54" draw:formula="24037"/><draw:equation draw:name="f55" draw:formula="62136"/><draw:equation draw:name="f56" draw:formula="579124"/><draw:equation draw:name="f57" draw:formula="25085"/><draw:equation draw:name="f58" draw:formula="579118"/><draw:equation draw:name="f59" draw:formula="23561"/><draw:equation draw:name="f60" draw:formula="579477"/><draw:equation draw:name="f61" draw:formula="22059"/><draw:equation draw:name="f62" draw:formula="580172"/><draw:equation draw:name="f63" draw:formula="20703"/><draw:equation draw:name="f64" draw:formula="580761"/><draw:equation draw:name="f65" draw:formula="19327"/><draw:equation draw:name="f66" draw:formula="581638"/><draw:equation draw:name="f67" draw:formula="18093"/><draw:equation draw:name="f68" draw:formula="582744"/><draw:equation draw:name="f69" draw:formula="17084"/><draw:equation draw:name="f70" draw:formula="583808"/><draw:equation draw:name="f71" draw:formula="15866"/><draw:equation draw:name="f72" draw:formula="585147"/><draw:equation draw:name="f73" draw:formula="14920"/><draw:equation draw:name="f74" draw:formula="586649"/><draw:equation draw:name="f75" draw:formula="14322"/><draw:equation draw:name="f76" draw:formula="588034"/><draw:equation draw:name="f77" draw:formula="13735"/><draw:equation draw:name="f78" draw:formula="589526"/><draw:equation draw:name="f79" draw:formula="13444"/><draw:equation draw:name="f80" draw:formula="591030"/><draw:equation draw:name="f81" draw:formula="13464"/><draw:equation draw:name="f82" draw:formula="592003"/><draw:equation draw:name="f83" draw:formula="13467"/><draw:equation draw:name="f84" draw:formula="592968"/><draw:equation draw:name="f85" draw:formula="13628"/><draw:equation draw:name="f86" draw:formula="593888"/><draw:equation draw:name="f87" draw:formula="13941"/><draw:equation draw:name="f88" draw:formula="594822"/><draw:equation draw:name="f89" draw:formula="14238"/><draw:equation draw:name="f90" draw:formula="595650"/><draw:equation draw:name="f91" draw:formula="14800"/><draw:equation draw:name="f92" draw:formula="596269"/><draw:equation draw:name="f93" draw:formula="15560"/><draw:equation draw:name="f94" draw:formula="597000"/><draw:equation draw:name="f95" draw:formula="16484"/><draw:equation draw:name="f96" draw:formula="597520"/><draw:equation draw:name="f97" draw:formula="17557"/><draw:equation draw:name="f98" draw:formula="597793"/><draw:equation draw:name="f99" draw:formula="18703"/><draw:equation draw:name="f100" draw:formula="598226"/><draw:equation draw:name="f101" draw:formula="20414"/><draw:equation draw:name="f102" draw:formula="598418"/><draw:equation draw:name="f103" draw:formula="22177"/><draw:equation draw:name="f104" draw:formula="598365"/><draw:equation draw:name="f105" draw:formula="23942"/><draw:equation draw:name="f106" draw:formula="62041"/><draw:equation draw:name="f107" draw:formula="614367"/><draw:equation draw:name="f108" draw:formula="21846"/><draw:equation draw:name="f109" draw:formula="614878"/><draw:equation draw:name="f110" draw:formula="15923"/><draw:equation draw:name="f111" draw:formula="613182"/><draw:equation draw:name="f112" draw:formula="10021"/><draw:equation draw:name="f113" draw:formula="609604"/><draw:equation draw:name="f114" draw:formula="5273"/><draw:equation draw:name="f115" draw:formula="605936"/><draw:equation draw:name="f116" draw:formula="1691"/><draw:equation draw:name="f117" draw:formula="600907"/><draw:equation draw:name="f118" draw:formula="-147"/><draw:equation draw:name="f119" draw:formula="595793"/><draw:equation draw:name="f120" draw:formula="225"/><draw:equation draw:name="f121" draw:formula="592282"/><draw:equation draw:name="f122" draw:formula="164"/><draw:equation draw:name="f123" draw:formula="588811"/><draw:equation draw:name="f124" draw:formula="983"/><draw:equation draw:name="f125" draw:formula="585697"/><draw:equation draw:name="f126" draw:formula="2606"/><draw:equation draw:name="f127" draw:formula="582275"/><draw:equation draw:name="f128" draw:formula="4590"/><draw:equation draw:name="f129" draw:formula="579319"/><draw:equation draw:name="f130" draw:formula="7286"/><draw:equation draw:name="f131" draw:formula="577029"/><draw:equation draw:name="f132" draw:formula="10512"/><draw:equation draw:name="f133" draw:formula="576020"/><draw:equation draw:name="f134" draw:formula="7382"/><draw:equation draw:name="f135" draw:formula="573969"/><draw:equation draw:name="f136" draw:formula="4693"/><draw:equation draw:name="f137" draw:formula="571218"/><draw:equation draw:name="f138" draw:formula="2892"/><draw:equation draw:name="f139" draw:formula="564977"/><draw:equation draw:name="f140" draw:formula="-478"/><draw:equation draw:name="f141" draw:formula="557458"/><draw:equation draw:name="f142" draw:formula="551216"/><draw:equation draw:name="f143" draw:formula="548022"/><draw:equation draw:name="f144" draw:formula="4662"/><draw:equation draw:name="f145" draw:formula="545333"/><draw:equation draw:name="f146" draw:formula="7220"/><draw:equation draw:name="f147" draw:formula="543405"/><draw:equation draw:name="f148" draw:formula="10321"/><draw:equation draw:name="f149" draw:formula="2320"/><draw:equation draw:name="f150" draw:formula="475397"/><draw:equation draw:name="f151" draw:formula="45849"/><draw:equation draw:name="f152" draw:formula="472922"/><draw:equation draw:name="f153" draw:formula="41581"/><draw:equation draw:name="f154" draw:formula="471762"/><draw:equation draw:name="f155" draw:formula="36677"/><draw:equation draw:name="f156" draw:formula="472063"/><draw:equation draw:name="f157" draw:formula="31752"/><draw:equation draw:name="f158" draw:formula="471760"/><draw:equation draw:name="f159" draw:formula="26888"/><draw:equation draw:name="f160" draw:formula="472921"/><draw:equation draw:name="f161" draw:formula="22044"/><draw:equation draw:name="f162" draw:formula="17846"/><draw:equation draw:name="f163" draw:formula="477775"/><draw:equation draw:name="f164" draw:formula="14529"/><draw:equation draw:name="f165" draw:formula="481709"/><draw:equation draw:name="f166" draw:formula="12688"/><draw:equation draw:name="f167" draw:formula="485779"/><draw:equation draw:name="f168" draw:formula="12988"/><draw:equation draw:name="f169" draw:formula="489791"/><draw:equation draw:name="f170" draw:formula="12719"/><draw:equation draw:name="f171" draw:formula="493654"/><draw:equation draw:name="f172" draw:formula="14560"/><draw:equation draw:name="f173" draw:formula="495971"/><draw:equation draw:name="f174" draw:formula="498526"/><draw:equation draw:name="f175" draw:formula="22015"/><draw:equation draw:name="f176" draw:formula="499724"/><draw:equation draw:name="f177" draw:formula="26873"/><draw:equation draw:name="f178" draw:formula="499400"/><draw:equation draw:name="f179" draw:formula="499696"/><draw:equation draw:name="f180" draw:formula="36688"/><draw:equation draw:name="f181" draw:formula="498501"/><draw:equation draw:name="f182" draw:formula="41600"/><draw:equation draw:name="f183" draw:formula="491335"/><draw:equation draw:name="f184" draw:formula="51504"/><draw:equation draw:name="f185" draw:formula="482993"/><draw:equation draw:name="f186" draw:formula="52330"/><draw:equation draw:name="f187" draw:formula="477338"/><draw:equation draw:name="f188" draw:formula="47695"/><draw:equation draw:name="f189" draw:formula="476664"/><draw:equation draw:name="f190" draw:formula="47142"/><draw:equation draw:name="f191" draw:formula="476045"/><draw:equation draw:name="f192" draw:formula="46523"/><draw:equation draw:name="f193" draw:formula="475492"/><draw:equation draw:name="f194" draw:formula="498257"/><draw:equation draw:name="f195" draw:formula="61374"/><draw:equation draw:name="f196" draw:formula="501858"/><draw:equation draw:name="f197" draw:formula="60010"/><draw:equation draw:name="f198" draw:formula="505112"/><draw:equation draw:name="f199" draw:formula="57863"/><draw:equation draw:name="f200" draw:formula="507782"/><draw:equation draw:name="f201" draw:formula="55088"/><draw:equation draw:name="f202" draw:formula="510411"/><draw:equation draw:name="f203" draw:formula="52355"/><draw:equation draw:name="f204" draw:formula="512453"/><draw:equation draw:name="f205" draw:formula="49114"/><draw:equation draw:name="f206" draw:formula="513783"/><draw:equation draw:name="f207" draw:formula="45563"/><draw:equation draw:name="f208" draw:formula="515288"/><draw:equation draw:name="f209" draw:formula="41281"/><draw:equation draw:name="f210" draw:formula="516030"/><draw:equation draw:name="f211" draw:formula="36767"/><draw:equation draw:name="f212" draw:formula="515973"/><draw:equation draw:name="f213" draw:formula="32228"/><draw:equation draw:name="f214" draw:formula="516005"/><draw:equation draw:name="f215" draw:formula="27761"/><draw:equation draw:name="f216" draw:formula="515297"/><draw:equation draw:name="f217" draw:formula="23320"/><draw:equation draw:name="f218" draw:formula="513878"/><draw:equation draw:name="f219" draw:formula="19084"/><draw:equation draw:name="f220" draw:formula="512667"/><draw:equation draw:name="f221" draw:formula="15336"/><draw:equation draw:name="f222" draw:formula="510614"/><draw:equation draw:name="f223" draw:formula="11915"/><draw:equation draw:name="f224" draw:formula="507877"/><draw:equation draw:name="f225" draw:formula="9083"/><draw:equation draw:name="f226" draw:formula="505176"/><draw:equation draw:name="f227" draw:formula="6368"/><draw:equation draw:name="f228" draw:formula="501930"/><draw:equation draw:name="f229" draw:formula="4258"/><draw:equation draw:name="f230" draw:formula="498352"/><draw:equation draw:name="f231" draw:formula="490258"/><draw:equation draw:name="f232" draw:formula="-32"/><draw:equation draw:name="f233" draw:formula="481396"/><draw:equation draw:name="f234" draw:formula="473301"/><draw:equation draw:name="f235" draw:formula="469712"/><draw:equation draw:name="f236" draw:formula="4234"/><draw:equation draw:name="f237" draw:formula="466460"/><draw:equation draw:name="f238" draw:formula="6347"/><draw:equation draw:name="f239" draw:formula="463776"/><draw:equation draw:name="f240" draw:formula="460927"/><draw:equation draw:name="f241" draw:formula="11749"/><draw:equation draw:name="f242" draw:formula="458685"/><draw:equation draw:name="f243" draw:formula="14997"/><draw:equation draw:name="f244" draw:formula="457204"/><draw:equation draw:name="f245" draw:formula="18608"/><draw:equation draw:name="f246" draw:formula="455740"/><draw:equation draw:name="f247" draw:formula="22832"/><draw:equation draw:name="f248" draw:formula="455030"/><draw:equation draw:name="f249" draw:formula="27282"/><draw:equation draw:name="f250" draw:formula="455109"/><draw:equation draw:name="f251" draw:formula="454547"/><draw:equation draw:name="f252" draw:formula="40329"/><draw:equation draw:name="f253" draw:formula="457387"/><draw:equation draw:name="f254" draw:formula="48781"/><draw:equation draw:name="f255" draw:formula="463014"/><draw:equation draw:name="f256" draw:formula="55278"/><draw:equation draw:name="f257" draw:formula="469114"/><draw:equation draw:name="f258" draw:formula="61063"/><draw:equation draw:name="f259" draw:formula="477407"/><draw:equation draw:name="f260" draw:formula="63943"/><draw:equation draw:name="f261" draw:formula="63184"/><draw:equation draw:name="f262" draw:formula="490037"/><draw:equation draw:name="f263" draw:formula="63218"/><draw:equation draw:name="f264" draw:formula="494265"/><draw:equation draw:name="f265" draw:formula="62475"/><draw:equation draw:name="f266" draw:formula="60993"/><draw:equation draw:name="f267" draw:formula="432249"/><draw:equation draw:name="f268" draw:formula="39753"/><draw:equation draw:name="f269" draw:formula="432148"/><draw:equation draw:name="f270" draw:formula="42655"/><draw:equation draw:name="f271" draw:formula="431074"/><draw:equation draw:name="f272" draw:formula="45439"/><draw:equation draw:name="f273" draw:formula="429201"/><draw:equation draw:name="f274" draw:formula="47658"/><draw:equation draw:name="f275" draw:formula="427195"/><draw:equation draw:name="f276" draw:formula="49528"/><draw:equation draw:name="f277" draw:formula="424509"/><draw:equation draw:name="f278" draw:formula="50493"/><draw:equation draw:name="f279" draw:formula="421771"/><draw:equation draw:name="f280" draw:formula="50325"/><draw:equation draw:name="f281" draw:formula="419634"/><draw:equation draw:name="f282" draw:formula="50424"/><draw:equation draw:name="f283" draw:formula="417515"/><draw:equation draw:name="f284" draw:formula="49894"/><draw:equation draw:name="f285" draw:formula="415675"/><draw:equation draw:name="f286" draw:formula="48801"/><draw:equation draw:name="f287" draw:formula="414045"/><draw:equation draw:name="f288" draw:formula="47808"/><draw:equation draw:name="f289" draw:formula="412751"/><draw:equation draw:name="f290" draw:formula="46348"/><draw:equation draw:name="f291" draw:formula="411960"/><draw:equation draw:name="f292" draw:formula="44610"/><draw:equation draw:name="f293" draw:formula="410964"/><draw:equation draw:name="f294" draw:formula="42736"/><draw:equation draw:name="f295" draw:formula="410288"/><draw:equation draw:name="f296" draw:formula="40708"/><draw:equation draw:name="f297" draw:formula="409960"/><draw:equation draw:name="f298" draw:formula="38610"/><draw:equation draw:name="f299" draw:formula="409654"/><draw:equation draw:name="f300" draw:formula="36337"/><draw:equation draw:name="f301" draw:formula="409526"/><draw:equation draw:name="f302" draw:formula="34044"/><draw:equation draw:name="f303" draw:formula="409579"/><draw:equation draw:name="f304" draw:formula="409407"/><draw:equation draw:name="f305" draw:formula="29533"/><draw:equation draw:name="f306" draw:formula="27304"/><draw:equation draw:name="f307" draw:formula="409928"/><draw:equation draw:name="f308" draw:formula="22992"/><draw:equation draw:name="f309" draw:formula="410603"/><draw:equation draw:name="f310" draw:formula="20967"/><draw:equation draw:name="f311" draw:formula="411579"/><draw:equation draw:name="f312" draw:formula="412487"/><draw:equation draw:name="f313" draw:formula="17422"/><draw:equation draw:name="f314" draw:formula="413797"/><draw:equation draw:name="f315" draw:formula="16014"/><draw:equation draw:name="f316" draw:formula="415389"/><draw:equation draw:name="f317" draw:formula="14988"/><draw:equation draw:name="f318" draw:formula="417219"/><draw:equation draw:name="f319" draw:formula="13863"/><draw:equation draw:name="f320" draw:formula="419339"/><draw:equation draw:name="f321" draw:formula="13300"/><draw:equation draw:name="f322" draw:formula="421485"/><draw:equation draw:name="f323" draw:formula="13369"/><draw:equation draw:name="f324" draw:formula="424082"/><draw:equation draw:name="f325" draw:formula="12874"/><draw:equation draw:name="f326" draw:formula="426756"/><draw:equation draw:name="f327" draw:formula="13694"/><draw:equation draw:name="f328" draw:formula="428629"/><draw:equation draw:name="f329" draw:formula="430168"/><draw:equation draw:name="f330" draw:formula="17717"/><draw:equation draw:name="f331" draw:formula="431091"/><draw:equation draw:name="f332" draw:formula="20252"/><draw:equation draw:name="f333" draw:formula="431296"/><draw:equation draw:name="f334" draw:formula="22894"/><draw:equation draw:name="f335" draw:formula="447679"/><draw:equation draw:name="f336" draw:formula="447336"/><draw:equation draw:name="f337" draw:formula="18097"/><draw:equation draw:name="f338" draw:formula="446566"/><draw:equation draw:name="f339" draw:formula="15273"/><draw:equation draw:name="f340" draw:formula="445393"/><draw:equation draw:name="f341" draw:formula="12607"/><draw:equation draw:name="f342" draw:formula="444296"/><draw:equation draw:name="f343" draw:formula="10100"/><draw:equation draw:name="f344" draw:formula="442672"/><draw:equation draw:name="f345" draw:formula="7858"/><draw:equation draw:name="f346" draw:formula="440631"/><draw:equation draw:name="f347" draw:formula="6035"/><draw:equation draw:name="f348" draw:formula="438393"/><draw:equation draw:name="f349" draw:formula="4125"/><draw:equation draw:name="f350" draw:formula="435805"/><draw:equation draw:name="f351" draw:formula="2670"/><draw:equation draw:name="f352" draw:formula="433011"/><draw:equation draw:name="f353" draw:formula="1749"/><draw:equation draw:name="f354" draw:formula="429594"/><draw:equation draw:name="f355" draw:formula="663"/><draw:equation draw:name="f356" draw:formula="426022"/><draw:equation draw:name="f357" draw:formula="148"/><draw:equation draw:name="f358" draw:formula="422438"/><draw:equation draw:name="f359" draw:formula="418136"/><draw:equation draw:name="f360" draw:formula="139"/><draw:equation draw:name="f361" draw:formula="413861"/><draw:equation draw:name="f362" draw:formula="916"/><draw:equation draw:name="f363" draw:formula="409865"/><draw:equation draw:name="f364" draw:formula="2511"/><draw:equation draw:name="f365" draw:formula="406241"/><draw:equation draw:name="f366" draw:formula="3922"/><draw:equation draw:name="f367" draw:formula="402984"/><draw:equation draw:name="f368" draw:formula="6136"/><draw:equation draw:name="f369" draw:formula="400340"/><draw:equation draw:name="f370" draw:formula="8988"/><draw:equation draw:name="f371" draw:formula="397771"/><draw:equation draw:name="f372" draw:formula="11731"/><draw:equation draw:name="f373" draw:formula="395793"/><draw:equation draw:name="f374" draw:formula="14973"/><draw:equation draw:name="f375" draw:formula="394530"/><draw:equation draw:name="f376" draw:formula="18513"/><draw:equation draw:name="f377" draw:formula="393158"/><draw:equation draw:name="f378" draw:formula="22725"/><draw:equation draw:name="f379" draw:formula="392483"/><draw:equation draw:name="f380" draw:formula="27132"/><draw:equation draw:name="f381" draw:formula="392529"/><draw:equation draw:name="f382" draw:formula="31562"/><draw:equation draw:name="f383" draw:formula="392486"/><draw:equation draw:name="f384" draw:formula="35907"/><draw:equation draw:name="f385" draw:formula="393063"/><draw:equation draw:name="f386" draw:formula="40237"/><draw:equation draw:name="f387" draw:formula="394244"/><draw:equation draw:name="f388" draw:formula="44420"/><draw:equation draw:name="f389" draw:formula="395352"/><draw:equation draw:name="f390" draw:formula="48312"/><draw:equation draw:name="f391" draw:formula="397340"/><draw:equation draw:name="f392" draw:formula="51897"/><draw:equation draw:name="f393" draw:formula="400054"/><draw:equation draw:name="f394" draw:formula="54897"/><draw:equation draw:name="f395" draw:formula="402502"/><draw:equation draw:name="f396" draw:formula="57691"/><draw:equation draw:name="f397" draw:formula="405568"/><draw:equation draw:name="f398" draw:formula="59876"/><draw:equation draw:name="f399" draw:formula="409008"/><draw:equation draw:name="f400" draw:formula="61279"/><draw:equation draw:name="f401" draw:formula="413163"/><draw:equation draw:name="f402" draw:formula="62899"/><draw:equation draw:name="f403" draw:formula="417599"/><draw:equation draw:name="f404" draw:formula="63676"/><draw:equation draw:name="f405" draw:formula="422057"/><draw:equation draw:name="f406" draw:formula="63565"/><draw:equation draw:name="f407" draw:formula="435166"/><draw:equation draw:name="f408" draw:formula="65144"/><draw:equation draw:name="f409" draw:formula="447073"/><draw:equation draw:name="f410" draw:formula="55797"/><draw:equation draw:name="f411" draw:formula="448653"/><draw:equation draw:name="f412" draw:formula="42689"/><draw:equation draw:name="f413" draw:formula="448755"/><draw:equation draw:name="f414" draw:formula="41841"/><draw:equation draw:name="f415" draw:formula="448811"/><draw:equation draw:name="f416" draw:formula="40988"/><draw:equation draw:name="f417" draw:formula="448822"/><draw:equation draw:name="f418" draw:formula="40134"/><draw:equation draw:name="f419" draw:formula="368526"/><draw:equation draw:name="f420" draw:formula="384814"/><draw:equation draw:name="f421" draw:formula="43277"/><draw:equation draw:name="f422" draw:formula="368431"/><draw:equation draw:name="f423" draw:formula="268514"/><draw:equation draw:name="f424" draw:formula="284516"/><draw:equation draw:name="f425" draw:formula="284472"/><draw:equation draw:name="f426" draw:formula="284797"/><draw:equation draw:name="f427" draw:formula="285468"/><draw:equation draw:name="f428" draw:formula="286076"/><draw:equation draw:name="f429" draw:formula="286949"/><draw:equation draw:name="f430" draw:formula="288040"/><draw:equation draw:name="f431" draw:formula="289104"/><draw:equation draw:name="f432" draw:formula="15962"/><draw:equation draw:name="f433" draw:formula="290443"/><draw:equation draw:name="f434" draw:formula="15015"/><draw:equation draw:name="f435" draw:formula="291945"/><draw:equation draw:name="f436" draw:formula="293334"/><draw:equation draw:name="f437" draw:formula="13841"/><draw:equation draw:name="f438" draw:formula="294824"/><draw:equation draw:name="f439" draw:formula="13550"/><draw:equation draw:name="f440" draw:formula="296327"/><draw:equation draw:name="f441" draw:formula="297299"/><draw:equation draw:name="f442" draw:formula="13562"/><draw:equation draw:name="f443" draw:formula="298264"/><draw:equation draw:name="f444" draw:formula="13723"/><draw:equation draw:name="f445" draw:formula="299184"/><draw:equation draw:name="f446" draw:formula="300119"/><draw:equation draw:name="f447" draw:formula="14333"/><draw:equation draw:name="f448" draw:formula="300946"/><draw:equation draw:name="f449" draw:formula="14896"/><draw:equation draw:name="f450" draw:formula="301566"/><draw:equation draw:name="f451" draw:formula="302296"/><draw:equation draw:name="f452" draw:formula="302817"/><draw:equation draw:name="f453" draw:formula="303090"/><draw:equation draw:name="f454" draw:formula="303522"/><draw:equation draw:name="f455" draw:formula="303714"/><draw:equation draw:name="f456" draw:formula="303661"/><draw:equation draw:name="f457" draw:formula="319663"/><draw:equation draw:name="f458" draw:formula="319686"/><draw:equation draw:name="f459" draw:formula="23575"/><draw:equation draw:name="f460" draw:formula="320010"/><draw:equation draw:name="f461" draw:formula="22086"/><draw:equation draw:name="f462" draw:formula="320616"/><draw:equation draw:name="f463" draw:formula="321274"/><draw:equation draw:name="f464" draw:formula="19367"/><draw:equation draw:name="f465" draw:formula="322142"/><draw:equation draw:name="f466" draw:formula="18145"/><draw:equation draw:name="f467" draw:formula="323187"/><draw:equation draw:name="f468" draw:formula="324303"/><draw:equation draw:name="f469" draw:formula="15882"/><draw:equation draw:name="f470" draw:formula="325669"/><draw:equation draw:name="f471" draw:formula="14939"/><draw:equation draw:name="f472" draw:formula="327188"/><draw:equation draw:name="f473" draw:formula="328573"/><draw:equation draw:name="f474" draw:formula="330065"/><draw:equation draw:name="f475" draw:formula="331569"/><draw:equation draw:name="f476" draw:formula="332541"/><draw:equation draw:name="f477" draw:formula="13477"/><draw:equation draw:name="f478" draw:formula="333504"/><draw:equation draw:name="f479" draw:formula="13637"/><draw:equation draw:name="f480" draw:formula="334427"/><draw:equation draw:name="f481" draw:formula="335361"/><draw:equation draw:name="f482" draw:formula="336188"/><draw:equation draw:name="f483" draw:formula="336808"/><draw:equation draw:name="f484" draw:formula="337506"/><draw:equation draw:name="f485" draw:formula="16505"/><draw:equation draw:name="f486" draw:formula="338022"/><draw:equation draw:name="f487" draw:formula="17570"/><draw:equation draw:name="f488" draw:formula="338332"/><draw:equation draw:name="f489" draw:formula="338764"/><draw:equation draw:name="f490" draw:formula="338957"/><draw:equation draw:name="f491" draw:formula="338904"/><draw:equation draw:name="f492" draw:formula="354906"/><draw:equation draw:name="f493" draw:formula="355444"/><draw:equation draw:name="f494" draw:formula="15936"/><draw:equation draw:name="f495" draw:formula="353782"/><draw:equation draw:name="f496" draw:formula="10034"/><draw:equation draw:name="f497" draw:formula="350238"/><draw:equation draw:name="f498" draw:formula="346541"/><draw:equation draw:name="f499" draw:formula="1675"/><draw:equation draw:name="f500" draw:formula="341477"/><draw:equation draw:name="f501" draw:formula="-163"/><draw:equation draw:name="f502" draw:formula="336332"/><draw:equation draw:name="f503" draw:formula="333013"/><draw:equation draw:name="f504" draw:formula="253"/><draw:equation draw:name="f505" draw:formula="329749"/><draw:equation draw:name="f506" draw:formula="1069"/><draw:equation draw:name="f507" draw:formula="326807"/><draw:equation draw:name="f508" draw:formula="323367"/><draw:equation draw:name="f509" draw:formula="4565"/><draw:equation draw:name="f510" draw:formula="320406"/><draw:equation draw:name="f511" draw:formula="7266"/><draw:equation draw:name="f512" draw:formula="318139"/><draw:equation draw:name="f513" draw:formula="317127"/><draw:equation draw:name="f514" draw:formula="7357"/><draw:equation draw:name="f515" draw:formula="315037"/><draw:equation draw:name="f516" draw:formula="4659"/><draw:equation draw:name="f517" draw:formula="312234"/><draw:equation draw:name="f518" draw:formula="309045"/><draw:equation draw:name="f519" draw:formula="992"/><draw:equation draw:name="f520" draw:formula="305370"/><draw:equation draw:name="f521" draw:formula="65"/><draw:equation draw:name="f522" draw:formula="301661"/><draw:equation draw:name="f523" draw:formula="298335"/><draw:equation draw:name="f524" draw:formula="194"/><draw:equation draw:name="f525" draw:formula="295056"/><draw:equation draw:name="f526" draw:formula="1014"/><draw:equation draw:name="f527" draw:formula="292136"/><draw:equation draw:name="f528" draw:formula="288991"/><draw:equation draw:name="f529" draw:formula="4409"/><draw:equation draw:name="f530" draw:formula="286341"/><draw:equation draw:name="f531" draw:formula="6961"/><draw:equation draw:name="f532" draw:formula="284421"/><draw:equation draw:name="f533" draw:formula="10035"/><draw:equation draw:name="f534" draw:formula="2035"/><draw:equation draw:name="f535" draw:formula="268419"/><draw:equation draw:name="f536" draw:formula="215936"/><draw:equation draw:name="f537" draw:formula="45468"/><draw:equation draw:name="f538" draw:formula="213417"/><draw:equation draw:name="f539" draw:formula="41217"/><draw:equation draw:name="f540" draw:formula="212254"/><draw:equation draw:name="f541" draw:formula="36300"/><draw:equation draw:name="f542" draw:formula="212602"/><draw:equation draw:name="f543" draw:formula="31371"/><draw:equation draw:name="f544" draw:formula="212299"/><draw:equation draw:name="f545" draw:formula="26507"/><draw:equation draw:name="f546" draw:formula="213460"/><draw:equation draw:name="f547" draw:formula="21663"/><draw:equation draw:name="f548" draw:formula="17465"/><draw:equation draw:name="f549" draw:formula="218296"/><draw:equation draw:name="f550" draw:formula="14178"/><draw:equation draw:name="f551" draw:formula="222185"/><draw:equation draw:name="f552" draw:formula="12341"/><draw:equation draw:name="f553" draw:formula="226223"/><draw:equation draw:name="f554" draw:formula="230231"/><draw:equation draw:name="f555" draw:formula="12356"/><draw:equation draw:name="f556" draw:formula="234085"/><draw:equation draw:name="f557" draw:formula="14193"/><draw:equation draw:name="f558" draw:formula="236415"/><draw:equation draw:name="f559" draw:formula="238936"/><draw:equation draw:name="f560" draw:formula="21644"/><draw:equation draw:name="f561" draw:formula="240101"/><draw:equation draw:name="f562" draw:formula="26503"/><draw:equation draw:name="f563" draw:formula="239748"/><draw:equation draw:name="f564" draw:formula="240073"/><draw:equation draw:name="f565" draw:formula="36298"/><draw:equation draw:name="f566" draw:formula="238912"/><draw:equation draw:name="f567" draw:formula="41208"/><draw:equation draw:name="f568" draw:formula="231779"/><draw:equation draw:name="f569" draw:formula="51123"/><draw:equation draw:name="f570" draw:formula="223437"/><draw:equation draw:name="f571" draw:formula="51949"/><draw:equation draw:name="f572" draw:formula="217782"/><draw:equation draw:name="f573" draw:formula="47314"/><draw:equation draw:name="f574" draw:formula="217107"/><draw:equation draw:name="f575" draw:formula="46761"/><draw:equation draw:name="f576" draw:formula="216489"/><draw:equation draw:name="f577" draw:formula="46142"/><draw:equation draw:name="f578" draw:formula="238129"/><draw:equation draw:name="f579" draw:formula="241736"/><draw:equation draw:name="f580" draw:formula="60021"/><draw:equation draw:name="f581" draw:formula="244992"/><draw:equation draw:name="f582" draw:formula="57873"/><draw:equation draw:name="f583" draw:formula="247654"/><draw:equation draw:name="f584" draw:formula="250254"/><draw:equation draw:name="f585" draw:formula="52333"/><draw:equation draw:name="f586" draw:formula="252293"/><draw:equation draw:name="f587" draw:formula="49098"/><draw:equation draw:name="f588" draw:formula="253655"/><draw:equation draw:name="f589" draw:formula="255128"/><draw:equation draw:name="f590" draw:formula="41275"/><draw:equation draw:name="f591" draw:formula="255837"/><draw:equation draw:name="f592" draw:formula="36761"/><draw:equation draw:name="f593" draw:formula="255750"/><draw:equation draw:name="f594" draw:formula="255813"/><draw:equation draw:name="f595" draw:formula="27767"/><draw:equation draw:name="f596" draw:formula="255137"/><draw:equation draw:name="f597" draw:formula="23325"/><draw:equation draw:name="f598" draw:formula="253750"/><draw:equation draw:name="f599" draw:formula="252459"/><draw:equation draw:name="f600" draw:formula="15373"/><draw:equation draw:name="f601" draw:formula="250416"/><draw:equation draw:name="f602" draw:formula="11969"/><draw:equation draw:name="f603" draw:formula="247749"/><draw:equation draw:name="f604" draw:formula="245048"/><draw:equation draw:name="f605" draw:formula="241802"/><draw:equation draw:name="f606" draw:formula="238224"/><draw:equation draw:name="f607" draw:formula="234200"/><draw:equation draw:name="f608" draw:formula="1409"/><draw:equation draw:name="f609" draw:formula="229940"/><draw:equation draw:name="f610" draw:formula="666"/><draw:equation draw:name="f611" draw:formula="225651"/><draw:equation draw:name="f612" draw:formula="701"/><draw:equation draw:name="f613" draw:formula="221393"/><draw:equation draw:name="f614" draw:formula="659"/><draw:equation draw:name="f615" draw:formula="217163"/><draw:equation draw:name="f616" draw:formula="1401"/><draw:equation draw:name="f617" draw:formula="213174"/><draw:equation draw:name="f618" draw:formula="209584"/><draw:equation draw:name="f619" draw:formula="206333"/><draw:equation draw:name="f620" draw:formula="203649"/><draw:equation draw:name="f621" draw:formula="200913"/><draw:equation draw:name="f622" draw:formula="11933"/><draw:equation draw:name="f623" draw:formula="198833"/><draw:equation draw:name="f624" draw:formula="15346"/><draw:equation draw:name="f625" draw:formula="197553"/><draw:equation draw:name="f626" draw:formula="196088"/><draw:equation draw:name="f627" draw:formula="23309"/><draw:equation draw:name="f628" draw:formula="195379"/><draw:equation draw:name="f629" draw:formula="27758"/><draw:equation draw:name="f630" draw:formula="195457"/><draw:equation draw:name="f631" draw:formula="194853"/><draw:equation draw:name="f632" draw:formula="40810"/><draw:equation draw:name="f633" draw:formula="197699"/><draw:equation draw:name="f634" draw:formula="49279"/><draw:equation draw:name="f635" draw:formula="203363"/><draw:equation draw:name="f636" draw:formula="55755"/><draw:equation draw:name="f637" draw:formula="209283"/><draw:equation draw:name="f638" draw:formula="61549"/><draw:equation draw:name="f639" draw:formula="217384"/><draw:equation draw:name="f640" draw:formula="64561"/><draw:equation draw:name="f641" draw:formula="64041"/><draw:equation draw:name="f642" draw:formula="229879"/><draw:equation draw:name="f643" draw:formula="64085"/><draw:equation draw:name="f644" draw:formula="234078"/><draw:equation draw:name="f645" draw:formula="63342"/><draw:equation draw:name="f646" draw:formula="238034"/><draw:equation draw:name="f647" draw:formula="61850"/><draw:equation draw:name="f648" draw:formula="172121"/><draw:equation draw:name="f649" draw:formula="40610"/><draw:equation draw:name="f650" draw:formula="172020"/><draw:equation draw:name="f651" draw:formula="43512"/><draw:equation draw:name="f652" draw:formula="170946"/><draw:equation draw:name="f653" draw:formula="46297"/><draw:equation draw:name="f654" draw:formula="169073"/><draw:equation draw:name="f655" draw:formula="48516"/><draw:equation draw:name="f656" draw:formula="167067"/><draw:equation draw:name="f657" draw:formula="50386"/><draw:equation draw:name="f658" draw:formula="164381"/><draw:equation draw:name="f659" draw:formula="51350"/><draw:equation draw:name="f660" draw:formula="161643"/><draw:equation draw:name="f661" draw:formula="51183"/><draw:equation draw:name="f662" draw:formula="159506"/><draw:equation draw:name="f663" draw:formula="51281"/><draw:equation draw:name="f664" draw:formula="157387"/><draw:equation draw:name="f665" draw:formula="50751"/><draw:equation draw:name="f666" draw:formula="155547"/><draw:equation draw:name="f667" draw:formula="49659"/><draw:equation draw:name="f668" draw:formula="153929"/><draw:equation draw:name="f669" draw:formula="48623"/><draw:equation draw:name="f670" draw:formula="152614"/><draw:equation draw:name="f671" draw:formula="47177"/><draw:equation draw:name="f672" draw:formula="151737"/><draw:equation draw:name="f673" draw:formula="150807"/><draw:equation draw:name="f674" draw:formula="43574"/><draw:equation draw:name="f675" draw:formula="150164"/><draw:equation draw:name="f676" draw:formula="41551"/><draw:equation draw:name="f677" draw:formula="149832"/><draw:equation draw:name="f678" draw:formula="39467"/><draw:equation draw:name="f679" draw:formula="149442"/><draw:equation draw:name="f680" draw:formula="37074"/><draw:equation draw:name="f681" draw:formula="149250"/><draw:equation draw:name="f682" draw:formula="34653"/><draw:equation draw:name="f683" draw:formula="149261"/><draw:equation draw:name="f684" draw:formula="149258"/><draw:equation draw:name="f685" draw:formula="29867"/><draw:equation draw:name="f686" draw:formula="149449"/><draw:equation draw:name="f687" draw:formula="27510"/><draw:equation draw:name="f688" draw:formula="25180"/><draw:equation draw:name="f689" draw:formula="150181"/><draw:equation draw:name="f690" draw:formula="23087"/><draw:equation draw:name="f691" draw:formula="150856"/><draw:equation draw:name="f692" draw:formula="21063"/><draw:equation draw:name="f693" draw:formula="151833"/><draw:equation draw:name="f694" draw:formula="19179"/><draw:equation draw:name="f695" draw:formula="152712"/><draw:equation draw:name="f696" draw:formula="17497"/><draw:equation draw:name="f697" draw:formula="154028"/><draw:equation draw:name="f698" draw:formula="16082"/><draw:equation draw:name="f699" draw:formula="155643"/><draw:equation draw:name="f700" draw:formula="15084"/><draw:equation draw:name="f701" draw:formula="157472"/><draw:equation draw:name="f702" draw:formula="13958"/><draw:equation draw:name="f703" draw:formula="159592"/><draw:equation draw:name="f704" draw:formula="13395"/><draw:equation draw:name="f705" draw:formula="161739"/><draw:equation draw:name="f706" draw:formula="164420"/><draw:equation draw:name="f707" draw:formula="13168"/><draw:equation draw:name="f708" draw:formula="167070"/><draw:equation draw:name="f709" draw:formula="14242"/><draw:equation draw:name="f710" draw:formula="168787"/><draw:equation draw:name="f711" draw:formula="16322"/><draw:equation draw:name="f712" draw:formula="170326"/><draw:equation draw:name="f713" draw:formula="18479"/><draw:equation draw:name="f714" draw:formula="171248"/><draw:equation draw:name="f715" draw:formula="21014"/><draw:equation draw:name="f716" draw:formula="171454"/><draw:equation draw:name="f717" draw:formula="23656"/><draw:equation draw:name="f718" draw:formula="187551"/><draw:equation draw:name="f719" draw:formula="21465"/><draw:equation draw:name="f720" draw:formula="187208"/><draw:equation draw:name="f721" draw:formula="18574"/><draw:equation draw:name="f722" draw:formula="186438"/><draw:equation draw:name="f723" draw:formula="15749"/><draw:equation draw:name="f724" draw:formula="185265"/><draw:equation draw:name="f725" draw:formula="13083"/><draw:equation draw:name="f726" draw:formula="184369"/><draw:equation draw:name="f727" draw:formula="10449"/><draw:equation draw:name="f728" draw:formula="182906"/><draw:equation draw:name="f729" draw:formula="8043"/><draw:equation draw:name="f730" draw:formula="180979"/><draw:equation draw:name="f731" draw:formula="178727"/><draw:equation draw:name="f732" draw:formula="4146"/><draw:equation draw:name="f733" draw:formula="176143"/><draw:equation draw:name="f734" draw:formula="2693"/><draw:equation draw:name="f735" draw:formula="173359"/><draw:equation draw:name="f736" draw:formula="169943"/><draw:equation draw:name="f737" draw:formula="166371"/><draw:equation draw:name="f738" draw:formula="162786"/><draw:equation draw:name="f739" draw:formula="158485"/><draw:equation draw:name="f740" draw:formula="154210"/><draw:equation draw:name="f741" draw:formula="150213"/><draw:equation draw:name="f742" draw:formula="146577"/><draw:equation draw:name="f743" draw:formula="3898"/><draw:equation draw:name="f744" draw:formula="143315"/><draw:equation draw:name="f745" draw:formula="6116"/><draw:equation draw:name="f746" draw:formula="140688"/><draw:equation draw:name="f747" draw:formula="138120"/><draw:equation draw:name="f748" draw:formula="136142"/><draw:equation draw:name="f749" draw:formula="134878"/><draw:equation draw:name="f750" draw:formula="133616"/><draw:equation draw:name="f751" draw:formula="22904"/><draw:equation draw:name="f752" draw:formula="133101"/><draw:equation draw:name="f753" draw:formula="27476"/><draw:equation draw:name="f754" draw:formula="133354"/><draw:equation draw:name="f755" draw:formula="32038"/><draw:equation draw:name="f756" draw:formula="133310"/><draw:equation draw:name="f757" draw:formula="36384"/><draw:equation draw:name="f758" draw:formula="133888"/><draw:equation draw:name="f759" draw:formula="40714"/><draw:equation draw:name="f760" draw:formula="135069"/><draw:equation draw:name="f761" draw:formula="44896"/><draw:equation draw:name="f762" draw:formula="136073"/><draw:equation draw:name="f763" draw:formula="48569"/><draw:equation draw:name="f764" draw:formula="137860"/><draw:equation draw:name="f765" draw:formula="51981"/><draw:equation draw:name="f766" draw:formula="140307"/><draw:equation draw:name="f767" draw:formula="142739"/><draw:equation draw:name="f768" draw:formula="57710"/><draw:equation draw:name="f769" draw:formula="145809"/><draw:equation draw:name="f770" draw:formula="59898"/><draw:equation draw:name="f771" draw:formula="153323"/><draw:equation draw:name="f772" draw:formula="62720"/><draw:equation draw:name="f773" draw:formula="157623"/><draw:equation draw:name="f774" draw:formula="63367"/><draw:equation draw:name="f775" draw:formula="161929"/><draw:equation draw:name="f776" draw:formula="168874"/><draw:equation draw:name="f777" draw:formula="63663"/><draw:equation draw:name="f778" draw:formula="175724"/><draw:equation draw:name="f779" draw:formula="61368"/><draw:equation draw:name="f780" draw:formula="56802"/><draw:equation draw:name="f781" draw:formula="185446"/><draw:equation draw:name="f782" draw:formula="52220"/><draw:equation draw:name="f783" draw:formula="188058"/><draw:equation draw:name="f784" draw:formula="46147"/><draw:equation draw:name="f785" draw:formula="188313"/><draw:equation draw:name="f786" draw:formula="82110"/><draw:equation draw:name="f787" draw:formula="82132"/><draw:equation draw:name="f788" draw:formula="23328"/><draw:equation draw:name="f789" draw:formula="82454"/><draw:equation draw:name="f790" draw:formula="21589"/><draw:equation draw:name="f791" draw:formula="83062"/><draw:equation draw:name="f792" draw:formula="19941"/><draw:equation draw:name="f793" draw:formula="83713"/><draw:equation draw:name="f794" draw:formula="18457"/><draw:equation draw:name="f795" draw:formula="84580"/><draw:equation draw:name="f796" draw:formula="17077"/><draw:equation draw:name="f797" draw:formula="85634"/><draw:equation draw:name="f798" draw:formula="15846"/><draw:equation draw:name="f799" draw:formula="86800"/><draw:equation draw:name="f800" draw:formula="14659"/><draw:equation draw:name="f801" draw:formula="88193"/><draw:equation draw:name="f802" draw:formula="13720"/><draw:equation draw:name="f803" draw:formula="89730"/><draw:equation draw:name="f804" draw:formula="91514"/><draw:equation draw:name="f805" draw:formula="12362"/><draw:equation draw:name="f806" draw:formula="93425"/><draw:equation draw:name="f807" draw:formula="12005"/><draw:equation draw:name="f808" draw:formula="95349"/><draw:equation draw:name="f809" draw:formula="12036"/><draw:equation draw:name="f810" draw:formula="98859"/><draw:equation draw:name="f811" draw:formula="11758"/><draw:equation draw:name="f812" draw:formula="102312"/><draw:equation draw:name="f813" draw:formula="13049"/><draw:equation draw:name="f814" draw:formula="104779"/><draw:equation draw:name="f815" draw:formula="106917"/><draw:equation draw:name="f816" draw:formula="18260"/><draw:equation draw:name="f817" draw:formula="108001"/><draw:equation draw:name="f818" draw:formula="21645"/><draw:equation draw:name="f819" draw:formula="107827"/><draw:equation draw:name="f820" draw:formula="106970"/><draw:equation draw:name="f821" draw:formula="42896"/><draw:equation draw:name="f822" draw:formula="106215"/><draw:equation draw:name="f823" draw:formula="48102"/><draw:equation draw:name="f824" draw:formula="101382"/><draw:equation draw:name="f825" draw:formula="51710"/><draw:equation draw:name="f826" draw:formula="96176"/><draw:equation draw:name="f827" draw:formula="50954"/><draw:equation draw:name="f828" draw:formula="96059"/><draw:equation draw:name="f829" draw:formula="50937"/><draw:equation draw:name="f830" draw:formula="95942"/><draw:equation draw:name="f831" draw:formula="50918"/><draw:equation draw:name="f832" draw:formula="95826"/><draw:equation draw:name="f833" draw:formula="50897"/><draw:equation draw:name="f834" draw:formula="92043"/><draw:equation draw:name="f835" draw:formula="51185"/><draw:equation draw:name="f836" draw:formula="88333"/><draw:equation draw:name="f837" draw:formula="49750"/><draw:equation draw:name="f838" draw:formula="85729"/><draw:equation draw:name="f839" draw:formula="46992"/><draw:equation draw:name="f840" draw:formula="83246"/><draw:equation draw:name="f841" draw:formula="43778"/><draw:equation draw:name="f842" draw:formula="81935"/><draw:equation draw:name="f843" draw:formula="39813"/><draw:equation draw:name="f844" draw:formula="82014"/><draw:equation draw:name="f845" draw:formula="35752"/><draw:equation draw:name="f846" draw:formula="123448"/><draw:equation draw:name="f847" draw:formula="29371"/><draw:equation draw:name="f848" draw:formula="123838"/><draw:equation draw:name="f849" draw:formula="21674"/><draw:equation draw:name="f850" draw:formula="121361"/><draw:equation draw:name="f851" draw:formula="14107"/><draw:equation draw:name="f852" draw:formula="116495"/><draw:equation draw:name="f853" draw:formula="8130"/><draw:equation draw:name="f854" draw:formula="110988"/><draw:equation draw:name="f855" draw:formula="2398"/><draw:equation draw:name="f856" draw:formula="103169"/><draw:equation draw:name="f857" draw:formula="-512"/><draw:equation draw:name="f858" draw:formula="95254"/><draw:equation draw:name="f859" draw:formula="91127"/><draw:equation draw:name="f860" draw:formula="166"/><draw:equation draw:name="f861" draw:formula="87025"/><draw:equation draw:name="f862" draw:formula="877"/><draw:equation draw:name="f863" draw:formula="83157"/><draw:equation draw:name="f864" draw:formula="79563"/><draw:equation draw:name="f865" draw:formula="3699"/><draw:equation draw:name="f866" draw:formula="76313"/><draw:equation draw:name="f867" draw:formula="5844"/><draw:equation draw:name="f868" draw:formula="73632"/><draw:equation draw:name="f869" draw:formula="8607"/><draw:equation draw:name="f870" draw:formula="70909"/><draw:equation draw:name="f871" draw:formula="11466"/><draw:equation draw:name="f872" draw:formula="68830"/><draw:equation draw:name="f873" draw:formula="14877"/><draw:equation draw:name="f874" draw:formula="67536"/><draw:equation draw:name="f875" draw:formula="66024"/><draw:equation draw:name="f876" draw:formula="22921"/><draw:equation draw:name="f877" draw:formula="65282"/><draw:equation draw:name="f878" draw:formula="27467"/><draw:equation draw:name="f879" draw:formula="65346"/><draw:equation draw:name="f880" draw:formula="64784"/><draw:equation draw:name="f881" draw:formula="40462"/><draw:equation draw:name="f882" draw:formula="67478"/><draw:equation draw:name="f883" draw:formula="72870"/><draw:equation draw:name="f884" draw:formula="78832"/><draw:equation draw:name="f885" draw:formula="61035"/><draw:equation draw:name="f886" draw:formula="87000"/><draw:equation draw:name="f887" draw:formula="63919"/><draw:equation draw:name="f888" draw:formula="102021"/><draw:equation draw:name="f889" draw:formula="63717"/><draw:equation draw:name="f890" draw:formula="108761"/><draw:equation draw:name="f891" draw:formula="61863"/><draw:equation draw:name="f892" draw:formula="114304"/><draw:equation draw:name="f893" draw:formula="57945"/><draw:equation draw:name="f894" draw:formula="118816"/><draw:equation draw:name="f895" draw:formula="54070"/><draw:equation draw:name="f896" draw:formula="121678"/><draw:equation draw:name="f897" draw:formula="48619"/><draw:equation draw:name="f898" draw:formula="122305"/><draw:equation draw:name="f899" draw:formula="42706"/><draw:equation draw:name="f900" draw:formula="38866"/><draw:equation draw:name="f901" draw:formula="37943"/><draw:equation draw:name="f902" draw:formula="38918"/><draw:equation draw:name="f903" draw:formula="40083"/><draw:equation draw:name="f904" draw:formula="38461"/><draw:equation draw:name="f905" draw:formula="42205"/><draw:equation draw:name="f906" draw:formula="37533"/><draw:equation draw:name="f907" draw:formula="44134"/><draw:equation draw:name="f908" draw:formula="36640"/><draw:equation draw:name="f909" draw:formula="45721"/><draw:equation draw:name="f910" draw:formula="35403"/><draw:equation draw:name="f911" draw:formula="47088"/><draw:equation draw:name="f912" draw:formula="33913"/><draw:equation draw:name="f913" draw:formula="48135"/><draw:equation draw:name="f914" draw:formula="30978"/><draw:equation draw:name="f915" draw:formula="50148"/><draw:equation draw:name="f916" draw:formula="27468"/><draw:equation draw:name="f917" draw:formula="51151"/><draw:equation draw:name="f918" draw:formula="23912"/><draw:equation draw:name="f919" draw:formula="50992"/><draw:equation draw:name="f920" draw:formula="21863"/><draw:equation draw:name="f921" draw:formula="19835"/><draw:equation draw:name="f922" draw:formula="50515"/><draw:equation draw:name="f923" draw:formula="18197"/><draw:equation draw:name="f924" draw:formula="49278"/><draw:equation draw:name="f925" draw:formula="16790"/><draw:equation draw:name="f926" draw:formula="48148"/><draw:equation draw:name="f927" draw:formula="16010"/><draw:equation draw:name="f928" draw:formula="46412"/><draw:equation draw:name="f929" draw:formula="16101"/><draw:equation draw:name="f930" draw:formula="16081"/><draw:equation draw:name="f931" draw:formula="43411"/><draw:equation draw:name="f932" draw:formula="16275"/><draw:equation draw:name="f933" draw:formula="42218"/><draw:equation draw:name="f934" draw:formula="16673"/><draw:equation draw:name="f935" draw:formula="41086"/><draw:equation draw:name="f936" draw:formula="17140"/><draw:equation draw:name="f937" draw:formula="39931"/><draw:equation draw:name="f938" draw:formula="17934"/><draw:equation draw:name="f939" draw:formula="38938"/><draw:equation draw:name="f940" draw:formula="18959"/><draw:equation draw:name="f941" draw:formula="38229"/><draw:equation draw:name="f942" draw:formula="20394"/><draw:equation draw:name="f943" draw:formula="37311"/><draw:equation draw:name="f944" draw:formula="21971"/><draw:equation draw:name="f945" draw:formula="36635"/><draw:equation draw:name="f946" draw:formula="23626"/><draw:equation draw:name="f947" draw:formula="36229"/><draw:equation draw:name="f948" draw:formula="26319"/><draw:equation draw:name="f949" draw:formula="35644"/><draw:equation draw:name="f950" draw:formula="29063"/><draw:equation draw:name="f951" draw:formula="35325"/><draw:equation draw:name="f952" draw:formula="31818"/><draw:equation draw:name="f953" draw:formula="35276"/><draw:equation draw:name="f954" draw:formula="61565"/><draw:equation draw:name="f955" draw:formula="54297"/><draw:equation draw:name="f956" draw:formula="23465"/><draw:equation draw:name="f957" draw:formula="54291"/><draw:equation draw:name="f958" draw:formula="20244"/><draw:equation draw:name="f959" draw:formula="53842"/><draw:equation draw:name="f960" draw:formula="17039"/><draw:equation draw:name="f961" draw:formula="52963"/><draw:equation draw:name="f962" draw:formula="52159"/><draw:equation draw:name="f963" draw:formula="11145"/><draw:equation draw:name="f964" draw:formula="50725"/><draw:equation draw:name="f965" draw:formula="8571"/><draw:equation draw:name="f966" draw:formula="48772"/><draw:equation draw:name="f967" draw:formula="6416"/><draw:equation draw:name="f968" draw:formula="46581"/><draw:equation draw:name="f969" draw:formula="4282"/><draw:equation draw:name="f970" draw:formula="43947"/><draw:equation draw:name="f971" draw:formula="2656"/><draw:equation draw:name="f972" draw:formula="41057"/><draw:equation draw:name="f973" draw:formula="1654"/><draw:equation draw:name="f974" draw:formula="37260"/><draw:equation draw:name="f975" draw:formula="507"/><draw:equation draw:name="f976" draw:formula="33307"/><draw:equation draw:name="f977" draw:formula="-39"/><draw:equation draw:name="f978" draw:formula="29341"/><draw:equation draw:name="f979" draw:formula="34"/><draw:equation draw:name="f980" draw:formula="23130"/><draw:equation draw:name="f981" draw:formula="-247"/><draw:equation draw:name="f982" draw:formula="16963"/><draw:equation draw:name="f983" draw:formula="1204"/><draw:equation draw:name="f984" draw:formula="11529"/><draw:equation draw:name="f985" draw:formula="4225"/><draw:equation draw:name="f986" draw:formula="6968"/><draw:equation draw:name="f987" draw:formula="7334"/><draw:equation draw:name="f988" draw:formula="3980"/><draw:equation draw:name="f989" draw:formula="12268"/><draw:equation draw:name="f990" draw:formula="3338"/><draw:equation draw:name="f991" draw:formula="17751"/><draw:equation draw:name="f992" draw:formula="17911"/><draw:equation draw:name="f993" draw:formula="18864"/><draw:equation draw:name="f994" draw:formula="22483"/><draw:equation draw:name="f995" draw:formula="11940"/><draw:equation draw:name="f996" draw:formula="28770"/><draw:equation draw:name="f997" draw:formula="31298"/><draw:equation draw:name="f998" draw:formula="11873"/><draw:equation draw:name="f999" draw:formula="33788"/><draw:equation draw:name="f1000" draw:formula="12571"/><draw:equation draw:name="f1001" draw:formula="35913"/><draw:equation draw:name="f1002" draw:formula="38173"/><draw:equation draw:name="f1003" draw:formula="15787"/><draw:equation draw:name="f1004" draw:formula="39325"/><draw:equation draw:name="f1005" draw:formula="18665"/><draw:equation draw:name="f1006" draw:formula="38961"/><draw:equation draw:name="f1007" draw:formula="21560"/><draw:equation draw:name="f1008" draw:formula="31341"/><draw:equation draw:name="f1009" draw:formula="27577"/><draw:equation draw:name="f1010" draw:formula="25267"/><draw:equation draw:name="f1011" draw:formula="23826"/><draw:equation draw:name="f1012" draw:formula="25649"/><draw:equation draw:name="f1013" draw:formula="20102"/><draw:equation draw:name="f1014" draw:formula="26228"/><draw:equation draw:name="f1015" draw:formula="16802"/><draw:equation draw:name="f1016" draw:formula="26851"/><draw:equation draw:name="f1017" draw:formula="13600"/><draw:equation draw:name="f1018" draw:formula="27908"/><draw:equation draw:name="f1019" draw:formula="10577"/><draw:equation draw:name="f1020" draw:formula="7673"/><draw:equation draw:name="f1021" draw:formula="30690"/><draw:equation draw:name="f1022" draw:formula="5173"/><draw:equation draw:name="f1023" draw:formula="32762"/><draw:equation draw:name="f1024" draw:formula="35371"/><draw:equation draw:name="f1025" draw:formula="1227"/><draw:equation draw:name="f1026" draw:formula="38284"/><draw:equation draw:name="f1027" draw:formula="63"/><draw:equation draw:name="f1028" draw:formula="41776"/><draw:equation draw:name="f1029" draw:formula="4"/><draw:equation draw:name="f1030" draw:formula="45372"/><draw:equation draw:name="f1031" draw:formula="-54"/><draw:equation draw:name="f1032" draw:formula="48157"/><draw:equation draw:name="f1033" draw:formula="498"/><draw:equation draw:name="f1034" draw:formula="50921"/><draw:equation draw:name="f1035" draw:formula="1623"/><draw:equation draw:name="f1036" draw:formula="53469"/><draw:equation draw:name="f1037" draw:formula="2611"/><draw:equation draw:name="f1038" draw:formula="55614"/><draw:equation draw:name="f1039" draw:formula="4077"/><draw:equation draw:name="f1040" draw:formula="57504"/><draw:equation draw:name="f1041" draw:formula="5910"/><draw:equation draw:name="f1042" draw:formula="58993"/><draw:equation draw:name="f1043" draw:formula="7774"/><draw:equation draw:name="f1044" draw:formula="60450"/><draw:equation draw:name="f1045" draw:formula="9912"/><draw:equation draw:name="f1046" draw:formula="61519"/><draw:equation draw:name="f1047" draw:formula="12196"/><draw:equation draw:name="f1048" draw:formula="14667"/><draw:equation draw:name="f1049" draw:formula="62877"/><draw:equation draw:name="f1050" draw:formula="17237"/><draw:equation draw:name="f1051" draw:formula="63230"/><draw:equation draw:name="f1052" draw:formula="19816"/><draw:equation draw:name="f1053" draw:formula="23743"/><draw:equation draw:name="f1054" draw:formula="63330"/><draw:equation draw:name="f1055" draw:formula="27643"/><draw:equation draw:name="f1056" draw:formula="62478"/><draw:equation draw:name="f1057" draw:formula="31151"/><draw:equation draw:name="f1058" draw:formula="60707"/><draw:equation draw:name="f1059" draw:formula="34149"/><draw:equation draw:name="f1060" draw:formula="58955"/><draw:equation draw:name="f1061" draw:formula="36850"/><draw:equation draw:name="f1062" draw:formula="56736"/><draw:equation draw:name="f1063" draw:formula="39152"/><draw:equation draw:name="f1064" draw:formula="54135"/><draw:equation draw:name="f1065" draw:formula="?f2 - ?f0"/><draw:equation draw:name="f1066" draw:formula="?f1 - ?f0"/><draw:equation draw:name="f1067" draw:formula="?f1066 / 614455"/><draw:equation draw:name="f1068" draw:formula="?f1065 / 64098"/><draw:equation draw:name="f1069" draw:formula="527975 * ?f1066"/><draw:equation draw:name="f1070" draw:formula="61755 * ?f1065"/><draw:equation draw:name="f1071" draw:formula="543977 * ?f1066"/><draw:equation draw:name="f1072" draw:formula="25847 * ?f1065"/><draw:equation draw:name="f1073" draw:formula="544929 * ?f1066"/><draw:equation draw:name="f1074" draw:formula="20989 * ?f1065"/><draw:equation draw:name="f1075" draw:formula="547501 * ?f1066"/><draw:equation draw:name="f1076" draw:formula="17179 * ?f1065"/><draw:equation draw:name="f1077" draw:formula="551406 * ?f1066"/><draw:equation draw:name="f1078" draw:formula="14417 * ?f1065"/><draw:equation draw:name="f1079" draw:formula="555883 * ?f1066"/><draw:equation draw:name="f1080" draw:formula="13560 * ?f1065"/><draw:equation draw:name="f1081" draw:formula="558741 * ?f1066"/><draw:equation draw:name="f1082" draw:formula="14036 * ?f1065"/><draw:equation draw:name="f1083" draw:formula="561027 * ?f1066"/><draw:equation draw:name="f1084" draw:formula="15655 * ?f1065"/><draw:equation draw:name="f1085" draw:formula="562551 * ?f1066"/><draw:equation draw:name="f1086" draw:formula="18798 * ?f1065"/><draw:equation draw:name="f1087" draw:formula="563122 * ?f1066"/><draw:equation draw:name="f1088" draw:formula="24037 * ?f1065"/><draw:equation draw:name="f1089" draw:formula="62136 * ?f1065"/><draw:equation draw:name="f1090" draw:formula="579124 * ?f1066"/><draw:equation draw:name="f1091" draw:formula="25085 * ?f1065"/><draw:equation draw:name="f1092" draw:formula="580172 * ?f1066"/><draw:equation draw:name="f1093" draw:formula="20703 * ?f1065"/><draw:equation draw:name="f1094" draw:formula="582744 * ?f1066"/><draw:equation draw:name="f1095" draw:formula="17084 * ?f1065"/><draw:equation draw:name="f1096" draw:formula="586649 * ?f1066"/><draw:equation draw:name="f1097" draw:formula="14322 * ?f1065"/><draw:equation draw:name="f1098" draw:formula="591030 * ?f1066"/><draw:equation draw:name="f1099" draw:formula="13464 * ?f1065"/><draw:equation draw:name="f1100" draw:formula="593888 * ?f1066"/><draw:equation draw:name="f1101" draw:formula="13941 * ?f1065"/><draw:equation draw:name="f1102" draw:formula="596269 * ?f1066"/><draw:equation draw:name="f1103" draw:formula="15560 * ?f1065"/><draw:equation draw:name="f1104" draw:formula="597793 * ?f1066"/><draw:equation draw:name="f1105" draw:formula="18703 * ?f1065"/><draw:equation draw:name="f1106" draw:formula="598365 * ?f1066"/><draw:equation draw:name="f1107" draw:formula="23942 * ?f1065"/><draw:equation draw:name="f1108" draw:formula="62041 * ?f1065"/><draw:equation draw:name="f1109" draw:formula="614367 * ?f1066"/><draw:equation draw:name="f1110" draw:formula="21846 * ?f1065"/><draw:equation draw:name="f1111" draw:formula="609604 * ?f1066"/><draw:equation draw:name="f1112" draw:formula="5273 * ?f1065"/><draw:equation draw:name="f1113" draw:formula="595793 * ?f1066"/><draw:equation draw:name="f1114" draw:formula="225 * ?f1065"/><draw:equation draw:name="f1115" draw:formula="585697 * ?f1066"/><draw:equation draw:name="f1116" draw:formula="2606 * ?f1065"/><draw:equation draw:name="f1117" draw:formula="577029 * ?f1066"/><draw:equation draw:name="f1118" draw:formula="10512 * ?f1065"/><draw:equation draw:name="f1119" draw:formula="571218 * ?f1066"/><draw:equation draw:name="f1120" draw:formula="2892 * ?f1065"/><draw:equation draw:name="f1121" draw:formula="551216 * ?f1066"/><draw:equation draw:name="f1122" draw:formula="543405 * ?f1066"/><draw:equation draw:name="f1123" draw:formula="10321 * ?f1065"/><draw:equation draw:name="f1124" draw:formula="2320 * ?f1065"/><draw:equation draw:name="f1125" draw:formula="475397 * ?f1066"/><draw:equation draw:name="f1126" draw:formula="45849 * ?f1065"/><draw:equation draw:name="f1127" draw:formula="472063 * ?f1066"/><draw:equation draw:name="f1128" draw:formula="31752 * ?f1065"/><draw:equation draw:name="f1129" draw:formula="17846 * ?f1065"/><draw:equation draw:name="f1130" draw:formula="485779 * ?f1066"/><draw:equation draw:name="f1131" draw:formula="12988 * ?f1065"/><draw:equation draw:name="f1132" draw:formula="495971 * ?f1066"/><draw:equation draw:name="f1133" draw:formula="499400 * ?f1066"/><draw:equation draw:name="f1134" draw:formula="477338 * ?f1066"/><draw:equation draw:name="f1135" draw:formula="47695 * ?f1065"/><draw:equation draw:name="f1136" draw:formula="475492 * ?f1066"/><draw:equation draw:name="f1137" draw:formula="498257 * ?f1066"/><draw:equation draw:name="f1138" draw:formula="61374 * ?f1065"/><draw:equation draw:name="f1139" draw:formula="507782 * ?f1066"/><draw:equation draw:name="f1140" draw:formula="55088 * ?f1065"/><draw:equation draw:name="f1141" draw:formula="513783 * ?f1066"/><draw:equation draw:name="f1142" draw:formula="45563 * ?f1065"/><draw:equation draw:name="f1143" draw:formula="515973 * ?f1066"/><draw:equation draw:name="f1144" draw:formula="32228 * ?f1065"/><draw:equation draw:name="f1145" draw:formula="513878 * ?f1066"/><draw:equation draw:name="f1146" draw:formula="19084 * ?f1065"/><draw:equation draw:name="f1147" draw:formula="507877 * ?f1066"/><draw:equation draw:name="f1148" draw:formula="9083 * ?f1065"/><draw:equation draw:name="f1149" draw:formula="498352 * ?f1066"/><draw:equation draw:name="f1150" draw:formula="473301 * ?f1066"/><draw:equation draw:name="f1151" draw:formula="463776 * ?f1066"/><draw:equation draw:name="f1152" draw:formula="457204 * ?f1066"/><draw:equation draw:name="f1153" draw:formula="18608 * ?f1065"/><draw:equation draw:name="f1154" draw:formula="455109 * ?f1066"/><draw:equation draw:name="f1155" draw:formula="463014 * ?f1066"/><draw:equation draw:name="f1156" draw:formula="55278 * ?f1065"/><draw:equation draw:name="f1157" draw:formula="63184 * ?f1065"/><draw:equation draw:name="f1158" draw:formula="60993 * ?f1065"/><draw:equation draw:name="f1159" draw:formula="432249 * ?f1066"/><draw:equation draw:name="f1160" draw:formula="39753 * ?f1065"/><draw:equation draw:name="f1161" draw:formula="429201 * ?f1066"/><draw:equation draw:name="f1162" draw:formula="47658 * ?f1065"/><draw:equation draw:name="f1163" draw:formula="421771 * ?f1066"/><draw:equation draw:name="f1164" draw:formula="50325 * ?f1065"/><draw:equation draw:name="f1165" draw:formula="415675 * ?f1066"/><draw:equation draw:name="f1166" draw:formula="48801 * ?f1065"/><draw:equation draw:name="f1167" draw:formula="411960 * ?f1066"/><draw:equation draw:name="f1168" draw:formula="44610 * ?f1065"/><draw:equation draw:name="f1169" draw:formula="409960 * ?f1066"/><draw:equation draw:name="f1170" draw:formula="38610 * ?f1065"/><draw:equation draw:name="f1171" draw:formula="409579 * ?f1066"/><draw:equation draw:name="f1172" draw:formula="411579 * ?f1066"/><draw:equation draw:name="f1173" draw:formula="415389 * ?f1066"/><draw:equation draw:name="f1174" draw:formula="14988 * ?f1065"/><draw:equation draw:name="f1175" draw:formula="421485 * ?f1066"/><draw:equation draw:name="f1176" draw:formula="13369 * ?f1065"/><draw:equation draw:name="f1177" draw:formula="428629 * ?f1066"/><draw:equation draw:name="f1178" draw:formula="431296 * ?f1066"/><draw:equation draw:name="f1179" draw:formula="22894 * ?f1065"/><draw:equation draw:name="f1180" draw:formula="447679 * ?f1066"/><draw:equation draw:name="f1181" draw:formula="445393 * ?f1066"/><draw:equation draw:name="f1182" draw:formula="12607 * ?f1065"/><draw:equation draw:name="f1183" draw:formula="440631 * ?f1066"/><draw:equation draw:name="f1184" draw:formula="6035 * ?f1065"/><draw:equation draw:name="f1185" draw:formula="433011 * ?f1066"/><draw:equation draw:name="f1186" draw:formula="1749 * ?f1065"/><draw:equation draw:name="f1187" draw:formula="422438 * ?f1066"/><draw:equation draw:name="f1188" draw:formula="409865 * ?f1066"/><draw:equation draw:name="f1189" draw:formula="2511 * ?f1065"/><draw:equation draw:name="f1190" draw:formula="400340 * ?f1066"/><draw:equation draw:name="f1191" draw:formula="8988 * ?f1065"/><draw:equation draw:name="f1192" draw:formula="394530 * ?f1066"/><draw:equation draw:name="f1193" draw:formula="18513 * ?f1065"/><draw:equation draw:name="f1194" draw:formula="392529 * ?f1066"/><draw:equation draw:name="f1195" draw:formula="31562 * ?f1065"/><draw:equation draw:name="f1196" draw:formula="394244 * ?f1066"/><draw:equation draw:name="f1197" draw:formula="44420 * ?f1065"/><draw:equation draw:name="f1198" draw:formula="400054 * ?f1066"/><draw:equation draw:name="f1199" draw:formula="54897 * ?f1065"/><draw:equation draw:name="f1200" draw:formula="409008 * ?f1066"/><draw:equation draw:name="f1201" draw:formula="61279 * ?f1065"/><draw:equation draw:name="f1202" draw:formula="422057 * ?f1066"/><draw:equation draw:name="f1203" draw:formula="63565 * ?f1065"/><draw:equation draw:name="f1204" draw:formula="448653 * ?f1066"/><draw:equation draw:name="f1205" draw:formula="42689 * ?f1065"/><draw:equation draw:name="f1206" draw:formula="448822 * ?f1066"/><draw:equation draw:name="f1207" draw:formula="40134 * ?f1065"/><draw:equation draw:name="f1208" draw:formula="368526 * ?f1066"/><draw:equation draw:name="f1209" draw:formula="384814 * ?f1066"/><draw:equation draw:name="f1210" draw:formula="43277 * ?f1065"/><draw:equation draw:name="f1211" draw:formula="368431 * ?f1066"/><draw:equation draw:name="f1212" draw:formula="268514 * ?f1066"/><draw:equation draw:name="f1213" draw:formula="284516 * ?f1066"/><draw:equation draw:name="f1214" draw:formula="285468 * ?f1066"/><draw:equation draw:name="f1215" draw:formula="288040 * ?f1066"/><draw:equation draw:name="f1216" draw:formula="291945 * ?f1066"/><draw:equation draw:name="f1217" draw:formula="296327 * ?f1066"/><draw:equation draw:name="f1218" draw:formula="299184 * ?f1066"/><draw:equation draw:name="f1219" draw:formula="301566 * ?f1066"/><draw:equation draw:name="f1220" draw:formula="303090 * ?f1066"/><draw:equation draw:name="f1221" draw:formula="303661 * ?f1066"/><draw:equation draw:name="f1222" draw:formula="319663 * ?f1066"/><draw:equation draw:name="f1223" draw:formula="320616 * ?f1066"/><draw:equation draw:name="f1224" draw:formula="323187 * ?f1066"/><draw:equation draw:name="f1225" draw:formula="327188 * ?f1066"/><draw:equation draw:name="f1226" draw:formula="331569 * ?f1066"/><draw:equation draw:name="f1227" draw:formula="334427 * ?f1066"/><draw:equation draw:name="f1228" draw:formula="336808 * ?f1066"/><draw:equation draw:name="f1229" draw:formula="338332 * ?f1066"/><draw:equation draw:name="f1230" draw:formula="338904 * ?f1066"/><draw:equation draw:name="f1231" draw:formula="354906 * ?f1066"/><draw:equation draw:name="f1232" draw:formula="350238 * ?f1066"/><draw:equation draw:name="f1233" draw:formula="336332 * ?f1066"/><draw:equation draw:name="f1234" draw:formula="326807 * ?f1066"/><draw:equation draw:name="f1235" draw:formula="318139 * ?f1066"/><draw:equation draw:name="f1236" draw:formula="312234 * ?f1066"/><draw:equation draw:name="f1237" draw:formula="301661 * ?f1066"/><draw:equation draw:name="f1238" draw:formula="292136 * ?f1066"/><draw:equation draw:name="f1239" draw:formula="284421 * ?f1066"/><draw:equation draw:name="f1240" draw:formula="10035 * ?f1065"/><draw:equation draw:name="f1241" draw:formula="2035 * ?f1065"/><draw:equation draw:name="f1242" draw:formula="268419 * ?f1066"/><draw:equation draw:name="f1243" draw:formula="215936 * ?f1066"/><draw:equation draw:name="f1244" draw:formula="45468 * ?f1065"/><draw:equation draw:name="f1245" draw:formula="212602 * ?f1066"/><draw:equation draw:name="f1246" draw:formula="31371 * ?f1065"/><draw:equation draw:name="f1247" draw:formula="17465 * ?f1065"/><draw:equation draw:name="f1248" draw:formula="226223 * ?f1066"/><draw:equation draw:name="f1249" draw:formula="236415 * ?f1066"/><draw:equation draw:name="f1250" draw:formula="239748 * ?f1066"/><draw:equation draw:name="f1251" draw:formula="217782 * ?f1066"/><draw:equation draw:name="f1252" draw:formula="47314 * ?f1065"/><draw:equation draw:name="f1253" draw:formula="238129 * ?f1066"/><draw:equation draw:name="f1254" draw:formula="247654 * ?f1066"/><draw:equation draw:name="f1255" draw:formula="253655 * ?f1066"/><draw:equation draw:name="f1256" draw:formula="255750 * ?f1066"/><draw:equation draw:name="f1257" draw:formula="253750 * ?f1066"/><draw:equation draw:name="f1258" draw:formula="247749 * ?f1066"/><draw:equation draw:name="f1259" draw:formula="238224 * ?f1066"/><draw:equation draw:name="f1260" draw:formula="225651 * ?f1066"/><draw:equation draw:name="f1261" draw:formula="701 * ?f1065"/><draw:equation draw:name="f1262" draw:formula="213174 * ?f1066"/><draw:equation draw:name="f1263" draw:formula="203649 * ?f1066"/><draw:equation draw:name="f1264" draw:formula="197553 * ?f1066"/><draw:equation draw:name="f1265" draw:formula="195457 * ?f1066"/><draw:equation draw:name="f1266" draw:formula="203363 * ?f1066"/><draw:equation draw:name="f1267" draw:formula="55755 * ?f1065"/><draw:equation draw:name="f1268" draw:formula="64041 * ?f1065"/><draw:equation draw:name="f1269" draw:formula="238034 * ?f1066"/><draw:equation draw:name="f1270" draw:formula="61850 * ?f1065"/><draw:equation draw:name="f1271" draw:formula="172121 * ?f1066"/><draw:equation draw:name="f1272" draw:formula="40610 * ?f1065"/><draw:equation draw:name="f1273" draw:formula="169073 * ?f1066"/><draw:equation draw:name="f1274" draw:formula="48516 * ?f1065"/><draw:equation draw:name="f1275" draw:formula="161643 * ?f1066"/><draw:equation draw:name="f1276" draw:formula="51183 * ?f1065"/><draw:equation draw:name="f1277" draw:formula="155547 * ?f1066"/><draw:equation draw:name="f1278" draw:formula="49659 * ?f1065"/><draw:equation draw:name="f1279" draw:formula="151737 * ?f1066"/><draw:equation draw:name="f1280" draw:formula="149832 * ?f1066"/><draw:equation draw:name="f1281" draw:formula="39467 * ?f1065"/><draw:equation draw:name="f1282" draw:formula="149261 * ?f1066"/><draw:equation draw:name="f1283" draw:formula="25180 * ?f1065"/><draw:equation draw:name="f1284" draw:formula="151833 * ?f1066"/><draw:equation draw:name="f1285" draw:formula="19179 * ?f1065"/><draw:equation draw:name="f1286" draw:formula="155643 * ?f1066"/><draw:equation draw:name="f1287" draw:formula="15084 * ?f1065"/><draw:equation draw:name="f1288" draw:formula="161739 * ?f1066"/><draw:equation draw:name="f1289" draw:formula="168787 * ?f1066"/><draw:equation draw:name="f1290" draw:formula="16322 * ?f1065"/><draw:equation draw:name="f1291" draw:formula="171454 * ?f1066"/><draw:equation draw:name="f1292" draw:formula="23656 * ?f1065"/><draw:equation draw:name="f1293" draw:formula="187551 * ?f1066"/><draw:equation draw:name="f1294" draw:formula="21465 * ?f1065"/><draw:equation draw:name="f1295" draw:formula="185265 * ?f1066"/><draw:equation draw:name="f1296" draw:formula="13083 * ?f1065"/><draw:equation draw:name="f1297" draw:formula="180979 * ?f1066"/><draw:equation draw:name="f1298" draw:formula="173359 * ?f1066"/><draw:equation draw:name="f1299" draw:formula="162786 * ?f1066"/><draw:equation draw:name="f1300" draw:formula="150213 * ?f1066"/><draw:equation draw:name="f1301" draw:formula="140688 * ?f1066"/><draw:equation draw:name="f1302" draw:formula="134878 * ?f1066"/><draw:equation draw:name="f1303" draw:formula="133354 * ?f1066"/><draw:equation draw:name="f1304" draw:formula="32038 * ?f1065"/><draw:equation draw:name="f1305" draw:formula="135069 * ?f1066"/><draw:equation draw:name="f1306" draw:formula="44896 * ?f1065"/><draw:equation draw:name="f1307" draw:formula="140307 * ?f1066"/><draw:equation draw:name="f1308" draw:formula="161929 * ?f1066"/><draw:equation draw:name="f1309" draw:formula="56802 * ?f1065"/><draw:equation draw:name="f1310" draw:formula="188313 * ?f1066"/><draw:equation draw:name="f1311" draw:formula="82110 * ?f1066"/><draw:equation draw:name="f1312" draw:formula="83062 * ?f1066"/><draw:equation draw:name="f1313" draw:formula="19941 * ?f1065"/><draw:equation draw:name="f1314" draw:formula="85634 * ?f1066"/><draw:equation draw:name="f1315" draw:formula="15846 * ?f1065"/><draw:equation draw:name="f1316" draw:formula="89730 * ?f1066"/><draw:equation draw:name="f1317" draw:formula="95349 * ?f1066"/><draw:equation draw:name="f1318" draw:formula="12036 * ?f1065"/><draw:equation draw:name="f1319" draw:formula="104779 * ?f1066"/><draw:equation draw:name="f1320" draw:formula="107827 * ?f1066"/><draw:equation draw:name="f1321" draw:formula="106970 * ?f1066"/><draw:equation draw:name="f1322" draw:formula="42896 * ?f1065"/><draw:equation draw:name="f1323" draw:formula="96176 * ?f1066"/><draw:equation draw:name="f1324" draw:formula="50954 * ?f1065"/><draw:equation draw:name="f1325" draw:formula="95826 * ?f1066"/><draw:equation draw:name="f1326" draw:formula="50897 * ?f1065"/><draw:equation draw:name="f1327" draw:formula="85729 * ?f1066"/><draw:equation draw:name="f1328" draw:formula="46992 * ?f1065"/><draw:equation draw:name="f1329" draw:formula="82014 * ?f1066"/><draw:equation draw:name="f1330" draw:formula="35752 * ?f1065"/><draw:equation draw:name="f1331" draw:formula="123448 * ?f1066"/><draw:equation draw:name="f1332" draw:formula="29371 * ?f1065"/><draw:equation draw:name="f1333" draw:formula="116495 * ?f1066"/><draw:equation draw:name="f1334" draw:formula="8130 * ?f1065"/><draw:equation draw:name="f1335" draw:formula="95254 * ?f1066"/><draw:equation draw:name="f1336" draw:formula="83157 * ?f1066"/><draw:equation draw:name="f1337" draw:formula="73632 * ?f1066"/><draw:equation draw:name="f1338" draw:formula="8607 * ?f1065"/><draw:equation draw:name="f1339" draw:formula="67536 * ?f1066"/><draw:equation draw:name="f1340" draw:formula="65346 * ?f1066"/><draw:equation draw:name="f1341" draw:formula="72870 * ?f1066"/><draw:equation draw:name="f1342" draw:formula="114304 * ?f1066"/><draw:equation draw:name="f1343" draw:formula="57945 * ?f1065"/><draw:equation draw:name="f1344" draw:formula="122305 * ?f1066"/><draw:equation draw:name="f1345" draw:formula="42706 * ?f1065"/><draw:equation draw:name="f1346" draw:formula="38866 * ?f1066"/><draw:equation draw:name="f1347" draw:formula="37943 * ?f1065"/><draw:equation draw:name="f1348" draw:formula="37533 * ?f1066"/><draw:equation draw:name="f1349" draw:formula="44134 * ?f1065"/><draw:equation draw:name="f1350" draw:formula="33913 * ?f1066"/><draw:equation draw:name="f1351" draw:formula="48135 * ?f1065"/><draw:equation draw:name="f1352" draw:formula="23912 * ?f1066"/><draw:equation draw:name="f1353" draw:formula="50992 * ?f1065"/><draw:equation draw:name="f1354" draw:formula="18197 * ?f1066"/><draw:equation draw:name="f1355" draw:formula="49278 * ?f1065"/><draw:equation draw:name="f1356" draw:formula="16101 * ?f1066"/><draw:equation draw:name="f1357" draw:formula="16673 * ?f1066"/><draw:equation draw:name="f1358" draw:formula="41086 * ?f1065"/><draw:equation draw:name="f1359" draw:formula="18959 * ?f1066"/><draw:equation draw:name="f1360" draw:formula="38229 * ?f1065"/><draw:equation draw:name="f1361" draw:formula="23626 * ?f1066"/><draw:equation draw:name="f1362" draw:formula="36229 * ?f1065"/><draw:equation draw:name="f1363" draw:formula="31818 * ?f1066"/><draw:equation draw:name="f1364" draw:formula="35276 * ?f1065"/><draw:equation draw:name="f1365" draw:formula="61565 * ?f1065"/><draw:equation draw:name="f1366" draw:formula="54297 * ?f1066"/><draw:equation draw:name="f1367" draw:formula="23465 * ?f1065"/><draw:equation draw:name="f1368" draw:formula="52963 * ?f1066"/><draw:equation draw:name="f1369" draw:formula="48772 * ?f1066"/><draw:equation draw:name="f1370" draw:formula="6416 * ?f1065"/><draw:equation draw:name="f1371" draw:formula="41057 * ?f1066"/><draw:equation draw:name="f1372" draw:formula="1654 * ?f1065"/><draw:equation draw:name="f1373" draw:formula="29341 * ?f1066"/><draw:equation draw:name="f1374" draw:formula="34 * ?f1065"/><draw:equation draw:name="f1375" draw:formula="11529 * ?f1066"/><draw:equation draw:name="f1376" draw:formula="4225 * ?f1065"/><draw:equation draw:name="f1377" draw:formula="3338 * ?f1066"/><draw:equation draw:name="f1378" draw:formula="17751 * ?f1065"/><draw:equation draw:name="f1379" draw:formula="17911 * ?f1066"/><draw:equation draw:name="f1380" draw:formula="28770 * ?f1066"/><draw:equation draw:name="f1381" draw:formula="11940 * ?f1065"/><draw:equation draw:name="f1382" draw:formula="35913 * ?f1066"/><draw:equation draw:name="f1383" draw:formula="38961 * ?f1066"/><draw:equation draw:name="f1384" draw:formula="21560 * ?f1065"/><draw:equation draw:name="f1385" draw:formula="31341 * ?f1066"/><draw:equation draw:name="f1386" draw:formula="20102 * ?f1066"/><draw:equation draw:name="f1387" draw:formula="26228 * ?f1065"/><draw:equation draw:name="f1388" draw:formula="10577 * ?f1066"/><draw:equation draw:name="f1389" draw:formula="35371 * ?f1065"/><draw:equation draw:name="f1390" draw:formula="4 * ?f1066"/><draw:equation draw:name="f1391" draw:formula="45372 * ?f1065"/><draw:equation draw:name="f1392" draw:formula="1623 * ?f1066"/><draw:equation draw:name="f1393" draw:formula="53469 * ?f1065"/><draw:equation draw:name="f1394" draw:formula="5910 * ?f1066"/><draw:equation draw:name="f1395" draw:formula="58993 * ?f1065"/><draw:equation draw:name="f1396" draw:formula="12196 * ?f1066"/><draw:equation draw:name="f1397" draw:formula="19816 * ?f1066"/><draw:equation draw:name="f1398" draw:formula="31151 * ?f1066"/><draw:equation draw:name="f1399" draw:formula="60707 * ?f1065"/><draw:equation draw:name="f1400" draw:formula="39152 * ?f1066"/><draw:equation draw:name="f1401" draw:formula="54135 * ?f1065"/><draw:equation draw:name="f1402" draw:formula="?f1069 / 614455"/><draw:equation draw:name="f1403" draw:formula="?f1070 / 64098"/><draw:equation draw:name="f1404" draw:formula="?f1071 / 614455"/><draw:equation draw:name="f1405" draw:formula="?f1072 / 64098"/><draw:equation draw:name="f1406" draw:formula="?f1073 / 614455"/><draw:equation draw:name="f1407" draw:formula="?f1074 / 64098"/><draw:equation draw:name="f1408" draw:formula="?f1075 / 614455"/><draw:equation draw:name="f1409" draw:formula="?f1076 / 64098"/><draw:equation draw:name="f1410" draw:formula="?f1077 / 614455"/><draw:equation draw:name="f1411" draw:formula="?f1078 / 64098"/><draw:equation draw:name="f1412" draw:formula="?f1079 / 614455"/><draw:equation draw:name="f1413" draw:formula="?f1080 / 64098"/><draw:equation draw:name="f1414" draw:formula="?f1081 / 614455"/><draw:equation draw:name="f1415" draw:formula="?f1082 / 64098"/><draw:equation draw:name="f1416" draw:formula="?f1083 / 614455"/><draw:equation draw:name="f1417" draw:formula="?f1084 / 64098"/><draw:equation draw:name="f1418" draw:formula="?f1085 / 614455"/><draw:equation draw:name="f1419" draw:formula="?f1086 / 64098"/><draw:equation draw:name="f1420" draw:formula="?f1087 / 614455"/><draw:equation draw:name="f1421" draw:formula="?f1088 / 64098"/><draw:equation draw:name="f1422" draw:formula="?f1089 / 64098"/><draw:equation draw:name="f1423" draw:formula="?f1090 / 614455"/><draw:equation draw:name="f1424" draw:formula="?f1091 / 64098"/><draw:equation draw:name="f1425" draw:formula="?f1092 / 614455"/><draw:equation draw:name="f1426" draw:formula="?f1093 / 64098"/><draw:equation draw:name="f1427" draw:formula="?f1094 / 614455"/><draw:equation draw:name="f1428" draw:formula="?f1095 / 64098"/><draw:equation draw:name="f1429" draw:formula="?f1096 / 614455"/><draw:equation draw:name="f1430" draw:formula="?f1097 / 64098"/><draw:equation draw:name="f1431" draw:formula="?f1098 / 614455"/><draw:equation draw:name="f1432" draw:formula="?f1099 / 64098"/><draw:equation draw:name="f1433" draw:formula="?f1100 / 614455"/><draw:equation draw:name="f1434" draw:formula="?f1101 / 64098"/><draw:equation draw:name="f1435" draw:formula="?f1102 / 614455"/><draw:equation draw:name="f1436" draw:formula="?f1103 / 64098"/><draw:equation draw:name="f1437" draw:formula="?f1104 / 614455"/><draw:equation draw:name="f1438" draw:formula="?f1105 / 64098"/><draw:equation draw:name="f1439" draw:formula="?f1106 / 614455"/><draw:equation draw:name="f1440" draw:formula="?f1107 / 64098"/><draw:equation draw:name="f1441" draw:formula="?f1108 / 64098"/><draw:equation draw:name="f1442" draw:formula="?f1109 / 614455"/><draw:equation draw:name="f1443" draw:formula="?f1110 / 64098"/><draw:equation draw:name="f1444" draw:formula="?f1111 / 614455"/><draw:equation draw:name="f1445" draw:formula="?f1112 / 64098"/><draw:equation draw:name="f1446" draw:formula="?f1113 / 614455"/><draw:equation draw:name="f1447" draw:formula="?f1114 / 64098"/><draw:equation draw:name="f1448" draw:formula="?f1115 / 614455"/><draw:equation draw:name="f1449" draw:formula="?f1116 / 64098"/><draw:equation draw:name="f1450" draw:formula="?f1117 / 614455"/><draw:equation draw:name="f1451" draw:formula="?f1118 / 64098"/><draw:equation draw:name="f1452" draw:formula="?f1119 / 614455"/><draw:equation draw:name="f1453" draw:formula="?f1120 / 64098"/><draw:equation draw:name="f1454" draw:formula="?f1121 / 614455"/><draw:equation draw:name="f1455" draw:formula="?f1122 / 614455"/><draw:equation draw:name="f1456" draw:formula="?f1123 / 64098"/><draw:equation draw:name="f1457" draw:formula="?f1124 / 64098"/><draw:equation draw:name="f1458" draw:formula="?f1125 / 614455"/><draw:equation draw:name="f1459" draw:formula="?f1126 / 64098"/><draw:equation draw:name="f1460" draw:formula="?f1127 / 614455"/><draw:equation draw:name="f1461" draw:formula="?f1128 / 64098"/><draw:equation draw:name="f1462" draw:formula="?f1129 / 64098"/><draw:equation draw:name="f1463" draw:formula="?f1130 / 614455"/><draw:equation draw:name="f1464" draw:formula="?f1131 / 64098"/><draw:equation draw:name="f1465" draw:formula="?f1132 / 614455"/><draw:equation draw:name="f1466" draw:formula="?f1133 / 614455"/><draw:equation draw:name="f1467" draw:formula="?f1134 / 614455"/><draw:equation draw:name="f1468" draw:formula="?f1135 / 64098"/><draw:equation draw:name="f1469" draw:formula="?f1136 / 614455"/><draw:equation draw:name="f1470" draw:formula="?f1137 / 614455"/><draw:equation draw:name="f1471" draw:formula="?f1138 / 64098"/><draw:equation draw:name="f1472" draw:formula="?f1139 / 614455"/><draw:equation draw:name="f1473" draw:formula="?f1140 / 64098"/><draw:equation draw:name="f1474" draw:formula="?f1141 / 614455"/><draw:equation draw:name="f1475" draw:formula="?f1142 / 64098"/><draw:equation draw:name="f1476" draw:formula="?f1143 / 614455"/><draw:equation draw:name="f1477" draw:formula="?f1144 / 64098"/><draw:equation draw:name="f1478" draw:formula="?f1145 / 614455"/><draw:equation draw:name="f1479" draw:formula="?f1146 / 64098"/><draw:equation draw:name="f1480" draw:formula="?f1147 / 614455"/><draw:equation draw:name="f1481" draw:formula="?f1148 / 64098"/><draw:equation draw:name="f1482" draw:formula="?f1149 / 614455"/><draw:equation draw:name="f1483" draw:formula="?f1150 / 614455"/><draw:equation draw:name="f1484" draw:formula="?f1151 / 614455"/><draw:equation draw:name="f1485" draw:formula="?f1152 / 614455"/><draw:equation draw:name="f1486" draw:formula="?f1153 / 64098"/><draw:equation draw:name="f1487" draw:formula="?f1154 / 614455"/><draw:equation draw:name="f1488" draw:formula="?f1155 / 614455"/><draw:equation draw:name="f1489" draw:formula="?f1156 / 64098"/><draw:equation draw:name="f1490" draw:formula="?f1157 / 64098"/><draw:equation draw:name="f1491" draw:formula="?f1158 / 64098"/><draw:equation draw:name="f1492" draw:formula="?f1159 / 614455"/><draw:equation draw:name="f1493" draw:formula="?f1160 / 64098"/><draw:equation draw:name="f1494" draw:formula="?f1161 / 614455"/><draw:equation draw:name="f1495" draw:formula="?f1162 / 64098"/><draw:equation draw:name="f1496" draw:formula="?f1163 / 614455"/><draw:equation draw:name="f1497" draw:formula="?f1164 / 64098"/><draw:equation draw:name="f1498" draw:formula="?f1165 / 614455"/><draw:equation draw:name="f1499" draw:formula="?f1166 / 64098"/><draw:equation draw:name="f1500" draw:formula="?f1167 / 614455"/><draw:equation draw:name="f1501" draw:formula="?f1168 / 64098"/><draw:equation draw:name="f1502" draw:formula="?f1169 / 614455"/><draw:equation draw:name="f1503" draw:formula="?f1170 / 64098"/><draw:equation draw:name="f1504" draw:formula="?f1171 / 614455"/><draw:equation draw:name="f1505" draw:formula="?f1172 / 614455"/><draw:equation draw:name="f1506" draw:formula="?f1173 / 614455"/><draw:equation draw:name="f1507" draw:formula="?f1174 / 64098"/><draw:equation draw:name="f1508" draw:formula="?f1175 / 614455"/><draw:equation draw:name="f1509" draw:formula="?f1176 / 64098"/><draw:equation draw:name="f1510" draw:formula="?f1177 / 614455"/><draw:equation draw:name="f1511" draw:formula="?f1178 / 614455"/><draw:equation draw:name="f1512" draw:formula="?f1179 / 64098"/><draw:equation draw:name="f1513" draw:formula="?f1180 / 614455"/><draw:equation draw:name="f1514" draw:formula="?f1181 / 614455"/><draw:equation draw:name="f1515" draw:formula="?f1182 / 64098"/><draw:equation draw:name="f1516" draw:formula="?f1183 / 614455"/><draw:equation draw:name="f1517" draw:formula="?f1184 / 64098"/><draw:equation draw:name="f1518" draw:formula="?f1185 / 614455"/><draw:equation draw:name="f1519" draw:formula="?f1186 / 64098"/><draw:equation draw:name="f1520" draw:formula="?f1187 / 614455"/><draw:equation draw:name="f1521" draw:formula="?f1188 / 614455"/><draw:equation draw:name="f1522" draw:formula="?f1189 / 64098"/><draw:equation draw:name="f1523" draw:formula="?f1190 / 614455"/><draw:equation draw:name="f1524" draw:formula="?f1191 / 64098"/><draw:equation draw:name="f1525" draw:formula="?f1192 / 614455"/><draw:equation draw:name="f1526" draw:formula="?f1193 / 64098"/><draw:equation draw:name="f1527" draw:formula="?f1194 / 614455"/><draw:equation draw:name="f1528" draw:formula="?f1195 / 64098"/><draw:equation draw:name="f1529" draw:formula="?f1196 / 614455"/><draw:equation draw:name="f1530" draw:formula="?f1197 / 64098"/><draw:equation draw:name="f1531" draw:formula="?f1198 / 614455"/><draw:equation draw:name="f1532" draw:formula="?f1199 / 64098"/><draw:equation draw:name="f1533" draw:formula="?f1200 / 614455"/><draw:equation draw:name="f1534" draw:formula="?f1201 / 64098"/><draw:equation draw:name="f1535" draw:formula="?f1202 / 614455"/><draw:equation draw:name="f1536" draw:formula="?f1203 / 64098"/><draw:equation draw:name="f1537" draw:formula="?f1204 / 614455"/><draw:equation draw:name="f1538" draw:formula="?f1205 / 64098"/><draw:equation draw:name="f1539" draw:formula="?f1206 / 614455"/><draw:equation draw:name="f1540" draw:formula="?f1207 / 64098"/><draw:equation draw:name="f1541" draw:formula="?f1208 / 614455"/><draw:equation draw:name="f1542" draw:formula="?f1209 / 614455"/><draw:equation draw:name="f1543" draw:formula="?f1210 / 64098"/><draw:equation draw:name="f1544" draw:formula="?f1211 / 614455"/><draw:equation draw:name="f1545" draw:formula="?f1212 / 614455"/><draw:equation draw:name="f1546" draw:formula="?f1213 / 614455"/><draw:equation draw:name="f1547" draw:formula="?f1214 / 614455"/><draw:equation draw:name="f1548" draw:formula="?f1215 / 614455"/><draw:equation draw:name="f1549" draw:formula="?f1216 / 614455"/><draw:equation draw:name="f1550" draw:formula="?f1217 / 614455"/><draw:equation draw:name="f1551" draw:formula="?f1218 / 614455"/><draw:equation draw:name="f1552" draw:formula="?f1219 / 614455"/><draw:equation draw:name="f1553" draw:formula="?f1220 / 614455"/><draw:equation draw:name="f1554" draw:formula="?f1221 / 614455"/><draw:equation draw:name="f1555" draw:formula="?f1222 / 614455"/><draw:equation draw:name="f1556" draw:formula="?f1223 / 614455"/><draw:equation draw:name="f1557" draw:formula="?f1224 / 614455"/><draw:equation draw:name="f1558" draw:formula="?f1225 / 614455"/><draw:equation draw:name="f1559" draw:formula="?f1226 / 614455"/><draw:equation draw:name="f1560" draw:formula="?f1227 / 614455"/><draw:equation draw:name="f1561" draw:formula="?f1228 / 614455"/><draw:equation draw:name="f1562" draw:formula="?f1229 / 614455"/><draw:equation draw:name="f1563" draw:formula="?f1230 / 614455"/><draw:equation draw:name="f1564" draw:formula="?f1231 / 614455"/><draw:equation draw:name="f1565" draw:formula="?f1232 / 614455"/><draw:equation draw:name="f1566" draw:formula="?f1233 / 614455"/><draw:equation draw:name="f1567" draw:formula="?f1234 / 614455"/><draw:equation draw:name="f1568" draw:formula="?f1235 / 614455"/><draw:equation draw:name="f1569" draw:formula="?f1236 / 614455"/><draw:equation draw:name="f1570" draw:formula="?f1237 / 614455"/><draw:equation draw:name="f1571" draw:formula="?f1238 / 614455"/><draw:equation draw:name="f1572" draw:formula="?f1239 / 614455"/><draw:equation draw:name="f1573" draw:formula="?f1240 / 64098"/><draw:equation draw:name="f1574" draw:formula="?f1241 / 64098"/><draw:equation draw:name="f1575" draw:formula="?f1242 / 614455"/><draw:equation draw:name="f1576" draw:formula="?f1243 / 614455"/><draw:equation draw:name="f1577" draw:formula="?f1244 / 64098"/><draw:equation draw:name="f1578" draw:formula="?f1245 / 614455"/><draw:equation draw:name="f1579" draw:formula="?f1246 / 64098"/><draw:equation draw:name="f1580" draw:formula="?f1247 / 64098"/><draw:equation draw:name="f1581" draw:formula="?f1248 / 614455"/><draw:equation draw:name="f1582" draw:formula="?f1249 / 614455"/><draw:equation draw:name="f1583" draw:formula="?f1250 / 614455"/><draw:equation draw:name="f1584" draw:formula="?f1251 / 614455"/><draw:equation draw:name="f1585" draw:formula="?f1252 / 64098"/><draw:equation draw:name="f1586" draw:formula="?f1253 / 614455"/><draw:equation draw:name="f1587" draw:formula="?f1254 / 614455"/><draw:equation draw:name="f1588" draw:formula="?f1255 / 614455"/><draw:equation draw:name="f1589" draw:formula="?f1256 / 614455"/><draw:equation draw:name="f1590" draw:formula="?f1257 / 614455"/><draw:equation draw:name="f1591" draw:formula="?f1258 / 614455"/><draw:equation draw:name="f1592" draw:formula="?f1259 / 614455"/><draw:equation draw:name="f1593" draw:formula="?f1260 / 614455"/><draw:equation draw:name="f1594" draw:formula="?f1261 / 64098"/><draw:equation draw:name="f1595" draw:formula="?f1262 / 614455"/><draw:equation draw:name="f1596" draw:formula="?f1263 / 614455"/><draw:equation draw:name="f1597" draw:formula="?f1264 / 614455"/><draw:equation draw:name="f1598" draw:formula="?f1265 / 614455"/><draw:equation draw:name="f1599" draw:formula="?f1266 / 614455"/><draw:equation draw:name="f1600" draw:formula="?f1267 / 64098"/><draw:equation draw:name="f1601" draw:formula="?f1268 / 64098"/><draw:equation draw:name="f1602" draw:formula="?f1269 / 614455"/><draw:equation draw:name="f1603" draw:formula="?f1270 / 64098"/><draw:equation draw:name="f1604" draw:formula="?f1271 / 614455"/><draw:equation draw:name="f1605" draw:formula="?f1272 / 64098"/><draw:equation draw:name="f1606" draw:formula="?f1273 / 614455"/><draw:equation draw:name="f1607" draw:formula="?f1274 / 64098"/><draw:equation draw:name="f1608" draw:formula="?f1275 / 614455"/><draw:equation draw:name="f1609" draw:formula="?f1276 / 64098"/><draw:equation draw:name="f1610" draw:formula="?f1277 / 614455"/><draw:equation draw:name="f1611" draw:formula="?f1278 / 64098"/><draw:equation draw:name="f1612" draw:formula="?f1279 / 614455"/><draw:equation draw:name="f1613" draw:formula="?f1280 / 614455"/><draw:equation draw:name="f1614" draw:formula="?f1281 / 64098"/><draw:equation draw:name="f1615" draw:formula="?f1282 / 614455"/><draw:equation draw:name="f1616" draw:formula="?f1283 / 64098"/><draw:equation draw:name="f1617" draw:formula="?f1284 / 614455"/><draw:equation draw:name="f1618" draw:formula="?f1285 / 64098"/><draw:equation draw:name="f1619" draw:formula="?f1286 / 614455"/><draw:equation draw:name="f1620" draw:formula="?f1287 / 64098"/><draw:equation draw:name="f1621" draw:formula="?f1288 / 614455"/><draw:equation draw:name="f1622" draw:formula="?f1289 / 614455"/><draw:equation draw:name="f1623" draw:formula="?f1290 / 64098"/><draw:equation draw:name="f1624" draw:formula="?f1291 / 614455"/><draw:equation draw:name="f1625" draw:formula="?f1292 / 64098"/><draw:equation draw:name="f1626" draw:formula="?f1293 / 614455"/><draw:equation draw:name="f1627" draw:formula="?f1294 / 64098"/><draw:equation draw:name="f1628" draw:formula="?f1295 / 614455"/><draw:equation draw:name="f1629" draw:formula="?f1296 / 64098"/><draw:equation draw:name="f1630" draw:formula="?f1297 / 614455"/><draw:equation draw:name="f1631" draw:formula="?f1298 / 614455"/><draw:equation draw:name="f1632" draw:formula="?f1299 / 614455"/><draw:equation draw:name="f1633" draw:formula="?f1300 / 614455"/><draw:equation draw:name="f1634" draw:formula="?f1301 / 614455"/><draw:equation draw:name="f1635" draw:formula="?f1302 / 614455"/><draw:equation draw:name="f1636" draw:formula="?f1303 / 614455"/><draw:equation draw:name="f1637" draw:formula="?f1304 / 64098"/><draw:equation draw:name="f1638" draw:formula="?f1305 / 614455"/><draw:equation draw:name="f1639" draw:formula="?f1306 / 64098"/><draw:equation draw:name="f1640" draw:formula="?f1307 / 614455"/><draw:equation draw:name="f1641" draw:formula="?f1308 / 614455"/><draw:equation draw:name="f1642" draw:formula="?f1309 / 64098"/><draw:equation draw:name="f1643" draw:formula="?f1310 / 614455"/><draw:equation draw:name="f1644" draw:formula="?f1311 / 614455"/><draw:equation draw:name="f1645" draw:formula="?f1312 / 614455"/><draw:equation draw:name="f1646" draw:formula="?f1313 / 64098"/><draw:equation draw:name="f1647" draw:formula="?f1314 / 614455"/><draw:equation draw:name="f1648" draw:formula="?f1315 / 64098"/><draw:equation draw:name="f1649" draw:formula="?f1316 / 614455"/><draw:equation draw:name="f1650" draw:formula="?f1317 / 614455"/><draw:equation draw:name="f1651" draw:formula="?f1318 / 64098"/><draw:equation draw:name="f1652" draw:formula="?f1319 / 614455"/><draw:equation draw:name="f1653" draw:formula="?f1320 / 614455"/><draw:equation draw:name="f1654" draw:formula="?f1321 / 614455"/><draw:equation draw:name="f1655" draw:formula="?f1322 / 64098"/><draw:equation draw:name="f1656" draw:formula="?f1323 / 614455"/><draw:equation draw:name="f1657" draw:formula="?f1324 / 64098"/><draw:equation draw:name="f1658" draw:formula="?f1325 / 614455"/><draw:equation draw:name="f1659" draw:formula="?f1326 / 64098"/><draw:equation draw:name="f1660" draw:formula="?f1327 / 614455"/><draw:equation draw:name="f1661" draw:formula="?f1328 / 64098"/><draw:equation draw:name="f1662" draw:formula="?f1329 / 614455"/><draw:equation draw:name="f1663" draw:formula="?f1330 / 64098"/><draw:equation draw:name="f1664" draw:formula="?f1331 / 614455"/><draw:equation draw:name="f1665" draw:formula="?f1332 / 64098"/><draw:equation draw:name="f1666" draw:formula="?f1333 / 614455"/><draw:equation draw:name="f1667" draw:formula="?f1334 / 64098"/><draw:equation draw:name="f1668" draw:formula="?f1335 / 614455"/><draw:equation draw:name="f1669" draw:formula="?f1336 / 614455"/><draw:equation draw:name="f1670" draw:formula="?f1337 / 614455"/><draw:equation draw:name="f1671" draw:formula="?f1338 / 64098"/><draw:equation draw:name="f1672" draw:formula="?f1339 / 614455"/><draw:equation draw:name="f1673" draw:formula="?f1340 / 614455"/><draw:equation draw:name="f1674" draw:formula="?f1341 / 614455"/><draw:equation draw:name="f1675" draw:formula="?f1342 / 614455"/><draw:equation draw:name="f1676" draw:formula="?f1343 / 64098"/><draw:equation draw:name="f1677" draw:formula="?f1344 / 614455"/><draw:equation draw:name="f1678" draw:formula="?f1345 / 64098"/><draw:equation draw:name="f1679" draw:formula="?f1346 / 614455"/><draw:equation draw:name="f1680" draw:formula="?f1347 / 64098"/><draw:equation draw:name="f1681" draw:formula="?f1348 / 614455"/><draw:equation draw:name="f1682" draw:formula="?f1349 / 64098"/><draw:equation draw:name="f1683" draw:formula="?f1350 / 614455"/><draw:equation draw:name="f1684" draw:formula="?f1351 / 64098"/><draw:equation draw:name="f1685" draw:formula="?f1352 / 614455"/><draw:equation draw:name="f1686" draw:formula="?f1353 / 64098"/><draw:equation draw:name="f1687" draw:formula="?f1354 / 614455"/><draw:equation draw:name="f1688" draw:formula="?f1355 / 64098"/><draw:equation draw:name="f1689" draw:formula="?f1356 / 614455"/><draw:equation draw:name="f1690" draw:formula="?f1357 / 614455"/><draw:equation draw:name="f1691" draw:formula="?f1358 / 64098"/><draw:equation draw:name="f1692" draw:formula="?f1359 / 614455"/><draw:equation draw:name="f1693" draw:formula="?f1360 / 64098"/><draw:equation draw:name="f1694" draw:formula="?f1361 / 614455"/><draw:equation draw:name="f1695" draw:formula="?f1362 / 64098"/><draw:equation draw:name="f1696" draw:formula="?f1363 / 614455"/><draw:equation draw:name="f1697" draw:formula="?f1364 / 64098"/><draw:equation draw:name="f1698" draw:formula="?f1365 / 64098"/><draw:equation draw:name="f1699" draw:formula="?f1366 / 614455"/><draw:equation draw:name="f1700" draw:formula="?f1367 / 64098"/><draw:equation draw:name="f1701" draw:formula="?f1368 / 614455"/><draw:equation draw:name="f1702" draw:formula="?f1369 / 614455"/><draw:equation draw:name="f1703" draw:formula="?f1370 / 64098"/><draw:equation draw:name="f1704" draw:formula="?f1371 / 614455"/><draw:equation draw:name="f1705" draw:formula="?f1372 / 64098"/><draw:equation draw:name="f1706" draw:formula="?f1373 / 614455"/><draw:equation draw:name="f1707" draw:formula="?f1374 / 64098"/><draw:equation draw:name="f1708" draw:formula="?f1375 / 614455"/><draw:equation draw:name="f1709" draw:formula="?f1376 / 64098"/><draw:equation draw:name="f1710" draw:formula="?f1377 / 614455"/><draw:equation draw:name="f1711" draw:formula="?f1378 / 64098"/><draw:equation draw:name="f1712" draw:formula="?f1379 / 614455"/><draw:equation draw:name="f1713" draw:formula="?f1380 / 614455"/><draw:equation draw:name="f1714" draw:formula="?f1381 / 64098"/><draw:equation draw:name="f1715" draw:formula="?f1382 / 614455"/><draw:equation draw:name="f1716" draw:formula="?f1383 / 614455"/><draw:equation draw:name="f1717" draw:formula="?f1384 / 64098"/><draw:equation draw:name="f1718" draw:formula="?f1385 / 614455"/><draw:equation draw:name="f1719" draw:formula="?f1386 / 614455"/><draw:equation draw:name="f1720" draw:formula="?f1387 / 64098"/><draw:equation draw:name="f1721" draw:formula="?f1388 / 614455"/><draw:equation draw:name="f1722" draw:formula="?f1389 / 64098"/><draw:equation draw:name="f1723" draw:formula="?f1390 / 614455"/><draw:equation draw:name="f1724" draw:formula="?f1391 / 64098"/><draw:equation draw:name="f1725" draw:formula="?f1392 / 614455"/><draw:equation draw:name="f1726" draw:formula="?f1393 / 64098"/><draw:equation draw:name="f1727" draw:formula="?f1394 / 614455"/><draw:equation draw:name="f1728" draw:formula="?f1395 / 64098"/><draw:equation draw:name="f1729" draw:formula="?f1396 / 614455"/><draw:equation draw:name="f1730" draw:formula="?f1397 / 614455"/><draw:equation draw:name="f1731" draw:formula="?f1398 / 614455"/><draw:equation draw:name="f1732" draw:formula="?f1399 / 64098"/><draw:equation draw:name="f1733" draw:formula="?f1400 / 614455"/><draw:equation draw:name="f1734" draw:formula="?f1401 / 64098"/><draw:equation draw:name="f1735" draw:formula="?f0 / ?f1067"/><draw:equation draw:name="f1736" draw:formula="?f1 / ?f1067"/><draw:equation draw:name="f1737" draw:formula="?f0 / ?f1068"/><draw:equation draw:name="f1738" draw:formula="?f2 / ?f1068"/><draw:equation draw:name="f1739" draw:formula="?f1402 / ?f1067"/><draw:equation draw:name="f1740" draw:formula="?f1403 / ?f1068"/><draw:equation draw:name="f1741" draw:formula="?f1404 / ?f1067"/><draw:equation draw:name="f1742" draw:formula="?f1405 / ?f1068"/><draw:equation draw:name="f1743" draw:formula="?f1406 / ?f1067"/><draw:equation draw:name="f1744" draw:formula="?f1407 / ?f1068"/><draw:equation draw:name="f1745" draw:formula="?f1408 / ?f1067"/><draw:equation draw:name="f1746" draw:formula="?f1409 / ?f1068"/><draw:equation draw:name="f1747" draw:formula="?f1410 / ?f1067"/><draw:equation draw:name="f1748" draw:formula="?f1411 / ?f1068"/><draw:equation draw:name="f1749" draw:formula="?f1412 / ?f1067"/><draw:equation draw:name="f1750" draw:formula="?f1413 / ?f1068"/><draw:equation draw:name="f1751" draw:formula="?f1414 / ?f1067"/><draw:equation draw:name="f1752" draw:formula="?f1415 / ?f1068"/><draw:equation draw:name="f1753" draw:formula="?f1416 / ?f1067"/><draw:equation draw:name="f1754" draw:formula="?f1417 / ?f1068"/><draw:equation draw:name="f1755" draw:formula="?f1418 / ?f1067"/><draw:equation draw:name="f1756" draw:formula="?f1419 / ?f1068"/><draw:equation draw:name="f1757" draw:formula="?f1420 / ?f1067"/><draw:equation draw:name="f1758" draw:formula="?f1421 / ?f1068"/><draw:equation draw:name="f1759" draw:formula="?f1422 / ?f1068"/><draw:equation draw:name="f1760" draw:formula="?f1423 / ?f1067"/><draw:equation draw:name="f1761" draw:formula="?f1424 / ?f1068"/><draw:equation draw:name="f1762" draw:formula="?f1425 / ?f1067"/><draw:equation draw:name="f1763" draw:formula="?f1426 / ?f1068"/><draw:equation draw:name="f1764" draw:formula="?f1427 / ?f1067"/><draw:equation draw:name="f1765" draw:formula="?f1428 / ?f1068"/><draw:equation draw:name="f1766" draw:formula="?f1429 / ?f1067"/><draw:equation draw:name="f1767" draw:formula="?f1430 / ?f1068"/><draw:equation draw:name="f1768" draw:formula="?f1431 / ?f1067"/><draw:equation draw:name="f1769" draw:formula="?f1432 / ?f1068"/><draw:equation draw:name="f1770" draw:formula="?f1433 / ?f1067"/><draw:equation draw:name="f1771" draw:formula="?f1434 / ?f1068"/><draw:equation draw:name="f1772" draw:formula="?f1435 / ?f1067"/><draw:equation draw:name="f1773" draw:formula="?f1436 / ?f1068"/><draw:equation draw:name="f1774" draw:formula="?f1437 / ?f1067"/><draw:equation draw:name="f1775" draw:formula="?f1438 / ?f1068"/><draw:equation draw:name="f1776" draw:formula="?f1439 / ?f1067"/><draw:equation draw:name="f1777" draw:formula="?f1440 / ?f1068"/><draw:equation draw:name="f1778" draw:formula="?f1441 / ?f1068"/><draw:equation draw:name="f1779" draw:formula="?f1442 / ?f1067"/><draw:equation draw:name="f1780" draw:formula="?f1443 / ?f1068"/><draw:equation draw:name="f1781" draw:formula="?f1444 / ?f1067"/><draw:equation draw:name="f1782" draw:formula="?f1445 / ?f1068"/><draw:equation draw:name="f1783" draw:formula="?f1446 / ?f1067"/><draw:equation draw:name="f1784" draw:formula="?f1447 / ?f1068"/><draw:equation draw:name="f1785" draw:formula="?f1448 / ?f1067"/><draw:equation draw:name="f1786" draw:formula="?f1449 / ?f1068"/><draw:equation draw:name="f1787" draw:formula="?f1450 / ?f1067"/><draw:equation draw:name="f1788" draw:formula="?f1451 / ?f1068"/><draw:equation draw:name="f1789" draw:formula="?f1452 / ?f1067"/><draw:equation draw:name="f1790" draw:formula="?f1453 / ?f1068"/><draw:equation draw:name="f1791" draw:formula="?f1454 / ?f1067"/><draw:equation draw:name="f1792" draw:formula="?f1455 / ?f1067"/><draw:equation draw:name="f1793" draw:formula="?f1456 / ?f1068"/><draw:equation draw:name="f1794" draw:formula="?f1457 / ?f1068"/><draw:equation draw:name="f1795" draw:formula="?f1458 / ?f1067"/><draw:equation draw:name="f1796" draw:formula="?f1459 / ?f1068"/><draw:equation draw:name="f1797" draw:formula="?f1460 / ?f1067"/><draw:equation draw:name="f1798" draw:formula="?f1461 / ?f1068"/><draw:equation draw:name="f1799" draw:formula="?f1462 / ?f1068"/><draw:equation draw:name="f1800" draw:formula="?f1463 / ?f1067"/><draw:equation draw:name="f1801" draw:formula="?f1464 / ?f1068"/><draw:equation draw:name="f1802" draw:formula="?f1465 / ?f1067"/><draw:equation draw:name="f1803" draw:formula="?f1466 / ?f1067"/><draw:equation draw:name="f1804" draw:formula="?f1467 / ?f1067"/><draw:equation draw:name="f1805" draw:formula="?f1468 / ?f1068"/><draw:equation draw:name="f1806" draw:formula="?f1469 / ?f1067"/><draw:equation draw:name="f1807" draw:formula="?f1470 / ?f1067"/><draw:equation draw:name="f1808" draw:formula="?f1471 / ?f1068"/><draw:equation draw:name="f1809" draw:formula="?f1472 / ?f1067"/><draw:equation draw:name="f1810" draw:formula="?f1473 / ?f1068"/><draw:equation draw:name="f1811" draw:formula="?f1474 / ?f1067"/><draw:equation draw:name="f1812" draw:formula="?f1475 / ?f1068"/><draw:equation draw:name="f1813" draw:formula="?f1476 / ?f1067"/><draw:equation draw:name="f1814" draw:formula="?f1477 / ?f1068"/><draw:equation draw:name="f1815" draw:formula="?f1478 / ?f1067"/><draw:equation draw:name="f1816" draw:formula="?f1479 / ?f1068"/><draw:equation draw:name="f1817" draw:formula="?f1480 / ?f1067"/><draw:equation draw:name="f1818" draw:formula="?f1481 / ?f1068"/><draw:equation draw:name="f1819" draw:formula="?f1482 / ?f1067"/><draw:equation draw:name="f1820" draw:formula="?f1483 / ?f1067"/><draw:equation draw:name="f1821" draw:formula="?f1484 / ?f1067"/><draw:equation draw:name="f1822" draw:formula="?f1485 / ?f1067"/><draw:equation draw:name="f1823" draw:formula="?f1486 / ?f1068"/><draw:equation draw:name="f1824" draw:formula="?f1487 / ?f1067"/><draw:equation draw:name="f1825" draw:formula="?f1488 / ?f1067"/><draw:equation draw:name="f1826" draw:formula="?f1489 / ?f1068"/><draw:equation draw:name="f1827" draw:formula="?f1490 / ?f1068"/><draw:equation draw:name="f1828" draw:formula="?f1491 / ?f1068"/><draw:equation draw:name="f1829" draw:formula="?f1492 / ?f1067"/><draw:equation draw:name="f1830" draw:formula="?f1493 / ?f1068"/><draw:equation draw:name="f1831" draw:formula="?f1494 / ?f1067"/><draw:equation draw:name="f1832" draw:formula="?f1495 / ?f1068"/><draw:equation draw:name="f1833" draw:formula="?f1496 / ?f1067"/><draw:equation draw:name="f1834" draw:formula="?f1497 / ?f1068"/><draw:equation draw:name="f1835" draw:formula="?f1498 / ?f1067"/><draw:equation draw:name="f1836" draw:formula="?f1499 / ?f1068"/><draw:equation draw:name="f1837" draw:formula="?f1500 / ?f1067"/><draw:equation draw:name="f1838" draw:formula="?f1501 / ?f1068"/><draw:equation draw:name="f1839" draw:formula="?f1502 / ?f1067"/><draw:equation draw:name="f1840" draw:formula="?f1503 / ?f1068"/><draw:equation draw:name="f1841" draw:formula="?f1504 / ?f1067"/><draw:equation draw:name="f1842" draw:formula="?f1505 / ?f1067"/><draw:equation draw:name="f1843" draw:formula="?f1506 / ?f1067"/><draw:equation draw:name="f1844" draw:formula="?f1507 / ?f1068"/><draw:equation draw:name="f1845" draw:formula="?f1508 / ?f1067"/><draw:equation draw:name="f1846" draw:formula="?f1509 / ?f1068"/><draw:equation draw:name="f1847" draw:formula="?f1510 / ?f1067"/><draw:equation draw:name="f1848" draw:formula="?f1511 / ?f1067"/><draw:equation draw:name="f1849" draw:formula="?f1512 / ?f1068"/><draw:equation draw:name="f1850" draw:formula="?f1513 / ?f1067"/><draw:equation draw:name="f1851" draw:formula="?f1514 / ?f1067"/><draw:equation draw:name="f1852" draw:formula="?f1515 / ?f1068"/><draw:equation draw:name="f1853" draw:formula="?f1516 / ?f1067"/><draw:equation draw:name="f1854" draw:formula="?f1517 / ?f1068"/><draw:equation draw:name="f1855" draw:formula="?f1518 / ?f1067"/><draw:equation draw:name="f1856" draw:formula="?f1519 / ?f1068"/><draw:equation draw:name="f1857" draw:formula="?f1520 / ?f1067"/><draw:equation draw:name="f1858" draw:formula="?f1521 / ?f1067"/><draw:equation draw:name="f1859" draw:formula="?f1522 / ?f1068"/><draw:equation draw:name="f1860" draw:formula="?f1523 / ?f1067"/><draw:equation draw:name="f1861" draw:formula="?f1524 / ?f1068"/><draw:equation draw:name="f1862" draw:formula="?f1525 / ?f1067"/><draw:equation draw:name="f1863" draw:formula="?f1526 / ?f1068"/><draw:equation draw:name="f1864" draw:formula="?f1527 / ?f1067"/><draw:equation draw:name="f1865" draw:formula="?f1528 / ?f1068"/><draw:equation draw:name="f1866" draw:formula="?f1529 / ?f1067"/><draw:equation draw:name="f1867" draw:formula="?f1530 / ?f1068"/><draw:equation draw:name="f1868" draw:formula="?f1531 / ?f1067"/><draw:equation draw:name="f1869" draw:formula="?f1532 / ?f1068"/><draw:equation draw:name="f1870" draw:formula="?f1533 / ?f1067"/><draw:equation draw:name="f1871" draw:formula="?f1534 / ?f1068"/><draw:equation draw:name="f1872" draw:formula="?f1535 / ?f1067"/><draw:equation draw:name="f1873" draw:formula="?f1536 / ?f1068"/><draw:equation draw:name="f1874" draw:formula="?f1537 / ?f1067"/><draw:equation draw:name="f1875" draw:formula="?f1538 / ?f1068"/><draw:equation draw:name="f1876" draw:formula="?f1539 / ?f1067"/><draw:equation draw:name="f1877" draw:formula="?f1540 / ?f1068"/><draw:equation draw:name="f1878" draw:formula="?f1541 / ?f1067"/><draw:equation draw:name="f1879" draw:formula="?f1542 / ?f1067"/><draw:equation draw:name="f1880" draw:formula="?f1543 / ?f1068"/><draw:equation draw:name="f1881" draw:formula="?f1544 / ?f1067"/><draw:equation draw:name="f1882" draw:formula="?f1545 / ?f1067"/><draw:equation draw:name="f1883" draw:formula="?f1546 / ?f1067"/><draw:equation draw:name="f1884" draw:formula="?f1547 / ?f1067"/><draw:equation draw:name="f1885" draw:formula="?f1548 / ?f1067"/><draw:equation draw:name="f1886" draw:formula="?f1549 / ?f1067"/><draw:equation draw:name="f1887" draw:formula="?f1550 / ?f1067"/><draw:equation draw:name="f1888" draw:formula="?f1551 / ?f1067"/><draw:equation draw:name="f1889" draw:formula="?f1552 / ?f1067"/><draw:equation draw:name="f1890" draw:formula="?f1553 / ?f1067"/><draw:equation draw:name="f1891" draw:formula="?f1554 / ?f1067"/><draw:equation draw:name="f1892" draw:formula="?f1555 / ?f1067"/><draw:equation draw:name="f1893" draw:formula="?f1556 / ?f1067"/><draw:equation draw:name="f1894" draw:formula="?f1557 / ?f1067"/><draw:equation draw:name="f1895" draw:formula="?f1558 / ?f1067"/><draw:equation draw:name="f1896" draw:formula="?f1559 / ?f1067"/><draw:equation draw:name="f1897" draw:formula="?f1560 / ?f1067"/><draw:equation draw:name="f1898" draw:formula="?f1561 / ?f1067"/><draw:equation draw:name="f1899" draw:formula="?f1562 / ?f1067"/><draw:equation draw:name="f1900" draw:formula="?f1563 / ?f1067"/><draw:equation draw:name="f1901" draw:formula="?f1564 / ?f1067"/><draw:equation draw:name="f1902" draw:formula="?f1565 / ?f1067"/><draw:equation draw:name="f1903" draw:formula="?f1566 / ?f1067"/><draw:equation draw:name="f1904" draw:formula="?f1567 / ?f1067"/><draw:equation draw:name="f1905" draw:formula="?f1568 / ?f1067"/><draw:equation draw:name="f1906" draw:formula="?f1569 / ?f1067"/><draw:equation draw:name="f1907" draw:formula="?f1570 / ?f1067"/><draw:equation draw:name="f1908" draw:formula="?f1571 / ?f1067"/><draw:equation draw:name="f1909" draw:formula="?f1572 / ?f1067"/><draw:equation draw:name="f1910" draw:formula="?f1573 / ?f1068"/><draw:equation draw:name="f1911" draw:formula="?f1574 / ?f1068"/><draw:equation draw:name="f1912" draw:formula="?f1575 / ?f1067"/><draw:equation draw:name="f1913" draw:formula="?f1576 / ?f1067"/><draw:equation draw:name="f1914" draw:formula="?f1577 / ?f1068"/><draw:equation draw:name="f1915" draw:formula="?f1578 / ?f1067"/><draw:equation draw:name="f1916" draw:formula="?f1579 / ?f1068"/><draw:equation draw:name="f1917" draw:formula="?f1580 / ?f1068"/><draw:equation draw:name="f1918" draw:formula="?f1581 / ?f1067"/><draw:equation draw:name="f1919" draw:formula="?f1582 / ?f1067"/><draw:equation draw:name="f1920" draw:formula="?f1583 / ?f1067"/><draw:equation draw:name="f1921" draw:formula="?f1584 / ?f1067"/><draw:equation draw:name="f1922" draw:formula="?f1585 / ?f1068"/><draw:equation draw:name="f1923" draw:formula="?f1586 / ?f1067"/><draw:equation draw:name="f1924" draw:formula="?f1587 / ?f1067"/><draw:equation draw:name="f1925" draw:formula="?f1588 / ?f1067"/><draw:equation draw:name="f1926" draw:formula="?f1589 / ?f1067"/><draw:equation draw:name="f1927" draw:formula="?f1590 / ?f1067"/><draw:equation draw:name="f1928" draw:formula="?f1591 / ?f1067"/><draw:equation draw:name="f1929" draw:formula="?f1592 / ?f1067"/><draw:equation draw:name="f1930" draw:formula="?f1593 / ?f1067"/><draw:equation draw:name="f1931" draw:formula="?f1594 / ?f1068"/><draw:equation draw:name="f1932" draw:formula="?f1595 / ?f1067"/><draw:equation draw:name="f1933" draw:formula="?f1596 / ?f1067"/><draw:equation draw:name="f1934" draw:formula="?f1597 / ?f1067"/><draw:equation draw:name="f1935" draw:formula="?f1598 / ?f1067"/><draw:equation draw:name="f1936" draw:formula="?f1599 / ?f1067"/><draw:equation draw:name="f1937" draw:formula="?f1600 / ?f1068"/><draw:equation draw:name="f1938" draw:formula="?f1601 / ?f1068"/><draw:equation draw:name="f1939" draw:formula="?f1602 / ?f1067"/><draw:equation draw:name="f1940" draw:formula="?f1603 / ?f1068"/><draw:equation draw:name="f1941" draw:formula="?f1604 / ?f1067"/><draw:equation draw:name="f1942" draw:formula="?f1605 / ?f1068"/><draw:equation draw:name="f1943" draw:formula="?f1606 / ?f1067"/><draw:equation draw:name="f1944" draw:formula="?f1607 / ?f1068"/><draw:equation draw:name="f1945" draw:formula="?f1608 / ?f1067"/><draw:equation draw:name="f1946" draw:formula="?f1609 / ?f1068"/><draw:equation draw:name="f1947" draw:formula="?f1610 / ?f1067"/><draw:equation draw:name="f1948" draw:formula="?f1611 / ?f1068"/><draw:equation draw:name="f1949" draw:formula="?f1612 / ?f1067"/><draw:equation draw:name="f1950" draw:formula="?f1613 / ?f1067"/><draw:equation draw:name="f1951" draw:formula="?f1614 / ?f1068"/><draw:equation draw:name="f1952" draw:formula="?f1615 / ?f1067"/><draw:equation draw:name="f1953" draw:formula="?f1616 / ?f1068"/><draw:equation draw:name="f1954" draw:formula="?f1617 / ?f1067"/><draw:equation draw:name="f1955" draw:formula="?f1618 / ?f1068"/><draw:equation draw:name="f1956" draw:formula="?f1619 / ?f1067"/><draw:equation draw:name="f1957" draw:formula="?f1620 / ?f1068"/><draw:equation draw:name="f1958" draw:formula="?f1621 / ?f1067"/><draw:equation draw:name="f1959" draw:formula="?f1622 / ?f1067"/><draw:equation draw:name="f1960" draw:formula="?f1623 / ?f1068"/><draw:equation draw:name="f1961" draw:formula="?f1624 / ?f1067"/><draw:equation draw:name="f1962" draw:formula="?f1625 / ?f1068"/><draw:equation draw:name="f1963" draw:formula="?f1626 / ?f1067"/><draw:equation draw:name="f1964" draw:formula="?f1627 / ?f1068"/><draw:equation draw:name="f1965" draw:formula="?f1628 / ?f1067"/><draw:equation draw:name="f1966" draw:formula="?f1629 / ?f1068"/><draw:equation draw:name="f1967" draw:formula="?f1630 / ?f1067"/><draw:equation draw:name="f1968" draw:formula="?f1631 / ?f1067"/><draw:equation draw:name="f1969" draw:formula="?f1632 / ?f1067"/><draw:equation draw:name="f1970" draw:formula="?f1633 / ?f1067"/><draw:equation draw:name="f1971" draw:formula="?f1634 / ?f1067"/><draw:equation draw:name="f1972" draw:formula="?f1635 / ?f1067"/><draw:equation draw:name="f1973" draw:formula="?f1636 / ?f1067"/><draw:equation draw:name="f1974" draw:formula="?f1637 / ?f1068"/><draw:equation draw:name="f1975" draw:formula="?f1638 / ?f1067"/><draw:equation draw:name="f1976" draw:formula="?f1639 / ?f1068"/><draw:equation draw:name="f1977" draw:formula="?f1640 / ?f1067"/><draw:equation draw:name="f1978" draw:formula="?f1641 / ?f1067"/><draw:equation draw:name="f1979" draw:formula="?f1642 / ?f1068"/><draw:equation draw:name="f1980" draw:formula="?f1643 / ?f1067"/><draw:equation draw:name="f1981" draw:formula="?f1644 / ?f1067"/><draw:equation draw:name="f1982" draw:formula="?f1645 / ?f1067"/><draw:equation draw:name="f1983" draw:formula="?f1646 / ?f1068"/><draw:equation draw:name="f1984" draw:formula="?f1647 / ?f1067"/><draw:equation draw:name="f1985" draw:formula="?f1648 / ?f1068"/><draw:equation draw:name="f1986" draw:formula="?f1649 / ?f1067"/><draw:equation draw:name="f1987" draw:formula="?f1650 / ?f1067"/><draw:equation draw:name="f1988" draw:formula="?f1651 / ?f1068"/><draw:equation draw:name="f1989" draw:formula="?f1652 / ?f1067"/><draw:equation draw:name="f1990" draw:formula="?f1653 / ?f1067"/><draw:equation draw:name="f1991" draw:formula="?f1654 / ?f1067"/><draw:equation draw:name="f1992" draw:formula="?f1655 / ?f1068"/><draw:equation draw:name="f1993" draw:formula="?f1656 / ?f1067"/><draw:equation draw:name="f1994" draw:formula="?f1657 / ?f1068"/><draw:equation draw:name="f1995" draw:formula="?f1658 / ?f1067"/><draw:equation draw:name="f1996" draw:formula="?f1659 / ?f1068"/><draw:equation draw:name="f1997" draw:formula="?f1660 / ?f1067"/><draw:equation draw:name="f1998" draw:formula="?f1661 / ?f1068"/><draw:equation draw:name="f1999" draw:formula="?f1662 / ?f1067"/><draw:equation draw:name="f2000" draw:formula="?f1663 / ?f1068"/><draw:equation draw:name="f2001" draw:formula="?f1664 / ?f1067"/><draw:equation draw:name="f2002" draw:formula="?f1665 / ?f1068"/><draw:equation draw:name="f2003" draw:formula="?f1666 / ?f1067"/><draw:equation draw:name="f2004" draw:formula="?f1667 / ?f1068"/><draw:equation draw:name="f2005" draw:formula="?f1668 / ?f1067"/><draw:equation draw:name="f2006" draw:formula="?f1669 / ?f1067"/><draw:equation draw:name="f2007" draw:formula="?f1670 / ?f1067"/><draw:equation draw:name="f2008" draw:formula="?f1671 / ?f1068"/><draw:equation draw:name="f2009" draw:formula="?f1672 / ?f1067"/><draw:equation draw:name="f2010" draw:formula="?f1673 / ?f1067"/><draw:equation draw:name="f2011" draw:formula="?f1674 / ?f1067"/><draw:equation draw:name="f2012" draw:formula="?f1675 / ?f1067"/><draw:equation draw:name="f2013" draw:formula="?f1676 / ?f1068"/><draw:equation draw:name="f2014" draw:formula="?f1677 / ?f1067"/><draw:equation draw:name="f2015" draw:formula="?f1678 / ?f1068"/><draw:equation draw:name="f2016" draw:formula="?f1679 / ?f1067"/><draw:equation draw:name="f2017" draw:formula="?f1680 / ?f1068"/><draw:equation draw:name="f2018" draw:formula="?f1681 / ?f1067"/><draw:equation draw:name="f2019" draw:formula="?f1682 / ?f1068"/><draw:equation draw:name="f2020" draw:formula="?f1683 / ?f1067"/><draw:equation draw:name="f2021" draw:formula="?f1684 / ?f1068"/><draw:equation draw:name="f2022" draw:formula="?f1685 / ?f1067"/><draw:equation draw:name="f2023" draw:formula="?f1686 / ?f1068"/><draw:equation draw:name="f2024" draw:formula="?f1687 / ?f1067"/><draw:equation draw:name="f2025" draw:formula="?f1688 / ?f1068"/><draw:equation draw:name="f2026" draw:formula="?f1689 / ?f1067"/><draw:equation draw:name="f2027" draw:formula="?f1690 / ?f1067"/><draw:equation draw:name="f2028" draw:formula="?f1691 / ?f1068"/><draw:equation draw:name="f2029" draw:formula="?f1692 / ?f1067"/><draw:equation draw:name="f2030" draw:formula="?f1693 / ?f1068"/><draw:equation draw:name="f2031" draw:formula="?f1694 / ?f1067"/><draw:equation draw:name="f2032" draw:formula="?f1695 / ?f1068"/><draw:equation draw:name="f2033" draw:formula="?f1696 / ?f1067"/><draw:equation draw:name="f2034" draw:formula="?f1697 / ?f1068"/><draw:equation draw:name="f2035" draw:formula="?f1698 / ?f1068"/><draw:equation draw:name="f2036" draw:formula="?f1699 / ?f1067"/><draw:equation draw:name="f2037" draw:formula="?f1700 / ?f1068"/><draw:equation draw:name="f2038" draw:formula="?f1701 / ?f1067"/><draw:equation draw:name="f2039" draw:formula="?f1702 / ?f1067"/><draw:equation draw:name="f2040" draw:formula="?f1703 / ?f1068"/><draw:equation draw:name="f2041" draw:formula="?f1704 / ?f1067"/><draw:equation draw:name="f2042" draw:formula="?f1705 / ?f1068"/><draw:equation draw:name="f2043" draw:formula="?f1706 / ?f1067"/><draw:equation draw:name="f2044" draw:formula="?f1707 / ?f1068"/><draw:equation draw:name="f2045" draw:formula="?f1708 / ?f1067"/><draw:equation draw:name="f2046" draw:formula="?f1709 / ?f1068"/><draw:equation draw:name="f2047" draw:formula="?f1710 / ?f1067"/><draw:equation draw:name="f2048" draw:formula="?f1711 / ?f1068"/><draw:equation draw:name="f2049" draw:formula="?f1712 / ?f1067"/><draw:equation draw:name="f2050" draw:formula="?f1713 / ?f1067"/><draw:equation draw:name="f2051" draw:formula="?f1714 / ?f1068"/><draw:equation draw:name="f2052" draw:formula="?f1715 / ?f1067"/><draw:equation draw:name="f2053" draw:formula="?f1716 / ?f1067"/><draw:equation draw:name="f2054" draw:formula="?f1717 / ?f1068"/><draw:equation draw:name="f2055" draw:formula="?f1718 / ?f1067"/><draw:equation draw:name="f2056" draw:formula="?f1719 / ?f1067"/><draw:equation draw:name="f2057" draw:formula="?f1720 / ?f1068"/><draw:equation draw:name="f2058" draw:formula="?f1721 / ?f1067"/><draw:equation draw:name="f2059" draw:formula="?f1722 / ?f1068"/><draw:equation draw:name="f2060" draw:formula="?f1723 / ?f1067"/><draw:equation draw:name="f2061" draw:formula="?f1724 / ?f1068"/><draw:equation draw:name="f2062" draw:formula="?f1725 / ?f1067"/><draw:equation draw:name="f2063" draw:formula="?f1726 / ?f1068"/><draw:equation draw:name="f2064" draw:formula="?f1727 / ?f1067"/><draw:equation draw:name="f2065" draw:formula="?f1728 / ?f1068"/><draw:equation draw:name="f2066" draw:formula="?f1729 / ?f1067"/><draw:equation draw:name="f2067" draw:formula="?f1730 / ?f1067"/><draw:equation draw:name="f2068" draw:formula="?f1731 / ?f1067"/><draw:equation draw:name="f2069" draw:formula="?f1732 / ?f1068"/><draw:equation draw:name="f2070" draw:formula="?f1733 / ?f1067"/><draw:equation draw:name="f2071" draw:formula="?f1734 / ?f1068"/></draw:enhanced-geometry></draw:custom-shape></draw:g></text:span><text:span text:style-name="T1703"><draw:custom-shape svg:x="0in" svg:y="-0.01042in" svg:width="7.93056in" svg:height="12.15625in" draw:z-index="251658242" draw:id="id20" draw:style-name="a24" draw:name="CoverGraphic" text:anchor-type="paragraph"><svg:title/><svg:desc/><draw:enhanced-geometry draw:type="non-primitive" svg:viewBox="0 0 21600 21600" draw:enhanced-path="M 0 0 L 21600 0 21600 21600 0 21600 Z N"/></draw:custom-shape></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Arial Bold" svg:font-family="Arial Bold" style:font-family-generic="roman" svg:panose-1="2 11 7 4 2 2 2 2 2 4"/>
    <style:font-face style:name="Tahoma" svg:font-family="Tahoma" style:font-family-generic="swiss" style:font-pitch="variable" svg:panose-1="2 11 6 4 3 5 4 4 2 4"/>
    <style:font-face style:name="Consolas" svg:font-family="Consolas" style:font-family-generic="modern" style:font-pitch="fixed" svg:panose-1="2 11 6 9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6%" fo:background-color="transparent" style:tab-stop-distance="0.5in">
        <style:background-fill draw:fill="solid"/>
      </style:paragraph-properties>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umberedtext" style:next-style-name="Normal" style:default-outline-level="1">
      <style:paragraph-properties fo:margin-bottom="0.1666in">
        <style:tab-stops>
          <style:tab-stop style:type="left" style:position="-0.25in"/>
        </style:tab-stops>
      </style:paragraph-properties>
      <style:text-properties fo:font-weight="bold" style:font-weight-asian="bold" style:font-weight-complex="bold" fo:font-size="24pt" style:font-size-asian="24pt" style:font-size-complex="18pt" fo:hyphenate="false"/>
    </style:style>
    <style:style style:name="Heading2" style:display-name="Heading 2" style:family="paragraph" style:parent-style-name="Numberedtext" style:next-style-name="Normal" style:default-outline-level="2">
      <style:paragraph-properties fo:margin-top="0.1666in" fo:margin-bottom="0.1666in"/>
      <style:text-properties fo:font-weight="bold" style:font-weight-asian="bold" style:font-weight-complex="bold" fo:font-size="18pt" style:font-size-asian="18pt" style:font-size-complex="12pt" fo:hyphenate="false"/>
    </style:style>
    <style:style style:name="Heading3" style:display-name="Heading 3" style:family="paragraph" style:parent-style-name="Normal" style:next-style-name="BodyText" style:default-outline-level="3">
      <style:paragraph-properties fo:keep-with-next="always" fo:keep-together="always" fo:margin-bottom="0.125in" fo:line-height="100%" fo:margin-left="0.6895in">
        <style:tab-stops>
          <style:tab-stop style:type="left" style:position="-0.2958in"/>
        </style:tab-stops>
      </style:paragraph-properties>
      <style:text-properties style:font-name-asian="Times New Roman" fo:font-weight="bold" style:font-weight-asian="bold" style:font-weight-complex="bold" fo:font-size="16pt" style:font-size-asian="16pt" style:font-size-complex="7pt" fo:hyphenate="false"/>
    </style:style>
    <style:style style:name="Heading4" style:display-name="Heading 4" style:family="paragraph" style:parent-style-name="Heading3" style:next-style-name="Normal" style:default-outline-level="4">
      <style:text-properties style:font-weight-complex="normal" style:font-style-complex="italic" fo:font-size="12pt" style:font-size-asian="12pt" fo:hyphenate="false"/>
    </style:style>
    <style:style style:name="Heading5" style:display-name="Heading 5" style:family="paragraph" style:parent-style-name="Normal" style:next-style-name="BodyText" style:default-outline-level="5">
      <style:paragraph-properties fo:keep-with-next="always" fo:keep-together="always"/>
      <style:text-properties style:font-name="Calibri Light" style:font-name-asian="Times New Roman" style:font-name-complex="Times New Roman" fo:font-weight="bold" style:font-weight-asian="bold" fo:color="#4472C4" fo:hyphenate="false"/>
    </style:style>
    <style:style style:name="Heading6" style:display-name="Heading 6" style:family="paragraph" style:parent-style-name="Normal" style:next-style-name="Normal" style:default-outline-level="6">
      <style:paragraph-properties fo:keep-with-next="always" fo:keep-together="always" fo:margin-top="0.1388in"/>
      <style:text-properties style:font-name="Calibri Light" style:font-name-asian="Times New Roman" style:font-name-complex="Times New Roman" fo:font-style="italic" style:font-style-asian="italic" style:font-style-complex="italic" fo:color="#1F3763" fo:hyphenate="false"/>
    </style:style>
    <style:style style:name="Heading7" style:display-name="Heading 7" style:family="paragraph" style:parent-style-name="Normal" style:next-style-name="Normal" style:default-outline-level="7">
      <style:paragraph-properties fo:keep-with-next="always" fo:keep-together="always" fo:margin-top="0.1388in"/>
      <style:text-properties style:font-name="Calibri Light" style:font-name-asian="Times New Roman" style:font-name-complex="Times New Roman" fo:font-style="italic" style:font-style-asian="italic" style:font-style-complex="italic" fo:color="#404040" fo:hyphenate="false"/>
    </style:style>
    <style:style style:name="Heading8" style:display-name="Heading 8" style:family="paragraph" style:parent-style-name="Normal" style:next-style-name="Normal" style:default-outline-level="8">
      <style:paragraph-properties fo:keep-with-next="always" fo:keep-together="always" fo:margin-top="0.1388in"/>
      <style:text-properties style:font-name="Calibri Light" style:font-name-asian="Times New Roman" style:font-name-complex="Times New Roman" fo:color="#404040" fo:font-size="10pt" style:font-size-asian="10pt" style:font-size-complex="10pt" fo:hyphenate="false"/>
    </style:style>
    <style:style style:name="Heading9" style:display-name="Heading 9" style:family="paragraph" style:parent-style-name="Normal" style:next-style-name="Normal" style:default-outline-level="9">
      <style:paragraph-properties fo:keep-with-next="always" fo:keep-together="always" fo:margin-top="0.1388in"/>
      <style:text-properties style:font-name="Calibri Light" style:font-name-asian="Times New Roman" style:font-name-complex="Times New Roman" fo:font-style="italic" style:font-style-asian="italic" style:font-style-complex="italic" fo:color="#404040" fo:font-size="10pt" style:font-size-asian="10pt" style:font-size-complex="10pt" fo:hyphenate="false"/>
    </style:style>
    <style:style style:name="Normal" style:display-name="Normal" style:family="paragraph">
      <style:paragraph-properties fo:margin-top="0.0833in" fo:margin-bottom="0in" style:line-height-at-least="0.1666in">
        <style:tab-stops>
          <style:tab-stop style:type="left" style:position="0.1972in"/>
        </style:tab-stops>
      </style:paragraph-properties>
      <style:text-properties style:font-name="Arial" style:font-name-complex="Arial" style:letter-kerning="true" fo:font-size="12pt" style:font-size-asian="12pt" style:font-size-complex="9pt" fo:hyphenate="false"/>
    </style:style>
    <style:style style:name="DefaultParagraphFont" style:display-name="Default Paragraph Font" style:family="text"/>
    <text:list-style style:name="WW_OutlineListStyle" style:display-name="WW_OutlineListStyle">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1" text:display-levels="5">
        <style:list-level-properties text:space-before="0in" text:min-label-width="0.5902in" text:list-level-position-and-space-mode="label-alignment">
          <style:list-level-label-alignment text:label-followed-by="listtab" fo:margin-left="0.5902in" fo:text-indent="-0.5902in"/>
        </style:list-level-properties>
      </text:list-level-style-number>
      <text:list-level-style-number text:level="6" style:num-list-format-name="NLF0" style:num-format="1" text:display-levels="6">
        <style:list-level-properties text:space-before="0in" text:min-label-width="0.5902in" text:list-level-position-and-space-mode="label-alignment">
          <style:list-level-label-alignment text:label-followed-by="listtab" fo:margin-left="0.5902in" fo:text-indent="-0.5902in"/>
        </style:list-level-properties>
      </text:list-level-style-number>
      <text:list-level-style-number text:level="7" style:num-list-format-name="NLF0" style:num-format="">
        <style:list-level-properties text:space-before="0in" text:min-label-width="0.5902in" text:list-level-position-and-space-mode="label-alignment">
          <style:list-level-label-alignment text:label-followed-by="listtab" fo:margin-left="0.5902in" fo:text-indent="-0.5902in"/>
        </style:list-level-properties>
      </text:list-level-style-number>
      <text:list-level-style-number text:level="8" style:num-suffix="." style:num-list-format-name="NLF0" style:num-format="a" style:num-letter-sync="true">
        <style:list-level-properties text:space-before="0in" text:min-label-width="0.5902in" text:list-level-position-and-space-mode="label-alignment">
          <style:list-level-label-alignment text:label-followed-by="listtab" fo:margin-left="0.5902in" fo:text-indent="-0.5902in"/>
        </style:list-level-properties>
      </text:list-level-style-number>
      <text:list-level-style-number text:level="9" style:num-suffix="." style:num-list-format-name="NLF0" style:num-format="i">
        <style:list-level-properties text:space-before="0in" text:min-label-width="0.5902in" text:list-level-position-and-space-mode="label-alignment">
          <style:list-level-label-alignment text:label-followed-by="listtab" fo:margin-left="0.5902in" fo:text-indent="-0.5902in"/>
        </style:list-level-properties>
      </text:list-level-style-number>
    </text:list-style>
    <style:style style:name="BodyText" style:display-name="Body Text" style:family="paragraph" style:parent-style-name="Normal">
      <style:paragraph-properties fo:margin-bottom="0.125in">
        <style:tab-stops/>
      </style:paragraph-properties>
      <style:text-properties fo:hyphenate="false"/>
    </style:style>
    <style:style style:name="BodyTextChar" style:display-name="Body Text Char" style:family="text" style:parent-style-name="DefaultParagraphFont">
      <style:text-properties style:font-name="Arial" style:font-name-complex="Arial" style:letter-kerning="true" fo:font-size="12pt" style:font-size-asian="12pt" style:font-size-complex="9pt"/>
    </style:style>
    <style:style style:name="Title" style:display-name="Title" style:family="paragraph" style:parent-style-name="Normal" style:next-style-name="Normal">
      <style:paragraph-properties style:contextual-spacing="true" fo:margin-bottom="0.2083in" fo:line-height="100%"/>
      <style:text-properties style:font-name-asian="Times New Roman" style:font-name-complex="Times New Roman" fo:color="#FFFFFF" fo:font-size="24pt" style:font-size-asian="24pt" style:font-size-complex="26pt" fo:hyphenate="false"/>
    </style:style>
    <style:style style:name="TitleChar" style:display-name="Title Char" style:family="text" style:parent-style-name="DefaultParagraphFont">
      <style:text-properties style:font-name="Arial" style:font-name-asian="Times New Roman" style:font-name-complex="Times New Roman" fo:color="#FFFFFF" style:letter-kerning="true" fo:font-size="24pt" style:font-size-asian="24pt" style:font-size-complex="26pt"/>
    </style:style>
    <style:style style:name="Subtitle" style:display-name="Subtitle" style:family="paragraph" style:parent-style-name="Normal" style:next-style-name="Normal">
      <style:paragraph-properties fo:margin-left="0.4923in">
        <style:tab-stops>
          <style:tab-stop style:type="left" style:position="-0.2951in"/>
        </style:tab-stops>
      </style:paragraph-properties>
      <style:text-properties style:font-name="Calibri Light" style:font-name-asian="Times New Roman" style:font-name-complex="Times New Roman" style:font-style-complex="italic" fo:color="#FFFFFF" style:font-size-complex="12pt" fo:hyphenate="false"/>
    </style:style>
    <style:style style:name="SubtitleChar" style:display-name="Subtitle Char" style:family="text" style:parent-style-name="DefaultParagraphFont">
      <style:text-properties style:font-name="Calibri Light" style:font-name-asian="Times New Roman" style:font-name-complex="Times New Roman" style:font-style-complex="italic" fo:color="#FFFFFF" style:letter-kerning="true" fo:font-size="12pt" style:font-size-asian="12pt" style:font-size-complex="12pt"/>
    </style:style>
    <style:style style:name="Coverfooter" style:display-name="Cover footer" style:family="paragraph" style:parent-style-name="Normal">
      <style:paragraph-properties style:line-height-at-least="0.1388in" fo:margin-left="0.4923in">
        <style:tab-stops>
          <style:tab-stop style:type="left" style:position="-0.2951in"/>
        </style:tab-stops>
      </style:paragraph-properties>
      <style:text-properties style:font-name-asian="Times New Roman" style:font-name-complex="Times New Roman" style:font-style-complex="italic" fo:color="#FFFFFF" fo:font-size="8pt" style:font-size-asian="8pt" style:font-size-complex="12pt" fo:hyphenate="false"/>
    </style:style>
    <style:style style:name="Subtitleheading" style:display-name="Subtitle heading" style:family="paragraph" style:parent-style-name="Subtitle">
      <style:text-properties fo:hyphenate="false"/>
    </style:style>
    <style:style style:name="Heading" style:display-name="Heading" style:family="paragraph" style:parent-style-name="BodyText" style:next-style-name="BodyText">
      <style:paragraph-properties fo:margin-bottom="0.0833in"/>
      <style:text-properties style:font-name="Calibri Light" style:font-name-complex="Calibri Light" fo:color="#44546A" fo:hyphenate="false"/>
    </style:style>
    <style:style style:name="Tabletext" style:display-name="Table text" style:family="paragraph" style:parent-style-name="BodyText">
      <style:paragraph-properties fo:margin-bottom="0.0277in" fo:line-height="100%"/>
      <style:text-properties style:font-size-complex="10pt" fo:hyphenate="false"/>
    </style:style>
    <style:style style:name="TabletextChar" style:display-name="Table text Char" style:family="text">
      <style:text-properties style:font-name="Arial" style:font-name-complex="Arial" style:letter-kerning="true" fo:font-size="12pt" style:font-size-asian="12pt" style:font-size-complex="10pt"/>
    </style:style>
    <style:style style:name="Header" style:display-name="Header" style:family="paragraph" style:parent-style-name="Normal">
      <style:paragraph-properties fo:line-height="100%">
        <style:tab-stops>
          <style:tab-stop style:type="center" style:position="3.134in"/>
          <style:tab-stop style:type="right" style:position="6.268in"/>
        </style:tab-stops>
      </style:paragraph-properties>
      <style:text-properties fo:font-size="7pt" style:font-size-asian="7pt" fo:hyphenate="false"/>
    </style:style>
    <style:style style:name="HeaderChar" style:display-name="Header Char" style:family="text" style:parent-style-name="DefaultParagraphFont">
      <style:text-properties style:font-name="Arial" style:letter-kerning="true" fo:font-size="7pt" style:font-size-asian="7pt" style:font-size-complex="9pt"/>
    </style:style>
    <style:style style:name="Footer" style:display-name="Footer" style:family="paragraph" style:parent-style-name="Normal">
      <style:paragraph-properties fo:line-height="100%">
        <style:tab-stops>
          <style:tab-stop style:type="center" style:position="3.134in"/>
          <style:tab-stop style:type="right" style:position="6.268in"/>
        </style:tab-stops>
      </style:paragraph-properties>
      <style:text-properties fo:font-size="7pt" style:font-size-asian="7pt" fo:hyphenate="false"/>
    </style:style>
    <style:style style:name="FooterChar" style:display-name="Footer Char" style:family="text" style:parent-style-name="DefaultParagraphFont">
      <style:text-properties style:font-name="Arial" style:letter-kerning="true" fo:font-size="7pt" style:font-size-asian="7pt" style:font-size-complex="9pt"/>
    </style:style>
    <style:style style:name="Heading5Char" style:display-name="Heading 5 Char" style:family="text" style:parent-style-name="DefaultParagraphFont">
      <style:text-properties style:font-name="Calibri Light" style:font-name-asian="Times New Roman" style:font-name-complex="Times New Roman" fo:font-weight="bold" style:font-weight-asian="bold" fo:color="#4472C4" style:letter-kerning="true" fo:font-size="12pt" style:font-size-asian="12pt" style:font-size-complex="9pt"/>
    </style:style>
    <style:style style:name="Heading6Char" style:display-name="Heading 6 Char" style:family="text" style:parent-style-name="DefaultParagraphFont">
      <style:text-properties style:font-name="Calibri Light" style:font-name-asian="Times New Roman" style:font-name-complex="Times New Roman" fo:font-style="italic" style:font-style-asian="italic" style:font-style-complex="italic" fo:color="#1F3763" style:letter-kerning="true" fo:font-size="12pt" style:font-size-asian="12pt" style:font-size-complex="9pt"/>
    </style:style>
    <style:style style:name="Heading7Char" style:display-name="Heading 7 Char" style:family="text" style:parent-style-name="DefaultParagraphFont">
      <style:text-properties style:font-name="Calibri Light" style:font-name-asian="Times New Roman" style:font-name-complex="Times New Roman" fo:font-style="italic" style:font-style-asian="italic" style:font-style-complex="italic" fo:color="#404040" style:letter-kerning="true" fo:font-size="12pt" style:font-size-asian="12pt" style:font-size-complex="9pt"/>
    </style:style>
    <style:style style:name="Heading8Char" style:display-name="Heading 8 Char" style:family="text" style:parent-style-name="DefaultParagraphFont">
      <style:text-properties style:font-name="Calibri Light" style:font-name-asian="Times New Roman" style:font-name-complex="Times New Roman" fo:color="#404040" style:letter-kerning="true" fo:font-size="10pt" style:font-size-asian="10pt" style:font-size-complex="10pt"/>
    </style:style>
    <style:style style:name="Heading9Char" style:display-name="Heading 9 Char" style:family="text" style:parent-style-name="DefaultParagraphFont">
      <style:text-properties style:font-name="Calibri Light" style:font-name-asian="Times New Roman" style:font-name-complex="Times New Roman" fo:font-style="italic" style:font-style-asian="italic" style:font-style-complex="italic" fo:color="#404040" style:letter-kerning="true" fo:font-size="10pt" style:font-size-asian="10pt" style:font-size-complex="10pt"/>
    </style:style>
    <style:style style:name="Heading3Char" style:display-name="Heading 3 Char" style:family="text" style:parent-style-name="DefaultParagraphFont">
      <style:text-properties style:font-name="Arial" style:font-name-asian="Times New Roman" style:font-name-complex="Arial" fo:font-weight="bold" style:font-weight-asian="bold" style:font-weight-complex="bold" style:letter-kerning="true" fo:font-size="16pt" style:font-size-asian="16pt" style:font-size-complex="7pt"/>
    </style:style>
    <style:style style:name="DividerSectionNumber" style:display-name="Divider Section Number" style:family="paragraph" style:parent-style-name="BodyText" style:next-style-name="BodyText">
      <style:paragraph-properties fo:text-align="end" fo:margin-top="0.25in" fo:margin-bottom="0.25in" style:line-height-at-least="1.6666in"/>
      <style:text-properties style:font-name="Calibri Light" fo:color="#FFFFFF" fo:font-size="100pt" style:font-size-asian="100pt" fo:hyphenate="false"/>
    </style:style>
    <style:style style:name="Heading1Char" style:display-name="Heading 1 Char" style:family="text" style:parent-style-name="DefaultParagraphFont">
      <style:text-properties style:font-name="Arial" style:font-name-complex="Arial" fo:font-weight="bold" style:font-weight-asian="bold" style:font-weight-complex="bold" style:letter-kerning="true" fo:font-size="24pt" style:font-size-asian="24pt" style:font-size-complex="18pt"/>
    </style:style>
    <style:style style:name="TOCHeading" style:display-name="TOC Heading" style:family="paragraph" style:parent-style-name="Heading1" style:next-style-name="Normal" style:default-outline-level="1">
      <style:text-properties fo:font-weight="normal" style:font-weight-asian="normal" style:font-weight-complex="normal" fo:color="#4472C4" fo:font-size="14pt" style:font-size-asian="14pt" style:font-size-complex="14pt" fo:hyphenate="false"/>
    </style:style>
    <style:style style:name="TOC1" style:display-name="TOC 1" style:family="paragraph" style:parent-style-name="Normal" style:next-style-name="Normal" style:auto-update="true">
      <style:paragraph-properties fo:margin-bottom="0.0277in" fo:margin-left="0.1972in" fo:margin-right="0.3625in" fo:text-indent="-0.1972in">
        <style:tab-stops>
          <style:tab-stop style:type="left" style:position="0.0986in"/>
          <style:tab-stop style:type="right" style:leader-style="dotted" style:leader-text="." style:position="6.0708in"/>
        </style:tab-stops>
      </style:paragraph-properties>
      <style:text-properties fo:font-size="14pt" style:font-size-asian="14pt" fo:hyphenate="false"/>
    </style:style>
    <style:style style:name="TOC2" style:display-name="TOC 2" style:family="paragraph" style:parent-style-name="Normal" style:next-style-name="Normal" style:auto-update="true">
      <style:paragraph-properties fo:margin-bottom="0.0277in" fo:margin-right="0.3625in">
        <style:tab-stops>
          <style:tab-stop style:type="right" style:leader-style="dotted" style:leader-text="." style:position="6.268in"/>
        </style:tab-stops>
      </style:paragraph-properties>
      <style:text-properties fo:hyphenate="false"/>
    </style:style>
    <style:style style:name="TOC3" style:display-name="TOC 3" style:family="paragraph" style:parent-style-name="Normal" style:next-style-name="Normal" style:auto-update="true">
      <style:paragraph-properties fo:margin-bottom="0.0277in">
        <style:tab-stops>
          <style:tab-stop style:type="right" style:leader-style="dotted" style:leader-text="." style:position="6.268in"/>
        </style:tab-stops>
      </style:paragraph-properties>
      <style:text-properties fo:hyphenate="false"/>
    </style:style>
    <style:style style:name="Hyperlink" style:display-name="Hyperlink" style:family="text" style:parent-style-name="DefaultParagraphFont">
      <style:text-properties style:font-name="Arial" fo:font-weight="normal" style:font-weight-asian="normal" style:use-window-font-color="true" fo:font-size="12pt" style:font-size-asian="12pt" style:text-underline-type="single" style:text-underline-style="solid" style:text-underline-width="auto" style:text-underline-mode="continuous" style:text-underline-color="font-color"/>
    </style:style>
    <style:style style:name="Heading2Char" style:display-name="Heading 2 Char" style:family="text" style:parent-style-name="DefaultParagraphFont">
      <style:text-properties style:font-name="Arial" style:font-name-complex="Arial" fo:font-weight="bold" style:font-weight-asian="bold" style:font-weight-complex="bold" style:letter-kerning="true" fo:font-size="18pt" style:font-size-asian="18pt" style:font-size-complex="12pt"/>
    </style:style>
    <style:style style:name="ListNumber" style:display-name="List Number" style:family="paragraph" style:parent-style-name="Normal" style:list-style-name="LFO2">
      <style:paragraph-properties style:contextual-spacing="true" fo:margin-bottom="0.0833in" fo:line-height="115%">
        <style:tab-stops>
          <style:tab-stop style:type="left" style:position="1.0298in"/>
          <style:tab-stop style:type="left" style:position="1.6208in"/>
        </style:tab-stops>
      </style:paragraph-properties>
      <style:text-properties fo:hyphenate="false"/>
    </style:style>
    <style:style style:name="ListNumber2" style:display-name="List Number 2" style:family="paragraph" style:parent-style-name="Normal" style:list-style-name="LFO3">
      <style:paragraph-properties style:contextual-spacing="true"/>
      <style:text-properties fo:hyphenate="false"/>
    </style:style>
    <style:style style:name="ListNumber3" style:display-name="List Number 3" style:family="paragraph" style:parent-style-name="Normal" style:list-style-name="LFO4">
      <style:paragraph-properties style:contextual-spacing="true"/>
      <style:text-properties fo:hyphenate="false"/>
    </style:style>
    <style:style style:name="ContentsHeading" style:display-name="Contents Heading" style:family="paragraph" style:parent-style-name="TOCHeading" style:default-outline-level="1">
      <style:text-properties fo:font-weight="bold" style:font-weight-asian="bold" style:font-weight-complex="bold" fo:color="#008768" fo:hyphenate="false"/>
    </style:style>
    <style:style style:name="ListParagraph" style:display-name="List Paragraph" style:family="paragraph" style:parent-style-name="Normal">
      <style:paragraph-properties fo:margin-bottom="0.125in"/>
      <style:text-properties fo:hyphenate="false"/>
    </style:style>
    <style:style style:name="TOCHeadingChar" style:display-name="TOC Heading Char" style:family="text" style:parent-style-name="Heading1Char">
      <style:text-properties style:font-name="Arial" style:font-name-complex="Arial" fo:font-weight="normal" style:font-weight-asian="normal" style:font-weight-complex="normal" fo:color="#4472C4" style:letter-kerning="true" fo:font-size="14pt" style:font-size-asian="14pt" style:font-size-complex="14pt"/>
    </style:style>
    <style:style style:name="ContentsHeadingChar" style:display-name="Contents Heading Char" style:family="text" style:parent-style-name="TOCHeadingChar">
      <style:text-properties style:font-name="Arial" style:font-name-asian="Times New Roman" style:font-name-complex="Arial" fo:font-weight="bold" style:font-weight-asian="bold" style:font-weight-complex="bold" fo:color="#008768" style:letter-kerning="true" fo:font-size="14pt" style:font-size-asian="14pt" style:font-size-complex="14pt"/>
    </style:style>
    <style:style style:name="Caption" style:display-name="Caption" style:family="paragraph" style:parent-style-name="Normal" style:next-style-name="Normal">
      <style:paragraph-properties fo:keep-with-next="always" fo:margin-top="0in" fo:margin-bottom="0.0833in" fo:line-height="100%" fo:margin-right="0.1645in"/>
      <style:text-properties fo:font-weight="bold" style:font-weight-asian="bold" style:font-style-complex="italic" fo:hyphenate="false"/>
    </style:style>
    <style:style style:name="Numberedtext" style:display-name="Numbered text" style:family="paragraph" style:parent-style-name="ListParagraph" style:list-style-name="LFO24">
      <style:paragraph-properties fo:line-height="115%"/>
      <style:text-properties fo:hyphenate="false"/>
    </style:style>
    <style:style style:name="Numberedtext2" style:display-name="Numbered text 2" style:family="paragraph" style:parent-style-name="BodyText">
      <style:paragraph-properties>
        <style:tab-stops>
          <style:tab-stop style:type="left" style:position="0.25in"/>
        </style:tab-stops>
      </style:paragraph-properties>
      <style:text-properties fo:hyphenate="false"/>
    </style:style>
    <style:style style:name="NumberedtextChar" style:display-name="Numbered text Char" style:family="text" style:parent-style-name="BodyTextChar">
      <style:text-properties style:font-name="Arial" style:font-name-complex="Arial" style:letter-kerning="true" fo:font-size="12pt" style:font-size-asian="12pt" style:font-size-complex="9pt"/>
    </style:style>
    <style:style style:name="FootnoteText" style:display-name="Footnote Text" style:family="paragraph" style:parent-style-name="Normal">
      <style:paragraph-properties fo:margin-top="0in" fo:line-height="115%" fo:margin-left="0.0986in" fo:text-indent="-0.0986in">
        <style:tab-stops>
          <style:tab-stop style:type="left" style:position="0.0986in"/>
        </style:tab-stops>
      </style:paragraph-properties>
      <style:text-properties style:font-size-complex="10pt" fo:hyphenate="false"/>
    </style:style>
    <style:style style:name="FootnoteTextChar" style:display-name="Footnote Text Char" style:family="text" style:parent-style-name="DefaultParagraphFont">
      <style:text-properties style:font-name="Arial" style:font-name-complex="Arial" style:letter-kerning="true" fo:font-size="12pt" style:font-size-asian="12pt" style:font-size-complex="10pt"/>
    </style:style>
    <style:style style:name="FootnoteReference" style:display-name="Footnote Reference" style:family="text" style:parent-style-name="DefaultParagraphFont">
      <style:text-properties style:font-name="Arial" style:font-name-complex="Arial" style:text-position="super 63.6%"/>
    </style:style>
    <style:style style:name="UnresolvedMention" style:display-name="Unresolved Mention" style:family="text" style:parent-style-name="DefaultParagraphFont">
      <style:text-properties fo:color="#605E5C" fo:background-color="#E1DFDD"/>
    </style:style>
    <style:style style:name="ListBullet" style:display-name="List Bullet" style:family="paragraph" style:parent-style-name="Normal">
      <style:paragraph-properties fo:margin-bottom="0.1666in" fo:line-height="115%" fo:margin-left="0.8861in" fo:text-indent="-0.1965in">
        <style:tab-stops>
          <style:tab-stop style:type="left" style:position="-0.7805in"/>
          <style:tab-stop style:type="left" style:position="0in"/>
        </style:tab-stops>
      </style:paragraph-properties>
      <style:text-properties fo:hyphenate="false"/>
    </style:style>
    <style:style style:name="ListBullet2" style:display-name="List Bullet 2" style:family="paragraph" style:parent-style-name="Normal">
      <style:paragraph-properties fo:margin-bottom="0.0833in">
        <style:tab-stops>
          <style:tab-stop style:type="left" style:position="0.0006in"/>
        </style:tab-stops>
      </style:paragraph-properties>
      <style:text-properties fo:hyphenate="false"/>
    </style:style>
    <style:style style:name="ListBullet3" style:display-name="List Bullet 3" style:family="paragraph" style:parent-style-name="Normal">
      <style:paragraph-properties fo:margin-bottom="0.0833in" fo:margin-left="1.1423in" fo:text-indent="-0.1576in">
        <style:tab-stops>
          <style:tab-stop style:type="left" style:position="-0.4458in"/>
        </style:tab-stops>
      </style:paragraph-properties>
      <style:text-properties fo:hyphenate="false"/>
    </style:style>
    <style:style style:name="Heading4Char" style:display-name="Heading 4 Char" style:family="text" style:parent-style-name="DefaultParagraphFont">
      <style:text-properties style:font-name="Arial" style:font-name-asian="Times New Roman" style:font-name-complex="Arial" fo:font-weight="bold" style:font-weight-asian="bold" style:font-style-complex="italic" style:letter-kerning="true" fo:font-size="12pt" style:font-size-asian="12pt" style:font-size-complex="7pt"/>
    </style:style>
    <style:style style:name="Char2" style:display-name="Char2" style:family="paragraph" style:parent-style-name="Normal">
      <style:paragraph-properties fo:text-align="justify" fo:margin-bottom="0.1111in" fo:line-height="0.1666in">
        <style:tab-stops/>
      </style:paragraph-properties>
      <style:text-properties style:letter-kerning="false" style:text-position="super 63.6%" fo:font-size="11pt" style:font-size-asian="11pt" style:font-size-complex="11pt" fo:hyphenate="false"/>
    </style:style>
    <style:style style:name="CommentText" style:display-name="Comment Text" style:family="paragraph" style:parent-style-name="Normal">
      <style:paragraph-properties fo:line-height="100%"/>
      <style:text-properties fo:font-size="10pt" style:font-size-asian="10pt" style:font-size-complex="10pt" fo:hyphenate="false"/>
    </style:style>
    <style:style style:name="CommentTextChar" style:display-name="Comment Text Char" style:family="text" style:parent-style-name="DefaultParagraphFont">
      <style:text-properties style:letter-kerning="true" fo:font-size="10pt" style:font-size-asian="10pt" style:font-size-complex="10pt"/>
    </style:style>
    <style:style style:name="CommentReference" style:display-name="Comment Reference" style:family="text" style:parent-style-name="DefaultParagraphFont">
      <style:text-properties fo:font-size="8pt" style:font-size-asian="8pt" style:font-size-complex="8pt"/>
    </style:style>
    <style:style style:name="TableListBullet" style:display-name="Table List Bullet" style:family="paragraph" style:parent-style-name="Normal">
      <style:paragraph-properties fo:margin-bottom="0.0277in" fo:line-height="100%">
        <style:tab-stops/>
      </style:paragraph-properties>
      <style:text-properties fo:font-size="10pt" style:font-size-asian="10pt" fo:hyphenate="false"/>
    </style:style>
    <style:style style:name="TableListBullet2" style:display-name="Table List Bullet 2" style:family="paragraph" style:parent-style-name="Normal">
      <style:paragraph-properties fo:margin-bottom="0.0277in" fo:line-height="100%">
        <style:tab-stops/>
      </style:paragraph-properties>
      <style:text-properties fo:font-size="10pt" style:font-size-asian="10pt" fo:hyphenate="false"/>
    </style:style>
    <style:style style:name="TableListBullet3" style:display-name="Table List Bullet 3" style:family="paragraph" style:parent-style-name="Normal" style:list-style-name="LFO6">
      <style:paragraph-properties fo:margin-bottom="0.0277in" fo:line-height="100%">
        <style:tab-stops/>
      </style:paragraph-properties>
      <style:text-properties fo:font-size="10pt" style:font-size-asian="10pt" fo:hyphenate="false"/>
    </style:style>
    <style:style style:name="ListNumber5" style:display-name="List Number 5" style:family="paragraph" style:parent-style-name="Normal" style:list-style-name="LFO7">
      <style:paragraph-properties style:contextual-spacing="true"/>
      <style:text-properties fo:hyphenate="false"/>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fo:font-weight="bold" style:font-weight-asian="bold" style:font-weight-complex="bold" style:letter-kerning="true" fo:font-size="10pt" style:font-size-asian="10pt" style:font-size-complex="10pt"/>
    </style:style>
    <style:style style:name="IntenseEmphasis" style:display-name="Intense Emphasis" style:family="text" style:parent-style-name="DefaultParagraphFont"/>
    <style:style style:name="Emphasis" style:display-name="Emphasis" style:family="text" style:parent-style-name="DefaultParagraphFont">
      <style:text-properties fo:font-style="italic" style:font-style-asian="italic" style:font-style-complex="italic"/>
    </style:style>
    <style:style style:name="SubtleEmphasis" style:display-name="Subtle Emphasis" style:family="text" style:parent-style-name="DefaultParagraphFont">
      <style:text-properties fo:font-style="italic" style:font-style-asian="italic" style:font-style-complex="italic" fo:color="#404040"/>
    </style:style>
    <style:style style:name="Appendix" style:display-name="Appendix" style:family="paragraph" style:parent-style-name="Heading1" style:next-style-name="BodyText" style:default-outline-level="1">
      <style:paragraph-properties fo:break-before="page"/>
      <style:text-properties style:font-name-asian="Times New Roman" style:font-size-complex="14pt" fo:hyphenate="false"/>
    </style:style>
    <style:style style:name="NTSHeading" style:display-name="NTS Heading" style:family="paragraph" style:parent-style-name="Heading1" style:default-outline-level="1">
      <style:paragraph-properties fo:margin-left="0.4923in" fo:text-indent="-0.4923in">
        <style:tab-stops>
          <style:tab-stop style:type="left" style:position="-0.4923in"/>
        </style:tab-stops>
      </style:paragraph-properties>
      <style:text-properties fo:hyphenate="false"/>
    </style:style>
    <style:style style:name="NTSHeading2" style:display-name="NTS Heading 2" style:family="paragraph" style:parent-style-name="Heading2" style:default-outline-level="2">
      <style:text-properties fo:font-size="16pt" style:font-size-asian="16pt" style:font-size-complex="11pt" fo:hyphenate="false"/>
    </style:style>
    <style:style style:name="NTSHeadingChar" style:display-name="NTS Heading Char" style:family="text" style:parent-style-name="Heading1Char">
      <style:text-properties style:font-name="Arial" style:font-name-complex="Arial" fo:font-weight="bold" style:font-weight-asian="bold" style:font-weight-complex="bold" style:letter-kerning="true" fo:font-size="24pt" style:font-size-asian="24pt" style:font-size-complex="18pt"/>
    </style:style>
    <style:style style:name="NTSBullets" style:display-name="NTS Bullets" style:family="paragraph" style:parent-style-name="ListParagraph" style:list-style-name="LFO9">
      <style:text-properties fo:hyphenate="false"/>
    </style:style>
    <style:style style:name="NTSHeading2Char" style:display-name="NTS Heading 2 Char" style:family="text" style:parent-style-name="Heading2Char">
      <style:text-properties style:font-name="Arial" style:font-name-complex="Arial" fo:font-weight="bold" style:font-weight-asian="bold" style:font-weight-complex="bold" style:letter-kerning="true" fo:font-size="16pt" style:font-size-asian="16pt" style:font-size-complex="12pt"/>
    </style:style>
    <style:style style:name="ntsheading3" style:display-name="nts heading 3" style:family="paragraph" style:parent-style-name="Heading3" style:default-outline-level="3">
      <style:paragraph-properties fo:margin-left="0in">
        <style:tab-stops>
          <style:tab-stop style:type="left" style:position="0.3937in"/>
        </style:tab-stops>
      </style:paragraph-properties>
      <style:text-properties fo:hyphenate="false"/>
    </style:style>
    <style:style style:name="ListParagraphChar" style:display-name="List Paragraph Char" style:family="text" style:parent-style-name="DefaultParagraphFont">
      <style:text-properties style:font-name="Arial" style:font-name-complex="Arial" style:letter-kerning="true" fo:font-size="12pt" style:font-size-asian="12pt" style:font-size-complex="9pt"/>
    </style:style>
    <style:style style:name="NTSBulletsChar" style:display-name="NTS Bullets Char" style:family="text" style:parent-style-name="ListParagraphChar">
      <style:text-properties style:font-name="Arial" style:font-name-complex="Arial" style:letter-kerning="true" fo:font-size="12pt" style:font-size-asian="12pt" style:font-size-complex="9pt"/>
    </style:style>
    <style:style style:name="NTSHeading4" style:display-name="NTS Heading 4" style:family="paragraph" style:parent-style-name="Heading4" style:default-outline-level="4">
      <style:text-properties fo:hyphenate="false"/>
    </style:style>
    <style:style style:name="ntsheading3Char" style:display-name="nts heading 3 Char" style:family="text" style:parent-style-name="Heading3Char">
      <style:text-properties style:font-name="Arial" style:font-name-asian="Times New Roman" style:font-name-complex="Arial" fo:font-weight="bold" style:font-weight-asian="bold" style:font-weight-complex="bold" style:letter-kerning="true" fo:font-size="16pt" style:font-size-asian="16pt" style:font-size-complex="7pt"/>
    </style:style>
    <style:style style:name="Numberlist" style:display-name="Number list" style:family="paragraph" style:parent-style-name="Numberedtext" style:list-style-name="LFO10">
      <style:text-properties fo:hyphenate="false"/>
    </style:style>
    <style:style style:name="NTSHeading4Char" style:display-name="NTS Heading 4 Char" style:family="text" style:parent-style-name="Heading4Char">
      <style:text-properties style:font-name="Arial" style:font-name-asian="Times New Roman" style:font-name-complex="Arial" fo:font-weight="bold" style:font-weight-asian="bold" style:font-style-complex="italic" fo:color="#008768" style:letter-kerning="true" fo:font-size="12pt" style:font-size-asian="12pt" style:font-size-complex="7pt"/>
    </style:style>
    <style:style style:name="numeralslist" style:display-name="numerals list" style:family="paragraph" style:parent-style-name="Numberedtext" style:list-style-name="LFO11">
      <style:text-properties fo:hyphenate="false"/>
    </style:style>
    <style:style style:name="NumberlistChar" style:display-name="Number list Char" style:family="text" style:parent-style-name="NumberedtextChar">
      <style:text-properties style:font-name="Arial" style:font-name-complex="Arial" style:letter-kerning="true" fo:font-size="12pt" style:font-size-asian="12pt" style:font-size-complex="9pt"/>
    </style:style>
    <style:style style:name="TableTextTitleChar" style:display-name="TableText Title Char" style:family="text">
      <style:text-properties style:font-name="Arial Bold" style:font-name-asian="Times New Roman" style:font-name-complex="Times New Roman" fo:font-weight="bold" style:font-weight-asian="bold" fo:text-transform="uppercase" fo:color="#FFFFFF" fo:font-size="12pt" style:font-size-asian="12pt" style:font-size-complex="10pt"/>
    </style:style>
    <style:style style:name="numeralslistChar" style:display-name="numerals list Char" style:family="text" style:parent-style-name="NumberedtextChar">
      <style:text-properties style:font-name="Arial" style:font-name-complex="Arial" style:letter-kerning="true" fo:font-size="12pt" style:font-size-asian="12pt" style:font-size-complex="9pt"/>
    </style:style>
    <style:style style:name="TableTextTitle" style:display-name="TableText Title" style:family="paragraph" style:parent-style-name="Normal">
      <style:paragraph-properties fo:margin-top="0in" fo:line-height="100%" fo:margin-left="0.0986in">
        <style:tab-stops/>
      </style:paragraph-properties>
      <style:text-properties style:font-name="Arial Bold" style:font-name-asian="Times New Roman" style:font-name-complex="Times New Roman" fo:font-weight="bold" style:font-weight-asian="bold" fo:text-transform="uppercase" fo:color="#FFFFFF" style:letter-kerning="false" style:font-size-complex="10pt" fo:hyphenate="false"/>
    </style:style>
    <style:style style:name="Appendixheading2" style:display-name="Appendix heading 2" style:family="paragraph" style:parent-style-name="Heading2" style:list-style-name="LFO8" style:default-outline-level="2">
      <style:paragraph-properties fo:keep-with-next="always" fo:keep-together="always">
        <style:tab-stops/>
      </style:paragraph-properties>
      <style:text-properties style:font-name-asian="Times New Roman" style:font-size-complex="18pt" fo:language="en" fo:country="US" fo:hyphenate="false"/>
    </style:style>
    <style:style style:name="AppendixHead2" style:display-name="Appendix Head 2" style:family="paragraph" style:parent-style-name="Heading3" style:default-outline-level="3">
      <style:paragraph-properties fo:text-indent="-0.4923in"/>
      <style:text-properties fo:hyphenate="false"/>
    </style:style>
    <style:style style:name="AppendixHead2Char" style:display-name="Appendix Head 2 Char" style:family="text" style:parent-style-name="Heading3Char">
      <style:text-properties style:font-name="Arial" style:font-name-asian="Times New Roman" style:font-name-complex="Arial" fo:font-weight="bold" style:font-weight-asian="bold" style:font-weight-complex="bold" fo:color="#00353E" style:letter-kerning="true" fo:font-size="12pt" style:font-size-asian="12pt" style:font-size-complex="7pt"/>
    </style:style>
    <style:style style:name="Appendixbullet" style:display-name="Appendix bullet" style:family="paragraph" style:parent-style-name="ListBullet" style:list-style-name="LFO5">
      <style:paragraph-properties fo:text-align="justify" fo:margin-top="0.0277in" fo:margin-bottom="0.0833in" fo:line-height="100%">
        <style:tab-stops>
          <style:tab-stop style:type="left" style:position="0in"/>
          <style:tab-stop style:type="left" style:position="0.1895in"/>
        </style:tab-stops>
      </style:paragraph-properties>
      <style:text-properties fo:hyphenate="false"/>
    </style:style>
    <style:style style:name="ListBulletChar" style:display-name="List Bullet Char" style:family="text" style:parent-style-name="DefaultParagraphFont">
      <style:text-properties style:font-name="Arial" style:font-name-complex="Arial" style:letter-kerning="true" fo:font-size="12pt" style:font-size-asian="12pt" style:font-size-complex="9pt"/>
    </style:style>
    <style:style style:name="AppendixbulletChar" style:display-name="Appendix bullet Char" style:family="text" style:parent-style-name="ListBulletChar">
      <style:text-properties style:font-name="Arial" style:font-name-complex="Arial" style:letter-kerning="true" fo:font-size="12pt" style:font-size-asian="12pt" style:font-size-complex="9pt"/>
    </style:style>
    <style:style style:name="appendixletter" style:display-name="appendix letter" style:family="paragraph" style:parent-style-name="ListBullet3">
      <style:paragraph-properties fo:margin-top="0in" fo:margin-left="0.9847in" fo:text-indent="-0.2951in">
        <style:tab-stops>
          <style:tab-stop style:type="left" style:position="-0.4847in"/>
        </style:tab-stops>
      </style:paragraph-properties>
      <style:text-properties style:font-name-complex="Calibri" fo:font-style="italic" style:font-style-asian="italic" style:font-size-complex="10pt" fo:hyphenate="false"/>
    </style:style>
    <style:style style:name="ListBullet3Char" style:display-name="List Bullet 3 Char" style:family="text" style:parent-style-name="DefaultParagraphFont">
      <style:text-properties style:font-name="Arial" style:font-name-complex="Arial" style:letter-kerning="true" fo:font-size="12pt" style:font-size-asian="12pt" style:font-size-complex="9pt"/>
    </style:style>
    <style:style style:name="appendixletterChar" style:display-name="appendix letter Char" style:family="text" style:parent-style-name="ListBullet3Char">
      <style:text-properties style:font-name="Arial" style:font-name-complex="Calibri" fo:font-style="italic" style:font-style-asian="italic" style:letter-kerning="true" fo:font-size="12pt" style:font-size-asian="12pt" style:font-size-complex="10pt"/>
    </style:style>
    <style:style style:name="CoverTitle" style:display-name="Cover Title" style:family="paragraph" style:parent-style-name="Normal" style:next-style-name="BodyText">
      <style:paragraph-properties fo:margin-top="0.25in" fo:margin-bottom="0.25in" style:line-height-at-least="0.625in"/>
      <style:text-properties style:font-name="Calibri Light" style:font-name-complex="Times New Roman" fo:font-weight="bold" style:font-weight-asian="bold" fo:color="#4472C4" fo:font-size="40pt" style:font-size-asian="40pt" fo:hyphenate="false"/>
    </style:style>
    <style:style style:name="SectionTitle" style:display-name="Section Title" style:family="paragraph" style:parent-style-name="BodyText" style:next-style-name="BodyText">
      <style:paragraph-properties fo:text-align="end" fo:margin-top="0.25in" fo:margin-bottom="0.25in" style:line-height-at-least="0.4583in"/>
      <style:text-properties style:font-name="Calibri Light" style:font-name-complex="Times New Roman" fo:color="#FFFFFF" fo:font-size="30pt" style:font-size-asian="30pt" fo:hyphenate="false"/>
    </style:style>
    <style:style style:name="DividerSectionNumberSmall" style:display-name="Divider Section Number (Small)" style:family="paragraph" style:parent-style-name="Normal" style:next-style-name="BodyText">
      <style:paragraph-properties fo:text-align="end" fo:margin-top="0.25in" fo:margin-bottom="0.25in" style:line-height-at-least="1in"/>
      <style:text-properties style:font-name="Calibri Light" style:font-name-complex="Times New Roman" fo:font-weight="bold" style:font-weight-asian="bold" fo:color="#4472C4" fo:font-size="60pt" style:font-size-asian="60pt" fo:hyphenate="false"/>
    </style:style>
    <style:style style:name="Source" style:display-name="Source" style:family="paragraph" style:parent-style-name="Normal">
      <style:paragraph-properties fo:margin-top="0in" fo:margin-bottom="0.0833in"/>
      <style:text-properties style:font-name="Calibri" style:font-name-complex="Times New Roman" fo:font-style="italic" style:font-style-asian="italic" fo:font-size="8pt" style:font-size-asian="8pt" fo:hyphenate="false"/>
    </style:style>
    <style:style style:name="FollowedHyperlink" style:display-name="FollowedHyperlink" style:family="text" style:parent-style-name="DefaultParagraphFont">
      <style:text-properties fo:color="#008768" style:text-underline-type="single" style:text-underline-style="solid" style:text-underline-width="auto" style:text-underline-mode="continuous" style:text-underline-color="font-color"/>
    </style:style>
    <style:style style:name="Coverdata" style:display-name="Cover data" style:family="paragraph" style:parent-style-name="Subtitle">
      <style:paragraph-properties fo:text-align="end" fo:margin-top="0in" fo:margin-left="0in">
        <style:tab-stops>
          <style:tab-stop style:type="left" style:position="0.1972in"/>
        </style:tab-stops>
      </style:paragraph-properties>
      <style:text-properties fo:font-size="8pt" style:font-size-asian="8pt" fo:hyphenate="false"/>
    </style:style>
    <style:style style:name="Strong" style:display-name="Strong" style:family="text" style:parent-style-name="DefaultParagraphFont">
      <style:text-properties fo:font-weight="bold" style:font-weight-asian="bold" style:font-weight-complex="bold"/>
    </style:style>
    <style:style style:name="TableofFigures" style:display-name="Table of Figures" style:family="paragraph" style:parent-style-name="Normal" style:next-style-name="Normal">
      <style:paragraph-properties fo:margin-top="0in">
        <style:tab-stops>
          <style:tab-stop style:type="right" style:leader-style="dotted" style:leader-text="." style:position="6.268in"/>
        </style:tab-stops>
      </style:paragraph-properties>
      <style:text-properties style:font-name="Calibri" style:font-name-complex="Times New Roman" fo:hyphenate="false"/>
    </style:style>
    <style:style style:name="BalloonText" style:display-name="Balloon Text" style:family="paragraph" style:parent-style-name="Normal">
      <style:paragraph-properties fo:margin-top="0in" fo:line-height="100%"/>
      <style:text-properties style:font-name="Tahoma" style:font-name-complex="Tahoma" fo:font-size="8pt" style:font-size-asian="8pt" style:font-size-complex="8pt" fo:hyphenate="false"/>
    </style:style>
    <style:style style:name="BalloonTextChar" style:display-name="Balloon Text Char" style:family="text" style:parent-style-name="DefaultParagraphFont">
      <style:text-properties style:font-name="Tahoma" style:font-name-complex="Tahoma" style:letter-kerning="true" fo:font-size="8pt" style:font-size-asian="8pt" style:font-size-complex="8pt"/>
    </style:style>
    <style:style style:name="Quote" style:display-name="Quote" style:family="paragraph" style:parent-style-name="Normal" style:next-style-name="Normal">
      <style:paragraph-properties fo:margin-top="0in" fo:margin-bottom="0.0833in" fo:margin-left="0.5909in" fo:margin-right="0.3937in">
        <style:tab-stops>
          <style:tab-stop style:type="left" style:position="-0.3937in"/>
        </style:tab-stops>
      </style:paragraph-properties>
      <style:text-properties style:font-name="Calibri" style:font-name-complex="Times New Roman" fo:font-style="italic" style:font-style-asian="italic" style:font-style-complex="italic" fo:color="#000000" fo:hyphenate="false"/>
    </style:style>
    <style:style style:name="QuoteChar" style:display-name="Quote Char" style:family="text" style:parent-style-name="DefaultParagraphFont">
      <style:text-properties fo:font-style="italic" style:font-style-asian="italic" style:font-style-complex="italic" fo:color="#000000" style:letter-kerning="true" fo:font-size="12pt" style:font-size-asian="12pt" style:font-size-complex="9pt"/>
    </style:style>
    <style:style style:name="Bibliography" style:display-name="Bibliography" style:family="paragraph" style:parent-style-name="Normal" style:next-style-name="Normal">
      <style:paragraph-properties fo:margin-top="0in"/>
      <style:text-properties style:font-name="Calibri" style:font-name-complex="Times New Roman" fo:hyphenate="false"/>
    </style:style>
    <style:style style:name="BlockText" style:display-name="Block Text" style:family="paragraph" style:parent-style-name="Normal">
      <style:paragraph-properties fo:border="0.0034in solid #4472C4" fo:padding="0.1388in" style:shadow="#000000 0.0034in 0.0034in" fo:margin-top="0in" fo:margin-left="0.8in" fo:margin-right="0.8in">
        <style:tab-stops>
          <style:tab-stop style:type="left" style:position="-0.6027in"/>
        </style:tab-stops>
      </style:paragraph-properties>
      <style:text-properties style:font-name="Calibri" style:font-name-asian="Times New Roman" style:font-name-complex="Times New Roman" fo:font-style="italic" style:font-style-asian="italic" style:font-style-complex="italic" fo:color="#4472C4" fo:hyphenate="false"/>
    </style:style>
    <style:style style:name="BodyText2" style:display-name="Body Text 2" style:family="paragraph" style:parent-style-name="Normal">
      <style:paragraph-properties fo:margin-top="0in" fo:margin-bottom="0.0833in" fo:line-height="200%"/>
      <style:text-properties style:font-name="Calibri" style:font-name-complex="Times New Roman" fo:hyphenate="false"/>
    </style:style>
    <style:style style:name="BodyText2Char" style:display-name="Body Text 2 Char" style:family="text" style:parent-style-name="DefaultParagraphFont">
      <style:text-properties style:letter-kerning="true" fo:font-size="12pt" style:font-size-asian="12pt" style:font-size-complex="9pt"/>
    </style:style>
    <style:style style:name="BodyText3" style:display-name="Body Text 3" style:family="paragraph" style:parent-style-name="Normal">
      <style:paragraph-properties fo:margin-top="0in" fo:margin-bottom="0.0833in"/>
      <style:text-properties style:font-name="Calibri" style:font-name-complex="Times New Roman" fo:font-size="8pt" style:font-size-asian="8pt" style:font-size-complex="8pt" fo:hyphenate="false"/>
    </style:style>
    <style:style style:name="BodyText3Char" style:display-name="Body Text 3 Char" style:family="text" style:parent-style-name="DefaultParagraphFont">
      <style:text-properties style:letter-kerning="true" fo:font-size="8pt" style:font-size-asian="8pt" style:font-size-complex="8pt"/>
    </style:style>
    <style:style style:name="BodyTextFirstIndent" style:display-name="Body Text First Indent" style:family="paragraph" style:parent-style-name="BodyText">
      <style:paragraph-properties fo:margin-top="0in" fo:margin-bottom="0in" fo:text-indent="0.25in"/>
      <style:text-properties style:font-name="Calibri" style:font-name-complex="Times New Roman" fo:hyphenate="false"/>
    </style:style>
    <style:style style:name="BodyTextFirstIndentChar" style:display-name="Body Text First Indent Char" style:family="text" style:parent-style-name="BodyTextChar">
      <style:text-properties style:font-name="Arial" style:font-name-complex="Arial" style:letter-kerning="true" fo:font-size="12pt" style:font-size-asian="12pt" style:font-size-complex="9pt"/>
    </style:style>
    <style:style style:name="BodyTextIndent" style:display-name="Body Text Indent" style:family="paragraph" style:parent-style-name="Normal">
      <style:paragraph-properties fo:margin-top="0in" fo:margin-bottom="0.0833in" fo:margin-left="0.1965in">
        <style:tab-stops>
          <style:tab-stop style:type="left" style:position="0.0006in"/>
        </style:tab-stops>
      </style:paragraph-properties>
      <style:text-properties style:font-name="Calibri" style:font-name-complex="Times New Roman" fo:hyphenate="false"/>
    </style:style>
    <style:style style:name="BodyTextIndentChar" style:display-name="Body Text Indent Char" style:family="text" style:parent-style-name="DefaultParagraphFont">
      <style:text-properties style:letter-kerning="true" fo:font-size="12pt" style:font-size-asian="12pt" style:font-size-complex="9pt"/>
    </style:style>
    <style:style style:name="BodyTextFirstIndent2" style:display-name="Body Text First Indent 2" style:family="paragraph" style:parent-style-name="BodyTextIndent">
      <style:paragraph-properties fo:margin-bottom="0in" fo:margin-left="0.25in" fo:text-indent="0.25in">
        <style:tab-stops>
          <style:tab-stop style:type="left" style:position="-0.0527in"/>
        </style:tab-stops>
      </style:paragraph-properties>
      <style:text-properties fo:hyphenate="false"/>
    </style:style>
    <style:style style:name="BodyTextFirstIndent2Char" style:display-name="Body Text First Indent 2 Char" style:family="text" style:parent-style-name="BodyTextIndentChar">
      <style:text-properties style:letter-kerning="true" fo:font-size="12pt" style:font-size-asian="12pt" style:font-size-complex="9pt"/>
    </style:style>
    <style:style style:name="BodyTextIndent2" style:display-name="Body Text Indent 2" style:family="paragraph" style:parent-style-name="Normal">
      <style:paragraph-properties fo:margin-top="0in" fo:margin-bottom="0.0833in" fo:line-height="200%" fo:margin-left="0.1965in">
        <style:tab-stops>
          <style:tab-stop style:type="left" style:position="0.0006in"/>
        </style:tab-stops>
      </style:paragraph-properties>
      <style:text-properties style:font-name="Calibri" style:font-name-complex="Times New Roman" fo:hyphenate="false"/>
    </style:style>
    <style:style style:name="BodyTextIndent2Char" style:display-name="Body Text Indent 2 Char" style:family="text" style:parent-style-name="DefaultParagraphFont">
      <style:text-properties style:letter-kerning="true" fo:font-size="12pt" style:font-size-asian="12pt" style:font-size-complex="9pt"/>
    </style:style>
    <style:style style:name="BodyTextIndent3" style:display-name="Body Text Indent 3" style:family="paragraph" style:parent-style-name="Normal">
      <style:paragraph-properties fo:margin-top="0in" fo:margin-bottom="0.0833in" fo:margin-left="0.1965in">
        <style:tab-stops>
          <style:tab-stop style:type="left" style:position="0.0006in"/>
        </style:tab-stops>
      </style:paragraph-properties>
      <style:text-properties style:font-name="Calibri" style:font-name-complex="Times New Roman" fo:font-size="8pt" style:font-size-asian="8pt" style:font-size-complex="8pt" fo:hyphenate="false"/>
    </style:style>
    <style:style style:name="BodyTextIndent3Char" style:display-name="Body Text Indent 3 Char" style:family="text" style:parent-style-name="DefaultParagraphFont">
      <style:text-properties style:letter-kerning="true" fo:font-size="8pt" style:font-size-asian="8pt" style:font-size-complex="8pt"/>
    </style:style>
    <style:style style:name="BookTitle" style:display-name="Book Title" style:family="text" style:parent-style-name="DefaultParagraphFont">
      <style:text-properties fo:font-weight="bold" style:font-weight-asian="bold" style:font-weight-complex="bold" fo:font-variant="small-caps" fo:letter-spacing="0.0034in"/>
    </style:style>
    <style:style style:name="Closing" style:display-name="Closing" style:family="paragraph" style:parent-style-name="Normal">
      <style:paragraph-properties fo:margin-top="0in" fo:line-height="100%" fo:margin-left="2.9527in">
        <style:tab-stops>
          <style:tab-stop style:type="left" style:position="-2.7555in"/>
        </style:tab-stops>
      </style:paragraph-properties>
      <style:text-properties style:font-name="Calibri" style:font-name-complex="Times New Roman" fo:hyphenate="false"/>
    </style:style>
    <style:style style:name="ClosingChar" style:display-name="Closing Char" style:family="text" style:parent-style-name="DefaultParagraphFont">
      <style:text-properties style:letter-kerning="true" fo:font-size="12pt" style:font-size-asian="12pt" style:font-size-complex="9pt"/>
    </style:style>
    <style:style style:name="Date" style:display-name="Date" style:family="paragraph" style:parent-style-name="Normal" style:next-style-name="Normal">
      <style:paragraph-properties fo:margin-top="0in"/>
      <style:text-properties style:font-name="Calibri" style:font-name-complex="Times New Roman" fo:hyphenate="false"/>
    </style:style>
    <style:style style:name="DateChar" style:display-name="Date Char" style:family="text" style:parent-style-name="DefaultParagraphFont">
      <style:text-properties style:letter-kerning="true" fo:font-size="12pt" style:font-size-asian="12pt" style:font-size-complex="9pt"/>
    </style:style>
    <style:style style:name="DocumentMap" style:display-name="Document Map" style:family="paragraph" style:parent-style-name="Normal">
      <style:paragraph-properties fo:margin-top="0in" fo:line-height="100%"/>
      <style:text-properties style:font-name="Tahoma" style:font-name-complex="Tahoma" fo:font-size="8pt" style:font-size-asian="8pt" style:font-size-complex="8pt" fo:hyphenate="false"/>
    </style:style>
    <style:style style:name="DocumentMapChar" style:display-name="Document Map Char" style:family="text" style:parent-style-name="DefaultParagraphFont">
      <style:text-properties style:font-name="Tahoma" style:font-name-complex="Tahoma" style:letter-kerning="true" fo:font-size="8pt" style:font-size-asian="8pt" style:font-size-complex="8pt"/>
    </style:style>
    <style:style style:name="E-mailSignature" style:display-name="E-mail Signature" style:family="paragraph" style:parent-style-name="Normal">
      <style:paragraph-properties fo:margin-top="0in" fo:line-height="100%"/>
      <style:text-properties style:font-name="Calibri" style:font-name-complex="Times New Roman" fo:hyphenate="false"/>
    </style:style>
    <style:style style:name="E-mailSignatureChar" style:display-name="E-mail Signature Char" style:family="text" style:parent-style-name="DefaultParagraphFont">
      <style:text-properties style:letter-kerning="true" fo:font-size="12pt" style:font-size-asian="12pt" style:font-size-complex="9pt"/>
    </style:style>
    <style:style style:name="EndnoteReference" style:display-name="Endnote Reference" style:family="text" style:parent-style-name="DefaultParagraphFont">
      <style:text-properties style:text-position="super 63.6%"/>
    </style:style>
    <style:style style:name="EndnoteText" style:display-name="Endnote Text" style:family="paragraph" style:parent-style-name="Normal">
      <style:paragraph-properties fo:margin-top="0in" fo:line-height="100%"/>
      <style:text-properties style:font-name="Calibri" style:font-name-complex="Times New Roman" fo:font-size="10pt" style:font-size-asian="10pt" style:font-size-complex="10pt" fo:hyphenate="false"/>
    </style:style>
    <style:style style:name="EndnoteTextChar" style:display-name="Endnote Text Char" style:family="text" style:parent-style-name="DefaultParagraphFont">
      <style:text-properties style:letter-kerning="true" fo:font-size="10pt" style:font-size-asian="10pt" style:font-size-complex="10pt"/>
    </style:style>
    <style:style style:name="EnvelopeAddress" style:display-name="Envelope Address" style:family="paragraph" style:parent-style-name="Normal">
      <style:paragraph-properties fo:margin-top="0in" fo:line-height="100%" fo:margin-left="2in">
        <style:tab-stops>
          <style:tab-stop style:type="left" style:position="-1.8027in"/>
        </style:tab-stops>
      </style:paragraph-properties>
      <style:text-properties style:font-name="Calibri Light" style:font-name-asian="Times New Roman" style:font-name-complex="Times New Roman" style:font-size-complex="12pt" fo:hyphenate="false"/>
    </style:style>
    <style:style style:name="EnvelopeReturn" style:display-name="Envelope Return" style:family="paragraph" style:parent-style-name="Normal">
      <style:paragraph-properties fo:margin-top="0in" fo:line-height="100%"/>
      <style:text-properties style:font-name="Calibri Light" style:font-name-asian="Times New Roman" style:font-name-complex="Times New Roman" fo:font-size="10pt" style:font-size-asian="10pt" style:font-size-complex="10pt" fo:hyphenate="false"/>
    </style:style>
    <style:style style:name="HTMLAcronym" style:display-name="HTML Acronym" style:family="text" style:parent-style-name="DefaultParagraphFont"/>
    <style:style style:name="HTMLAddress" style:display-name="HTML Address" style:family="paragraph" style:parent-style-name="Normal">
      <style:paragraph-properties fo:margin-top="0in" fo:line-height="100%"/>
      <style:text-properties style:font-name="Calibri" style:font-name-complex="Times New Roman" fo:font-style="italic" style:font-style-asian="italic" style:font-style-complex="italic" fo:hyphenate="false"/>
    </style:style>
    <style:style style:name="HTMLAddressChar" style:display-name="HTML Address Char" style:family="text" style:parent-style-name="DefaultParagraphFont">
      <style:text-properties fo:font-style="italic" style:font-style-asian="italic" style:font-style-complex="italic" style:letter-kerning="true" fo:font-size="12pt" style:font-size-asian="12pt" style:font-size-complex="9pt"/>
    </style:style>
    <style:style style:name="HTMLCite" style:display-name="HTML Cite" style:family="text" style:parent-style-name="DefaultParagraphFont">
      <style:text-properties fo:font-style="italic" style:font-style-asian="italic" style:font-style-complex="italic"/>
    </style:style>
    <style:style style:name="HTMLCode" style:display-name="HTML Code" style:family="text" style:parent-style-name="DefaultParagraphFont">
      <style:text-properties style:font-name="Consolas" fo:font-size="10pt" style:font-size-asian="10pt" style:font-size-complex="10pt"/>
    </style:style>
    <style:style style:name="HTMLDefinition" style:display-name="HTML Definition" style:family="text" style:parent-style-name="DefaultParagraphFont">
      <style:text-properties fo:font-style="italic" style:font-style-asian="italic" style:font-style-complex="italic"/>
    </style:style>
    <style:style style:name="HTMLKeyboard" style:display-name="HTML Keyboard" style:family="text" style:parent-style-name="DefaultParagraphFont">
      <style:text-properties style:font-name="Consolas" fo:font-size="10pt" style:font-size-asian="10pt" style:font-size-complex="10pt"/>
    </style:style>
    <style:style style:name="HTMLPreformatted" style:display-name="HTML Preformatted" style:family="paragraph" style:parent-style-name="Normal">
      <style:paragraph-properties fo:margin-top="0in" fo:line-height="100%"/>
      <style:text-properties style:font-name="Consolas" style:font-name-complex="Times New Roman" fo:font-size="10pt" style:font-size-asian="10pt" style:font-size-complex="10pt" fo:hyphenate="false"/>
    </style:style>
    <style:style style:name="HTMLPreformattedChar" style:display-name="HTML Preformatted Char" style:family="text" style:parent-style-name="DefaultParagraphFont">
      <style:text-properties style:font-name="Consolas" style:letter-kerning="true" fo:font-size="10pt" style:font-size-asian="10pt" style:font-size-complex="10pt"/>
    </style:style>
    <style:style style:name="HTMLSample" style:display-name="HTML Sample" style:family="text" style:parent-style-name="DefaultParagraphFont">
      <style:text-properties style:font-name="Consolas" fo:font-size="12pt" style:font-size-asian="12pt" style:font-size-complex="12pt"/>
    </style:style>
    <style:style style:name="HTMLTypewriter" style:display-name="HTML Typewriter" style:family="text" style:parent-style-name="DefaultParagraphFont">
      <style:text-properties style:font-name="Consolas" fo:font-size="10pt" style:font-size-asian="10pt" style:font-size-complex="10pt"/>
    </style:style>
    <style:style style:name="HTMLVariable" style:display-name="HTML Variable" style:family="text" style:parent-style-name="DefaultParagraphFont">
      <style:text-properties fo:font-style="italic" style:font-style-asian="italic" style:font-style-complex="italic"/>
    </style:style>
    <style:style style:name="Index1" style:display-name="Index 1" style:family="paragraph" style:parent-style-name="Normal" style:next-style-name="Normal" style:auto-update="true">
      <style:paragraph-properties fo:margin-top="0in" fo:line-height="100%" fo:margin-left="0.125in" fo:text-indent="-0.125in">
        <style:tab-stops/>
      </style:paragraph-properties>
      <style:text-properties style:font-name="Calibri" style:font-name-complex="Times New Roman" fo:hyphenate="false"/>
    </style:style>
    <style:style style:name="Index2" style:display-name="Index 2" style:family="paragraph" style:parent-style-name="Normal" style:next-style-name="Normal" style:auto-update="true">
      <style:paragraph-properties fo:margin-top="0in" fo:line-height="100%" fo:margin-left="0.25in" fo:text-indent="-0.125in">
        <style:tab-stops/>
      </style:paragraph-properties>
      <style:text-properties style:font-name="Calibri" style:font-name-complex="Times New Roman" fo:hyphenate="false"/>
    </style:style>
    <style:style style:name="Index3" style:display-name="Index 3" style:family="paragraph" style:parent-style-name="Normal" style:next-style-name="Normal" style:auto-update="true">
      <style:paragraph-properties fo:margin-top="0in" fo:line-height="100%" fo:margin-left="0.375in" fo:text-indent="-0.125in">
        <style:tab-stops/>
      </style:paragraph-properties>
      <style:text-properties style:font-name="Calibri" style:font-name-complex="Times New Roman" fo:hyphenate="false"/>
    </style:style>
    <style:style style:name="Index4" style:display-name="Index 4" style:family="paragraph" style:parent-style-name="Normal" style:next-style-name="Normal" style:auto-update="true">
      <style:paragraph-properties fo:margin-top="0in" fo:line-height="100%" fo:margin-left="0.5in" fo:text-indent="-0.125in">
        <style:tab-stops/>
      </style:paragraph-properties>
      <style:text-properties style:font-name="Calibri" style:font-name-complex="Times New Roman" fo:hyphenate="false"/>
    </style:style>
    <style:style style:name="Index5" style:display-name="Index 5" style:family="paragraph" style:parent-style-name="Normal" style:next-style-name="Normal" style:auto-update="true">
      <style:paragraph-properties fo:margin-top="0in" fo:line-height="100%" fo:margin-left="0.625in" fo:text-indent="-0.125in">
        <style:tab-stops/>
      </style:paragraph-properties>
      <style:text-properties style:font-name="Calibri" style:font-name-complex="Times New Roman" fo:hyphenate="false"/>
    </style:style>
    <style:style style:name="Index6" style:display-name="Index 6" style:family="paragraph" style:parent-style-name="Normal" style:next-style-name="Normal" style:auto-update="true">
      <style:paragraph-properties fo:margin-top="0in" fo:line-height="100%" fo:margin-left="0.75in" fo:text-indent="-0.125in">
        <style:tab-stops/>
      </style:paragraph-properties>
      <style:text-properties style:font-name="Calibri" style:font-name-complex="Times New Roman" fo:hyphenate="false"/>
    </style:style>
    <style:style style:name="Index7" style:display-name="Index 7" style:family="paragraph" style:parent-style-name="Normal" style:next-style-name="Normal" style:auto-update="true">
      <style:paragraph-properties fo:margin-top="0in" fo:line-height="100%" fo:margin-left="0.875in" fo:text-indent="-0.125in">
        <style:tab-stops/>
      </style:paragraph-properties>
      <style:text-properties style:font-name="Calibri" style:font-name-complex="Times New Roman" fo:hyphenate="false"/>
    </style:style>
    <style:style style:name="Index8" style:display-name="Index 8" style:family="paragraph" style:parent-style-name="Normal" style:next-style-name="Normal" style:auto-update="true">
      <style:paragraph-properties fo:margin-top="0in" fo:line-height="100%" fo:margin-left="1in" fo:text-indent="-0.125in">
        <style:tab-stops/>
      </style:paragraph-properties>
      <style:text-properties style:font-name="Calibri" style:font-name-complex="Times New Roman" fo:hyphenate="false"/>
    </style:style>
    <style:style style:name="Index9" style:display-name="Index 9" style:family="paragraph" style:parent-style-name="Normal" style:next-style-name="Normal" style:auto-update="true">
      <style:paragraph-properties fo:margin-top="0in" fo:line-height="100%" fo:margin-left="1.125in" fo:text-indent="-0.125in">
        <style:tab-stops/>
      </style:paragraph-properties>
      <style:text-properties style:font-name="Calibri" style:font-name-complex="Times New Roman" fo:hyphenate="false"/>
    </style:style>
    <style:style style:name="IndexHeading" style:display-name="Index Heading" style:family="paragraph" style:parent-style-name="Normal" style:next-style-name="Index1">
      <style:paragraph-properties fo:margin-top="0in"/>
      <style:text-properties style:font-name="Calibri Light" style:font-name-asian="Times New Roman" style:font-name-complex="Times New Roman" fo:font-weight="bold" style:font-weight-asian="bold" style:font-weight-complex="bold" fo:hyphenate="false"/>
    </style:style>
    <style:style style:name="IntenseQuote" style:display-name="Intense Quote" style:family="paragraph" style:parent-style-name="Normal" style:next-style-name="Normal">
      <style:paragraph-properties fo:border-top="none" fo:border-left="none" fo:border-bottom="0.0069in solid #4472C4" fo:border-right="none" fo:padding-top="0in" fo:padding-left="0in" fo:padding-bottom="0.0555in" fo:padding-right="0in" style:shadow="none" fo:margin-top="0.1388in" fo:margin-bottom="0.1944in" fo:margin-left="0.65in" fo:margin-right="0.65in">
        <style:tab-stops>
          <style:tab-stop style:type="left" style:position="-0.4527in"/>
        </style:tab-stops>
      </style:paragraph-properties>
      <style:text-properties style:font-name="Calibri" style:font-name-complex="Times New Roman" fo:font-weight="bold" style:font-weight-asian="bold" style:font-weight-complex="bold" fo:font-style="italic" style:font-style-asian="italic" style:font-style-complex="italic" fo:color="#4472C4" fo:hyphenate="false"/>
    </style:style>
    <style:style style:name="IntenseQuoteChar" style:display-name="Intense Quote Char" style:family="text" style:parent-style-name="DefaultParagraphFont">
      <style:text-properties fo:font-weight="bold" style:font-weight-asian="bold" style:font-weight-complex="bold" fo:font-style="italic" style:font-style-asian="italic" style:font-style-complex="italic" fo:color="#4472C4" style:letter-kerning="true" fo:font-size="12pt" style:font-size-asian="12pt" style:font-size-complex="9pt"/>
    </style:style>
    <style:style style:name="IntenseReference" style:display-name="Intense Reference" style:family="text" style:parent-style-name="DefaultParagraphFont">
      <style:text-properties fo:font-weight="bold" style:font-weight-asian="bold" style:font-weight-complex="bold" fo:font-variant="small-caps" fo:color="#ED7D31" fo:letter-spacing="0.0034in" style:text-underline-type="single" style:text-underline-style="solid" style:text-underline-width="auto" style:text-underline-mode="continuous" style:text-underline-color="font-color"/>
    </style:style>
    <style:style style:name="LineNumber" style:display-name="Line Number" style:family="text" style:parent-style-name="DefaultParagraphFont"/>
    <style:style style:name="List" style:display-name="List" style:family="paragraph" style:parent-style-name="Normal">
      <style:paragraph-properties style:contextual-spacing="true" fo:margin-top="0in" fo:margin-left="0.1965in" fo:text-indent="-0.1965in">
        <style:tab-stops>
          <style:tab-stop style:type="left" style:position="0.0006in"/>
        </style:tab-stops>
      </style:paragraph-properties>
      <style:text-properties style:font-name="Calibri" style:font-name-complex="Times New Roman" fo:hyphenate="false"/>
    </style:style>
    <style:style style:name="List2" style:display-name="List 2" style:family="paragraph" style:parent-style-name="Normal">
      <style:paragraph-properties style:contextual-spacing="true" fo:margin-top="0in" fo:margin-left="0.393in" fo:text-indent="-0.1965in">
        <style:tab-stops>
          <style:tab-stop style:type="left" style:position="-0.1958in"/>
        </style:tab-stops>
      </style:paragraph-properties>
      <style:text-properties style:font-name="Calibri" style:font-name-complex="Times New Roman" fo:hyphenate="false"/>
    </style:style>
    <style:style style:name="List3" style:display-name="List 3" style:family="paragraph" style:parent-style-name="Normal">
      <style:paragraph-properties style:contextual-spacing="true" fo:margin-top="0in" fo:margin-left="0.5895in" fo:text-indent="-0.1965in">
        <style:tab-stops>
          <style:tab-stop style:type="left" style:position="-0.3923in"/>
        </style:tab-stops>
      </style:paragraph-properties>
      <style:text-properties style:font-name="Calibri" style:font-name-complex="Times New Roman" fo:hyphenate="false"/>
    </style:style>
    <style:style style:name="List4" style:display-name="List 4" style:family="paragraph" style:parent-style-name="Normal">
      <style:paragraph-properties style:contextual-spacing="true" fo:margin-top="0in" fo:margin-left="0.7861in" fo:text-indent="-0.1965in">
        <style:tab-stops>
          <style:tab-stop style:type="left" style:position="-0.5888in"/>
        </style:tab-stops>
      </style:paragraph-properties>
      <style:text-properties style:font-name="Calibri" style:font-name-complex="Times New Roman" fo:hyphenate="false"/>
    </style:style>
    <style:style style:name="List5" style:display-name="List 5" style:family="paragraph" style:parent-style-name="Normal">
      <style:paragraph-properties style:contextual-spacing="true" fo:margin-top="0in" fo:margin-left="0.9826in" fo:text-indent="-0.1965in">
        <style:tab-stops>
          <style:tab-stop style:type="left" style:position="-0.7854in"/>
        </style:tab-stops>
      </style:paragraph-properties>
      <style:text-properties style:font-name="Calibri" style:font-name-complex="Times New Roman" fo:hyphenate="false"/>
    </style:style>
    <style:style style:name="ListBullet4" style:display-name="List Bullet 4" style:family="paragraph" style:parent-style-name="Normal">
      <style:paragraph-properties style:contextual-spacing="true" fo:margin-top="0in" fo:margin-left="0.8395in" fo:text-indent="-0.25in">
        <style:tab-stops>
          <style:tab-stop style:type="left" style:position="-0.6423in"/>
          <style:tab-stop style:type="left" style:position="0in"/>
        </style:tab-stops>
      </style:paragraph-properties>
      <style:text-properties style:font-name="Calibri" style:font-name-complex="Times New Roman" fo:hyphenate="false"/>
    </style:style>
    <style:style style:name="ListBullet5" style:display-name="List Bullet 5" style:family="paragraph" style:parent-style-name="Normal">
      <style:paragraph-properties style:contextual-spacing="true" fo:margin-top="0in" fo:margin-left="1.0361in" fo:text-indent="-0.25in">
        <style:tab-stops>
          <style:tab-stop style:type="left" style:position="-0.8388in"/>
          <style:tab-stop style:type="left" style:position="0in"/>
        </style:tab-stops>
      </style:paragraph-properties>
      <style:text-properties style:font-name="Calibri" style:font-name-complex="Times New Roman" fo:hyphenate="false"/>
    </style:style>
    <style:style style:name="ListContinue" style:display-name="List Continue" style:family="paragraph" style:parent-style-name="Normal">
      <style:paragraph-properties style:contextual-spacing="true" fo:margin-top="0in" fo:margin-bottom="0.0833in" fo:margin-left="0.1965in">
        <style:tab-stops>
          <style:tab-stop style:type="left" style:position="0.0006in"/>
        </style:tab-stops>
      </style:paragraph-properties>
      <style:text-properties style:font-name="Calibri" style:font-name-complex="Times New Roman" fo:hyphenate="false"/>
    </style:style>
    <style:style style:name="ListContinue2" style:display-name="List Continue 2" style:family="paragraph" style:parent-style-name="Normal">
      <style:paragraph-properties style:contextual-spacing="true" fo:margin-top="0in" fo:margin-bottom="0.0833in" fo:margin-left="0.393in">
        <style:tab-stops>
          <style:tab-stop style:type="left" style:position="-0.1958in"/>
        </style:tab-stops>
      </style:paragraph-properties>
      <style:text-properties style:font-name="Calibri" style:font-name-complex="Times New Roman" fo:hyphenate="false"/>
    </style:style>
    <style:style style:name="ListContinue3" style:display-name="List Continue 3" style:family="paragraph" style:parent-style-name="Normal">
      <style:paragraph-properties style:contextual-spacing="true" fo:margin-top="0in" fo:margin-bottom="0.0833in" fo:margin-left="0.5895in">
        <style:tab-stops>
          <style:tab-stop style:type="left" style:position="-0.3923in"/>
        </style:tab-stops>
      </style:paragraph-properties>
      <style:text-properties style:font-name="Calibri" style:font-name-complex="Times New Roman" fo:hyphenate="false"/>
    </style:style>
    <style:style style:name="ListContinue4" style:display-name="List Continue 4" style:family="paragraph" style:parent-style-name="Normal">
      <style:paragraph-properties style:contextual-spacing="true" fo:margin-top="0in" fo:margin-bottom="0.0833in" fo:margin-left="0.7861in">
        <style:tab-stops>
          <style:tab-stop style:type="left" style:position="-0.5888in"/>
        </style:tab-stops>
      </style:paragraph-properties>
      <style:text-properties style:font-name="Calibri" style:font-name-complex="Times New Roman" fo:hyphenate="false"/>
    </style:style>
    <style:style style:name="ListContinue5" style:display-name="List Continue 5" style:family="paragraph" style:parent-style-name="Normal">
      <style:paragraph-properties style:contextual-spacing="true" fo:margin-top="0in" fo:margin-bottom="0.0833in" fo:margin-left="0.9826in">
        <style:tab-stops>
          <style:tab-stop style:type="left" style:position="-0.7854in"/>
        </style:tab-stops>
      </style:paragraph-properties>
      <style:text-properties style:font-name="Calibri" style:font-name-complex="Times New Roman" fo:hyphenate="false"/>
    </style:style>
    <style:style style:name="ListNumber4" style:display-name="List Number 4" style:family="paragraph" style:parent-style-name="Normal">
      <style:paragraph-properties style:contextual-spacing="true" fo:margin-top="0in" fo:margin-left="0.8395in" fo:text-indent="-0.25in">
        <style:tab-stops>
          <style:tab-stop style:type="left" style:position="-0.6423in"/>
          <style:tab-stop style:type="left" style:position="0in"/>
        </style:tab-stops>
      </style:paragraph-properties>
      <style:text-properties style:font-name="Calibri" style:font-name-complex="Times New Roman" fo:hyphenate="false"/>
    </style:style>
    <style:style style:name="MacroText" style:display-name="Macro Text" style:family="paragraph">
      <style:paragraph-properties fo:margin-bottom="0in" style:line-height-at-least="0.1666in">
        <style:tab-stops>
          <style:tab-stop style:type="left" style:position="0.3333in"/>
          <style:tab-stop style:type="left" style:position="0.6666in"/>
          <style:tab-stop style:type="left" style:position="1in"/>
          <style:tab-stop style:type="left" style:position="1.3333in"/>
          <style:tab-stop style:type="left" style:position="1.6666in"/>
          <style:tab-stop style:type="left" style:position="2in"/>
          <style:tab-stop style:type="left" style:position="2.3333in"/>
          <style:tab-stop style:type="left" style:position="2.6666in"/>
          <style:tab-stop style:type="left" style:position="3in"/>
        </style:tab-stops>
      </style:paragraph-properties>
      <style:text-properties style:font-name="Consolas" fo:font-size="10pt" style:font-size-asian="10pt" style:font-size-complex="10pt" fo:hyphenate="false"/>
    </style:style>
    <style:style style:name="MacroTextChar" style:display-name="Macro Text Char" style:family="text" style:parent-style-name="DefaultParagraphFont">
      <style:text-properties style:font-name="Consolas" fo:font-size="10pt" style:font-size-asian="10pt" style:font-size-complex="10pt"/>
    </style:style>
    <style:style style:name="MessageHeader" style:display-name="Message Header" style:family="paragraph" style:parent-style-name="Normal">
      <style:paragraph-properties fo:border="0.0104in solid #000000" fo:padding="0.0138in" style:shadow="none" fo:margin-top="0in" fo:line-height="100%" fo:margin-left="0.7875in" fo:text-indent="-0.7875in">
        <style:tab-stops>
          <style:tab-stop style:type="left" style:position="-0.5902in"/>
        </style:tab-stops>
      </style:paragraph-properties>
      <style:text-properties style:font-name="Calibri Light" style:font-name-asian="Times New Roman" style:font-name-complex="Times New Roman" style:font-size-complex="12pt" fo:hyphenate="false"/>
    </style:style>
    <style:style style:name="MessageHeaderChar" style:display-name="Message Header Char" style:family="text" style:parent-style-name="DefaultParagraphFont">
      <style:text-properties style:font-name="Calibri Light" style:font-name-asian="Times New Roman" style:font-name-complex="Times New Roman" style:letter-kerning="true" fo:font-size="12pt" style:font-size-asian="12pt" style:font-size-complex="12pt" fo:background-color="transparent"/>
    </style:style>
    <style:style style:name="NoSpacing" style:display-name="No Spacing" style:family="paragraph">
      <style:paragraph-properties fo:margin-bottom="0in" fo:line-height="100%">
        <style:tab-stops>
          <style:tab-stop style:type="left" style:position="0.1972in"/>
        </style:tab-stops>
      </style:paragraph-properties>
      <style:text-properties fo:font-size="9pt" style:font-size-asian="9pt" style:font-size-complex="9pt" fo:hyphenate="false"/>
    </style:style>
    <style:style style:name="NormalWeb" style:display-name="Normal (Web)" style:family="paragraph" style:parent-style-name="Normal">
      <style:paragraph-properties fo:margin-top="0in"/>
      <style:text-properties style:font-name="Times New Roman" style:font-name-complex="Times New Roman" style:font-size-complex="12pt" fo:hyphenate="false"/>
    </style:style>
    <style:style style:name="NormalIndent" style:display-name="Normal Indent" style:family="paragraph" style:parent-style-name="Normal">
      <style:paragraph-properties fo:margin-top="0in" fo:margin-left="0.5in">
        <style:tab-stops>
          <style:tab-stop style:type="left" style:position="-0.3027in"/>
        </style:tab-stops>
      </style:paragraph-properties>
      <style:text-properties style:font-name="Calibri" style:font-name-complex="Times New Roman" fo:hyphenate="false"/>
    </style:style>
    <style:style style:name="NoteHeading" style:display-name="Note Heading" style:family="paragraph" style:parent-style-name="Normal" style:next-style-name="Normal">
      <style:paragraph-properties fo:margin-top="0in" fo:line-height="100%"/>
      <style:text-properties style:font-name="Calibri" style:font-name-complex="Times New Roman" fo:hyphenate="false"/>
    </style:style>
    <style:style style:name="NoteHeadingChar" style:display-name="Note Heading Char" style:family="text" style:parent-style-name="DefaultParagraphFont">
      <style:text-properties style:letter-kerning="true" fo:font-size="12pt" style:font-size-asian="12pt" style:font-size-complex="9pt"/>
    </style:style>
    <style:style style:name="PageNumber" style:display-name="Page Number" style:family="text" style:parent-style-name="DefaultParagraphFont"/>
    <style:style style:name="PlaceholderText" style:display-name="Placeholder Text" style:family="text" style:parent-style-name="DefaultParagraphFont">
      <style:text-properties fo:color="#808080"/>
    </style:style>
    <style:style style:name="PlainText" style:display-name="Plain Text" style:family="paragraph" style:parent-style-name="Normal">
      <style:paragraph-properties fo:margin-top="0in" fo:line-height="100%"/>
      <style:text-properties style:font-name="Consolas" style:font-name-complex="Times New Roman" fo:font-size="10.5pt" style:font-size-asian="10.5pt" style:font-size-complex="10.5pt" fo:hyphenate="false"/>
    </style:style>
    <style:style style:name="PlainTextChar" style:display-name="Plain Text Char" style:family="text" style:parent-style-name="DefaultParagraphFont">
      <style:text-properties style:font-name="Consolas" style:letter-kerning="true" fo:font-size="10.5pt" style:font-size-asian="10.5pt" style:font-size-complex="10.5pt"/>
    </style:style>
    <style:style style:name="Salutation" style:display-name="Salutation" style:family="paragraph" style:parent-style-name="Normal" style:next-style-name="Normal">
      <style:paragraph-properties fo:margin-top="0in"/>
      <style:text-properties style:font-name="Calibri" style:font-name-complex="Times New Roman" fo:hyphenate="false"/>
    </style:style>
    <style:style style:name="SalutationChar" style:display-name="Salutation Char" style:family="text" style:parent-style-name="DefaultParagraphFont">
      <style:text-properties style:letter-kerning="true" fo:font-size="12pt" style:font-size-asian="12pt" style:font-size-complex="9pt"/>
    </style:style>
    <style:style style:name="Signature" style:display-name="Signature" style:family="paragraph" style:parent-style-name="Normal">
      <style:paragraph-properties fo:margin-top="0in" fo:line-height="100%" fo:margin-left="2.9527in">
        <style:tab-stops>
          <style:tab-stop style:type="left" style:position="-2.7555in"/>
        </style:tab-stops>
      </style:paragraph-properties>
      <style:text-properties style:font-name="Calibri" style:font-name-complex="Times New Roman" fo:hyphenate="false"/>
    </style:style>
    <style:style style:name="SignatureChar" style:display-name="Signature Char" style:family="text" style:parent-style-name="DefaultParagraphFont">
      <style:text-properties style:letter-kerning="true" fo:font-size="12pt" style:font-size-asian="12pt" style:font-size-complex="9pt"/>
    </style:style>
    <style:style style:name="SubtleReference" style:display-name="Subtle Reference" style:family="text" style:parent-style-name="DefaultParagraphFont">
      <style:text-properties fo:font-variant="small-caps" fo:color="#ED7D31" style:text-underline-type="single" style:text-underline-style="solid" style:text-underline-width="auto" style:text-underline-mode="continuous" style:text-underline-color="font-color"/>
    </style:style>
    <style:style style:name="TableofAuthorities" style:display-name="Table of Authorities" style:family="paragraph" style:parent-style-name="Normal" style:next-style-name="Normal">
      <style:paragraph-properties fo:margin-top="0in" fo:margin-left="0.125in" fo:text-indent="-0.125in">
        <style:tab-stops/>
      </style:paragraph-properties>
      <style:text-properties style:font-name="Calibri" style:font-name-complex="Times New Roman" fo:hyphenate="false"/>
    </style:style>
    <style:style style:name="TOAHeading" style:display-name="TOA Heading" style:family="paragraph" style:parent-style-name="Normal" style:next-style-name="Normal">
      <style:text-properties style:font-name="Calibri Light" style:font-name-asian="Times New Roman" style:font-name-complex="Times New Roman" fo:font-weight="bold" style:font-weight-asian="bold" style:font-weight-complex="bold" style:font-size-complex="12pt" fo:hyphenate="false"/>
    </style:style>
    <style:style style:name="TOC4" style:display-name="TOC 4" style:family="paragraph" style:parent-style-name="Normal" style:next-style-name="Normal" style:auto-update="true">
      <style:paragraph-properties fo:margin-top="0in" fo:margin-bottom="0.0277in">
        <style:tab-stops>
          <style:tab-stop style:type="right" style:leader-style="dotted" style:leader-text="." style:position="6.268in"/>
        </style:tab-stops>
      </style:paragraph-properties>
      <style:text-properties style:font-name="Calibri" style:font-name-complex="Times New Roman" fo:hyphenate="false"/>
    </style:style>
    <style:style style:name="TOC5" style:display-name="TOC 5" style:family="paragraph" style:parent-style-name="Normal" style:next-style-name="Normal" style:auto-update="true">
      <style:paragraph-properties fo:margin-top="0in" fo:margin-bottom="0.0694in" fo:margin-left="0.5in">
        <style:tab-stops/>
      </style:paragraph-properties>
      <style:text-properties style:font-name="Calibri" style:font-name-complex="Times New Roman" fo:hyphenate="false"/>
    </style:style>
    <style:style style:name="TOC6" style:display-name="TOC 6" style:family="paragraph" style:parent-style-name="Normal" style:next-style-name="Normal" style:auto-update="true">
      <style:paragraph-properties fo:margin-top="0in" fo:margin-bottom="0.0694in" fo:margin-left="0.625in">
        <style:tab-stops/>
      </style:paragraph-properties>
      <style:text-properties style:font-name="Calibri" style:font-name-complex="Times New Roman" fo:hyphenate="false"/>
    </style:style>
    <style:style style:name="TOC7" style:display-name="TOC 7" style:family="paragraph" style:parent-style-name="Normal" style:next-style-name="Normal" style:auto-update="true">
      <style:paragraph-properties fo:margin-top="0in" fo:margin-bottom="0.0694in" fo:margin-left="0.75in">
        <style:tab-stops/>
      </style:paragraph-properties>
      <style:text-properties style:font-name="Calibri" style:font-name-complex="Times New Roman" fo:hyphenate="false"/>
    </style:style>
    <style:style style:name="TOC8" style:display-name="TOC 8" style:family="paragraph" style:parent-style-name="Normal" style:next-style-name="Normal" style:auto-update="true">
      <style:paragraph-properties fo:margin-top="0in" fo:margin-bottom="0.0694in" fo:margin-left="0.875in">
        <style:tab-stops/>
      </style:paragraph-properties>
      <style:text-properties style:font-name="Calibri" style:font-name-complex="Times New Roman" fo:hyphenate="false"/>
    </style:style>
    <style:style style:name="TOC9" style:display-name="TOC 9" style:family="paragraph" style:parent-style-name="Normal" style:next-style-name="Normal" style:auto-update="true">
      <style:paragraph-properties fo:margin-top="0in" fo:margin-bottom="0.0694in" fo:margin-left="1in">
        <style:tab-stops/>
      </style:paragraph-properties>
      <style:text-properties style:font-name="Calibri" style:font-name-complex="Times New Roman" fo:hyphenate="false"/>
    </style:style>
    <style:style style:name="CVHeading" style:display-name="CV Heading" style:family="paragraph" style:parent-style-name="BodyText">
      <style:paragraph-properties fo:margin-top="0in"/>
      <style:text-properties style:font-name="Calibri Light" style:font-name-complex="Times New Roman" fo:font-weight="bold" style:font-weight-asian="bold" fo:hyphenate="false"/>
    </style:style>
    <style:style style:name="CVIntroduction" style:display-name="CV Introduction" style:family="paragraph" style:parent-style-name="BodyText">
      <style:paragraph-properties fo:border-top="0.0069in solid #000000" fo:border-left="none" fo:border-bottom="0.0069in solid #000000" fo:border-right="none" fo:padding-top="0.0833in" fo:padding-left="0in" fo:padding-bottom="0.0833in" fo:padding-right="0in" style:shadow="none" fo:margin-top="0in"/>
      <style:text-properties style:font-name="Calibri" style:font-name-complex="Times New Roman" fo:font-size="14pt" style:font-size-asian="14pt" fo:hyphenate="false"/>
    </style:style>
    <style:style style:name="CVTitle" style:display-name="CV Title" style:family="paragraph" style:parent-style-name="Normal">
      <style:paragraph-properties fo:margin-top="0in">
        <style:tab-stops/>
      </style:paragraph-properties>
      <style:text-properties style:font-name="Calibri Light" style:font-name-complex="Times New Roman" fo:color="#000000" fo:font-size="16pt" style:font-size-asian="16pt" fo:hyphenate="false"/>
    </style:style>
    <style:style style:name="TableListNumber" style:display-name="Table List Number" style:family="paragraph" style:parent-style-name="BodyText">
      <style:paragraph-properties fo:margin-top="0in" fo:margin-bottom="0.0277in" fo:line-height="100%"/>
      <style:text-properties style:font-name="Calibri" style:font-name-complex="Times New Roman" fo:font-size="10pt" style:font-size-asian="10pt" fo:hyphenate="false"/>
    </style:style>
    <style:style style:name="TableListNumber2" style:display-name="Table List Number 2" style:family="paragraph" style:parent-style-name="Normal">
      <style:paragraph-properties fo:margin-top="0in" fo:margin-bottom="0.0277in" fo:line-height="100%">
        <style:tab-stops/>
      </style:paragraph-properties>
      <style:text-properties style:font-name="Calibri" style:font-name-complex="Times New Roman" fo:font-size="10pt" style:font-size-asian="10pt" fo:hyphenate="false"/>
    </style:style>
    <style:style style:name="TableListNumber3" style:display-name="Table List Number 3" style:family="paragraph" style:parent-style-name="Normal">
      <style:paragraph-properties fo:margin-top="0in" fo:margin-bottom="0.0277in" fo:line-height="100%">
        <style:tab-stops/>
      </style:paragraph-properties>
      <style:text-properties style:font-name="Calibri" style:font-name-complex="Times New Roman" fo:font-size="10pt" style:font-size-asian="10pt" fo:hyphenate="false"/>
    </style:style>
    <style:style style:name="Callout" style:display-name="Callout" style:family="paragraph" style:parent-style-name="BodyText">
      <style:paragraph-properties fo:margin-top="0in" fo:margin-bottom="0.0416in"/>
      <style:text-properties style:font-name="Calibri" style:font-name-complex="Times New Roman" fo:hyphenate="false"/>
    </style:style>
    <style:style style:name="SQL" style:display-name="SQL" style:family="paragraph">
      <style:paragraph-properties fo:margin-bottom="0.0833in" style:line-height-at-least="0.1666in"/>
      <style:text-properties fo:font-size="8pt" style:font-size-asian="8pt" style:font-size-complex="9pt" fo:language="en" fo:country="CA" fo:hyphenate="false"/>
    </style:style>
    <style:style style:name="NTSCaption" style:display-name="NTS Caption" style:family="paragraph" style:parent-style-name="Caption">
      <style:text-properties fo:hyphenate="false"/>
    </style:style>
    <style:style style:name="CaptionChar" style:display-name="Caption Char" style:family="text" style:parent-style-name="DefaultParagraphFont">
      <style:text-properties style:font-name="Arial" style:font-name-complex="Arial" fo:font-weight="bold" style:font-weight-asian="bold" style:font-style-complex="italic" style:letter-kerning="true" fo:font-size="12pt" style:font-size-asian="12pt" style:font-size-complex="9pt"/>
    </style:style>
    <style:style style:name="NTSCaptionChar" style:display-name="NTS Caption Char" style:family="text" style:parent-style-name="CaptionChar">
      <style:text-properties style:font-name="Arial" style:font-name-complex="Arial" fo:font-weight="bold" style:font-weight-asian="bold" style:font-style-complex="italic" fo:color="#008768" style:letter-kerning="true" fo:font-size="12pt" style:font-size-asian="12pt" style:font-size-complex="9pt"/>
    </style:style>
    <style:style style:name="appendixnuymeralks" style:display-name="appendix nuymeralks" style:family="paragraph" style:parent-style-name="ListNumber3" style:list-style-name="LFO21">
      <style:paragraph-properties style:contextual-spacing="false" fo:margin-top="0in" fo:margin-bottom="0.0833in">
        <style:tab-stops>
          <style:tab-stop style:type="left" style:position="0.2958in"/>
        </style:tab-stops>
      </style:paragraph-properties>
      <style:text-properties fo:font-style="italic" style:font-style-asian="italic" fo:hyphenate="false"/>
    </style:style>
    <style:style style:name="ListNumber3Char" style:display-name="List Number 3 Char" style:family="text" style:parent-style-name="DefaultParagraphFont">
      <style:text-properties style:font-name="Arial" style:font-name-complex="Arial" style:letter-kerning="true" fo:font-size="12pt" style:font-size-asian="12pt" style:font-size-complex="9pt"/>
    </style:style>
    <style:style style:name="appendixnuymeralksChar" style:display-name="appendix nuymeralks Char" style:family="text" style:parent-style-name="ListNumber3Char">
      <style:text-properties style:font-name="Arial" style:font-name-complex="Arial" fo:font-style="italic" style:font-style-asian="italic" style:letter-kerning="true" fo:font-size="12pt" style:font-size-asian="12pt" style:font-size-complex="9pt"/>
    </style:style>
    <style:style style:name="ibullets" style:display-name="i bullets" style:family="paragraph" style:parent-style-name="TableListNumber3" style:list-style-name="AECOMTableNumbering">
      <style:text-properties style:font-name="Arial" style:font-name-complex="Arial" fo:font-size="12pt" style:font-size-asian="12pt" style:font-size-complex="11pt" fo:hyphenate="false"/>
    </style:style>
    <style:style style:name="TableListNumber3Char" style:display-name="Table List Number 3 Char" style:family="text" style:parent-style-name="DefaultParagraphFont">
      <style:text-properties style:letter-kerning="true" fo:font-size="10pt" style:font-size-asian="10pt" style:font-size-complex="9pt"/>
    </style:style>
    <style:style style:name="ibulletsChar" style:display-name="i bullets Char" style:family="text" style:parent-style-name="TableListNumber3Char">
      <style:text-properties style:font-name="Arial" style:font-name-complex="Arial" style:letter-kerning="true" fo:font-size="12pt" style:font-size-asian="12pt" style:font-size-complex="9pt"/>
    </style:style>
    <style:style style:name="Revision" style:display-name="Revision" style:family="paragraph">
      <style:paragraph-properties fo:margin-bottom="0in" fo:line-height="100%"/>
      <style:text-properties style:font-name="Arial" style:font-name-complex="Arial" style:letter-kerning="true" fo:font-size="12pt" style:font-size-asian="12pt" style:font-size-complex="9pt" fo:hyphenate="false"/>
    </style:style>
    <style:style style:name="WW_CharLFO2LVL1" style:family="text">
      <style:text-properties style:font-name="Symbol" style:use-window-font-color="true"/>
    </style:style>
    <style:style style:name="WW_CharLFO2LVL2" style:family="text">
      <style:text-properties style:font-name="Courier New" style:use-window-font-color="true"/>
    </style:style>
    <style:style style:name="WW_CharLFO2LVL3" style:family="text">
      <style:text-properties style:font-name="Calibri" style:use-window-font-color="true"/>
    </style:style>
    <style:style style:name="WW_CharLFO2LVL4" style:family="text">
      <style:text-properties style:font-name="Symbol"/>
    </style:style>
    <style:style style:name="WW_CharLFO2LVL5" style:family="text">
      <style:text-properties style:font-name="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text:list-style style:name="AECOM_Bullets" style:display-name="AECOM_Bullets">
      <text:list-level-style-bullet text:level="1" text:style-name="WW_CharLFO2LVL1" text:bullet-char="">
        <style:list-level-properties text:space-before="0in" text:min-label-width="0.1972in" text:list-level-position-and-space-mode="label-alignment">
          <style:list-level-label-alignment text:label-followed-by="listtab" fo:margin-left="0.1972in" fo:text-indent="-0.1972in"/>
        </style:list-level-properties>
        <style:text-properties style:font-name="Symbol"/>
      </text:list-level-style-bullet>
      <text:list-level-style-bullet text:level="2" text:style-name="WW_CharLFO2LVL2" text:bullet-char="o">
        <style:list-level-properties text:space-before="0.1972in" text:min-label-width="0.1972in" text:list-level-position-and-space-mode="label-alignment">
          <style:list-level-label-alignment text:label-followed-by="listtab" fo:margin-left="0.3944in" fo:text-indent="-0.1972in"/>
        </style:list-level-properties>
        <style:text-properties style:font-name="Courier New"/>
      </text:list-level-style-bullet>
      <text:list-level-style-bullet text:level="3" text:style-name="WW_CharLFO2LVL3" text:bullet-char="─">
        <style:list-level-properties text:space-before="0.3944in" text:min-label-width="0.1972in" text:list-level-position-and-space-mode="label-alignment">
          <style:list-level-label-alignment text:label-followed-by="listtab" fo:margin-left="0.5916in" fo:text-indent="-0.1972in"/>
        </style:list-level-properties>
        <style:text-properties style:font-name="Calibri"/>
      </text:list-level-style-bullet>
      <text:list-level-style-bullet text:level="4" text:style-name="WW_CharLFO2LVL4" text:bullet-char="">
        <style:list-level-properties text:space-before="0.5916in" text:min-label-width="0.1972in" text:list-level-position-and-space-mode="label-alignment">
          <style:list-level-label-alignment text:label-followed-by="listtab" fo:margin-left="0.7888in" fo:text-indent="-0.1972in"/>
        </style:list-level-properties>
        <style:text-properties style:font-name="Symbol"/>
      </text:list-level-style-bullet>
      <text:list-level-style-bullet text:level="5" text:style-name="WW_CharLFO2LVL5" text:bullet-char="o">
        <style:list-level-properties text:space-before="0.7888in" text:min-label-width="0.1972in" text:list-level-position-and-space-mode="label-alignment">
          <style:list-level-label-alignment text:label-followed-by="listtab" fo:margin-left="0.9861in" fo:text-indent="-0.1972in"/>
        </style:list-level-properties>
        <style:text-properties style:font-name="Courier New"/>
      </text:list-level-style-bullet>
      <text:list-level-style-bullet text:level="6" text:style-name="WW_CharLFO2LVL6" text:bullet-char="">
        <style:list-level-properties text:space-before="0.9861in" text:min-label-width="0.1972in" text:list-level-position-and-space-mode="label-alignment">
          <style:list-level-label-alignment text:label-followed-by="listtab" fo:margin-left="1.1833in" fo:text-indent="-0.1972in"/>
        </style:list-level-properties>
        <style:text-properties style:font-name="Wingdings"/>
      </text:list-level-style-bullet>
      <text:list-level-style-bullet text:level="7" text:style-name="WW_CharLFO2LVL7" text:bullet-char="">
        <style:list-level-properties text:space-before="1.1833in" text:min-label-width="0.1972in" text:list-level-position-and-space-mode="label-alignment">
          <style:list-level-label-alignment text:label-followed-by="listtab" fo:margin-left="1.3805in" fo:text-indent="-0.1972in"/>
        </style:list-level-properties>
        <style:text-properties style:font-name="Symbol"/>
      </text:list-level-style-bullet>
      <text:list-level-style-bullet text:level="8" text:style-name="WW_CharLFO2LVL8" text:bullet-char="o">
        <style:list-level-properties text:space-before="1.3805in" text:min-label-width="0.1972in" text:list-level-position-and-space-mode="label-alignment">
          <style:list-level-label-alignment text:label-followed-by="listtab" fo:margin-left="1.5777in" fo:text-indent="-0.1972in"/>
        </style:list-level-properties>
        <style:text-properties style:font-name="Courier New"/>
      </text:list-level-style-bullet>
      <text:list-level-style-bullet text:level="9" text:style-name="WW_CharLFO2LVL9" text:bullet-char="">
        <style:list-level-properties text:space-before="1.5777in" text:min-label-width="0.1972in" text:list-level-position-and-space-mode="label-alignment">
          <style:list-level-label-alignment text:label-followed-by="listtab" fo:margin-left="1.775in" fo:text-indent="-0.1972in"/>
        </style:list-level-properties>
        <style:text-properties style:font-name="Wingdings"/>
      </text:list-level-style-bullet>
    </text:list-style>
    <text:list-style style:name="AECOM_List" style:display-name="AECOM_List">
      <text:list-level-style-number text:level="1" style:num-suffix="." style:num-list-format-name="NLF1" style:num-format="1">
        <style:list-level-properties text:space-before="0in" text:min-label-width="0.2479in" text:list-level-position-and-space-mode="label-alignment">
          <style:list-level-label-alignment text:label-followed-by="listtab" fo:margin-left="0.2479in" fo:text-indent="-0.2479in"/>
        </style:list-level-properties>
      </text:list-level-style-number>
      <text:list-level-style-number text:level="2" style:num-suffix="." style:num-list-format-name="NLF1" style:num-format="a" style:num-letter-sync="true">
        <style:list-level-properties text:space-before="0.2479in" text:min-label-width="0.2479in" text:list-level-position-and-space-mode="label-alignment">
          <style:list-level-label-alignment text:label-followed-by="listtab" fo:margin-left="0.4958in" fo:text-indent="-0.2479in"/>
        </style:list-level-properties>
      </text:list-level-style-number>
      <text:list-level-style-number text:level="3" style:num-suffix="." style:num-list-format-name="NLF1" style:num-format="i">
        <style:list-level-properties text:space-before="0.4958in" text:min-label-width="0.2479in" text:list-level-position-and-space-mode="label-alignment">
          <style:list-level-label-alignment text:label-followed-by="listtab" fo:margin-left="0.7437in" fo:text-indent="-0.2479in"/>
        </style:list-level-properties>
      </text:list-level-style-number>
      <text:list-level-style-number text:level="4" style:num-suffix="." style:num-list-format-name="NLF1" style:num-format="1">
        <style:list-level-properties text:space-before="0.7437in" text:min-label-width="0.2479in" text:list-level-position-and-space-mode="label-alignment">
          <style:list-level-label-alignment text:label-followed-by="listtab" fo:margin-left="0.9916in" fo:text-indent="-0.2479in"/>
        </style:list-level-properties>
      </text:list-level-style-number>
      <text:list-level-style-number text:level="5" style:num-suffix="." style:num-list-format-name="NLF1" style:num-format="a" style:num-letter-sync="true">
        <style:list-level-properties text:space-before="0.9916in" text:min-label-width="0.2479in" text:list-level-position-and-space-mode="label-alignment">
          <style:list-level-label-alignment text:label-followed-by="listtab" fo:margin-left="1.2395in" fo:text-indent="-0.2479in"/>
        </style:list-level-properties>
      </text:list-level-style-number>
      <text:list-level-style-number text:level="6" style:num-suffix="." style:num-list-format-name="NLF1" style:num-format="i">
        <style:list-level-properties fo:text-align="end" text:space-before="1.2395in" text:min-label-width="0.2479in" text:list-level-position-and-space-mode="label-alignment">
          <style:list-level-label-alignment text:label-followed-by="listtab" fo:margin-left="1.4875in" fo:text-indent="-0.2479in"/>
        </style:list-level-properties>
      </text:list-level-style-number>
      <text:list-level-style-number text:level="7" style:num-suffix="." style:num-list-format-name="NLF1" style:num-format="1">
        <style:list-level-properties text:space-before="1.4875in" text:min-label-width="0.2479in" text:list-level-position-and-space-mode="label-alignment">
          <style:list-level-label-alignment text:label-followed-by="listtab" fo:margin-left="1.7354in" fo:text-indent="-0.2479in"/>
        </style:list-level-properties>
      </text:list-level-style-number>
      <text:list-level-style-number text:level="8" style:num-suffix="." style:num-list-format-name="NLF1" style:num-format="a" style:num-letter-sync="true">
        <style:list-level-properties text:space-before="1.7354in" text:min-label-width="0.2479in" text:list-level-position-and-space-mode="label-alignment">
          <style:list-level-label-alignment text:label-followed-by="listtab" fo:margin-left="1.9833in" fo:text-indent="-0.2479in"/>
        </style:list-level-properties>
      </text:list-level-style-number>
      <text:list-level-style-number text:level="9" style:num-suffix="." style:num-list-format-name="NLF1" style:num-format="i">
        <style:list-level-properties fo:text-align="end" text:space-before="1.9833in" text:min-label-width="0.2479in" text:list-level-position-and-space-mode="label-alignment">
          <style:list-level-label-alignment text:label-followed-by="listtab" fo:margin-left="2.2312in" fo:text-indent="-0.2479in"/>
        </style:list-level-properties>
      </text:list-level-style-number>
    </text:list-style>
    <text:list-style style:name="AECOMNumbering" style:display-name="AECOM Numbering">
      <text:list-level-style-number text:level="1" style:num-suffix="." style:num-list-format-name="NLF2" style:num-format="1">
        <style:list-level-properties text:list-level-position-and-space-mode="label-alignment">
          <style:list-level-label-alignment text:label-followed-by="listtab"/>
        </style:list-level-properties>
      </text:list-level-style-number>
      <text:list-level-style-number text:level="2" style:num-list-format-name="NLF2" style:num-format="1" text:display-levels="2">
        <style:list-level-properties text:list-level-position-and-space-mode="label-alignment">
          <style:list-level-label-alignment text:label-followed-by="listtab"/>
        </style:list-level-properties>
      </text:list-level-style-number>
      <text:list-level-style-number text:level="3" style:num-list-format-name="NLF2" style:num-format="1" text:display-levels="3">
        <style:list-level-properties text:list-level-position-and-space-mode="label-alignment">
          <style:list-level-label-alignment text:label-followed-by="listtab"/>
        </style:list-level-properties>
      </text:list-level-style-number>
      <text:list-level-style-number text:level="4" style:num-list-format-name="NLF2" style:num-format="1" text:display-levels="4">
        <style:list-level-properties text:list-level-position-and-space-mode="label-alignment">
          <style:list-level-label-alignment text:label-followed-by="listtab"/>
        </style:list-level-properties>
      </text:list-level-style-number>
      <text:list-level-style-number text:level="5" style:num-list-format-name="NLF2" style:num-format="1" text:display-levels="5">
        <style:list-level-properties text:list-level-position-and-space-mode="label-alignment">
          <style:list-level-label-alignment text:label-followed-by="listtab"/>
        </style:list-level-properties>
      </text:list-level-style-number>
      <text:list-level-style-number text:level="6" style:num-list-format-name="NLF2" style:num-format="1" text:display-levels="6">
        <style:list-level-properties text:list-level-position-and-space-mode="label-alignment">
          <style:list-level-label-alignment text:label-followed-by="listtab"/>
        </style:list-level-properties>
      </text:list-level-style-number>
      <text:list-level-style-number text:level="7" style:num-suffix="." style:num-list-format-name="NLF2" style:num-format="1">
        <style:list-level-properties text:list-level-position-and-space-mode="label-alignment">
          <style:list-level-label-alignment text:label-followed-by="listtab"/>
        </style:list-level-properties>
      </text:list-level-style-number>
      <text:list-level-style-number text:level="8" style:num-suffix="." style:num-list-format-name="NLF2" style:num-format="a" style:num-letter-sync="true">
        <style:list-level-properties text:list-level-position-and-space-mode="label-alignment">
          <style:list-level-label-alignment text:label-followed-by="listtab"/>
        </style:list-level-properties>
      </text:list-level-style-number>
      <text:list-level-style-number text:level="9" style:num-suffix="." style:num-list-format-name="NLF2" style:num-format="i">
        <style:list-level-properties text:list-level-position-and-space-mode="label-alignment">
          <style:list-level-label-alignment text:label-followed-by="listtab"/>
        </style:list-level-properties>
      </text:list-level-style-number>
    </text:list-style>
    <text:list-style style:name="AECOMAppendix" style:display-name="AECOM Appendix">
      <text:list-level-style-number text:level="1" style:num-prefix="Appendix " style:num-suffix="  " style:num-list-format-name="NLF3" style:num-format="A" style:num-letter-sync="true">
        <style:list-level-properties text:list-level-position-and-space-mode="label-alignment">
          <style:list-level-label-alignment text:label-followed-by="nothing"/>
        </style:list-level-properties>
      </text:list-level-style-number>
      <text:list-level-style-number text:level="2" style:num-suffix=")" style:num-list-format-name="NLF3"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list-format-name="NLF3"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list-format-name="NLF3"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list-format-name="NLF3"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list-format-name="NLF3"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3"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3"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3"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AECOMSectionnumbering" style:display-name="AECOM Section numbering">
      <text:list-level-style-number text:level="1" style:num-list-format-name="NLF4" style:num-format="01, 02, 03, ...">
        <style:list-level-properties text:space-before="0in" text:min-label-width="0.7875in" text:list-level-position-and-space-mode="label-alignment">
          <style:list-level-label-alignment text:label-followed-by="listtab" fo:margin-left="0.7875in" fo:text-indent="-0.7875in"/>
        </style:list-level-properties>
      </text:list-level-style-number>
      <text:list-level-style-number text:level="2" style:num-suffix=")" style:num-list-format-name="NLF4"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list-format-name="NLF4"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list-format-name="NLF4"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list-format-name="NLF4"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list-format-name="NLF4"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4"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4"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4"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E" style:display-name="1 / 1.1 / 1.1.1">
      <text:list-level-style-number text:level="1" style:num-suffix="." style:num-list-format-name="NLF5"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5"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style:num-suffix="." style:num-list-format-name="NLF5"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list-format-name="NLF5"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list-format-name="NLF5"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list-format-name="NLF5"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list-format-name="NLF5"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list-format-name="NLF5"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list-format-name="NLF5"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ai" style:display-name="1 / a / i">
      <text:list-level-style-number text:level="1" style:num-suffix=")" style:num-list-format-name="NLF6"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6"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list-format-name="NLF6"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list-format-name="NLF6"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list-format-name="NLF6"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list-format-name="NLF6"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6"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6"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6"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ArticleSection" style:display-name="Article / Section">
      <text:list-level-style-number text:level="1" style:num-prefix="Article " style:num-suffix="." style:num-list-format-name="NLF7" style:num-format="I">
        <style:list-level-properties text:list-level-position-and-space-mode="label-alignment">
          <style:list-level-label-alignment text:label-followed-by="listtab"/>
        </style:list-level-properties>
      </text:list-level-style-number>
      <text:list-level-style-number text:level="2" style:num-prefix="Section " style:num-list-format-name="NLF7" style:num-format="01, 02, 03, ..." text:display-levels="2">
        <style:list-level-properties text:list-level-position-and-space-mode="label-alignment">
          <style:list-level-label-alignment text:label-followed-by="listtab"/>
        </style:list-level-properties>
      </text:list-level-style-number>
      <text:list-level-style-number text:level="3" style:num-prefix="(" style:num-suffix=")" style:num-list-format-name="NLF7" style:num-format="a" style:num-letter-sync="true">
        <style:list-level-properties text:space-before="0.2in" text:min-label-width="0.3in" text:list-level-position-and-space-mode="label-alignment">
          <style:list-level-label-alignment text:label-followed-by="listtab" fo:margin-left="0.5in" fo:text-indent="-0.3in"/>
        </style:list-level-properties>
      </text:list-level-style-number>
      <text:list-level-style-number text:level="4" style:num-prefix="(" style:num-suffix=")" style:num-list-format-name="NLF7" style:num-format="i">
        <style:list-level-properties fo:text-align="end" text:space-before="0.5in" text:min-label-width="0.1in" text:list-level-position-and-space-mode="label-alignment">
          <style:list-level-label-alignment text:label-followed-by="listtab" fo:margin-left="0.6in" fo:text-indent="-0.1in"/>
        </style:list-level-properties>
      </text:list-level-style-number>
      <text:list-level-style-number text:level="5" style:num-suffix=")" style:num-list-format-name="NLF7" style:num-format="1">
        <style:list-level-properties text:space-before="0.4in" text:min-label-width="0.3in" text:list-level-position-and-space-mode="label-alignment">
          <style:list-level-label-alignment text:label-followed-by="listtab" fo:margin-left="0.7in" fo:text-indent="-0.3in"/>
        </style:list-level-properties>
      </text:list-level-style-number>
      <text:list-level-style-number text:level="6" style:num-suffix=")" style:num-list-format-name="NLF7" style:num-format="a" style:num-letter-sync="true">
        <style:list-level-properties text:space-before="0.5in" text:min-label-width="0.3in" text:list-level-position-and-space-mode="label-alignment">
          <style:list-level-label-alignment text:label-followed-by="listtab" fo:margin-left="0.8in" fo:text-indent="-0.3in"/>
        </style:list-level-properties>
      </text:list-level-style-number>
      <text:list-level-style-number text:level="7" style:num-suffix=")" style:num-list-format-name="NLF7" style:num-format="i">
        <style:list-level-properties fo:text-align="end" text:space-before="0.7in" text:min-label-width="0.2in" text:list-level-position-and-space-mode="label-alignment">
          <style:list-level-label-alignment text:label-followed-by="listtab" fo:margin-left="0.9in" fo:text-indent="-0.2in"/>
        </style:list-level-properties>
      </text:list-level-style-number>
      <text:list-level-style-number text:level="8" style:num-suffix="." style:num-list-format-name="NLF7" style:num-format="a" style:num-letter-sync="true">
        <style:list-level-properties text:space-before="0.7in" text:min-label-width="0.3in" text:list-level-position-and-space-mode="label-alignment">
          <style:list-level-label-alignment text:label-followed-by="listtab" fo:margin-left="1in" fo:text-indent="-0.3in"/>
        </style:list-level-properties>
      </text:list-level-style-number>
      <text:list-level-style-number text:level="9" style:num-suffix="." style:num-list-format-name="NLF7" style:num-format="i">
        <style:list-level-properties fo:text-align="end" text:space-before="1in" text:min-label-width="0.1in" text:list-level-position-and-space-mode="label-alignment">
          <style:list-level-label-alignment text:label-followed-by="listtab" fo:margin-left="1.1in" fo:text-indent="-0.1in"/>
        </style:list-level-properties>
      </text:list-level-style-number>
    </text:list-style>
    <style:style style:name="WW_CharLFO10LVL1" style:family="text">
      <style:text-properties style:font-name="Symbol" style:use-window-font-color="true"/>
    </style:style>
    <style:style style:name="WW_CharLFO10LVL2" style:family="text">
      <style:text-properties style:font-name="Calibri" style:use-window-font-color="true"/>
    </style:style>
    <style:style style:name="WW_CharLFO10LVL3" style:family="text">
      <style:text-properties style:font-name="Courier New"/>
    </style:style>
    <style:style style:name="WW_CharLFO10LVL4" style:family="text">
      <style:text-properties style:font-name="Symbol" style:use-window-font-color="true"/>
    </style:style>
    <style:style style:name="WW_CharLFO10LVL5" style:family="text">
      <style:text-properties style:font-name="Calibri" style:use-window-font-color="true"/>
    </style:style>
    <style:style style:name="WW_CharLFO10LVL6" style:family="text">
      <style:text-properties style:font-name="Courier New"/>
    </style:style>
    <style:style style:name="WW_CharLFO10LVL7" style:family="text">
      <style:text-properties style:font-name="Symbol" style:use-window-font-color="true"/>
    </style:style>
    <style:style style:name="WW_CharLFO10LVL8" style:family="text">
      <style:text-properties style:font-name="Calibri" style:use-window-font-color="true"/>
    </style:style>
    <style:style style:name="WW_CharLFO10LVL9" style:family="text">
      <style:text-properties style:font-name="Courier New"/>
    </style:style>
    <text:list-style style:name="AECOMTableBullets" style:display-name="AECOM Table Bullets">
      <text:list-level-style-bullet text:level="1" text:style-name="WW_CharLFO10LVL1" text:bullet-char="">
        <style:list-level-properties text:space-before="0in" text:min-label-width="0.1972in" text:list-level-position-and-space-mode="label-alignment">
          <style:list-level-label-alignment text:label-followed-by="listtab" fo:margin-left="0.1972in" fo:text-indent="-0.1972in"/>
        </style:list-level-properties>
        <style:text-properties style:font-name="Symbol"/>
      </text:list-level-style-bullet>
      <text:list-level-style-bullet text:level="2" text:style-name="WW_CharLFO10LVL2" text:bullet-char="─">
        <style:list-level-properties text:space-before="0.1972in" text:min-label-width="0.1972in" text:list-level-position-and-space-mode="label-alignment">
          <style:list-level-label-alignment text:label-followed-by="listtab" fo:margin-left="0.3944in" fo:text-indent="-0.1972in"/>
        </style:list-level-properties>
        <style:text-properties style:font-name="Calibri"/>
      </text:list-level-style-bullet>
      <text:list-level-style-bullet text:level="3" text:style-name="WW_CharLFO10LVL3" text:bullet-char="o">
        <style:list-level-properties text:space-before="0.3944in" text:min-label-width="0.1972in" text:list-level-position-and-space-mode="label-alignment">
          <style:list-level-label-alignment text:label-followed-by="listtab" fo:margin-left="0.5916in" fo:text-indent="-0.1972in"/>
        </style:list-level-properties>
        <style:text-properties style:font-name="Courier New"/>
      </text:list-level-style-bullet>
      <text:list-level-style-bullet text:level="4" text:style-name="WW_CharLFO10LVL4" text:bullet-char="">
        <style:list-level-properties text:space-before="0.5916in" text:min-label-width="0.1972in" text:list-level-position-and-space-mode="label-alignment">
          <style:list-level-label-alignment text:label-followed-by="listtab" fo:margin-left="0.7888in" fo:text-indent="-0.1972in"/>
        </style:list-level-properties>
        <style:text-properties style:font-name="Symbol"/>
      </text:list-level-style-bullet>
      <text:list-level-style-bullet text:level="5" text:style-name="WW_CharLFO10LVL5" text:bullet-char="─">
        <style:list-level-properties text:space-before="0.7888in" text:min-label-width="0.1972in" text:list-level-position-and-space-mode="label-alignment">
          <style:list-level-label-alignment text:label-followed-by="listtab" fo:margin-left="0.9861in" fo:text-indent="-0.1972in"/>
        </style:list-level-properties>
        <style:text-properties style:font-name="Calibri"/>
      </text:list-level-style-bullet>
      <text:list-level-style-bullet text:level="6" text:style-name="WW_CharLFO10LVL6" text:bullet-char="o">
        <style:list-level-properties text:space-before="0.9861in" text:min-label-width="0.1972in" text:list-level-position-and-space-mode="label-alignment">
          <style:list-level-label-alignment text:label-followed-by="listtab" fo:margin-left="1.1833in" fo:text-indent="-0.1972in"/>
        </style:list-level-properties>
        <style:text-properties style:font-name="Courier New"/>
      </text:list-level-style-bullet>
      <text:list-level-style-bullet text:level="7" text:style-name="WW_CharLFO10LVL7" text:bullet-char="">
        <style:list-level-properties text:space-before="1.1833in" text:min-label-width="0.1972in" text:list-level-position-and-space-mode="label-alignment">
          <style:list-level-label-alignment text:label-followed-by="listtab" fo:margin-left="1.3805in" fo:text-indent="-0.1972in"/>
        </style:list-level-properties>
        <style:text-properties style:font-name="Symbol"/>
      </text:list-level-style-bullet>
      <text:list-level-style-bullet text:level="8" text:style-name="WW_CharLFO10LVL8" text:bullet-char="─">
        <style:list-level-properties text:space-before="1.3805in" text:min-label-width="0.1972in" text:list-level-position-and-space-mode="label-alignment">
          <style:list-level-label-alignment text:label-followed-by="listtab" fo:margin-left="1.5777in" fo:text-indent="-0.1972in"/>
        </style:list-level-properties>
        <style:text-properties style:font-name="Calibri"/>
      </text:list-level-style-bullet>
      <text:list-level-style-bullet text:level="9" text:style-name="WW_CharLFO10LVL9" text:bullet-char="o">
        <style:list-level-properties text:space-before="1.5777in" text:min-label-width="0.1972in" text:list-level-position-and-space-mode="label-alignment">
          <style:list-level-label-alignment text:label-followed-by="listtab" fo:margin-left="1.775in" fo:text-indent="-0.1972in"/>
        </style:list-level-properties>
        <style:text-properties style:font-name="Courier New"/>
      </text:list-level-style-bullet>
    </text:list-style>
    <text:list-style style:name="AECOMTableNumbering" style:display-name="AECOM Table Numbering">
      <text:list-level-style-number text:level="1" style:num-suffix="." style:num-list-format-name="NLF8" style:num-format="1">
        <style:list-level-properties text:space-before="0in" text:min-label-width="0.1972in" text:list-level-position-and-space-mode="label-alignment">
          <style:list-level-label-alignment text:label-followed-by="listtab" fo:margin-left="0.1972in" fo:text-indent="-0.1972in"/>
        </style:list-level-properties>
      </text:list-level-style-number>
      <text:list-level-style-number text:level="2" style:num-suffix="." style:num-list-format-name="NLF8" style:num-format="a" style:num-letter-sync="true">
        <style:list-level-properties text:space-before="0.1972in" text:min-label-width="0.1972in" text:list-level-position-and-space-mode="label-alignment">
          <style:list-level-label-alignment text:label-followed-by="listtab" fo:margin-left="0.3944in" fo:text-indent="-0.1972in"/>
        </style:list-level-properties>
      </text:list-level-style-number>
      <text:list-level-style-number text:level="3" style:num-suffix="." style:num-list-format-name="NLF8" style:num-format="i">
        <style:list-level-properties text:space-before="0.3944in" text:min-label-width="0.1972in" text:list-level-position-and-space-mode="label-alignment">
          <style:list-level-label-alignment text:label-followed-by="listtab" fo:margin-left="0.5916in" fo:text-indent="-0.1972in"/>
        </style:list-level-properties>
      </text:list-level-style-number>
      <text:list-level-style-number text:level="4" style:num-prefix="(" style:num-suffix=")" style:num-list-format-name="NLF8" style:num-format="1">
        <style:list-level-properties text:space-before="0.5916in" text:min-label-width="0.1972in" text:list-level-position-and-space-mode="label-alignment">
          <style:list-level-label-alignment text:label-followed-by="listtab" fo:margin-left="0.7888in" fo:text-indent="-0.1972in"/>
        </style:list-level-properties>
      </text:list-level-style-number>
      <text:list-level-style-number text:level="5" style:num-prefix="(" style:num-suffix=")" style:num-list-format-name="NLF8" style:num-format="a" style:num-letter-sync="true">
        <style:list-level-properties text:space-before="0.7888in" text:min-label-width="0.1972in" text:list-level-position-and-space-mode="label-alignment">
          <style:list-level-label-alignment text:label-followed-by="listtab" fo:margin-left="0.9861in" fo:text-indent="-0.1972in"/>
        </style:list-level-properties>
      </text:list-level-style-number>
      <text:list-level-style-number text:level="6" style:num-prefix="(" style:num-suffix=")" style:num-list-format-name="NLF8" style:num-format="i">
        <style:list-level-properties text:space-before="0.9861in" text:min-label-width="0.1972in" text:list-level-position-and-space-mode="label-alignment">
          <style:list-level-label-alignment text:label-followed-by="listtab" fo:margin-left="1.1833in" fo:text-indent="-0.1972in"/>
        </style:list-level-properties>
      </text:list-level-style-number>
      <text:list-level-style-number text:level="7" style:num-suffix="." style:num-list-format-name="NLF8" style:num-format="1">
        <style:list-level-properties text:space-before="1.1833in" text:min-label-width="0.1972in" text:list-level-position-and-space-mode="label-alignment">
          <style:list-level-label-alignment text:label-followed-by="listtab" fo:margin-left="1.3805in" fo:text-indent="-0.1972in"/>
        </style:list-level-properties>
      </text:list-level-style-number>
      <text:list-level-style-number text:level="8" style:num-suffix="." style:num-list-format-name="NLF8" style:num-format="a" style:num-letter-sync="true">
        <style:list-level-properties text:space-before="1.3805in" text:min-label-width="0.1972in" text:list-level-position-and-space-mode="label-alignment">
          <style:list-level-label-alignment text:label-followed-by="listtab" fo:margin-left="1.5777in" fo:text-indent="-0.1972in"/>
        </style:list-level-properties>
      </text:list-level-style-number>
      <text:list-level-style-number text:level="9" style:num-suffix="." style:num-list-format-name="NLF8" style:num-format="i">
        <style:list-level-properties text:space-before="1.5777in" text:min-label-width="0.1972in" text:list-level-position-and-space-mode="label-alignment">
          <style:list-level-label-alignment text:label-followed-by="listtab" fo:margin-left="1.775in" fo:text-indent="-0.1972in"/>
        </style:list-level-properties>
      </text:list-level-style-number>
    </text:list-style>
    <text:list-style style:name="LFO2" style:display-name="LFO2">
      <text:list-level-style-number text:level="1" style:num-suffix="." style:num-list-format-name="NLF9"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list-format-name="NLF9" style:num-format="">
        <style:list-level-properties text:list-level-position-and-space-mode="label-alignment">
          <style:list-level-label-alignment text:label-followed-by="listtab"/>
        </style:list-level-properties>
      </text:list-level-style-number>
      <text:list-level-style-number text:level="3" style:num-list-format-name="NLF9" style:num-format="">
        <style:list-level-properties text:list-level-position-and-space-mode="label-alignment">
          <style:list-level-label-alignment text:label-followed-by="listtab"/>
        </style:list-level-properties>
      </text:list-level-style-number>
      <text:list-level-style-number text:level="4" style:num-list-format-name="NLF9" style:num-format="">
        <style:list-level-properties text:list-level-position-and-space-mode="label-alignment">
          <style:list-level-label-alignment text:label-followed-by="listtab"/>
        </style:list-level-properties>
      </text:list-level-style-number>
      <text:list-level-style-number text:level="5" style:num-list-format-name="NLF9" style:num-format="">
        <style:list-level-properties text:list-level-position-and-space-mode="label-alignment">
          <style:list-level-label-alignment text:label-followed-by="listtab"/>
        </style:list-level-properties>
      </text:list-level-style-number>
      <text:list-level-style-number text:level="6" style:num-list-format-name="NLF9" style:num-format="">
        <style:list-level-properties text:list-level-position-and-space-mode="label-alignment">
          <style:list-level-label-alignment text:label-followed-by="listtab"/>
        </style:list-level-properties>
      </text:list-level-style-number>
      <text:list-level-style-number text:level="7" style:num-list-format-name="NLF9" style:num-format="">
        <style:list-level-properties text:list-level-position-and-space-mode="label-alignment">
          <style:list-level-label-alignment text:label-followed-by="listtab"/>
        </style:list-level-properties>
      </text:list-level-style-number>
      <text:list-level-style-number text:level="8" style:num-list-format-name="NLF9" style:num-format="">
        <style:list-level-properties text:list-level-position-and-space-mode="label-alignment">
          <style:list-level-label-alignment text:label-followed-by="listtab"/>
        </style:list-level-properties>
      </text:list-level-style-number>
      <text:list-level-style-number text:level="9" style:num-list-format-name="NLF9" style:num-format="">
        <style:list-level-properties text:list-level-position-and-space-mode="label-alignment">
          <style:list-level-label-alignment text:label-followed-by="listtab"/>
        </style:list-level-properties>
      </text:list-level-style-number>
    </text:list-style>
    <text:list-style style:name="LFO3" style:display-name="LFO3">
      <text:list-level-style-number text:level="1" style:num-suffix="." style:num-list-format-name="NLF9" style:num-format="1">
        <style:list-level-properties text:space-before="0.1965in" text:min-label-width="0.25in" text:list-level-position-and-space-mode="label-alignment">
          <style:list-level-label-alignment text:label-followed-by="listtab" fo:margin-left="0.4465in" fo:text-indent="-0.25in"/>
        </style:list-level-properties>
      </text:list-level-style-number>
      <text:list-level-style-number text:level="2" style:num-list-format-name="NLF9" style:num-format="">
        <style:list-level-properties text:list-level-position-and-space-mode="label-alignment">
          <style:list-level-label-alignment text:label-followed-by="listtab"/>
        </style:list-level-properties>
      </text:list-level-style-number>
      <text:list-level-style-number text:level="3" style:num-list-format-name="NLF9" style:num-format="">
        <style:list-level-properties text:list-level-position-and-space-mode="label-alignment">
          <style:list-level-label-alignment text:label-followed-by="listtab"/>
        </style:list-level-properties>
      </text:list-level-style-number>
      <text:list-level-style-number text:level="4" style:num-list-format-name="NLF9" style:num-format="">
        <style:list-level-properties text:list-level-position-and-space-mode="label-alignment">
          <style:list-level-label-alignment text:label-followed-by="listtab"/>
        </style:list-level-properties>
      </text:list-level-style-number>
      <text:list-level-style-number text:level="5" style:num-list-format-name="NLF9" style:num-format="">
        <style:list-level-properties text:list-level-position-and-space-mode="label-alignment">
          <style:list-level-label-alignment text:label-followed-by="listtab"/>
        </style:list-level-properties>
      </text:list-level-style-number>
      <text:list-level-style-number text:level="6" style:num-list-format-name="NLF9" style:num-format="">
        <style:list-level-properties text:list-level-position-and-space-mode="label-alignment">
          <style:list-level-label-alignment text:label-followed-by="listtab"/>
        </style:list-level-properties>
      </text:list-level-style-number>
      <text:list-level-style-number text:level="7" style:num-list-format-name="NLF9" style:num-format="">
        <style:list-level-properties text:list-level-position-and-space-mode="label-alignment">
          <style:list-level-label-alignment text:label-followed-by="listtab"/>
        </style:list-level-properties>
      </text:list-level-style-number>
      <text:list-level-style-number text:level="8" style:num-list-format-name="NLF9" style:num-format="">
        <style:list-level-properties text:list-level-position-and-space-mode="label-alignment">
          <style:list-level-label-alignment text:label-followed-by="listtab"/>
        </style:list-level-properties>
      </text:list-level-style-number>
      <text:list-level-style-number text:level="9" style:num-list-format-name="NLF9" style:num-format="">
        <style:list-level-properties text:list-level-position-and-space-mode="label-alignment">
          <style:list-level-label-alignment text:label-followed-by="listtab"/>
        </style:list-level-properties>
      </text:list-level-style-number>
    </text:list-style>
    <text:list-style style:name="LFO4" style:display-name="LFO4">
      <text:list-level-style-number text:level="1" style:num-suffix="." style:num-list-format-name="NLF9" style:num-format="1">
        <style:list-level-properties text:space-before="0.393in" text:min-label-width="0.25in" text:list-level-position-and-space-mode="label-alignment">
          <style:list-level-label-alignment text:label-followed-by="listtab" fo:margin-left="0.643in" fo:text-indent="-0.25in"/>
        </style:list-level-properties>
      </text:list-level-style-number>
      <text:list-level-style-number text:level="2" style:num-list-format-name="NLF9" style:num-format="">
        <style:list-level-properties text:list-level-position-and-space-mode="label-alignment">
          <style:list-level-label-alignment text:label-followed-by="listtab"/>
        </style:list-level-properties>
      </text:list-level-style-number>
      <text:list-level-style-number text:level="3" style:num-list-format-name="NLF9" style:num-format="">
        <style:list-level-properties text:list-level-position-and-space-mode="label-alignment">
          <style:list-level-label-alignment text:label-followed-by="listtab"/>
        </style:list-level-properties>
      </text:list-level-style-number>
      <text:list-level-style-number text:level="4" style:num-list-format-name="NLF9" style:num-format="">
        <style:list-level-properties text:list-level-position-and-space-mode="label-alignment">
          <style:list-level-label-alignment text:label-followed-by="listtab"/>
        </style:list-level-properties>
      </text:list-level-style-number>
      <text:list-level-style-number text:level="5" style:num-list-format-name="NLF9" style:num-format="">
        <style:list-level-properties text:list-level-position-and-space-mode="label-alignment">
          <style:list-level-label-alignment text:label-followed-by="listtab"/>
        </style:list-level-properties>
      </text:list-level-style-number>
      <text:list-level-style-number text:level="6" style:num-list-format-name="NLF9" style:num-format="">
        <style:list-level-properties text:list-level-position-and-space-mode="label-alignment">
          <style:list-level-label-alignment text:label-followed-by="listtab"/>
        </style:list-level-properties>
      </text:list-level-style-number>
      <text:list-level-style-number text:level="7" style:num-list-format-name="NLF9" style:num-format="">
        <style:list-level-properties text:list-level-position-and-space-mode="label-alignment">
          <style:list-level-label-alignment text:label-followed-by="listtab"/>
        </style:list-level-properties>
      </text:list-level-style-number>
      <text:list-level-style-number text:level="8" style:num-list-format-name="NLF9" style:num-format="">
        <style:list-level-properties text:list-level-position-and-space-mode="label-alignment">
          <style:list-level-label-alignment text:label-followed-by="listtab"/>
        </style:list-level-properties>
      </text:list-level-style-number>
      <text:list-level-style-number text:level="9" style:num-list-format-name="NLF9" style:num-format="">
        <style:list-level-properties text:list-level-position-and-space-mode="label-alignment">
          <style:list-level-label-alignment text:label-followed-by="listtab"/>
        </style:list-level-properties>
      </text:list-level-style-number>
    </text:list-style>
    <style:style style:name="WW_CharLFO15LVL1" style:family="text">
      <style:text-properties style:font-name="Symbol" style:use-window-font-color="true"/>
    </style:style>
    <style:style style:name="WW_CharLFO15LVL2" style:family="text">
      <style:text-properties style:font-name="Calibri" style:use-window-font-color="true"/>
    </style:style>
    <style:style style:name="WW_CharLFO15LVL3" style:family="text">
      <style:text-properties style:font-name="Wingdings" style:use-window-font-color="true"/>
    </style:style>
    <style:style style:name="WW_CharLFO15LVL4" style:family="text">
      <style:text-properties style:font-name="Symbol"/>
    </style:style>
    <style:style style:name="WW_CharLFO15LVL5" style:family="text">
      <style:text-properties style:font-name="Calibri" style:use-window-font-color="true"/>
    </style:style>
    <style:style style:name="WW_CharLFO15LVL6" style:family="text">
      <style:text-properties style:font-name="Wingdings"/>
    </style:style>
    <style:style style:name="WW_CharLFO15LVL7" style:family="text">
      <style:text-properties style:font-name="Symbol"/>
    </style:style>
    <style:style style:name="WW_CharLFO15LVL8" style:family="text">
      <style:text-properties style:font-name="Calibri" style:use-window-font-color="true"/>
    </style:style>
    <style:style style:name="WW_CharLFO15LVL9" style:family="text">
      <style:text-properties style:font-name="Wingdings"/>
    </style:style>
    <text:list-style style:name="LFO5" style:display-name="LFO5">
      <text:list-level-style-bullet text:level="1" text:style-name="WW_CharLFO15LVL1" text:bullet-char="">
        <style:list-level-properties text:space-before="-0.1895in" text:min-label-width="0.2951in" text:list-level-position-and-space-mode="label-alignment">
          <style:list-level-label-alignment text:label-followed-by="listtab" fo:margin-left="0.1055in" fo:text-indent="-0.2951in"/>
        </style:list-level-properties>
        <style:text-properties style:font-name="Symbol"/>
      </text:list-level-style-bullet>
      <text:list-level-style-bullet text:level="2" text:style-name="WW_CharLFO15LVL2" text:bullet-char="─">
        <style:list-level-properties text:space-before="0.1055in" text:min-label-width="0.2951in" text:list-level-position-and-space-mode="label-alignment">
          <style:list-level-label-alignment text:label-followed-by="listtab" fo:margin-left="0.4006in" fo:text-indent="-0.2951in"/>
        </style:list-level-properties>
        <style:text-properties style:font-name="Calibri"/>
      </text:list-level-style-bullet>
      <text:list-level-style-bullet text:level="3" text:style-name="WW_CharLFO15LVL3" text:bullet-char="">
        <style:list-level-properties text:space-before="0.4006in" text:min-label-width="0.2951in" text:list-level-position-and-space-mode="label-alignment">
          <style:list-level-label-alignment text:label-followed-by="listtab" fo:margin-left="0.6958in" fo:text-indent="-0.2951in"/>
        </style:list-level-properties>
        <style:text-properties style:font-name="Wingdings"/>
      </text:list-level-style-bullet>
      <text:list-level-style-bullet text:level="4" text:style-name="WW_CharLFO15LVL4" text:bullet-char="">
        <style:list-level-properties text:space-before="0.6958in" text:min-label-width="0.2951in" text:list-level-position-and-space-mode="label-alignment">
          <style:list-level-label-alignment text:label-followed-by="listtab" fo:margin-left="0.9909in" fo:text-indent="-0.2951in"/>
        </style:list-level-properties>
        <style:text-properties style:font-name="Symbol"/>
      </text:list-level-style-bullet>
      <text:list-level-style-bullet text:level="5" text:style-name="WW_CharLFO15LVL5" text:bullet-char="─">
        <style:list-level-properties text:space-before="0.9909in" text:min-label-width="0.2951in" text:list-level-position-and-space-mode="label-alignment">
          <style:list-level-label-alignment text:label-followed-by="listtab" fo:margin-left="1.2861in" fo:text-indent="-0.2951in"/>
        </style:list-level-properties>
        <style:text-properties style:font-name="Calibri"/>
      </text:list-level-style-bullet>
      <text:list-level-style-bullet text:level="6" text:style-name="WW_CharLFO15LVL6" text:bullet-char="">
        <style:list-level-properties text:space-before="1.2861in" text:min-label-width="0.2951in" text:list-level-position-and-space-mode="label-alignment">
          <style:list-level-label-alignment text:label-followed-by="listtab" fo:margin-left="1.5812in" fo:text-indent="-0.2951in"/>
        </style:list-level-properties>
        <style:text-properties style:font-name="Wingdings"/>
      </text:list-level-style-bullet>
      <text:list-level-style-bullet text:level="7" text:style-name="WW_CharLFO15LVL7" text:bullet-char="">
        <style:list-level-properties text:space-before="1.5812in" text:min-label-width="0.2951in" text:list-level-position-and-space-mode="label-alignment">
          <style:list-level-label-alignment text:label-followed-by="listtab" fo:margin-left="1.8763in" fo:text-indent="-0.2951in"/>
        </style:list-level-properties>
        <style:text-properties style:font-name="Symbol"/>
      </text:list-level-style-bullet>
      <text:list-level-style-bullet text:level="8" text:style-name="WW_CharLFO15LVL8" text:bullet-char="─">
        <style:list-level-properties text:space-before="1.8763in" text:min-label-width="0.2951in" text:list-level-position-and-space-mode="label-alignment">
          <style:list-level-label-alignment text:label-followed-by="listtab" fo:margin-left="2.1715in" fo:text-indent="-0.2951in"/>
        </style:list-level-properties>
        <style:text-properties style:font-name="Calibri"/>
      </text:list-level-style-bullet>
      <text:list-level-style-bullet text:level="9" text:style-name="WW_CharLFO15LVL9" text:bullet-char="">
        <style:list-level-properties text:space-before="2.1715in" text:min-label-width="0.2951in" text:list-level-position-and-space-mode="label-alignment">
          <style:list-level-label-alignment text:label-followed-by="listtab" fo:margin-left="2.4666in" fo:text-indent="-0.2951in"/>
        </style:list-level-properties>
        <style:text-properties style:font-name="Wingdings"/>
      </text:list-level-style-bullet>
    </text:list-style>
    <style:style style:name="WW_CharLFO16LVL1" style:family="text">
      <style:text-properties style:font-name="Symbol" style:use-window-font-color="true" fo:font-size="10pt" style:font-size-asian="10pt" style:font-size-complex="9pt"/>
    </style:style>
    <style:style style:name="WW_CharLFO16LVL2" style:family="text">
      <style:text-properties style:font-name="Calibri" style:use-window-font-color="true"/>
    </style:style>
    <style:style style:name="WW_CharLFO16LVL3" style:family="text">
      <style:text-properties style:font-name="Wingdings"/>
    </style:style>
    <style:style style:name="WW_CharLFO16LVL4" style:family="text">
      <style:text-properties style:font-name="Symbol" style:use-window-font-color="true"/>
    </style:style>
    <style:style style:name="WW_CharLFO16LVL5" style:family="text">
      <style:text-properties style:font-name="Calibri" style:use-window-font-color="true"/>
    </style:style>
    <style:style style:name="WW_CharLFO16LVL6" style:family="text">
      <style:text-properties style:font-name="Wingdings"/>
    </style:style>
    <style:style style:name="WW_CharLFO16LVL7" style:family="text">
      <style:text-properties style:font-name="Symbol" style:use-window-font-color="true"/>
    </style:style>
    <style:style style:name="WW_CharLFO16LVL8" style:family="text">
      <style:text-properties style:font-name="Calibri" style:use-window-font-color="true"/>
    </style:style>
    <style:style style:name="WW_CharLFO16LVL9" style:family="text">
      <style:text-properties style:font-name="Wingdings"/>
    </style:style>
    <text:list-style style:name="LFO6" style:display-name="LFO6">
      <text:list-level-style-bullet text:level="1" text:style-name="WW_CharLFO16LVL1" text:bullet-char="">
        <style:list-level-properties text:space-before="0in" text:min-label-width="0.1972in" text:list-level-position-and-space-mode="label-alignment">
          <style:list-level-label-alignment text:label-followed-by="listtab" fo:margin-left="0.1972in" fo:text-indent="-0.1972in"/>
        </style:list-level-properties>
        <style:text-properties style:font-name="Symbol"/>
      </text:list-level-style-bullet>
      <text:list-level-style-bullet text:level="2" text:style-name="WW_CharLFO16LVL2" text:bullet-char="─">
        <style:list-level-properties text:space-before="0.1972in" text:min-label-width="0.1972in" text:list-level-position-and-space-mode="label-alignment">
          <style:list-level-label-alignment text:label-followed-by="listtab" fo:margin-left="0.3944in" fo:text-indent="-0.1972in"/>
        </style:list-level-properties>
        <style:text-properties style:font-name="Calibri"/>
      </text:list-level-style-bullet>
      <text:list-level-style-bullet text:level="3" text:style-name="WW_CharLFO16LVL3" text:bullet-char="">
        <style:list-level-properties text:space-before="0.3944in" text:min-label-width="0.1972in" text:list-level-position-and-space-mode="label-alignment">
          <style:list-level-label-alignment text:label-followed-by="listtab" fo:margin-left="0.5916in" fo:text-indent="-0.1972in"/>
        </style:list-level-properties>
        <style:text-properties style:font-name="Wingdings"/>
      </text:list-level-style-bullet>
      <text:list-level-style-bullet text:level="4" text:style-name="WW_CharLFO16LVL4" text:bullet-char="">
        <style:list-level-properties text:space-before="0.5916in" text:min-label-width="0.1972in" text:list-level-position-and-space-mode="label-alignment">
          <style:list-level-label-alignment text:label-followed-by="listtab" fo:margin-left="0.7888in" fo:text-indent="-0.1972in"/>
        </style:list-level-properties>
        <style:text-properties style:font-name="Symbol"/>
      </text:list-level-style-bullet>
      <text:list-level-style-bullet text:level="5" text:style-name="WW_CharLFO16LVL5" text:bullet-char="─">
        <style:list-level-properties text:space-before="0.7888in" text:min-label-width="0.1972in" text:list-level-position-and-space-mode="label-alignment">
          <style:list-level-label-alignment text:label-followed-by="listtab" fo:margin-left="0.9861in" fo:text-indent="-0.1972in"/>
        </style:list-level-properties>
        <style:text-properties style:font-name="Calibri"/>
      </text:list-level-style-bullet>
      <text:list-level-style-bullet text:level="6" text:style-name="WW_CharLFO16LVL6" text:bullet-char="">
        <style:list-level-properties text:space-before="0.9861in" text:min-label-width="0.1972in" text:list-level-position-and-space-mode="label-alignment">
          <style:list-level-label-alignment text:label-followed-by="listtab" fo:margin-left="1.1833in" fo:text-indent="-0.1972in"/>
        </style:list-level-properties>
        <style:text-properties style:font-name="Wingdings"/>
      </text:list-level-style-bullet>
      <text:list-level-style-bullet text:level="7" text:style-name="WW_CharLFO16LVL7" text:bullet-char="">
        <style:list-level-properties text:space-before="1.1833in" text:min-label-width="0.1972in" text:list-level-position-and-space-mode="label-alignment">
          <style:list-level-label-alignment text:label-followed-by="listtab" fo:margin-left="1.3805in" fo:text-indent="-0.1972in"/>
        </style:list-level-properties>
        <style:text-properties style:font-name="Symbol"/>
      </text:list-level-style-bullet>
      <text:list-level-style-bullet text:level="8" text:style-name="WW_CharLFO16LVL8" text:bullet-char="─">
        <style:list-level-properties text:space-before="1.3805in" text:min-label-width="0.1972in" text:list-level-position-and-space-mode="label-alignment">
          <style:list-level-label-alignment text:label-followed-by="listtab" fo:margin-left="1.5777in" fo:text-indent="-0.1972in"/>
        </style:list-level-properties>
        <style:text-properties style:font-name="Calibri"/>
      </text:list-level-style-bullet>
      <text:list-level-style-bullet text:level="9" text:style-name="WW_CharLFO16LVL9" text:bullet-char="">
        <style:list-level-properties text:space-before="1.5777in" text:min-label-width="0.1972in" text:list-level-position-and-space-mode="label-alignment">
          <style:list-level-label-alignment text:label-followed-by="listtab" fo:margin-left="1.775in" fo:text-indent="-0.1972in"/>
        </style:list-level-properties>
        <style:text-properties style:font-name="Wingdings"/>
      </text:list-level-style-bullet>
    </text:list-style>
    <text:list-style style:name="LFO7" style:display-name="LFO7">
      <text:list-level-style-number text:level="1" style:num-suffix="." style:num-list-format-name="NLF9" style:num-format="1">
        <style:list-level-properties text:space-before="0.7861in" text:min-label-width="0.25in" text:list-level-position-and-space-mode="label-alignment">
          <style:list-level-label-alignment text:label-followed-by="listtab" fo:margin-left="1.0361in" fo:text-indent="-0.25in"/>
        </style:list-level-properties>
      </text:list-level-style-number>
      <text:list-level-style-number text:level="2" style:num-list-format-name="NLF9" style:num-format="">
        <style:list-level-properties text:list-level-position-and-space-mode="label-alignment">
          <style:list-level-label-alignment text:label-followed-by="listtab"/>
        </style:list-level-properties>
      </text:list-level-style-number>
      <text:list-level-style-number text:level="3" style:num-list-format-name="NLF9" style:num-format="">
        <style:list-level-properties text:list-level-position-and-space-mode="label-alignment">
          <style:list-level-label-alignment text:label-followed-by="listtab"/>
        </style:list-level-properties>
      </text:list-level-style-number>
      <text:list-level-style-number text:level="4" style:num-list-format-name="NLF9" style:num-format="">
        <style:list-level-properties text:list-level-position-and-space-mode="label-alignment">
          <style:list-level-label-alignment text:label-followed-by="listtab"/>
        </style:list-level-properties>
      </text:list-level-style-number>
      <text:list-level-style-number text:level="5" style:num-list-format-name="NLF9" style:num-format="">
        <style:list-level-properties text:list-level-position-and-space-mode="label-alignment">
          <style:list-level-label-alignment text:label-followed-by="listtab"/>
        </style:list-level-properties>
      </text:list-level-style-number>
      <text:list-level-style-number text:level="6" style:num-list-format-name="NLF9" style:num-format="">
        <style:list-level-properties text:list-level-position-and-space-mode="label-alignment">
          <style:list-level-label-alignment text:label-followed-by="listtab"/>
        </style:list-level-properties>
      </text:list-level-style-number>
      <text:list-level-style-number text:level="7" style:num-list-format-name="NLF9" style:num-format="">
        <style:list-level-properties text:list-level-position-and-space-mode="label-alignment">
          <style:list-level-label-alignment text:label-followed-by="listtab"/>
        </style:list-level-properties>
      </text:list-level-style-number>
      <text:list-level-style-number text:level="8" style:num-list-format-name="NLF9" style:num-format="">
        <style:list-level-properties text:list-level-position-and-space-mode="label-alignment">
          <style:list-level-label-alignment text:label-followed-by="listtab"/>
        </style:list-level-properties>
      </text:list-level-style-number>
      <text:list-level-style-number text:level="9" style:num-list-format-name="NLF9" style:num-format="">
        <style:list-level-properties text:list-level-position-and-space-mode="label-alignment">
          <style:list-level-label-alignment text:label-followed-by="listtab"/>
        </style:list-level-properties>
      </text:list-level-style-number>
    </text:list-style>
    <text:list-style style:name="LFO8" style:display-name="LFO8">
      <text:list-level-style-number text:level="1" style:num-prefix="Appendix " style:num-list-format-name="NLF10" style:num-format="A" style:num-letter-sync="true">
        <style:list-level-properties text:list-level-position-and-space-mode="label-alignment">
          <style:list-level-label-alignment text:label-followed-by="space"/>
        </style:list-level-properties>
      </text:list-level-style-number>
      <text:list-level-style-number text:level="2" style:num-list-format-name="NLF10" style:num-format="1" text:display-levels="2">
        <style:list-level-properties text:space-before="0in" text:min-label-width="0.2479in" text:list-level-position-and-space-mode="label-alignment">
          <style:list-level-label-alignment text:label-followed-by="listtab" fo:margin-left="0.2479in" fo:text-indent="-0.2479in"/>
        </style:list-level-properties>
      </text:list-level-style-number>
      <text:list-level-style-number text:level="3" style:num-suffix=")" style:num-list-format-name="NLF10"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list-format-name="NLF1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list-format-name="NLF10"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list-format-name="NLF10"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1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10"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10"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style:style style:name="WW_CharLFO19LVL1" style:family="text">
      <style:text-properties style:font-name="Symbol"/>
    </style:style>
    <style:style style:name="WW_CharLFO19LVL2" style:family="text">
      <style:text-properties style:font-name="Courier New" style:font-name-complex="Courier New"/>
    </style:style>
    <style:style style:name="WW_CharLFO19LVL3" style:family="text">
      <style:text-properties style:font-name="Wingdings"/>
    </style:style>
    <style:style style:name="WW_CharLFO19LVL4" style:family="text">
      <style:text-properties style:font-name="Symbol"/>
    </style:style>
    <style:style style:name="WW_CharLFO19LVL5" style:family="text">
      <style:text-properties style:font-name="Courier New" style:font-name-complex="Courier New"/>
    </style:style>
    <style:style style:name="WW_CharLFO19LVL6" style:family="text">
      <style:text-properties style:font-name="Wingdings"/>
    </style:style>
    <style:style style:name="WW_CharLFO19LVL7" style:family="text">
      <style:text-properties style:font-name="Symbol"/>
    </style:style>
    <style:style style:name="WW_CharLFO19LVL8" style:family="text">
      <style:text-properties style:font-name="Courier New" style:font-name-complex="Courier New"/>
    </style:style>
    <style:style style:name="WW_CharLFO19LVL9" style:family="text">
      <style:text-properties style:font-name="Wingdings"/>
    </style:style>
    <text:list-style style:name="LFO9" style:display-name="LFO9">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style:display-name="LFO10">
      <text:list-level-style-number text:level="1" style:num-suffix="." style:num-list-format-name="NLF1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list-format-name="NLF11"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list-format-name="NLF11"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list-format-name="NLF11"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list-format-name="NLF11"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list-format-name="NLF11"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list-format-name="NLF11"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list-format-name="NLF11"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11" style:display-name="LFO11">
      <text:list-level-style-number text:level="1" style:num-suffix="." style:num-list-format-name="NLF12"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2" style:num-format="i">
        <style:list-level-properties fo:text-align="end"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list-format-name="NLF12"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list-format-name="NLF12"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list-format-name="NLF12"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list-format-name="NLF12"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list-format-name="NLF12"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list-format-name="NLF12"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list-format-name="NLF12"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21" style:display-name="LFO21">
      <text:list-level-style-number text:level="1" style:num-suffix="." style:num-list-format-name="NLF1" style:num-format="1">
        <style:list-level-properties text:space-before="0in" text:min-label-width="0.2951in" text:list-level-position-and-space-mode="label-alignment">
          <style:list-level-label-alignment text:label-followed-by="listtab" fo:margin-left="0.2951in" fo:text-indent="-0.2951in"/>
        </style:list-level-properties>
      </text:list-level-style-number>
      <text:list-level-style-number text:level="2" style:num-suffix="." style:num-list-format-name="NLF1" style:num-format="a" style:num-letter-sync="true">
        <style:list-level-properties text:space-before="0.2951in" text:min-label-width="0.2951in" text:list-level-position-and-space-mode="label-alignment">
          <style:list-level-label-alignment text:label-followed-by="listtab" fo:margin-left="0.5902in" fo:text-indent="-0.2951in"/>
        </style:list-level-properties>
      </text:list-level-style-number>
      <text:list-level-style-number text:level="3" style:num-suffix="." style:num-list-format-name="NLF1" style:num-format="i">
        <style:list-level-properties text:space-before="0.5902in" text:min-label-width="0.2951in" text:list-level-position-and-space-mode="label-alignment">
          <style:list-level-label-alignment text:label-followed-by="listtab" fo:margin-left="0.8854in" fo:text-indent="-0.2951in"/>
        </style:list-level-properties>
      </text:list-level-style-number>
      <text:list-level-style-number text:level="4" style:num-suffix="." style:num-list-format-name="NLF1" style:num-format="1">
        <style:list-level-properties text:space-before="0.8854in" text:min-label-width="0.2951in" text:list-level-position-and-space-mode="label-alignment">
          <style:list-level-label-alignment text:label-followed-by="listtab" fo:margin-left="1.1805in" fo:text-indent="-0.2951in"/>
        </style:list-level-properties>
      </text:list-level-style-number>
      <text:list-level-style-number text:level="5" style:num-suffix="." style:num-list-format-name="NLF1" style:num-format="a" style:num-letter-sync="true">
        <style:list-level-properties text:space-before="1.1805in" text:min-label-width="0.2951in" text:list-level-position-and-space-mode="label-alignment">
          <style:list-level-label-alignment text:label-followed-by="listtab" fo:margin-left="1.4756in" fo:text-indent="-0.2951in"/>
        </style:list-level-properties>
      </text:list-level-style-number>
      <text:list-level-style-number text:level="6" style:num-suffix="." style:num-list-format-name="NLF1" style:num-format="i">
        <style:list-level-properties fo:text-align="end" text:space-before="1.4756in" text:min-label-width="0.2951in" text:list-level-position-and-space-mode="label-alignment">
          <style:list-level-label-alignment text:label-followed-by="listtab" fo:margin-left="1.7708in" fo:text-indent="-0.2951in"/>
        </style:list-level-properties>
      </text:list-level-style-number>
      <text:list-level-style-number text:level="7" style:num-suffix="." style:num-list-format-name="NLF1" style:num-format="1">
        <style:list-level-properties text:space-before="1.7708in" text:min-label-width="0.2951in" text:list-level-position-and-space-mode="label-alignment">
          <style:list-level-label-alignment text:label-followed-by="listtab" fo:margin-left="2.0659in" fo:text-indent="-0.2951in"/>
        </style:list-level-properties>
      </text:list-level-style-number>
      <text:list-level-style-number text:level="8" style:num-suffix="." style:num-list-format-name="NLF1" style:num-format="a" style:num-letter-sync="true">
        <style:list-level-properties text:space-before="2.0659in" text:min-label-width="0.2951in" text:list-level-position-and-space-mode="label-alignment">
          <style:list-level-label-alignment text:label-followed-by="listtab" fo:margin-left="2.3611in" fo:text-indent="-0.2951in"/>
        </style:list-level-properties>
      </text:list-level-style-number>
      <text:list-level-style-number text:level="9" style:num-suffix="." style:num-list-format-name="NLF1" style:num-format="i">
        <style:list-level-properties fo:text-align="end" text:space-before="2.3611in" text:min-label-width="0.2951in" text:list-level-position-and-space-mode="label-alignment">
          <style:list-level-label-alignment text:label-followed-by="listtab" fo:margin-left="2.6562in" fo:text-indent="-0.2951in"/>
        </style:list-level-properties>
      </text:list-level-style-number>
    </text:list-style>
    <text:list-style style:name="LFO24" style:display-name="LFO24">
      <text:list-level-style-number text:level="1" style:num-suffix="." style:num-list-format-name="NLF5"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5"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style:num-suffix="." style:num-list-format-name="NLF5"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list-format-name="NLF5"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list-format-name="NLF5"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list-format-name="NLF5"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list-format-name="NLF5"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list-format-name="NLF5"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list-format-name="NLF5"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notes-configuration text:note-class="footnote" text:citation-style-name="FootnoteReference" text:citation-body-style-name="FootnoteReference" text:start-value="0" style:num-format="1" text:start-numbering-at="document" text:footnotes-position="page"/>
    <text:notes-configuration text:note-class="endnote" text:citation-style-name="EndnoteReference" text:citation-body-style-name="EndnoteReference" text:start-value="0" style:num-format="i" text:start-numbering-at="document" text:footnotes-position="document"/>
    <text:outline-style style:name="WW_OutlineListStyle_1">
      <text:outline-level-style text:level="1" style:num-suffix="." style:num-list-format-name="NLF13" style:num-format="1">
        <style:list-level-properties text:space-before="0in" text:min-label-width="0.25in" text:list-level-position-and-space-mode="label-alignment">
          <style:list-level-label-alignment text:label-followed-by="listtab" fo:margin-left="0.25in" fo:text-indent="-0.25in"/>
        </style:list-level-properties>
      </text:outline-level-style>
      <text:outline-level-style text:level="2" style:num-suffix="." style:num-list-format-name="NLF13" style:num-format="1" text:display-levels="2">
        <style:list-level-properties text:space-before="0.25in" text:min-label-width="0.3in" text:list-level-position-and-space-mode="label-alignment">
          <style:list-level-label-alignment text:label-followed-by="listtab" fo:margin-left="0.55in" fo:text-indent="-0.3in"/>
        </style:list-level-properties>
      </text:outline-level-style>
      <text:outline-level-style text:level="3" style:num-format=""/>
      <text:outline-level-style text:level="4" style:num-format=""/>
      <text:outline-level-style text:level="5" style:num-list-format-name="NLF13" style:num-format="1" text:display-levels="5">
        <style:list-level-properties text:space-before="0in" text:min-label-width="0.5902in" text:list-level-position-and-space-mode="label-alignment">
          <style:list-level-label-alignment text:label-followed-by="listtab" fo:margin-left="0.5902in" fo:text-indent="-0.5902in"/>
        </style:list-level-properties>
      </text:outline-level-style>
      <text:outline-level-style text:level="6" style:num-list-format-name="NLF13" style:num-format="1" text:display-levels="6">
        <style:list-level-properties text:space-before="0in" text:min-label-width="0.5902in" text:list-level-position-and-space-mode="label-alignment">
          <style:list-level-label-alignment text:label-followed-by="listtab" fo:margin-left="0.5902in" fo:text-indent="-0.5902in"/>
        </style:list-level-properties>
      </text:outline-level-style>
      <text:outline-level-style text:level="7" style:num-format=""/>
      <text:outline-level-style text:level="8" style:num-suffix="." style:num-list-format-name="NLF13" style:num-format="a" style:num-letter-sync="true">
        <style:list-level-properties text:space-before="0in" text:min-label-width="0.5902in" text:list-level-position-and-space-mode="label-alignment">
          <style:list-level-label-alignment text:label-followed-by="listtab" fo:margin-left="0.5902in" fo:text-indent="-0.5902in"/>
        </style:list-level-properties>
      </text:outline-level-style>
      <text:outline-level-style text:level="9" style:num-suffix="." style:num-list-format-name="NLF13" style:num-format="i">
        <style:list-level-properties text:space-before="0in" text:min-label-width="0.5902in" text:list-level-position-and-space-mode="label-alignment">
          <style:list-level-label-alignment text:label-followed-by="listtab" fo:margin-left="0.5902in" fo:text-indent="-0.5902in"/>
        </style:list-level-properties>
      </text:outline-level-style>
    </text:outlin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24_1">
      <text:list-level-style-bullet text:level="1"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2"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3"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4"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5"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6"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7"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8"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9"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style>
    <text:list-style style:name="LFO25">
      <text:list-level-style-bullet text:level="1"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2"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3"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4"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5"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6"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7"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8"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9"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style>
    <text:list-style style:name="LFO26">
      <text:list-level-style-bullet text:level="1"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2"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3"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4"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5"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6"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7"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8"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9"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style>
    <text:list-style style:name="LFO27">
      <text:list-level-style-bullet text:level="1"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2"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3"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4"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5"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6"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7"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8"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9"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style>
    <text:list-style style:name="LFO28">
      <text:list-level-style-bullet text:level="1"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2"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3"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4"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5"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6"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7"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8"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9"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style>
    <text:list-style style:name="LFO29">
      <text:list-level-style-bullet text:level="1"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2"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3"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4"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5"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6"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7"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8"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9"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style>
    <text:list-style style:name="LFO30">
      <text:list-level-style-bullet text:level="1"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2"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3"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4"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5"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6"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7"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8"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9"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style>
    <text:list-style style:name="LFO31">
      <text:list-level-style-bullet text:level="1"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2"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3"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4"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5"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6"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7"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8"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9"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style>
    <text:list-style style:name="LFO32">
      <text:list-level-style-bullet text:level="1"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2"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3"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4"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5"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6"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7"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8"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9"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style>
    <text:list-style style:name="LFO33">
      <text:list-level-style-bullet text:level="1"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2"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3"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4"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5"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6"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7"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8"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9"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style>
    <text:list-style style:name="LFO34">
      <text:list-level-style-bullet text:level="1"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2"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3"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4"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5"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6"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7"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8"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9"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style>
    <number:num-list-format style:name="NLF0">
      <number:num-list-label text:level="1"/>
      <number:text>%1%.</number:text>
      <number:num-list-label text:level="2"/>
      <number:text>%1%.%2%.</number:text>
      <number:num-list-label text:level="3"/>
      <number:text>%3%</number:text>
      <number:num-list-label text:level="4"/>
      <number:text>%4%</number:text>
      <number:num-list-label text:level="5"/>
      <number:text>%1%.%2%.%3%.%4%.%5%</number:text>
      <number:num-list-label text:level="6"/>
      <number:text>%1%.%2%.%3%.%4%.%5%.%6%</number:text>
      <number:num-list-label text:level="7"/>
      <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7%.</number:text>
      <number:num-list-label text:level="8"/>
      <number:text>%8%.</number:text>
      <number:num-list-label text:level="9"/>
      <number:text>%9%.</number:text>
    </number:num-list-format>
    <number:num-list-format style:name="NLF3">
      <number:num-list-label text:level="1"/>
      <number:text>Appendix %1%  </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4">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5">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6">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7">
      <number:num-list-label text:level="1"/>
      <number:text>Article %1%.</number:text>
      <number:num-list-label text:level="2"/>
      <number:text>Section %1%.%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8">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9">
      <number:num-list-label text:level="1"/>
      <number:text>%1%.</number:text>
      <number:num-list-label text:level="2"/>
      <number:text/>
      <number:num-list-label text:level="3"/>
      <number:text/>
      <number:num-list-label text:level="4"/>
      <number:text/>
      <number:num-list-label text:level="5"/>
      <number:text/>
      <number:num-list-label text:level="6"/>
      <number:text/>
      <number:num-list-label text:level="7"/>
      <number:text/>
      <number:num-list-label text:level="8"/>
      <number:text/>
      <number:num-list-label text:level="9"/>
      <number:text/>
    </number:num-list-format>
    <number:num-list-format style:name="NLF10">
      <number:num-list-label text:level="1"/>
      <number:text>Appendix %1%</number:text>
      <number:num-list-label text:level="2"/>
      <number:text>%1%.%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1">
      <number:num-list-label text:level="1"/>
      <number:text>%1%.</number:text>
      <number:num-list-label text:level="2"/>
      <number:text>%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12">
      <number:num-list-label text:level="1"/>
      <number:text>%1%.</number:text>
      <number:num-list-label text:level="2"/>
      <number:text>%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13">
      <number:num-list-label text:level="1"/>
      <number:text>%1%.</number:text>
      <number:num-list-label text:level="2"/>
      <number:text>%1%.%2%.</number:text>
      <number:num-list-label text:level="5"/>
      <number:text>%1%.%2%.%3%.%4%.%5%</number:text>
      <number:num-list-label text:level="6"/>
      <number:text>%1%.%2%.%3%.%4%.%5%.%6%</number:text>
      <number:num-list-label text:level="8"/>
      <number:text>%8%.</number:text>
      <number:num-list-label text:level="9"/>
      <number:text>%9%.</number:text>
    </number:num-list-format>
    <style:page-layout style:name="PL0">
      <style:page-layout-properties fo:page-width="8.268in" fo:page-height="11.693in" style:print-orientation="portrait" fo:margin-top="0.4923in" fo:margin-left="1in" fo:margin-bottom="0.1972in" fo:margin-right="1in" style:num-format="1" style:writing-mode="lr-tb">
        <style:footnote-sep style:width="0.007in" style:rel-width="33%" style:color="#000000" style:line-style="solid" style:adjustment="left"/>
      </style:page-layout-properties>
      <style:header-style>
        <style:header-footer-properties style:dynamic-spacing="true" fo:min-height="0.2951in"/>
      </style:header-style>
      <style:footer-style>
        <style:header-footer-properties style:dynamic-spacing="true" fo:min-height="0.3937in"/>
      </style:footer-style>
    </style:page-layout>
    <style:page-layout style:name="PL1">
      <style:page-layout-properties fo:page-width="8.268in" fo:page-height="11.693in" style:print-orientation="portrait" fo:margin-top="0.4923in" fo:margin-left="1in" fo:margin-bottom="0.1972in" fo:margin-right="1in" style:num-format="1" style:writing-mode="lr-tb">
        <style:footnote-sep style:width="0.007in" style:rel-width="33%" style:color="#000000" style:line-style="solid" style:adjustment="left"/>
      </style:page-layout-properties>
      <style:header-style>
        <style:header-footer-properties style:dynamic-spacing="true" fo:min-height="0.2951in"/>
      </style:header-style>
      <style:footer-style>
        <style:header-footer-properties style:dynamic-spacing="true" fo:min-height="0.3937in"/>
      </style:footer-style>
    </style:page-layout>
    <style:style style:name="P17" style:parent-style-name="Header" style:family="paragraph">
      <style:paragraph-properties fo:margin-top="0in" fo:margin-left="3.7409in" fo:text-indent="-3.7409in">
        <style:tab-stops>
          <style:tab-stop style:type="center" style:position="-0.3937in"/>
          <style:tab-stop style:type="right" style:position="5.9062in"/>
        </style:tab-stops>
      </style:paragraph-properties>
      <style:text-properties fo:font-size="12pt" style:font-size-asian="12pt" style:font-size-complex="12pt"/>
    </style:style>
    <style:style style:name="P18" style:parent-style-name="Header" style:family="paragraph">
      <style:paragraph-properties fo:margin-top="0in" fo:margin-left="3.7409in" fo:text-indent="-3.7409in">
        <style:tab-stops>
          <style:tab-stop style:type="center" style:position="-0.3937in"/>
          <style:tab-stop style:type="right" style:position="5.9062in"/>
        </style:tab-stops>
      </style:paragraph-properties>
      <style:text-properties fo:font-size="12pt" style:font-size-asian="12pt" style:font-size-complex="12pt"/>
    </style:style>
    <style:style style:name="P19" style:parent-style-name="Header" style:family="paragraph">
      <style:paragraph-properties fo:margin-top="0in" fo:margin-left="3.7409in" fo:text-indent="-3.7409in">
        <style:tab-stops>
          <style:tab-stop style:type="center" style:position="-0.3937in"/>
          <style:tab-stop style:type="right" style:position="5.9062in"/>
        </style:tab-stops>
      </style:paragraph-properties>
      <style:text-properties fo:font-size="12pt" style:font-size-asian="12pt" style:font-size-complex="12pt"/>
    </style:style>
    <style:style style:name="P20" style:parent-style-name="Header" style:family="paragraph">
      <style:paragraph-properties fo:margin-top="0in" fo:margin-left="3.7409in" fo:text-indent="-3.8395in">
        <style:tab-stops>
          <style:tab-stop style:type="center" style:position="-0.3937in"/>
          <style:tab-stop style:type="right" style:position="5.9062in"/>
        </style:tab-stops>
      </style:paragraph-properties>
      <style:text-properties fo:font-size="12pt" style:font-size-asian="12pt" style:font-size-complex="12pt"/>
    </style:style>
    <style:style style:name="P21" style:parent-style-name="Footer" style:family="paragraph">
      <style:paragraph-properties fo:text-align="end" fo:margin-top="0in">
        <style:tab-stops>
          <style:tab-stop style:type="center" style:position="3.9375in"/>
          <style:tab-stop style:type="right" style:position="6.268in"/>
        </style:tab-stops>
      </style:paragraph-properties>
      <style:text-properties fo:font-size="12pt" style:font-size-asian="12pt" style:font-size-complex="16pt"/>
    </style:style>
    <style:style style:name="P22" style:parent-style-name="Footer" style:family="paragraph">
      <style:paragraph-properties fo:margin-top="0in">
        <style:tab-stops>
          <style:tab-stop style:type="center" style:position="3.9375in"/>
          <style:tab-stop style:type="right" style:position="6.268in"/>
        </style:tab-stops>
      </style:paragraph-properties>
      <style:text-properties fo:font-size="12pt" style:font-size-asian="12pt" style:font-size-complex="16pt"/>
    </style:style>
    <style:style style:name="P23" style:parent-style-name="Footer" style:family="paragraph">
      <style:paragraph-properties fo:margin-top="0in">
        <style:tab-stops>
          <style:tab-stop style:type="center" style:position="3.9375in"/>
          <style:tab-stop style:type="right" style:position="6.268in"/>
        </style:tab-stops>
      </style:paragraph-properties>
      <style:text-properties fo:font-size="12pt" style:font-size-asian="12pt" style:font-size-complex="16pt"/>
    </style:style>
    <style:style style:name="P24" style:parent-style-name="Footer" style:family="paragraph">
      <style:paragraph-properties fo:margin-top="0in">
        <style:tab-stops>
          <style:tab-stop style:type="center" style:position="3.9375in"/>
          <style:tab-stop style:type="right" style:position="6.268in"/>
        </style:tab-stops>
      </style:paragraph-properties>
      <style:text-properties fo:font-size="12pt" style:font-size-asian="12pt" style:font-size-complex="16pt"/>
    </style:style>
    <style:page-layout style:name="PL2">
      <style:page-layout-properties fo:page-width="8.268in" fo:page-height="11.693in" style:print-orientation="portrait" fo:margin-top="0.4923in" fo:margin-left="1in" fo:margin-bottom="0.0868in" fo:margin-right="1in" style:num-format="i" style:writing-mode="lr-tb">
        <style:footnote-sep style:width="0.007in" style:rel-width="33%" style:color="#000000" style:line-style="solid" style:adjustment="left"/>
      </style:page-layout-properties>
      <style:header-style>
        <style:header-footer-properties style:dynamic-spacing="true" fo:min-height="0.2951in"/>
      </style:header-style>
      <style:footer-style>
        <style:header-footer-properties style:dynamic-spacing="true" fo:min-height="0.5041in"/>
      </style:footer-style>
    </style:page-layout>
    <style:style style:name="P56" style:parent-style-name="Header" style:family="paragraph">
      <style:paragraph-properties fo:margin-top="0in" fo:margin-left="3.7409in" fo:text-indent="-3.7409in">
        <style:tab-stops>
          <style:tab-stop style:type="center" style:position="-0.3937in"/>
          <style:tab-stop style:type="right" style:position="5.9062in"/>
        </style:tab-stops>
      </style:paragraph-properties>
      <style:text-properties fo:font-size="12pt" style:font-size-asian="12pt" style:font-size-complex="12pt"/>
    </style:style>
    <style:style style:name="P57" style:parent-style-name="Header" style:family="paragraph">
      <style:paragraph-properties fo:margin-top="0in" fo:margin-left="3.7409in" fo:text-indent="-3.7409in">
        <style:tab-stops>
          <style:tab-stop style:type="center" style:position="-0.3937in"/>
          <style:tab-stop style:type="right" style:position="5.9062in"/>
        </style:tab-stops>
      </style:paragraph-properties>
      <style:text-properties fo:font-size="12pt" style:font-size-asian="12pt" style:font-size-complex="12pt"/>
    </style:style>
    <style:style style:name="P58" style:parent-style-name="Header" style:family="paragraph">
      <style:paragraph-properties fo:margin-top="0in" fo:margin-left="3.7409in" fo:text-indent="-3.7409in">
        <style:tab-stops>
          <style:tab-stop style:type="center" style:position="-0.3937in"/>
          <style:tab-stop style:type="right" style:position="5.9062in"/>
        </style:tab-stops>
      </style:paragraph-properties>
      <style:text-properties fo:font-size="12pt" style:font-size-asian="12pt" style:font-size-complex="12pt"/>
    </style:style>
    <style:style style:name="P59" style:parent-style-name="Header" style:family="paragraph">
      <style:paragraph-properties fo:margin-top="0in" fo:margin-left="3.7409in" fo:text-indent="-3.8395in">
        <style:tab-stops>
          <style:tab-stop style:type="center" style:position="-0.3937in"/>
          <style:tab-stop style:type="right" style:position="5.9062in"/>
        </style:tab-stops>
      </style:paragraph-properties>
      <style:text-properties fo:font-size="12pt" style:font-size-asian="12pt" style:font-size-complex="12pt"/>
    </style:style>
    <style:style style:name="P60" style:parent-style-name="Footer" style:family="paragraph">
      <style:paragraph-properties fo:text-align="end" fo:margin-top="0in"/>
      <style:text-properties fo:font-size="8pt" style:font-size-asian="8pt" style:font-size-complex="8pt"/>
    </style:style>
    <style:style style:name="P61" style:parent-style-name="Footer" style:family="paragraph">
      <style:paragraph-properties fo:margin-top="0in">
        <style:tab-stops>
          <style:tab-stop style:type="center" style:position="5.3159in"/>
          <style:tab-stop style:type="right" style:position="6.268in"/>
        </style:tab-stops>
      </style:paragraph-properties>
      <style:text-properties fo:font-size="12pt" style:font-size-asian="12pt" style:font-size-complex="12pt"/>
    </style:style>
    <style:style style:name="P62" style:parent-style-name="Footer" style:family="paragraph">
      <style:paragraph-properties fo:margin-top="0in">
        <style:tab-stops>
          <style:tab-stop style:type="center" style:position="5.1187in"/>
          <style:tab-stop style:type="right" style:position="6.268in"/>
        </style:tab-stops>
      </style:paragraph-properties>
    </style:style>
    <style:style style:name="T63" style:parent-style-name="DefaultParagraphFont" style:family="text">
      <style:text-properties fo:font-size="12pt" style:font-size-asian="12pt" style:font-size-complex="12pt"/>
    </style:style>
    <style:style style:name="T64" style:parent-style-name="DefaultParagraphFont" style:family="text">
      <style:text-properties fo:font-size="12pt" style:font-size-asian="12pt" style:font-size-complex="12pt"/>
    </style:style>
    <style:style style:name="T65" style:parent-style-name="DefaultParagraphFont" style:family="text">
      <style:text-properties fo:font-size="12pt" style:font-size-asian="12pt" style:font-size-complex="12pt"/>
    </style:style>
    <style:style style:name="T66" style:parent-style-name="DefaultParagraphFont" style:family="text">
      <style:text-properties fo:font-size="12pt" style:font-size-asian="12pt" style:font-size-complex="12pt"/>
    </style:style>
    <style:style style:name="P67" style:parent-style-name="Footer" style:family="paragraph">
      <style:paragraph-properties fo:margin-top="0in">
        <style:tab-stops>
          <style:tab-stop style:type="center" style:position="5.1187in"/>
          <style:tab-stop style:type="right" style:position="6.268in"/>
        </style:tab-stops>
      </style:paragraph-properties>
      <style:text-properties fo:font-size="12pt" style:font-size-asian="12pt" style:font-size-complex="16pt"/>
    </style:style>
    <style:page-layout style:name="PL3">
      <style:page-layout-properties fo:page-width="11.693in" fo:page-height="8.268in" style:print-orientation="landscape" fo:margin-top="0.5in" fo:margin-left="0.5909in" fo:margin-bottom="0.5in" fo:margin-right="0.7875in" style:num-format="i" style:writing-mode="lr-tb">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style style:name="P82" style:parent-style-name="Header" style:family="paragraph">
      <style:paragraph-properties fo:margin-top="0in" fo:margin-left="3.7409in" fo:text-indent="-3.7409in">
        <style:tab-stops>
          <style:tab-stop style:type="center" style:position="-0.3937in"/>
          <style:tab-stop style:type="right" style:position="5.9062in"/>
        </style:tab-stops>
      </style:paragraph-properties>
      <style:text-properties fo:font-size="12pt" style:font-size-asian="12pt" style:font-size-complex="12pt"/>
    </style:style>
    <style:style style:name="P83" style:parent-style-name="Header" style:family="paragraph">
      <style:paragraph-properties fo:margin-top="0in" fo:margin-left="3.7409in" fo:text-indent="-3.7409in">
        <style:tab-stops>
          <style:tab-stop style:type="center" style:position="-0.3937in"/>
          <style:tab-stop style:type="right" style:position="5.9062in"/>
        </style:tab-stops>
      </style:paragraph-properties>
      <style:text-properties fo:font-size="12pt" style:font-size-asian="12pt" style:font-size-complex="12pt"/>
    </style:style>
    <style:style style:name="P84" style:parent-style-name="Header" style:family="paragraph">
      <style:paragraph-properties fo:margin-top="0in" fo:margin-left="3.7409in" fo:text-indent="-3.7409in">
        <style:tab-stops>
          <style:tab-stop style:type="center" style:position="-0.3937in"/>
          <style:tab-stop style:type="right" style:position="5.9062in"/>
        </style:tab-stops>
      </style:paragraph-properties>
      <style:text-properties fo:font-size="12pt" style:font-size-asian="12pt" style:font-size-complex="12pt"/>
    </style:style>
    <style:style style:name="P85" style:parent-style-name="Header" style:family="paragraph">
      <style:paragraph-properties fo:margin-top="0in" fo:margin-left="3.7409in" fo:text-indent="-3.8395in">
        <style:tab-stops>
          <style:tab-stop style:type="center" style:position="-0.3937in"/>
          <style:tab-stop style:type="right" style:position="5.9062in"/>
        </style:tab-stops>
      </style:paragraph-properties>
      <style:text-properties fo:font-size="12pt" style:font-size-asian="12pt" style:font-size-complex="12pt"/>
    </style:style>
    <style:style style:name="P86" style:parent-style-name="Footer" style:family="paragraph">
      <style:paragraph-properties fo:text-align="end" fo:margin-top="0in"/>
      <style:text-properties fo:font-size="8pt" style:font-size-asian="8pt" style:font-size-complex="8pt"/>
    </style:style>
    <style:style style:name="P87" style:parent-style-name="Footer" style:family="paragraph">
      <style:paragraph-properties fo:margin-top="0in">
        <style:tab-stops>
          <style:tab-stop style:type="center" style:position="5.3159in"/>
          <style:tab-stop style:type="right" style:position="6.268in"/>
        </style:tab-stops>
      </style:paragraph-properties>
      <style:text-properties fo:font-size="12pt" style:font-size-asian="12pt" style:font-size-complex="12pt"/>
    </style:style>
    <style:style style:name="P88" style:parent-style-name="Footer" style:family="paragraph">
      <style:paragraph-properties fo:margin-top="0in">
        <style:tab-stops>
          <style:tab-stop style:type="center" style:position="5.1187in"/>
          <style:tab-stop style:type="right" style:position="6.268in"/>
        </style:tab-stops>
      </style:paragraph-properties>
    </style:style>
    <style:style style:name="T89" style:parent-style-name="DefaultParagraphFont" style:family="text">
      <style:text-properties fo:font-size="12pt" style:font-size-asian="12pt" style:font-size-complex="12pt"/>
    </style:style>
    <style:style style:name="T90" style:parent-style-name="DefaultParagraphFont" style:family="text">
      <style:text-properties fo:font-size="12pt" style:font-size-asian="12pt" style:font-size-complex="12pt"/>
    </style:style>
    <style:style style:name="T91" style:parent-style-name="DefaultParagraphFont" style:family="text">
      <style:text-properties fo:font-size="12pt" style:font-size-asian="12pt" style:font-size-complex="12pt"/>
    </style:style>
    <style:style style:name="T92" style:parent-style-name="DefaultParagraphFont" style:family="text">
      <style:text-properties fo:font-size="12pt" style:font-size-asian="12pt" style:font-size-complex="12pt"/>
    </style:style>
    <style:style style:name="T93" style:parent-style-name="DefaultParagraphFont" style:family="text">
      <style:text-properties fo:font-size="12pt" style:font-size-asian="12pt" style:font-size-complex="12pt"/>
    </style:style>
    <style:style style:name="P94" style:parent-style-name="Footer" style:family="paragraph">
      <style:paragraph-properties fo:margin-top="0in">
        <style:tab-stops>
          <style:tab-stop style:type="center" style:position="5.1187in"/>
          <style:tab-stop style:type="right" style:position="6.268in"/>
        </style:tab-stops>
      </style:paragraph-properties>
      <style:text-properties fo:font-size="12pt" style:font-size-asian="12pt" style:font-size-complex="16pt"/>
    </style:style>
    <style:page-layout style:name="PL4">
      <style:page-layout-properties fo:page-width="8.268in" fo:page-height="11.693in" style:print-orientation="portrait" fo:margin-top="0.5in" fo:margin-left="1in" fo:margin-bottom="0.5in" fo:margin-right="1in" style:num-format="i" style:writing-mode="lr-tb">
        <style:footnote-sep style:width="0.007in" style:rel-width="33%" style:color="#000000" style:line-style="solid" style:adjustment="left"/>
      </style:page-layout-properties>
      <style:header-style>
        <style:header-footer-properties style:dynamic-spacing="true" fo:min-height="0.2875in"/>
      </style:header-style>
      <style:footer-style>
        <style:header-footer-properties style:dynamic-spacing="true" fo:min-height="0.0909in"/>
      </style:footer-style>
    </style:page-layout>
    <style:style style:name="P359" style:parent-style-name="Header" style:family="paragraph">
      <style:paragraph-properties fo:margin-top="0in" fo:margin-left="3.7409in" fo:text-indent="-3.7409in">
        <style:tab-stops>
          <style:tab-stop style:type="center" style:position="-0.3937in"/>
          <style:tab-stop style:type="right" style:position="5.9062in"/>
        </style:tab-stops>
      </style:paragraph-properties>
      <style:text-properties fo:font-size="12pt" style:font-size-asian="12pt" style:font-size-complex="12pt"/>
    </style:style>
    <style:style style:name="P360" style:parent-style-name="Header" style:family="paragraph">
      <style:paragraph-properties fo:margin-top="0in" fo:margin-left="3.7409in" fo:text-indent="-3.7409in">
        <style:tab-stops>
          <style:tab-stop style:type="center" style:position="-0.3937in"/>
          <style:tab-stop style:type="right" style:position="5.9062in"/>
        </style:tab-stops>
      </style:paragraph-properties>
      <style:text-properties fo:font-size="12pt" style:font-size-asian="12pt" style:font-size-complex="12pt"/>
    </style:style>
    <style:style style:name="P361" style:parent-style-name="Header" style:family="paragraph">
      <style:paragraph-properties fo:margin-top="0in" fo:margin-left="3.7409in" fo:text-indent="-3.7409in">
        <style:tab-stops>
          <style:tab-stop style:type="center" style:position="-0.3937in"/>
          <style:tab-stop style:type="right" style:position="5.9062in"/>
        </style:tab-stops>
      </style:paragraph-properties>
      <style:text-properties fo:font-size="12pt" style:font-size-asian="12pt" style:font-size-complex="12pt"/>
    </style:style>
    <style:style style:name="P362" style:parent-style-name="Header" style:family="paragraph">
      <style:paragraph-properties fo:margin-top="0in" fo:margin-left="3.7409in" fo:text-indent="-3.8395in">
        <style:tab-stops>
          <style:tab-stop style:type="center" style:position="-0.3937in"/>
          <style:tab-stop style:type="right" style:position="5.9062in"/>
        </style:tab-stops>
      </style:paragraph-properties>
      <style:text-properties fo:font-size="12pt" style:font-size-asian="12pt" style:font-size-complex="12pt"/>
    </style:style>
    <style:style style:name="P363" style:parent-style-name="Footer" style:family="paragraph">
      <style:paragraph-properties fo:text-align="end" fo:margin-top="0in"/>
      <style:text-properties fo:font-size="8pt" style:font-size-asian="8pt" style:font-size-complex="8pt"/>
    </style:style>
    <style:style style:name="P364" style:parent-style-name="Footer" style:family="paragraph">
      <style:paragraph-properties fo:margin-top="0in">
        <style:tab-stops>
          <style:tab-stop style:type="center" style:position="5.3159in"/>
          <style:tab-stop style:type="right" style:position="6.268in"/>
        </style:tab-stops>
      </style:paragraph-properties>
      <style:text-properties fo:font-size="12pt" style:font-size-asian="12pt" style:font-size-complex="12pt"/>
    </style:style>
    <style:style style:name="P365" style:parent-style-name="Footer" style:family="paragraph">
      <style:paragraph-properties fo:margin-top="0in">
        <style:tab-stops>
          <style:tab-stop style:type="center" style:position="5.1187in"/>
          <style:tab-stop style:type="right" style:position="6.268in"/>
        </style:tab-stops>
      </style:paragraph-properties>
    </style:style>
    <style:style style:name="T366" style:parent-style-name="DefaultParagraphFont" style:family="text">
      <style:text-properties fo:font-size="12pt" style:font-size-asian="12pt" style:font-size-complex="12pt"/>
    </style:style>
    <style:style style:name="T367" style:parent-style-name="DefaultParagraphFont" style:family="text">
      <style:text-properties fo:font-size="12pt" style:font-size-asian="12pt" style:font-size-complex="12pt"/>
    </style:style>
    <style:style style:name="T368" style:parent-style-name="DefaultParagraphFont" style:family="text">
      <style:text-properties fo:font-size="12pt" style:font-size-asian="12pt" style:font-size-complex="12pt"/>
    </style:style>
    <style:style style:name="T369" style:parent-style-name="DefaultParagraphFont" style:family="text">
      <style:text-properties fo:font-size="12pt" style:font-size-asian="12pt" style:font-size-complex="12pt"/>
    </style:style>
    <style:style style:name="P370" style:parent-style-name="Footer" style:family="paragraph">
      <style:paragraph-properties fo:margin-top="0in">
        <style:tab-stops>
          <style:tab-stop style:type="center" style:position="5.1187in"/>
          <style:tab-stop style:type="right" style:position="6.268in"/>
        </style:tab-stops>
      </style:paragraph-properties>
      <style:text-properties fo:font-size="12pt" style:font-size-asian="12pt" style:font-size-complex="16pt"/>
    </style:style>
    <style:page-layout style:name="PL5">
      <style:page-layout-properties fo:page-width="8.268in" fo:page-height="11.693in" style:print-orientation="portrait" fo:margin-top="0.5in" fo:margin-left="1in" fo:margin-bottom="0.5in" fo:margin-right="1in" style:num-format="1" style:writing-mode="lr-tb">
        <style:footnote-sep style:width="0.007in" style:rel-width="33%" style:color="#000000" style:line-style="solid" style:adjustment="left"/>
      </style:page-layout-properties>
      <style:header-style>
        <style:header-footer-properties style:dynamic-spacing="true" fo:min-height="0.2875in"/>
      </style:header-style>
      <style:footer-style>
        <style:header-footer-properties style:dynamic-spacing="true" fo:min-height="0.0909in"/>
      </style:footer-style>
    </style:page-layout>
    <style:style style:name="P417" style:parent-style-name="Header" style:family="paragraph">
      <style:paragraph-properties fo:margin-top="0in" fo:margin-left="3.7409in" fo:text-indent="-3.7409in">
        <style:tab-stops>
          <style:tab-stop style:type="center" style:position="-0.3937in"/>
          <style:tab-stop style:type="right" style:position="5.9062in"/>
        </style:tab-stops>
      </style:paragraph-properties>
      <style:text-properties fo:font-size="12pt" style:font-size-asian="12pt" style:font-size-complex="12pt"/>
    </style:style>
    <style:style style:name="P418" style:parent-style-name="Header" style:family="paragraph">
      <style:paragraph-properties fo:margin-top="0in" fo:margin-left="3.7409in" fo:text-indent="-3.7409in">
        <style:tab-stops>
          <style:tab-stop style:type="center" style:position="-0.3937in"/>
          <style:tab-stop style:type="right" style:position="5.9062in"/>
        </style:tab-stops>
      </style:paragraph-properties>
      <style:text-properties fo:font-size="12pt" style:font-size-asian="12pt" style:font-size-complex="12pt"/>
    </style:style>
    <style:style style:name="P419" style:parent-style-name="Header" style:family="paragraph">
      <style:paragraph-properties fo:margin-top="0in" fo:margin-left="3.7409in" fo:text-indent="-3.7409in">
        <style:tab-stops>
          <style:tab-stop style:type="center" style:position="-0.3937in"/>
          <style:tab-stop style:type="right" style:position="5.9062in"/>
        </style:tab-stops>
      </style:paragraph-properties>
      <style:text-properties fo:font-size="12pt" style:font-size-asian="12pt" style:font-size-complex="12pt"/>
    </style:style>
    <style:style style:name="P420" style:parent-style-name="Header" style:family="paragraph">
      <style:paragraph-properties fo:margin-top="0in" fo:margin-left="3.7409in" fo:text-indent="-3.8395in">
        <style:tab-stops>
          <style:tab-stop style:type="center" style:position="-0.3937in"/>
          <style:tab-stop style:type="right" style:position="5.9062in"/>
        </style:tab-stops>
      </style:paragraph-properties>
      <style:text-properties fo:font-size="12pt" style:font-size-asian="12pt" style:font-size-complex="12pt"/>
    </style:style>
    <style:style style:name="P421" style:parent-style-name="Footer" style:family="paragraph">
      <style:paragraph-properties fo:text-align="end" fo:margin-top="0in"/>
      <style:text-properties fo:font-size="8pt" style:font-size-asian="8pt" style:font-size-complex="8pt"/>
    </style:style>
    <style:style style:name="P422" style:parent-style-name="Footer" style:family="paragraph">
      <style:paragraph-properties fo:margin-top="0in">
        <style:tab-stops>
          <style:tab-stop style:type="center" style:position="5.3159in"/>
          <style:tab-stop style:type="right" style:position="6.268in"/>
        </style:tab-stops>
      </style:paragraph-properties>
      <style:text-properties fo:font-size="12pt" style:font-size-asian="12pt" style:font-size-complex="12pt"/>
    </style:style>
    <style:style style:name="P423" style:parent-style-name="Footer" style:family="paragraph">
      <style:paragraph-properties fo:margin-top="0in">
        <style:tab-stops>
          <style:tab-stop style:type="center" style:position="5.1187in"/>
          <style:tab-stop style:type="right" style:position="6.268in"/>
        </style:tab-stops>
      </style:paragraph-properties>
    </style:style>
    <style:style style:name="T424" style:parent-style-name="DefaultParagraphFont" style:family="text">
      <style:text-properties fo:font-size="12pt" style:font-size-asian="12pt" style:font-size-complex="12pt"/>
    </style:style>
    <style:style style:name="T425" style:parent-style-name="DefaultParagraphFont" style:family="text">
      <style:text-properties fo:font-size="12pt" style:font-size-asian="12pt" style:font-size-complex="12pt"/>
    </style:style>
    <style:style style:name="T426" style:parent-style-name="DefaultParagraphFont" style:family="text">
      <style:text-properties fo:font-size="12pt" style:font-size-asian="12pt" style:font-size-complex="12pt"/>
    </style:style>
    <style:style style:name="T427" style:parent-style-name="DefaultParagraphFont" style:family="text">
      <style:text-properties fo:font-size="12pt" style:font-size-asian="12pt" style:font-size-complex="12pt"/>
    </style:style>
    <style:style style:name="P428" style:parent-style-name="Footer" style:family="paragraph">
      <style:paragraph-properties fo:margin-top="0in">
        <style:tab-stops>
          <style:tab-stop style:type="center" style:position="5.1187in"/>
          <style:tab-stop style:type="right" style:position="6.268in"/>
        </style:tab-stops>
      </style:paragraph-properties>
      <style:text-properties fo:font-size="12pt" style:font-size-asian="12pt" style:font-size-complex="16pt"/>
    </style:style>
    <style:page-layout style:name="PL6">
      <style:page-layout-properties fo:page-width="11.693in" fo:page-height="8.268in" style:print-orientation="landscape" fo:margin-top="0.4923in" fo:margin-left="0.5909in" fo:margin-bottom="0.1965in" fo:margin-right="0.7875in" style:num-format="1" style:writing-mode="lr-tb">
        <style:footnote-sep style:width="0.007in" style:rel-width="33%" style:color="#000000" style:line-style="solid" style:adjustment="left"/>
      </style:page-layout-properties>
      <style:header-style>
        <style:header-footer-properties style:dynamic-spacing="true" fo:min-height="0.5076in"/>
      </style:header-style>
      <style:footer-style>
        <style:header-footer-properties style:dynamic-spacing="true" fo:min-height="0.8034in"/>
      </style:footer-style>
    </style:page-layout>
    <style:style style:name="P780" style:parent-style-name="Header" style:family="paragraph">
      <style:paragraph-properties fo:margin-top="0in" fo:margin-left="3.7409in" fo:text-indent="-3.7409in">
        <style:tab-stops>
          <style:tab-stop style:type="center" style:position="-0.3937in"/>
          <style:tab-stop style:type="right" style:position="5.9062in"/>
        </style:tab-stops>
      </style:paragraph-properties>
      <style:text-properties fo:font-size="12pt" style:font-size-asian="12pt" style:font-size-complex="12pt"/>
    </style:style>
    <style:style style:name="P781" style:parent-style-name="Header" style:family="paragraph">
      <style:paragraph-properties fo:margin-top="0in" fo:margin-left="3.7409in" fo:text-indent="-3.7409in">
        <style:tab-stops>
          <style:tab-stop style:type="center" style:position="-0.3937in"/>
          <style:tab-stop style:type="right" style:position="5.9062in"/>
        </style:tab-stops>
      </style:paragraph-properties>
      <style:text-properties fo:font-size="12pt" style:font-size-asian="12pt" style:font-size-complex="12pt"/>
    </style:style>
    <style:style style:name="P782" style:parent-style-name="Header" style:family="paragraph">
      <style:paragraph-properties fo:margin-top="0in" fo:margin-left="3.7409in" fo:text-indent="-3.7409in">
        <style:tab-stops>
          <style:tab-stop style:type="center" style:position="-0.3937in"/>
          <style:tab-stop style:type="right" style:position="5.9062in"/>
        </style:tab-stops>
      </style:paragraph-properties>
      <style:text-properties fo:font-size="12pt" style:font-size-asian="12pt" style:font-size-complex="12pt"/>
    </style:style>
    <style:style style:name="P783" style:parent-style-name="Header" style:family="paragraph">
      <style:paragraph-properties fo:margin-top="0in" fo:margin-left="3.7409in" fo:text-indent="-3.8395in">
        <style:tab-stops>
          <style:tab-stop style:type="center" style:position="-0.3937in"/>
          <style:tab-stop style:type="right" style:position="5.9062in"/>
        </style:tab-stops>
      </style:paragraph-properties>
      <style:text-properties fo:font-size="12pt" style:font-size-asian="12pt" style:font-size-complex="12pt"/>
    </style:style>
    <style:style style:name="P784" style:parent-style-name="Footer" style:family="paragraph">
      <style:paragraph-properties fo:text-align="end" fo:margin-top="0in"/>
      <style:text-properties fo:font-size="8pt" style:font-size-asian="8pt" style:font-size-complex="8pt"/>
    </style:style>
    <style:style style:name="P785" style:parent-style-name="Footer" style:family="paragraph">
      <style:paragraph-properties fo:margin-top="0in">
        <style:tab-stops>
          <style:tab-stop style:type="center" style:position="5.3159in"/>
          <style:tab-stop style:type="right" style:position="6.268in"/>
        </style:tab-stops>
      </style:paragraph-properties>
      <style:text-properties fo:font-size="12pt" style:font-size-asian="12pt" style:font-size-complex="12pt"/>
    </style:style>
    <style:style style:name="P786" style:parent-style-name="Footer" style:family="paragraph">
      <style:paragraph-properties fo:margin-top="0in">
        <style:tab-stops>
          <style:tab-stop style:type="center" style:position="5.1187in"/>
          <style:tab-stop style:type="right" style:position="6.268in"/>
        </style:tab-stops>
      </style:paragraph-properties>
    </style:style>
    <style:style style:name="T787" style:parent-style-name="DefaultParagraphFont" style:family="text">
      <style:text-properties fo:font-size="12pt" style:font-size-asian="12pt" style:font-size-complex="12pt"/>
    </style:style>
    <style:style style:name="T788" style:parent-style-name="DefaultParagraphFont" style:family="text">
      <style:text-properties fo:font-size="12pt" style:font-size-asian="12pt" style:font-size-complex="12pt"/>
    </style:style>
    <style:style style:name="T789" style:parent-style-name="DefaultParagraphFont" style:family="text">
      <style:text-properties fo:font-size="12pt" style:font-size-asian="12pt" style:font-size-complex="12pt"/>
    </style:style>
    <style:style style:name="T790" style:parent-style-name="DefaultParagraphFont" style:family="text">
      <style:text-properties fo:font-size="12pt" style:font-size-asian="12pt" style:font-size-complex="12pt"/>
    </style:style>
    <style:style style:name="T791" style:parent-style-name="DefaultParagraphFont" style:family="text">
      <style:text-properties fo:font-size="12pt" style:font-size-asian="12pt" style:font-size-complex="12pt"/>
    </style:style>
    <style:style style:name="T792" style:parent-style-name="DefaultParagraphFont" style:family="text">
      <style:text-properties fo:font-size="12pt" style:font-size-asian="12pt" style:font-size-complex="12pt"/>
    </style:style>
    <style:style style:name="T793" style:parent-style-name="DefaultParagraphFont" style:family="text">
      <style:text-properties fo:font-size="12pt" style:font-size-asian="12pt" style:font-size-complex="12pt"/>
    </style:style>
    <style:style style:name="T794" style:parent-style-name="DefaultParagraphFont" style:family="text">
      <style:text-properties fo:font-size="12pt" style:font-size-asian="12pt" style:font-size-complex="12pt"/>
    </style:style>
    <style:style style:name="T795" style:parent-style-name="DefaultParagraphFont" style:family="text">
      <style:text-properties fo:font-size="12pt" style:font-size-asian="12pt" style:font-size-complex="12pt"/>
    </style:style>
    <style:style style:name="T796" style:parent-style-name="DefaultParagraphFont" style:family="text">
      <style:text-properties fo:font-size="12pt" style:font-size-asian="12pt" style:font-size-complex="12pt"/>
    </style:style>
    <style:style style:name="T797" style:parent-style-name="DefaultParagraphFont" style:family="text">
      <style:text-properties fo:font-size="12pt" style:font-size-asian="12pt" style:font-size-complex="12pt"/>
    </style:style>
    <style:style style:name="P798" style:parent-style-name="Footer" style:family="paragraph">
      <style:paragraph-properties fo:margin-top="0in">
        <style:tab-stops>
          <style:tab-stop style:type="center" style:position="5.3159in"/>
          <style:tab-stop style:type="right" style:position="6.268in"/>
        </style:tab-stops>
      </style:paragraph-properties>
      <style:text-properties fo:font-size="12pt" style:font-size-asian="12pt" style:font-size-complex="12pt"/>
    </style:style>
    <style:page-layout style:name="PL7">
      <style:page-layout-properties fo:page-width="8.268in" fo:page-height="11.693in" style:print-orientation="portrait" fo:margin-top="0.4923in" fo:margin-left="1in" fo:margin-bottom="0.0868in" fo:margin-right="1in" style:num-format="1" style:writing-mode="lr-tb">
        <style:footnote-sep style:width="0.007in" style:rel-width="33%" style:color="#000000" style:line-style="solid" style:adjustment="left"/>
      </style:page-layout-properties>
      <style:header-style>
        <style:header-footer-properties style:dynamic-spacing="true" fo:min-height="0.2951in"/>
      </style:header-style>
      <style:footer-style>
        <style:header-footer-properties style:dynamic-spacing="true" fo:min-height="0.5041in"/>
      </style:footer-style>
    </style:page-layout>
    <style:style style:name="P1063" style:parent-style-name="Header" style:family="paragraph">
      <style:paragraph-properties fo:margin-top="0in" fo:margin-left="3.7409in" fo:text-indent="-3.7409in">
        <style:tab-stops>
          <style:tab-stop style:type="center" style:position="-0.3937in"/>
          <style:tab-stop style:type="right" style:position="5.9062in"/>
        </style:tab-stops>
      </style:paragraph-properties>
      <style:text-properties fo:font-size="12pt" style:font-size-asian="12pt" style:font-size-complex="12pt"/>
    </style:style>
    <style:style style:name="P1064" style:parent-style-name="Header" style:family="paragraph">
      <style:paragraph-properties fo:margin-top="0in" fo:margin-left="3.7409in" fo:text-indent="-3.7409in">
        <style:tab-stops>
          <style:tab-stop style:type="center" style:position="-0.3937in"/>
          <style:tab-stop style:type="right" style:position="5.9062in"/>
        </style:tab-stops>
      </style:paragraph-properties>
      <style:text-properties fo:font-size="12pt" style:font-size-asian="12pt" style:font-size-complex="12pt"/>
    </style:style>
    <style:style style:name="P1065" style:parent-style-name="Header" style:family="paragraph">
      <style:paragraph-properties fo:margin-top="0in" fo:margin-left="3.7409in" fo:text-indent="-3.7409in">
        <style:tab-stops>
          <style:tab-stop style:type="center" style:position="-0.3937in"/>
          <style:tab-stop style:type="right" style:position="5.9062in"/>
        </style:tab-stops>
      </style:paragraph-properties>
      <style:text-properties fo:font-size="12pt" style:font-size-asian="12pt" style:font-size-complex="12pt"/>
    </style:style>
    <style:style style:name="P1066" style:parent-style-name="Header" style:family="paragraph">
      <style:paragraph-properties fo:margin-top="0in" fo:margin-left="3.7409in" fo:text-indent="-3.8395in">
        <style:tab-stops>
          <style:tab-stop style:type="center" style:position="-0.3937in"/>
          <style:tab-stop style:type="right" style:position="5.9062in"/>
        </style:tab-stops>
      </style:paragraph-properties>
      <style:text-properties fo:font-size="12pt" style:font-size-asian="12pt" style:font-size-complex="12pt"/>
    </style:style>
    <style:style style:name="P1067" style:parent-style-name="Footer" style:family="paragraph">
      <style:paragraph-properties fo:text-align="end" fo:margin-top="0in"/>
      <style:text-properties fo:font-size="8pt" style:font-size-asian="8pt" style:font-size-complex="8pt"/>
    </style:style>
    <style:style style:name="P1068" style:parent-style-name="Footer" style:family="paragraph">
      <style:paragraph-properties fo:margin-top="0in">
        <style:tab-stops>
          <style:tab-stop style:type="center" style:position="5.3159in"/>
          <style:tab-stop style:type="right" style:position="6.268in"/>
        </style:tab-stops>
      </style:paragraph-properties>
      <style:text-properties fo:font-size="12pt" style:font-size-asian="12pt" style:font-size-complex="12pt"/>
    </style:style>
    <style:style style:name="P1069" style:parent-style-name="Footer" style:family="paragraph">
      <style:paragraph-properties fo:margin-top="0in">
        <style:tab-stops>
          <style:tab-stop style:type="center" style:position="5.1187in"/>
          <style:tab-stop style:type="right" style:position="6.268in"/>
        </style:tab-stops>
      </style:paragraph-properties>
    </style:style>
    <style:style style:name="T1070" style:parent-style-name="DefaultParagraphFont" style:family="text">
      <style:text-properties fo:font-size="12pt" style:font-size-asian="12pt" style:font-size-complex="12pt"/>
    </style:style>
    <style:style style:name="T1071" style:parent-style-name="DefaultParagraphFont" style:family="text">
      <style:text-properties fo:font-size="12pt" style:font-size-asian="12pt" style:font-size-complex="12pt"/>
    </style:style>
    <style:style style:name="T1072" style:parent-style-name="DefaultParagraphFont" style:family="text">
      <style:text-properties fo:font-size="12pt" style:font-size-asian="12pt" style:font-size-complex="12pt"/>
    </style:style>
    <style:style style:name="T1073" style:parent-style-name="DefaultParagraphFont" style:family="text">
      <style:text-properties fo:font-size="12pt" style:font-size-asian="12pt" style:font-size-complex="12pt"/>
    </style:style>
    <style:style style:name="P1074" style:parent-style-name="Footer" style:family="paragraph">
      <style:paragraph-properties fo:margin-top="0in">
        <style:tab-stops>
          <style:tab-stop style:type="center" style:position="5.3159in"/>
          <style:tab-stop style:type="right" style:position="6.268in"/>
        </style:tab-stops>
      </style:paragraph-properties>
      <style:text-properties fo:font-size="12pt" style:font-size-asian="12pt" style:font-size-complex="12pt"/>
    </style:style>
    <style:page-layout style:name="PL8">
      <style:page-layout-properties fo:page-width="8.268in" fo:page-height="11.693in" style:print-orientation="portrait" fo:margin-top="0.4923in" fo:margin-left="1in" fo:margin-bottom="0.0868in" fo:margin-right="1in" style:num-format="1" style:writing-mode="lr-tb">
        <style:footnote-sep style:width="0.007in" style:rel-width="33%" style:color="#000000" style:line-style="solid" style:adjustment="left"/>
      </style:page-layout-properties>
      <style:header-style>
        <style:header-footer-properties style:dynamic-spacing="true" fo:min-height="0.2951in"/>
      </style:header-style>
      <style:footer-style>
        <style:header-footer-properties style:dynamic-spacing="true" fo:min-height="0.5041in"/>
      </style:footer-style>
    </style:page-layout>
    <style:style style:name="P1184" style:parent-style-name="Header" style:family="paragraph">
      <style:paragraph-properties fo:margin-top="0in" fo:margin-left="3.7409in" fo:text-indent="-3.7409in">
        <style:tab-stops>
          <style:tab-stop style:type="center" style:position="-0.3937in"/>
          <style:tab-stop style:type="right" style:position="5.9062in"/>
        </style:tab-stops>
      </style:paragraph-properties>
      <style:text-properties fo:font-size="12pt" style:font-size-asian="12pt" style:font-size-complex="12pt"/>
    </style:style>
    <style:style style:name="P1185" style:parent-style-name="Header" style:family="paragraph">
      <style:paragraph-properties fo:margin-top="0in" fo:margin-left="3.7409in" fo:text-indent="-3.7409in">
        <style:tab-stops>
          <style:tab-stop style:type="center" style:position="-0.3937in"/>
          <style:tab-stop style:type="right" style:position="5.9062in"/>
        </style:tab-stops>
      </style:paragraph-properties>
      <style:text-properties fo:font-size="12pt" style:font-size-asian="12pt" style:font-size-complex="12pt"/>
    </style:style>
    <style:style style:name="P1186" style:parent-style-name="Header" style:family="paragraph">
      <style:paragraph-properties fo:margin-top="0in" fo:margin-left="3.7409in" fo:text-indent="-3.7409in">
        <style:tab-stops>
          <style:tab-stop style:type="center" style:position="-0.3937in"/>
          <style:tab-stop style:type="right" style:position="5.9062in"/>
        </style:tab-stops>
      </style:paragraph-properties>
      <style:text-properties fo:font-size="12pt" style:font-size-asian="12pt" style:font-size-complex="12pt"/>
    </style:style>
    <style:style style:name="P1187" style:parent-style-name="Header" style:family="paragraph">
      <style:paragraph-properties fo:margin-top="0in" fo:margin-left="3.7409in" fo:text-indent="-3.8395in">
        <style:tab-stops>
          <style:tab-stop style:type="center" style:position="-0.3937in"/>
          <style:tab-stop style:type="right" style:position="5.9062in"/>
        </style:tab-stops>
      </style:paragraph-properties>
      <style:text-properties fo:font-size="12pt" style:font-size-asian="12pt" style:font-size-complex="12pt"/>
    </style:style>
    <style:style style:name="P1188" style:parent-style-name="Footer" style:family="paragraph">
      <style:paragraph-properties fo:text-align="end" fo:margin-top="0in"/>
      <style:text-properties fo:font-size="8pt" style:font-size-asian="8pt" style:font-size-complex="8pt"/>
    </style:style>
    <style:style style:name="P1189" style:parent-style-name="Footer" style:family="paragraph">
      <style:paragraph-properties fo:margin-top="0in">
        <style:tab-stops>
          <style:tab-stop style:type="center" style:position="5.3159in"/>
          <style:tab-stop style:type="right" style:position="6.268in"/>
        </style:tab-stops>
      </style:paragraph-properties>
      <style:text-properties fo:font-size="12pt" style:font-size-asian="12pt" style:font-size-complex="12pt"/>
    </style:style>
    <style:style style:name="P1190" style:parent-style-name="Footer" style:family="paragraph">
      <style:paragraph-properties fo:margin-top="0in">
        <style:tab-stops>
          <style:tab-stop style:type="center" style:position="5.1187in"/>
          <style:tab-stop style:type="right" style:position="6.268in"/>
        </style:tab-stops>
      </style:paragraph-properties>
    </style:style>
    <style:style style:name="T1191" style:parent-style-name="DefaultParagraphFont" style:family="text">
      <style:text-properties fo:font-size="12pt" style:font-size-asian="12pt" style:font-size-complex="12pt"/>
    </style:style>
    <style:style style:name="T1192" style:parent-style-name="DefaultParagraphFont" style:family="text">
      <style:text-properties fo:font-size="12pt" style:font-size-asian="12pt" style:font-size-complex="12pt"/>
    </style:style>
    <style:style style:name="T1193" style:parent-style-name="DefaultParagraphFont" style:family="text">
      <style:text-properties fo:font-size="12pt" style:font-size-asian="12pt" style:font-size-complex="12pt"/>
    </style:style>
    <style:style style:name="T1194" style:parent-style-name="DefaultParagraphFont" style:family="text">
      <style:text-properties fo:font-size="12pt" style:font-size-asian="12pt" style:font-size-complex="12pt"/>
    </style:style>
    <style:style style:name="P1195" style:parent-style-name="Footer" style:family="paragraph">
      <style:paragraph-properties fo:margin-top="0in">
        <style:tab-stops>
          <style:tab-stop style:type="center" style:position="5.3159in"/>
          <style:tab-stop style:type="right" style:position="6.268in"/>
        </style:tab-stops>
      </style:paragraph-properties>
      <style:text-properties fo:font-size="12pt" style:font-size-asian="12pt" style:font-size-complex="12pt"/>
    </style:style>
    <style:page-layout style:name="PL9">
      <style:page-layout-properties fo:page-width="11.693in" fo:page-height="8.268in" style:print-orientation="landscape" fo:margin-top="0.4923in" fo:margin-left="0.5909in" fo:margin-bottom="0.1965in" fo:margin-right="0.7875in" style:num-format="1" style:writing-mode="lr-tb">
        <style:footnote-sep style:width="0.007in" style:rel-width="33%" style:color="#000000" style:line-style="solid" style:adjustment="left"/>
      </style:page-layout-properties>
      <style:header-style>
        <style:header-footer-properties style:dynamic-spacing="true" fo:min-height="0.5076in"/>
      </style:header-style>
      <style:footer-style>
        <style:header-footer-properties style:dynamic-spacing="true" fo:min-height="0.8034in"/>
      </style:footer-style>
    </style:page-layout>
    <style:style style:name="P1311" style:parent-style-name="Header" style:family="paragraph">
      <style:paragraph-properties fo:margin-top="0in" fo:margin-left="3.7409in" fo:text-indent="-3.7409in">
        <style:tab-stops>
          <style:tab-stop style:type="center" style:position="-0.3937in"/>
          <style:tab-stop style:type="right" style:position="5.9062in"/>
        </style:tab-stops>
      </style:paragraph-properties>
      <style:text-properties fo:font-size="12pt" style:font-size-asian="12pt" style:font-size-complex="12pt"/>
    </style:style>
    <style:style style:name="P1312" style:parent-style-name="Header" style:family="paragraph">
      <style:paragraph-properties fo:margin-top="0in" fo:margin-left="3.7409in" fo:text-indent="-3.7409in">
        <style:tab-stops>
          <style:tab-stop style:type="center" style:position="-0.3937in"/>
          <style:tab-stop style:type="right" style:position="5.9062in"/>
        </style:tab-stops>
      </style:paragraph-properties>
      <style:text-properties fo:font-size="12pt" style:font-size-asian="12pt" style:font-size-complex="12pt"/>
    </style:style>
    <style:style style:name="P1313" style:parent-style-name="Header" style:family="paragraph">
      <style:paragraph-properties fo:margin-top="0in" fo:margin-left="3.7409in" fo:text-indent="-3.7409in">
        <style:tab-stops>
          <style:tab-stop style:type="center" style:position="-0.3937in"/>
          <style:tab-stop style:type="right" style:position="5.9062in"/>
        </style:tab-stops>
      </style:paragraph-properties>
      <style:text-properties fo:font-size="12pt" style:font-size-asian="12pt" style:font-size-complex="12pt"/>
    </style:style>
    <style:style style:name="P1314" style:parent-style-name="Header" style:family="paragraph">
      <style:paragraph-properties fo:margin-top="0in" fo:margin-left="3.7409in" fo:text-indent="-3.8395in">
        <style:tab-stops>
          <style:tab-stop style:type="center" style:position="-0.3937in"/>
          <style:tab-stop style:type="right" style:position="5.9062in"/>
        </style:tab-stops>
      </style:paragraph-properties>
      <style:text-properties fo:font-size="12pt" style:font-size-asian="12pt" style:font-size-complex="12pt"/>
    </style:style>
    <style:style style:name="P1315" style:parent-style-name="Footer" style:family="paragraph">
      <style:paragraph-properties fo:text-align="end" fo:margin-top="0in"/>
      <style:text-properties fo:font-size="8pt" style:font-size-asian="8pt" style:font-size-complex="8pt"/>
    </style:style>
    <style:style style:name="P1316" style:parent-style-name="Footer" style:family="paragraph">
      <style:paragraph-properties fo:margin-top="0in">
        <style:tab-stops>
          <style:tab-stop style:type="center" style:position="5.3159in"/>
          <style:tab-stop style:type="right" style:position="6.268in"/>
        </style:tab-stops>
      </style:paragraph-properties>
      <style:text-properties fo:font-size="12pt" style:font-size-asian="12pt" style:font-size-complex="12pt"/>
    </style:style>
    <style:style style:name="P1317" style:parent-style-name="Footer" style:family="paragraph">
      <style:paragraph-properties fo:margin-top="0in">
        <style:tab-stops>
          <style:tab-stop style:type="center" style:position="5.1187in"/>
          <style:tab-stop style:type="right" style:position="6.268in"/>
        </style:tab-stops>
      </style:paragraph-properties>
    </style:style>
    <style:style style:name="T1318" style:parent-style-name="DefaultParagraphFont" style:family="text">
      <style:text-properties fo:font-size="12pt" style:font-size-asian="12pt" style:font-size-complex="12pt"/>
    </style:style>
    <style:style style:name="T1319" style:parent-style-name="DefaultParagraphFont" style:family="text">
      <style:text-properties fo:font-size="12pt" style:font-size-asian="12pt" style:font-size-complex="12pt"/>
    </style:style>
    <style:style style:name="T1320" style:parent-style-name="DefaultParagraphFont" style:family="text">
      <style:text-properties fo:font-size="12pt" style:font-size-asian="12pt" style:font-size-complex="12pt"/>
    </style:style>
    <style:style style:name="T1321" style:parent-style-name="DefaultParagraphFont" style:family="text">
      <style:text-properties fo:font-size="12pt" style:font-size-asian="12pt" style:font-size-complex="12pt"/>
    </style:style>
    <style:style style:name="T1322" style:parent-style-name="DefaultParagraphFont" style:family="text">
      <style:text-properties fo:font-size="12pt" style:font-size-asian="12pt" style:font-size-complex="12pt"/>
    </style:style>
    <style:style style:name="T1323" style:parent-style-name="DefaultParagraphFont" style:family="text">
      <style:text-properties fo:font-size="12pt" style:font-size-asian="12pt" style:font-size-complex="12pt"/>
    </style:style>
    <style:style style:name="T1324" style:parent-style-name="DefaultParagraphFont" style:family="text">
      <style:text-properties fo:font-size="12pt" style:font-size-asian="12pt" style:font-size-complex="12pt"/>
    </style:style>
    <style:style style:name="T1325" style:parent-style-name="DefaultParagraphFont" style:family="text">
      <style:text-properties fo:font-size="12pt" style:font-size-asian="12pt" style:font-size-complex="12pt"/>
    </style:style>
    <style:style style:name="T1326" style:parent-style-name="DefaultParagraphFont" style:family="text">
      <style:text-properties fo:font-size="12pt" style:font-size-asian="12pt" style:font-size-complex="12pt"/>
    </style:style>
    <style:style style:name="T1327" style:parent-style-name="DefaultParagraphFont" style:family="text">
      <style:text-properties fo:font-size="12pt" style:font-size-asian="12pt" style:font-size-complex="12pt"/>
    </style:style>
    <style:style style:name="T1328" style:parent-style-name="DefaultParagraphFont" style:family="text">
      <style:text-properties fo:font-size="12pt" style:font-size-asian="12pt" style:font-size-complex="12pt"/>
    </style:style>
    <style:style style:name="P1329" style:parent-style-name="Footer" style:family="paragraph">
      <style:paragraph-properties fo:margin-top="0in">
        <style:tab-stops>
          <style:tab-stop style:type="center" style:position="5.3159in"/>
          <style:tab-stop style:type="right" style:position="6.268in"/>
        </style:tab-stops>
      </style:paragraph-properties>
      <style:text-properties fo:font-size="12pt" style:font-size-asian="12pt" style:font-size-complex="12pt"/>
    </style:style>
    <style:page-layout style:name="PL10">
      <style:page-layout-properties fo:page-width="8.268in" fo:page-height="11.693in" style:print-orientation="portrait" fo:margin-top="0.4923in" fo:margin-left="1in" fo:margin-bottom="0.0868in" fo:margin-right="1in" style:num-format="1" style:writing-mode="lr-tb">
        <style:footnote-sep style:width="0.007in" style:rel-width="33%" style:color="#000000" style:line-style="solid" style:adjustment="left"/>
      </style:page-layout-properties>
      <style:header-style>
        <style:header-footer-properties style:dynamic-spacing="true" fo:min-height="0.2951in"/>
      </style:header-style>
      <style:footer-style>
        <style:header-footer-properties style:dynamic-spacing="true" fo:min-height="0.5041in"/>
      </style:footer-style>
    </style:page-layout>
    <style:style style:name="P1406" style:parent-style-name="Header" style:family="paragraph">
      <style:paragraph-properties fo:margin-top="0in" fo:margin-left="3.7409in" fo:text-indent="-3.7409in">
        <style:tab-stops>
          <style:tab-stop style:type="center" style:position="-0.3937in"/>
          <style:tab-stop style:type="right" style:position="5.9062in"/>
        </style:tab-stops>
      </style:paragraph-properties>
      <style:text-properties fo:font-size="12pt" style:font-size-asian="12pt" style:font-size-complex="12pt"/>
    </style:style>
    <style:style style:name="P1407" style:parent-style-name="Header" style:family="paragraph">
      <style:paragraph-properties fo:margin-top="0in" fo:margin-left="3.7409in" fo:text-indent="-3.7409in">
        <style:tab-stops>
          <style:tab-stop style:type="center" style:position="-0.3937in"/>
          <style:tab-stop style:type="right" style:position="5.9062in"/>
        </style:tab-stops>
      </style:paragraph-properties>
      <style:text-properties fo:font-size="12pt" style:font-size-asian="12pt" style:font-size-complex="12pt"/>
    </style:style>
    <style:style style:name="P1408" style:parent-style-name="Header" style:family="paragraph">
      <style:paragraph-properties fo:margin-top="0in" fo:margin-left="3.7409in" fo:text-indent="-3.7409in">
        <style:tab-stops>
          <style:tab-stop style:type="center" style:position="-0.3937in"/>
          <style:tab-stop style:type="right" style:position="5.9062in"/>
        </style:tab-stops>
      </style:paragraph-properties>
      <style:text-properties fo:font-size="12pt" style:font-size-asian="12pt" style:font-size-complex="12pt"/>
    </style:style>
    <style:style style:name="P1409" style:parent-style-name="Header" style:family="paragraph">
      <style:paragraph-properties fo:margin-top="0in" fo:margin-left="3.7409in" fo:text-indent="-3.8395in">
        <style:tab-stops>
          <style:tab-stop style:type="center" style:position="-0.3937in"/>
          <style:tab-stop style:type="right" style:position="5.9062in"/>
        </style:tab-stops>
      </style:paragraph-properties>
      <style:text-properties fo:font-size="12pt" style:font-size-asian="12pt" style:font-size-complex="12pt"/>
    </style:style>
    <style:style style:name="P1410" style:parent-style-name="Footer" style:family="paragraph">
      <style:paragraph-properties fo:text-align="end" fo:margin-top="0in"/>
      <style:text-properties fo:font-size="8pt" style:font-size-asian="8pt" style:font-size-complex="8pt"/>
    </style:style>
    <style:style style:name="P1411" style:parent-style-name="Footer" style:family="paragraph">
      <style:paragraph-properties fo:margin-top="0in">
        <style:tab-stops>
          <style:tab-stop style:type="center" style:position="5.3159in"/>
          <style:tab-stop style:type="right" style:position="6.268in"/>
        </style:tab-stops>
      </style:paragraph-properties>
      <style:text-properties fo:font-size="12pt" style:font-size-asian="12pt" style:font-size-complex="12pt"/>
    </style:style>
    <style:style style:name="P1412" style:parent-style-name="Footer" style:family="paragraph">
      <style:paragraph-properties fo:margin-top="0in">
        <style:tab-stops>
          <style:tab-stop style:type="center" style:position="5.1187in"/>
          <style:tab-stop style:type="right" style:position="6.268in"/>
        </style:tab-stops>
      </style:paragraph-properties>
    </style:style>
    <style:style style:name="T1413" style:parent-style-name="DefaultParagraphFont" style:family="text">
      <style:text-properties fo:font-size="12pt" style:font-size-asian="12pt" style:font-size-complex="12pt"/>
    </style:style>
    <style:style style:name="T1414" style:parent-style-name="DefaultParagraphFont" style:family="text">
      <style:text-properties fo:font-size="12pt" style:font-size-asian="12pt" style:font-size-complex="12pt"/>
    </style:style>
    <style:style style:name="T1415" style:parent-style-name="DefaultParagraphFont" style:family="text">
      <style:text-properties fo:font-size="12pt" style:font-size-asian="12pt" style:font-size-complex="12pt"/>
    </style:style>
    <style:style style:name="T1416" style:parent-style-name="DefaultParagraphFont" style:family="text">
      <style:text-properties fo:font-size="12pt" style:font-size-asian="12pt" style:font-size-complex="12pt"/>
    </style:style>
    <style:style style:name="P1417" style:parent-style-name="Footer" style:family="paragraph">
      <style:paragraph-properties fo:margin-top="0in">
        <style:tab-stops>
          <style:tab-stop style:type="center" style:position="5.3159in"/>
          <style:tab-stop style:type="right" style:position="6.268in"/>
        </style:tab-stops>
      </style:paragraph-properties>
      <style:text-properties fo:font-size="12pt" style:font-size-asian="12pt" style:font-size-complex="12pt"/>
    </style:style>
    <style:page-layout style:name="PL11">
      <style:page-layout-properties fo:page-width="11.693in" fo:page-height="8.268in" style:print-orientation="landscape" fo:margin-top="0.4923in" fo:margin-left="0.5909in" fo:margin-bottom="0.1965in" fo:margin-right="0.7875in" style:num-format="1" style:writing-mode="lr-tb">
        <style:footnote-sep style:width="0.007in" style:rel-width="33%" style:color="#000000" style:line-style="solid" style:adjustment="left"/>
      </style:page-layout-properties>
      <style:header-style>
        <style:header-footer-properties style:dynamic-spacing="true" fo:min-height="0.5076in"/>
      </style:header-style>
      <style:footer-style>
        <style:header-footer-properties style:dynamic-spacing="true" fo:min-height="0.8034in"/>
      </style:footer-style>
    </style:page-layout>
    <style:style style:name="P1430" style:parent-style-name="Header" style:family="paragraph">
      <style:paragraph-properties fo:margin-top="0in" fo:margin-left="3.7409in" fo:text-indent="-3.7409in">
        <style:tab-stops>
          <style:tab-stop style:type="center" style:position="-0.3937in"/>
          <style:tab-stop style:type="right" style:position="5.9062in"/>
        </style:tab-stops>
      </style:paragraph-properties>
      <style:text-properties fo:font-size="12pt" style:font-size-asian="12pt" style:font-size-complex="12pt"/>
    </style:style>
    <style:style style:name="P1431" style:parent-style-name="Header" style:family="paragraph">
      <style:paragraph-properties fo:margin-top="0in" fo:margin-left="3.7409in" fo:text-indent="-3.7409in">
        <style:tab-stops>
          <style:tab-stop style:type="center" style:position="-0.3937in"/>
          <style:tab-stop style:type="right" style:position="5.9062in"/>
        </style:tab-stops>
      </style:paragraph-properties>
      <style:text-properties fo:font-size="12pt" style:font-size-asian="12pt" style:font-size-complex="12pt"/>
    </style:style>
    <style:style style:name="P1432" style:parent-style-name="Header" style:family="paragraph">
      <style:paragraph-properties fo:margin-top="0in" fo:margin-left="3.7409in" fo:text-indent="-3.7409in">
        <style:tab-stops>
          <style:tab-stop style:type="center" style:position="-0.3937in"/>
          <style:tab-stop style:type="right" style:position="5.9062in"/>
        </style:tab-stops>
      </style:paragraph-properties>
      <style:text-properties fo:font-size="12pt" style:font-size-asian="12pt" style:font-size-complex="12pt"/>
    </style:style>
    <style:style style:name="P1433" style:parent-style-name="Header" style:family="paragraph">
      <style:paragraph-properties fo:margin-top="0in" fo:margin-left="3.7409in" fo:text-indent="-3.8395in">
        <style:tab-stops>
          <style:tab-stop style:type="center" style:position="-0.3937in"/>
          <style:tab-stop style:type="right" style:position="5.9062in"/>
        </style:tab-stops>
      </style:paragraph-properties>
      <style:text-properties fo:font-size="12pt" style:font-size-asian="12pt" style:font-size-complex="12pt"/>
    </style:style>
    <style:style style:name="P1434" style:parent-style-name="Footer" style:family="paragraph">
      <style:paragraph-properties fo:text-align="end" fo:margin-top="0in"/>
      <style:text-properties fo:font-size="8pt" style:font-size-asian="8pt" style:font-size-complex="8pt"/>
    </style:style>
    <style:style style:name="P1435" style:parent-style-name="Footer" style:family="paragraph">
      <style:paragraph-properties fo:margin-top="0in">
        <style:tab-stops>
          <style:tab-stop style:type="center" style:position="5.3159in"/>
          <style:tab-stop style:type="right" style:position="6.268in"/>
        </style:tab-stops>
      </style:paragraph-properties>
      <style:text-properties fo:font-size="12pt" style:font-size-asian="12pt" style:font-size-complex="12pt"/>
    </style:style>
    <style:style style:name="P1436" style:parent-style-name="Footer" style:family="paragraph">
      <style:paragraph-properties fo:margin-top="0in">
        <style:tab-stops>
          <style:tab-stop style:type="center" style:position="5.1187in"/>
          <style:tab-stop style:type="right" style:position="6.268in"/>
        </style:tab-stops>
      </style:paragraph-properties>
    </style:style>
    <style:style style:name="T1437" style:parent-style-name="DefaultParagraphFont" style:family="text">
      <style:text-properties fo:font-size="12pt" style:font-size-asian="12pt" style:font-size-complex="12pt"/>
    </style:style>
    <style:style style:name="T1438" style:parent-style-name="DefaultParagraphFont" style:family="text">
      <style:text-properties fo:font-size="12pt" style:font-size-asian="12pt" style:font-size-complex="12pt"/>
    </style:style>
    <style:style style:name="T1439" style:parent-style-name="DefaultParagraphFont" style:family="text">
      <style:text-properties fo:font-size="12pt" style:font-size-asian="12pt" style:font-size-complex="12pt"/>
    </style:style>
    <style:style style:name="T1440" style:parent-style-name="DefaultParagraphFont" style:family="text">
      <style:text-properties fo:font-size="12pt" style:font-size-asian="12pt" style:font-size-complex="12pt"/>
    </style:style>
    <style:style style:name="T1441" style:parent-style-name="DefaultParagraphFont" style:family="text">
      <style:text-properties fo:font-size="12pt" style:font-size-asian="12pt" style:font-size-complex="12pt"/>
    </style:style>
    <style:style style:name="T1442" style:parent-style-name="DefaultParagraphFont" style:family="text">
      <style:text-properties fo:font-size="12pt" style:font-size-asian="12pt" style:font-size-complex="12pt"/>
    </style:style>
    <style:style style:name="T1443" style:parent-style-name="DefaultParagraphFont" style:family="text">
      <style:text-properties fo:font-size="12pt" style:font-size-asian="12pt" style:font-size-complex="12pt"/>
    </style:style>
    <style:style style:name="T1444" style:parent-style-name="DefaultParagraphFont" style:family="text">
      <style:text-properties fo:font-size="12pt" style:font-size-asian="12pt" style:font-size-complex="12pt"/>
    </style:style>
    <style:style style:name="T1445" style:parent-style-name="DefaultParagraphFont" style:family="text">
      <style:text-properties fo:font-size="12pt" style:font-size-asian="12pt" style:font-size-complex="12pt"/>
    </style:style>
    <style:style style:name="T1446" style:parent-style-name="DefaultParagraphFont" style:family="text">
      <style:text-properties fo:font-size="12pt" style:font-size-asian="12pt" style:font-size-complex="12pt"/>
    </style:style>
    <style:style style:name="T1447" style:parent-style-name="DefaultParagraphFont" style:family="text">
      <style:text-properties fo:font-size="12pt" style:font-size-asian="12pt" style:font-size-complex="12pt"/>
    </style:style>
    <style:style style:name="P1448" style:parent-style-name="Footer" style:family="paragraph">
      <style:paragraph-properties fo:margin-top="0in">
        <style:tab-stops>
          <style:tab-stop style:type="center" style:position="5.3159in"/>
          <style:tab-stop style:type="right" style:position="6.268in"/>
        </style:tab-stops>
      </style:paragraph-properties>
      <style:text-properties fo:font-size="12pt" style:font-size-asian="12pt" style:font-size-complex="12pt"/>
    </style:style>
    <style:page-layout style:name="PL12">
      <style:page-layout-properties fo:page-width="8.268in" fo:page-height="11.693in" style:print-orientation="portrait" fo:margin-top="0.4923in" fo:margin-left="1in" fo:margin-bottom="0.4569in" fo:margin-right="1in" style:num-format="a" style:writing-mode="lr-tb">
        <style:footnote-sep style:width="0.007in" style:rel-width="33%" style:color="#000000" style:line-style="solid" style:adjustment="left"/>
      </style:page-layout-properties>
      <style:header-style>
        <style:header-footer-properties style:dynamic-spacing="true" fo:min-height="0.2951in"/>
      </style:header-style>
      <style:footer-style>
        <style:header-footer-properties style:dynamic-spacing="true" fo:min-height="0.134in"/>
      </style:footer-style>
    </style:page-layout>
  </office:automatic-styles>
  <office:master-styles>
    <style:master-page style:name="MP0" style:page-layout-name="PL0">
      <style:footer>
        <text:p text:style-name="Footer"><text:tab/><text:tab/>AECOM</text:p>
      </style:footer>
    </style:master-page>
    <style:master-page style:name="MP1" style:page-layout-name="PL1">
      <style:header>
        <text:p text:style-name="P17">Strategic Environmental Assessment<text:s/><text:tab/><text:tab/><text:tab/>Environmental Report</text:p>
        <text:p text:style-name="P18">for the South Lanarkshire Local Transport</text:p>
        <text:p text:style-name="P19">Strategy<text:tab/><text:tab/><text:tab/></text:p>
        <text:p text:style-name="P20"/>
      </style:header>
      <style:footer>
        <text:p text:style-name="P21"/>
        <text:p text:style-name="P22">Prepared For:<text:s/></text:p>
        <text:p text:style-name="P23">South Lanarkshire Council<text:s/><text:tab/><text:tab/>AECOM</text:p>
        <text:p text:style-name="P24"/>
      </style:footer>
    </style:master-page>
    <style:master-page style:name="MP2" style:page-layout-name="PL2">
      <style:header>
        <text:p text:style-name="P56">Strategic Environmental Assessment<text:s/><text:tab/><text:tab/><text:tab/>Environmental Report</text:p>
        <text:p text:style-name="P57">for the South<text:s/>Lanarkshire Local Transport</text:p>
        <text:p text:style-name="P58">Strategy<text:tab/><text:tab/><text:tab/></text:p>
        <text:p text:style-name="P59"/>
      </style:header>
      <style:footer>
        <text:p text:style-name="P60"/>
        <text:p text:style-name="P61">Prepared For:<text:s/><text:tab/><text:tab/>AECOM</text:p>
        <text:p text:style-name="P62"><text:span text:style-name="T63">South Lanarkshire Council</text:span><text:span text:style-name="T64"><text:tab/></text:span><text:span text:style-name="T65"><text:tab/></text:span><text:span text:style-name="T66"><text:page-number text:fixed="false">i</text:page-number></text:span></text:p>
        <text:p text:style-name="P67"/>
      </style:footer>
    </style:master-page>
    <style:master-page style:name="MP3" style:page-layout-name="PL3">
      <style:header>
        <text:p text:style-name="P82">Strategic Environmental Assessment<text:s/><text:tab/><text:tab/><text:tab/>Environmental Report</text:p>
        <text:p text:style-name="P83">for the South Lanarkshire Local Transport</text:p>
        <text:p text:style-name="P84">Strategy<text:tab/><text:tab/><text:tab/></text:p>
        <text:p text:style-name="P85"/>
      </style:header>
      <style:footer>
        <text:p text:style-name="P86"/>
        <text:p text:style-name="P87">Prepared For:<text:s/><text:tab/><text:tab/>AECOM</text:p>
        <text:p text:style-name="P88"><text:span text:style-name="T89">South<text:s/></text:span><text:span text:style-name="T90">Lanarkshire Council</text:span><text:span text:style-name="T91"><text:tab/></text:span><text:span text:style-name="T92"><text:tab/></text:span><text:span text:style-name="T93"><text:page-number text:fixed="false">i</text:page-number></text:span></text:p>
        <text:p text:style-name="P94"/>
      </style:footer>
    </style:master-page>
    <style:master-page style:name="MP4" style:page-layout-name="PL4">
      <style:header>
        <text:p text:style-name="P359">Strategic Environmental Assessment<text:s/><text:tab/><text:tab/><text:tab/>Environmental Report</text:p>
        <text:p text:style-name="P360">for the South Lanarkshire Local Transport</text:p>
        <text:p text:style-name="P361">Strategy<text:tab/><text:tab/><text:tab/></text:p>
        <text:p text:style-name="P362"/>
      </style:header>
      <style:footer>
        <text:p text:style-name="P363"/>
        <text:p text:style-name="P364">Prepared For:<text:s/><text:tab/><text:tab/>AECOM</text:p>
        <text:p text:style-name="P365"><text:span text:style-name="T366">South Lanarkshire Council</text:span><text:span text:style-name="T367"><text:tab/></text:span><text:span text:style-name="T368"><text:tab/></text:span><text:span text:style-name="T369"><text:page-number text:fixed="false">i</text:page-number></text:span></text:p>
        <text:p text:style-name="P370"/>
      </style:footer>
    </style:master-page>
    <style:master-page style:name="MP5" style:page-layout-name="PL5">
      <style:header>
        <text:p text:style-name="P417">Strategic Environmental Assessment<text:s/><text:tab/><text:tab/><text:tab/>Environmental Report</text:p>
        <text:p text:style-name="P418">for the South Lanarkshire Local Transport</text:p>
        <text:p text:style-name="P419">Strategy<text:tab/><text:tab/><text:tab/></text:p>
        <text:p text:style-name="P420"/>
      </style:header>
      <style:footer>
        <text:p text:style-name="P421"/>
        <text:p text:style-name="P422">Prepared For:<text:s/><text:tab/><text:tab/>AECOM</text:p>
        <text:p text:style-name="P423"><text:span text:style-name="T424">South Lanarkshire Council</text:span><text:span text:style-name="T425"><text:tab/></text:span><text:span text:style-name="T426"><text:tab/></text:span><text:span text:style-name="T427"><text:page-number text:fixed="false">i</text:page-number></text:span></text:p>
        <text:p text:style-name="P428"/>
      </style:footer>
    </style:master-page>
    <style:master-page style:name="MP6" style:page-layout-name="PL6">
      <style:header>
        <text:p text:style-name="P780">Strategic Environmental Assessment<text:s/><text:tab/><text:tab/><text:tab/>Environmental Report</text:p>
        <text:p text:style-name="P781">for the South Lanarkshire Local Transport</text:p>
        <text:p text:style-name="P782">Strategy<text:tab/><text:tab/><text:tab/></text:p>
        <text:p text:style-name="P783"/>
      </style:header>
      <style:footer>
        <text:p text:style-name="P784"/>
        <text:p text:style-name="P785">Prepared For:<text:s/><text:tab/><text:tab/><text:tab/><text:tab/><text:tab/><text:tab/><text:tab/><text:tab/><text:s/>AECOM</text:p>
        <text:p text:style-name="P786"><text:span text:style-name="T787">South Lanarkshire Council</text:span><text:span text:style-name="T788"><text:tab/></text:span><text:span text:style-name="T789"><text:tab/></text:span><text:span text:style-name="T790"><text:tab/></text:span><text:span text:style-name="T791"><text:tab/></text:span><text:span text:style-name="T792"><text:tab/></text:span><text:span text:style-name="T793"><text:tab/></text:span><text:span text:style-name="T794"><text:tab/></text:span><text:span text:style-name="T795"><text:tab/></text:span><text:span text:style-name="T796"><text:tab/></text:span><text:span text:style-name="T797"><text:page-number text:fixed="false">i</text:page-number></text:span></text:p>
        <text:p text:style-name="P798"/>
        <text:p text:style-name="Footer"/>
      </style:footer>
    </style:master-page>
    <style:master-page style:name="MP7" style:page-layout-name="PL7">
      <style:header>
        <text:p text:style-name="P1063">Strategic Environmental Assessment<text:s/><text:tab/><text:tab/><text:tab/>Environmental Report</text:p>
        <text:p text:style-name="P1064">for the South Lanarkshire Local Transport</text:p>
        <text:p text:style-name="P1065">Strategy<text:tab/><text:tab/><text:tab/></text:p>
        <text:p text:style-name="P1066"/>
      </style:header>
      <style:footer>
        <text:p text:style-name="P1067"/>
        <text:p text:style-name="P1068">Prepared For:<text:s/><text:tab/><text:tab/>AECOM</text:p>
        <text:p text:style-name="P1069"><text:span text:style-name="T1070">South Lanarkshire Council</text:span><text:span text:style-name="T1071"><text:tab/></text:span><text:span text:style-name="T1072"><text:tab/></text:span><text:span text:style-name="T1073"><text:page-number text:fixed="false">i</text:page-number></text:span></text:p>
        <text:p text:style-name="P1074"/>
        <text:p text:style-name="Footer"/>
      </style:footer>
    </style:master-page>
    <style:master-page style:name="MP8" style:page-layout-name="PL8">
      <style:header>
        <text:p text:style-name="P1184">Strategic Environmental Assessment<text:s/><text:tab/><text:tab/><text:tab/>Environmental Report</text:p>
        <text:p text:style-name="P1185">for the South Lanarkshire Local Transport</text:p>
        <text:p text:style-name="P1186">Strategy<text:tab/><text:tab/><text:tab/></text:p>
        <text:p text:style-name="P1187"/>
      </style:header>
      <style:footer>
        <text:p text:style-name="P1188"/>
        <text:p text:style-name="P1189">Prepared For:<text:s/><text:tab/><text:tab/>AECOM</text:p>
        <text:p text:style-name="P1190"><text:span text:style-name="T1191">South Lanarkshire Council</text:span><text:span text:style-name="T1192"><text:tab/></text:span><text:span text:style-name="T1193"><text:tab/></text:span><text:span text:style-name="T1194"><text:page-number text:fixed="false">i</text:page-number></text:span></text:p>
        <text:p text:style-name="P1195"/>
        <text:p text:style-name="Footer"/>
      </style:footer>
    </style:master-page>
    <style:master-page style:name="MP9" style:page-layout-name="PL9">
      <style:header>
        <text:p text:style-name="P1311">Strategic Environmental Assessment<text:s/><text:tab/><text:tab/><text:tab/>Environmental Report</text:p>
        <text:p text:style-name="P1312">for the South<text:s/>Lanarkshire Local Transport</text:p>
        <text:p text:style-name="P1313">Strategy<text:tab/><text:tab/><text:tab/></text:p>
        <text:p text:style-name="P1314"/>
      </style:header>
      <style:footer>
        <text:p text:style-name="P1315"/>
        <text:p text:style-name="P1316">Prepared For:<text:s/><text:tab/><text:tab/><text:tab/><text:tab/><text:tab/><text:tab/><text:tab/><text:tab/><text:s/>AECOM</text:p>
        <text:p text:style-name="P1317"><text:span text:style-name="T1318">South Lanarkshire Council</text:span><text:span text:style-name="T1319"><text:tab/></text:span><text:span text:style-name="T1320"><text:tab/></text:span><text:span text:style-name="T1321"><text:tab/></text:span><text:span text:style-name="T1322"><text:tab/></text:span><text:span text:style-name="T1323"><text:tab/></text:span><text:span text:style-name="T1324"><text:tab/></text:span><text:span text:style-name="T1325"><text:tab/></text:span><text:span text:style-name="T1326"><text:tab/></text:span><text:span text:style-name="T1327"><text:tab/></text:span><text:span text:style-name="T1328"><text:page-number text:fixed="false">i</text:page-number></text:span></text:p>
        <text:p text:style-name="P1329"/>
        <text:p text:style-name="Footer"/>
      </style:footer>
    </style:master-page>
    <style:master-page style:name="MP10" style:page-layout-name="PL10">
      <style:header>
        <text:p text:style-name="P1406">Strategic Environmental Assessment<text:s/><text:tab/><text:tab/><text:tab/>Environmental Report</text:p>
        <text:p text:style-name="P1407">for the South Lanarkshire Local Transport</text:p>
        <text:p text:style-name="P1408">Strategy<text:tab/><text:tab/><text:tab/></text:p>
        <text:p text:style-name="P1409"/>
      </style:header>
      <style:footer>
        <text:p text:style-name="P1410"/>
        <text:p text:style-name="P1411">Prepared For:<text:s/><text:tab/><text:tab/>AECOM</text:p>
        <text:p text:style-name="P1412"><text:span text:style-name="T1413">South Lanarkshire Council</text:span><text:span text:style-name="T1414"><text:tab/></text:span><text:span text:style-name="T1415"><text:tab/></text:span><text:span text:style-name="T1416"><text:page-number text:fixed="false">i</text:page-number></text:span></text:p>
        <text:p text:style-name="P1417"/>
        <text:p text:style-name="Footer"/>
      </style:footer>
    </style:master-page>
    <style:master-page style:name="MP11" style:page-layout-name="PL11">
      <style:header>
        <text:p text:style-name="P1430">Strategic Environmental Assessment<text:s/><text:tab/><text:tab/><text:tab/>Environmental Report</text:p>
        <text:p text:style-name="P1431">for the South Lanarkshire Local Transport</text:p>
        <text:p text:style-name="P1432">Strategy<text:tab/><text:tab/><text:tab/></text:p>
        <text:p text:style-name="P1433"/>
      </style:header>
      <style:footer>
        <text:p text:style-name="P1434"/>
        <text:p text:style-name="P1435">Prepared For:<text:s/><text:tab/><text:tab/><text:tab/><text:tab/><text:tab/><text:tab/><text:tab/><text:s/><text:tab/><text:s/>AECOM</text:p>
        <text:p text:style-name="P1436"><text:span text:style-name="T1437">South Lanarkshire Council</text:span><text:span text:style-name="T1438"><text:tab/></text:span><text:span text:style-name="T1439"><text:tab/></text:span><text:span text:style-name="T1440"><text:tab/></text:span><text:span text:style-name="T1441"><text:tab/></text:span><text:span text:style-name="T1442"><text:tab/></text:span><text:span text:style-name="T1443"><text:tab/></text:span><text:span text:style-name="T1444"><text:tab/></text:span><text:span text:style-name="T1445"><text:tab/></text:span><text:span text:style-name="T1446"><text:tab/></text:span><text:span text:style-name="T1447"><text:page-number text:fixed="false">i</text:page-number></text:span></text:p>
        <text:p text:style-name="P1448"/>
        <text:p text:style-name="Footer"/>
      </style:footer>
    </style:master-page>
    <style:master-page style:name="MP12" style:page-layout-name="PL12">
      <style:header>
        <text:p text:style-name="Header"/>
      </style:header>
      <style:footer>
        <text:p text:style-name="Footer"/>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Draft Strategic Environmental Assessment Report</dc:title>
    <dc:description/>
    <dc:subject/>
    <meta:initial-creator>Prepared for South Lanarkshire Council by AECOM</meta:initial-creator>
    <dc:creator>McVey, Lisa</dc:creator>
    <meta:creation-date>2025-11-07T14:04:00Z</meta:creation-date>
    <dc:date>2025-11-07T14:04:00Z</dc:date>
    <meta:print-date>2025-11-04T14:57:00Z</meta:print-date>
    <meta:template xlink:href="Normal" xlink:type="simple"/>
    <meta:editing-cycles>3</meta:editing-cycles>
    <meta:editing-duration>PT60S</meta:editing-duration>
    <meta:user-defined meta:name="ContentTypeId">0x010100521D6C804C6B1E44A58F20F87FED9422</meta:user-defined>
    <meta:user-defined meta:name="MediaServiceImageTags"/>
    <meta:user-defined meta:name="GrammarlyDocumentId">326e53fd-9b2e-42ab-836a-dedc88275df8</meta:user-defined>
    <meta:user-defined meta:name="_MarkAsFinal" meta:value-type="boolean">true</meta:user-defined>
    <meta:document-statistic meta:page-count="73" meta:paragraph-count="841" meta:word-count="17599" meta:character-count="121946" meta:row-count="2258" meta:non-whitespace-character-count="104358"/>
  </office:meta>
</office:document-meta>
</file>