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svg" manifest:media-type=""/>
  <manifest:file-entry manifest:full-path="media/image2.svg" manifest:media-type=""/>
  <manifest:file-entry manifest:full-path="media/image3.svg" manifest:media-type=""/>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png" manifest:media-type="image/png"/>
  <manifest:file-entry manifest:full-path="media/image9.png" manifest:media-type="image/pn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1_1">
      <text:list-level-style-number text:level="1" style:num-suffix="." style:num-list-format-name="NLF0" style:num-format="1">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2" style:num-list-format-name="NLF0" style:num-format="1" text:display-levels="2">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3" style:num-list-format-name="NLF0" style:num-format="1" text:display-levels="3">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4" style:num-list-format-name="NLF0" style:num-format="1" text:display-levels="4">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5" style:num-list-format-name="NLF0" style:num-format="1" text:display-levels="5">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6" style:num-list-format-name="NLF0" style:num-format="1" text:display-levels="6">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7" style:num-list-format-name="NLF0" style:num-format="">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8" style:num-suffix="." style:num-list-format-name="NLF0" style:num-format="a" style:num-letter-sync="true">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9" style:num-suffix="." style:num-list-format-name="NLF0" style:num-format="i">
        <style:list-level-properties text:space-before="0in" text:min-label-width="0.5902in" text:list-level-position-and-space-mode="label-alignment">
          <style:list-level-label-alignment text:label-followed-by="listtab" fo:margin-left="0.5902in" fo:text-indent="-0.5902in"/>
        </style:list-level-properties>
      </text:list-level-style-number>
    </text:list-style>
    <text:list-style style:name="LFO22">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23">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24">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25">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26">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27">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28">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29">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30">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31">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style:style style:name="P1" style:parent-style-name="BodyText" style:master-page-name="MP0" style:family="paragraph">
      <style:paragraph-properties fo:break-before="page"/>
    </style:style>
    <style:style style:name="T2" style:parent-style-name="DefaultParagraphFont" style:family="text">
      <style:text-properties style:language-asian="en" style:country-asian="GB"/>
    </style:style>
    <style:style style:name="T3" style:parent-style-name="DefaultParagraphFont" style:family="text">
      <style:text-properties style:language-asian="en" style:country-asian="GB"/>
    </style:style>
    <style:style style:name="T4" style:parent-style-name="DefaultParagraphFont" style:family="text">
      <style:text-properties style:language-asian="en" style:country-asian="GB"/>
    </style:style>
    <style:style style:name="T5" style:parent-style-name="DefaultParagraphFont" style:family="text">
      <style:text-properties fo:font-weight="bold" style:font-weight-asian="bold" fo:font-size="18pt" style:font-size-asian="18pt" style:font-size-complex="18pt"/>
    </style:style>
    <style:style style:name="T6" style:parent-style-name="DefaultParagraphFont" style:family="text">
      <style:text-properties style:language-asian="en" style:country-asian="GB"/>
    </style:style>
    <style:style style:name="T7" style:parent-style-name="DefaultParagraphFont" style:family="text">
      <style:text-properties style:language-asian="en" style:country-asian="GB"/>
    </style:style>
    <style:style style:name="TableColumn9" style:family="table-column">
      <style:table-column-properties style:column-width="6.5631in"/>
    </style:style>
    <style:style style:name="Table8" style:family="table">
      <style:table-properties style:width="6.5631in" style:rel-width="102.46%" fo:margin-left="0in" table:align="left"/>
    </style:style>
    <style:style style:name="TableRow10" style:family="table-row">
      <style:table-row-properties style:min-row-height="2.6104in"/>
    </style:style>
    <style:style style:name="TableCell11" style:family="table-cell">
      <style:table-cell-properties fo:border="none" style:writing-mode="lr-tb" fo:padding-top="0in" fo:padding-left="0in" fo:padding-bottom="0in" fo:padding-right="0.075in"/>
    </style:style>
    <style:style style:name="T12" style:parent-style-name="DefaultParagraphFont" style:family="text">
      <style:text-properties fo:font-weight="bold" style:font-weight-asian="bold" style:font-weight-complex="bold" fo:font-size="16pt" style:font-size-asian="16pt" style:font-size-complex="16pt"/>
    </style:style>
    <style:style style:name="P13" style:parent-style-name="Normal" style:family="paragraph">
      <style:text-properties fo:color="#FFFFFF"/>
    </style:style>
    <style:style style:name="P14" style:parent-style-name="Coverfooter" style:family="paragraph">
      <style:text-properties fo:font-size="12pt" style:font-size-asian="12pt"/>
    </style:style>
    <style:style style:name="T15" style:parent-style-name="DefaultParagraphFont" style:family="text">
      <style:text-properties style:language-asian="en" style:country-asian="GB"/>
    </style:style>
    <style:style style:name="TableColumn17" style:family="table-column">
      <style:table-column-properties style:column-width="1.934in"/>
    </style:style>
    <style:style style:name="TableColumn18" style:family="table-column">
      <style:table-column-properties style:column-width="2.1479in"/>
    </style:style>
    <style:style style:name="TableColumn19" style:family="table-column">
      <style:table-column-properties style:column-width="2.6361in"/>
    </style:style>
    <style:style style:name="Table16" style:family="table">
      <style:table-properties style:width="6.718in" style:rel-width="100%" fo:margin-left="0in" table:align="left"/>
    </style:style>
    <style:style style:name="TableRow20" style:family="table-row">
      <style:table-row-properties style:min-row-height="1.0791in"/>
    </style:style>
    <style:style style:name="TableCell21" style:family="table-cell">
      <style:table-cell-properties fo:border="none" style:writing-mode="lr-tb" style:vertical-align="bottom" fo:padding-top="0in" fo:padding-left="0in" fo:padding-bottom="0in" fo:padding-right="0in"/>
    </style:style>
    <style:style style:name="TableCell22" style:family="table-cell">
      <style:table-cell-properties fo:border="none" style:writing-mode="lr-tb" style:vertical-align="bottom" fo:padding-top="0in" fo:padding-left="0in" fo:padding-bottom="0in" fo:padding-right="0in"/>
    </style:style>
    <style:style style:name="P23" style:parent-style-name="Coverfooter" style:family="paragraph">
      <style:paragraph-properties fo:text-align="center"/>
    </style:style>
    <style:style style:name="P24" style:parent-style-name="Coverfooter" style:family="paragraph">
      <style:paragraph-properties fo:text-align="center"/>
    </style:style>
    <style:style style:name="TableCell25" style:family="table-cell">
      <style:table-cell-properties fo:border="none" style:writing-mode="lr-tb" style:vertical-align="bottom" fo:padding-top="0in" fo:padding-left="0in" fo:padding-bottom="0in" fo:padding-right="0in"/>
    </style:style>
    <style:style style:name="P26" style:parent-style-name="Coverfooter" style:family="paragraph">
      <style:paragraph-properties fo:text-align="end"/>
    </style:style>
    <style:style style:name="T27" style:parent-style-name="DefaultParagraphFont" style:family="text">
      <style:text-properties style:font-name-complex="Arial" fo:color="#000000"/>
    </style:style>
    <style:style style:name="P28" style:parent-style-name="BodyText" style:master-page-name="MP1" style:family="paragraph">
      <style:paragraph-properties fo:break-before="page" fo:text-align="justify"/>
    </style:style>
    <style:style style:name="P49" style:parent-style-name="TOCHeading" style:family="paragraph">
      <style:paragraph-properties fo:margin-left="0.3937in" fo:text-indent="-0.3937in">
        <style:tab-stops/>
      </style:paragraph-properties>
    </style:style>
    <style:style style:name="P50" style:parent-style-name="TOC1"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51" style:parent-style-name="DefaultParagraphFont" style:family="text">
      <style:text-properties style:font-name-asian="Times New Roman" fo:font-size="12pt" style:font-size-asian="12pt" style:font-size-complex="12pt" style:language-asian="en" style:country-asian="GB"/>
    </style:style>
    <style:style style:name="P52" style:parent-style-name="Normal" style:family="paragraph">
      <style:paragraph-properties>
        <style:tab-stops>
          <style:tab-stop style:type="right" style:leader-style="dotted" style:leader-text="." style:position="0.1972in"/>
        </style:tab-stops>
      </style:paragraph-properties>
    </style:style>
    <style:style style:name="P53" style:parent-style-name="TOC2"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54" style:parent-style-name="DefaultParagraphFont" style:family="text">
      <style:text-properties style:font-name-asian="Times New Roman" style:font-size-complex="12pt" style:language-asian="en" style:country-asian="GB"/>
    </style:style>
    <style:style style:name="P55" style:parent-style-name="TOC2"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56" style:parent-style-name="DefaultParagraphFont" style:family="text">
      <style:text-properties style:font-name-asian="Times New Roman" style:font-size-complex="12pt" style:language-asian="en" style:country-asian="GB"/>
    </style:style>
    <style:style style:name="P57" style:parent-style-name="Normal" style:family="paragraph">
      <style:paragraph-properties>
        <style:tab-stops>
          <style:tab-stop style:type="right" style:leader-style="dotted" style:leader-text="." style:position="0.1972in"/>
        </style:tab-stops>
      </style:paragraph-properties>
    </style:style>
    <style:style style:name="P58" style:parent-style-name="TOC1"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59" style:parent-style-name="DefaultParagraphFont" style:family="text">
      <style:text-properties style:font-name-asian="Times New Roman" fo:font-size="12pt" style:font-size-asian="12pt" style:font-size-complex="12pt" style:language-asian="en" style:country-asian="GB"/>
    </style:style>
    <style:style style:name="P60" style:parent-style-name="Normal" style:family="paragraph">
      <style:paragraph-properties>
        <style:tab-stops>
          <style:tab-stop style:type="right" style:leader-style="dotted" style:leader-text="." style:position="0.1972in"/>
        </style:tab-stops>
      </style:paragraph-properties>
    </style:style>
    <style:style style:name="P61" style:parent-style-name="TOC2"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62" style:parent-style-name="DefaultParagraphFont" style:family="text">
      <style:text-properties style:font-name-asian="Times New Roman" style:font-size-complex="12pt" style:language-asian="en" style:country-asian="GB"/>
    </style:style>
    <style:style style:name="P63" style:parent-style-name="TOC2"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64" style:parent-style-name="DefaultParagraphFont" style:family="text">
      <style:text-properties style:font-name-asian="Times New Roman" style:font-size-complex="12pt" style:language-asian="en" style:country-asian="GB"/>
    </style:style>
    <style:style style:name="P65" style:parent-style-name="TOC2"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66" style:parent-style-name="DefaultParagraphFont" style:family="text">
      <style:text-properties style:font-name-asian="Times New Roman" style:font-size-complex="12pt" style:language-asian="en" style:country-asian="GB"/>
    </style:style>
    <style:style style:name="P67" style:parent-style-name="TOC2"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68" style:parent-style-name="DefaultParagraphFont" style:family="text">
      <style:text-properties style:font-name-asian="Times New Roman" style:font-size-complex="12pt" style:language-asian="en" style:country-asian="GB"/>
    </style:style>
    <style:style style:name="P69" style:parent-style-name="Normal" style:family="paragraph">
      <style:paragraph-properties>
        <style:tab-stops>
          <style:tab-stop style:type="right" style:leader-style="dotted" style:leader-text="." style:position="0.1972in"/>
        </style:tab-stops>
      </style:paragraph-properties>
    </style:style>
    <style:style style:name="P70" style:parent-style-name="TOC1"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71" style:parent-style-name="DefaultParagraphFont" style:family="text">
      <style:text-properties style:font-name-asian="Times New Roman" fo:font-size="12pt" style:font-size-asian="12pt" style:font-size-complex="12pt" style:language-asian="en" style:country-asian="GB"/>
    </style:style>
    <style:style style:name="P72" style:parent-style-name="Normal" style:family="paragraph">
      <style:paragraph-properties>
        <style:tab-stops>
          <style:tab-stop style:type="right" style:leader-style="dotted" style:leader-text="." style:position="0.1972in"/>
        </style:tab-stops>
      </style:paragraph-properties>
    </style:style>
    <style:style style:name="P73" style:parent-style-name="TOC2"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74" style:parent-style-name="DefaultParagraphFont" style:family="text">
      <style:text-properties style:font-name-asian="Times New Roman" style:font-size-complex="12pt" style:language-asian="en" style:country-asian="GB"/>
    </style:style>
    <style:style style:name="P75" style:parent-style-name="TOC2"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76" style:parent-style-name="DefaultParagraphFont" style:family="text">
      <style:text-properties style:font-name-asian="Times New Roman" style:font-size-complex="12pt" style:language-asian="en" style:country-asian="GB"/>
    </style:style>
    <style:style style:name="P77" style:parent-style-name="TOC2"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78" style:parent-style-name="DefaultParagraphFont" style:family="text">
      <style:text-properties style:font-name-asian="Times New Roman" style:font-size-complex="12pt" style:language-asian="en" style:country-asian="GB"/>
    </style:style>
    <style:style style:name="P79" style:parent-style-name="TOC2"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80" style:parent-style-name="DefaultParagraphFont" style:family="text">
      <style:text-properties style:font-name-asian="Times New Roman" style:font-size-complex="12pt" style:language-asian="en" style:country-asian="GB"/>
    </style:style>
    <style:style style:name="P81" style:parent-style-name="TOC2"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82" style:parent-style-name="DefaultParagraphFont" style:family="text">
      <style:text-properties style:font-name-asian="Times New Roman" style:font-size-complex="12pt" style:language-asian="en" style:country-asian="GB"/>
    </style:style>
    <style:style style:name="P83" style:parent-style-name="Normal" style:family="paragraph">
      <style:paragraph-properties>
        <style:tab-stops>
          <style:tab-stop style:type="right" style:leader-style="dotted" style:leader-text="." style:position="0.1972in"/>
        </style:tab-stops>
      </style:paragraph-properties>
    </style:style>
    <style:style style:name="P84" style:parent-style-name="TOC1"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85" style:parent-style-name="DefaultParagraphFont" style:family="text">
      <style:text-properties style:font-name-asian="Times New Roman" fo:font-size="12pt" style:font-size-asian="12pt" style:font-size-complex="12pt" style:language-asian="en" style:country-asian="GB"/>
    </style:style>
    <style:style style:name="P86" style:parent-style-name="Normal" style:family="paragraph">
      <style:paragraph-properties>
        <style:tab-stops>
          <style:tab-stop style:type="right" style:leader-style="dotted" style:leader-text="." style:position="0.1972in"/>
        </style:tab-stops>
      </style:paragraph-properties>
    </style:style>
    <style:style style:name="P87" style:parent-style-name="TOC1"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88" style:parent-style-name="DefaultParagraphFont" style:family="text">
      <style:text-properties style:font-name-asian="Times New Roman" fo:font-size="12pt" style:font-size-asian="12pt" style:font-size-complex="12pt" style:language-asian="en" style:country-asian="GB"/>
    </style:style>
    <style:style style:name="P89" style:parent-style-name="Normal" style:family="paragraph">
      <style:paragraph-properties>
        <style:tab-stops>
          <style:tab-stop style:type="right" style:leader-style="dotted" style:leader-text="." style:position="0.1972in"/>
        </style:tab-stops>
      </style:paragraph-properties>
    </style:style>
    <style:style style:name="P90" style:parent-style-name="TOC1"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91" style:parent-style-name="DefaultParagraphFont" style:family="text">
      <style:text-properties style:font-name-asian="Times New Roman" fo:font-size="12pt" style:font-size-asian="12pt" style:font-size-complex="12pt" style:language-asian="en" style:country-asian="GB"/>
    </style:style>
    <style:style style:name="P92" style:parent-style-name="Normal" style:family="paragraph">
      <style:paragraph-properties>
        <style:tab-stops>
          <style:tab-stop style:type="right" style:leader-style="dotted" style:leader-text="." style:position="0.1972in"/>
        </style:tab-stops>
      </style:paragraph-properties>
    </style:style>
    <style:style style:name="P93" style:parent-style-name="TOC1"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94" style:parent-style-name="DefaultParagraphFont" style:family="text">
      <style:text-properties style:font-name-asian="Times New Roman" fo:font-size="12pt" style:font-size-asian="12pt" style:font-size-complex="12pt" style:language-asian="en" style:country-asian="GB"/>
    </style:style>
    <style:style style:name="P95" style:parent-style-name="Normal" style:family="paragraph">
      <style:paragraph-properties>
        <style:tab-stops>
          <style:tab-stop style:type="right" style:leader-style="dotted" style:leader-text="." style:position="0.1972in"/>
        </style:tab-stops>
      </style:paragraph-properties>
    </style:style>
    <style:style style:name="P96" style:parent-style-name="TOC1"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97" style:parent-style-name="DefaultParagraphFont" style:family="text">
      <style:text-properties style:font-name-asian="Times New Roman" fo:font-size="12pt" style:font-size-asian="12pt" style:font-size-complex="12pt" style:language-asian="en" style:country-asian="GB"/>
    </style:style>
    <style:style style:name="P98" style:parent-style-name="Normal" style:family="paragraph">
      <style:paragraph-properties>
        <style:tab-stops>
          <style:tab-stop style:type="right" style:leader-style="dotted" style:leader-text="." style:position="0.1972in"/>
        </style:tab-stops>
      </style:paragraph-properties>
    </style:style>
    <style:style style:name="P99" style:parent-style-name="TOC1"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100" style:parent-style-name="DefaultParagraphFont" style:family="text">
      <style:text-properties style:font-name-asian="Times New Roman" fo:font-size="12pt" style:font-size-asian="12pt" style:font-size-complex="12pt" style:language-asian="en" style:country-asian="GB"/>
    </style:style>
    <style:style style:name="P101" style:parent-style-name="Normal" style:family="paragraph">
      <style:paragraph-properties>
        <style:tab-stops>
          <style:tab-stop style:type="right" style:leader-style="dotted" style:leader-text="." style:position="0.1972in"/>
        </style:tab-stops>
      </style:paragraph-properties>
    </style:style>
    <style:style style:name="P102" style:parent-style-name="TOC1"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103" style:parent-style-name="DefaultParagraphFont" style:family="text">
      <style:text-properties style:font-name-asian="Times New Roman" fo:font-size="12pt" style:font-size-asian="12pt" style:font-size-complex="12pt" style:language-asian="en" style:country-asian="GB"/>
    </style:style>
    <style:style style:name="P104" style:parent-style-name="Normal" style:family="paragraph">
      <style:paragraph-properties>
        <style:tab-stops>
          <style:tab-stop style:type="right" style:leader-style="dotted" style:leader-text="." style:position="0.1972in"/>
        </style:tab-stops>
      </style:paragraph-properties>
    </style:style>
    <style:style style:name="P105" style:parent-style-name="TOC1"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106" style:parent-style-name="DefaultParagraphFont" style:family="text">
      <style:text-properties style:font-name-asian="Times New Roman" fo:font-size="12pt" style:font-size-asian="12pt" style:font-size-complex="12pt" style:language-asian="en" style:country-asian="GB"/>
    </style:style>
    <style:style style:name="P107" style:parent-style-name="Normal" style:family="paragraph">
      <style:paragraph-properties>
        <style:tab-stops>
          <style:tab-stop style:type="right" style:leader-style="dotted" style:leader-text="." style:position="0.1972in"/>
        </style:tab-stops>
      </style:paragraph-properties>
    </style:style>
    <style:style style:name="P108" style:parent-style-name="TOC1"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109" style:parent-style-name="DefaultParagraphFont" style:family="text">
      <style:text-properties style:font-name-asian="Times New Roman" fo:font-size="12pt" style:font-size-asian="12pt" style:font-size-complex="12pt" style:language-asian="en" style:country-asian="GB"/>
    </style:style>
    <style:style style:name="P110" style:parent-style-name="Normal" style:family="paragraph">
      <style:paragraph-properties>
        <style:tab-stops>
          <style:tab-stop style:type="right" style:leader-style="dotted" style:leader-text="." style:position="0.1972in"/>
        </style:tab-stops>
      </style:paragraph-properties>
    </style:style>
    <style:style style:name="P111" style:parent-style-name="TOC2" style:family="paragraph">
      <style:paragraph-properties>
        <style:tab-stops>
          <style:tab-stop style:type="right" style:leader-style="dotted" style:leader-text="." style:position="0.5in"/>
          <style:tab-stop style:type="right" style:leader-style="dotted" style:leader-text="." style:position="6.268in"/>
        </style:tab-stops>
      </style:paragraph-properties>
    </style:style>
    <style:style style:name="T112" style:parent-style-name="DefaultParagraphFont" style:family="text">
      <style:text-properties style:font-name-asian="Times New Roman" style:font-size-complex="12pt" style:language-asian="en" style:country-asian="GB"/>
    </style:style>
    <style:style style:name="P113" style:parent-style-name="Normal" style:family="paragraph">
      <style:paragraph-properties fo:text-align="center"/>
      <style:text-properties fo:font-style="italic" style:font-style-asian="italic" style:font-style-complex="italic"/>
    </style:style>
    <style:style style:name="P114" style:parent-style-name="Normal" style:family="paragraph">
      <style:paragraph-properties fo:text-align="center"/>
      <style:text-properties fo:font-style="italic" style:font-style-asian="italic" style:font-style-complex="italic"/>
    </style:style>
    <style:style style:name="P115" style:parent-style-name="Normal" style:family="paragraph">
      <style:paragraph-properties fo:text-align="center"/>
      <style:text-properties fo:font-style="italic" style:font-style-asian="italic" style:font-style-complex="italic"/>
    </style:style>
    <style:style style:name="P116" style:parent-style-name="Normal" style:family="paragraph">
      <style:paragraph-properties fo:text-align="center"/>
      <style:text-properties fo:font-style="italic" style:font-style-asian="italic" style:font-style-complex="italic"/>
    </style:style>
    <style:style style:name="P117" style:parent-style-name="Normal" style:family="paragraph">
      <style:paragraph-properties fo:text-align="center"/>
      <style:text-properties fo:font-style="italic" style:font-style-asian="italic" style:font-style-complex="italic"/>
    </style:style>
    <style:style style:name="P118" style:parent-style-name="Normal" style:family="paragraph">
      <style:paragraph-properties fo:text-align="center"/>
      <style:text-properties fo:font-style="italic" style:font-style-asian="italic" style:font-style-complex="italic"/>
    </style:style>
    <style:style style:name="P119" style:parent-style-name="Normal" style:family="paragraph">
      <style:paragraph-properties fo:text-align="center"/>
      <style:text-properties fo:font-style="italic" style:font-style-asian="italic" style:font-style-complex="italic"/>
    </style:style>
    <style:style style:name="P120" style:parent-style-name="Normal" style:family="paragraph">
      <style:paragraph-properties fo:text-align="center"/>
      <style:text-properties fo:font-style="italic" style:font-style-asian="italic" style:font-style-complex="italic"/>
    </style:style>
    <style:style style:name="P121" style:parent-style-name="Normal" style:family="paragraph">
      <style:paragraph-properties fo:text-align="center"/>
      <style:text-properties fo:font-style="italic" style:font-style-asian="italic" style:font-style-complex="italic"/>
    </style:style>
    <style:style style:name="P122" style:parent-style-name="Normal" style:family="paragraph">
      <style:paragraph-properties fo:text-align="center"/>
      <style:text-properties fo:font-style="italic" style:font-style-asian="italic" style:font-style-complex="italic"/>
    </style:style>
    <style:style style:name="P123" style:parent-style-name="Normal" style:family="paragraph">
      <style:paragraph-properties fo:text-align="center"/>
      <style:text-properties fo:font-style="italic" style:font-style-asian="italic" style:font-style-complex="italic"/>
    </style:style>
    <style:style style:name="P124" style:parent-style-name="Normal" style:family="paragraph">
      <style:paragraph-properties fo:text-align="center"/>
      <style:text-properties fo:font-style="italic" style:font-style-asian="italic" style:font-style-complex="italic"/>
    </style:style>
    <style:style style:name="P125" style:parent-style-name="Normal" style:family="paragraph">
      <style:paragraph-properties fo:text-align="center"/>
      <style:text-properties fo:font-style="italic" style:font-style-asian="italic" style:font-style-complex="italic"/>
    </style:style>
    <style:style style:name="P126" style:parent-style-name="Normal" style:family="paragraph">
      <style:paragraph-properties fo:text-align="center"/>
      <style:text-properties fo:font-style="italic" style:font-style-asian="italic" style:font-style-complex="italic"/>
    </style:style>
    <style:style style:name="P127" style:parent-style-name="Normal" style:family="paragraph">
      <style:paragraph-properties fo:text-align="center"/>
      <style:text-properties fo:font-style="italic" style:font-style-asian="italic" style:font-style-complex="italic"/>
    </style:style>
    <style:style style:name="P128" style:parent-style-name="Normal" style:family="paragraph">
      <style:paragraph-properties fo:text-align="center"/>
      <style:text-properties fo:font-style="italic" style:font-style-asian="italic" style:font-style-complex="italic"/>
    </style:style>
    <style:style style:name="P129" style:parent-style-name="Normal" style:family="paragraph">
      <style:paragraph-properties fo:text-align="center"/>
      <style:text-properties fo:font-style="italic" style:font-style-asian="italic" style:font-style-complex="italic"/>
    </style:style>
    <style:style style:name="P130" style:parent-style-name="Normal" style:family="paragraph">
      <style:paragraph-properties fo:text-align="center"/>
      <style:text-properties fo:font-style="italic" style:font-style-asian="italic" style:font-style-complex="italic"/>
    </style:style>
    <style:style style:name="P131" style:parent-style-name="Normal" style:family="paragraph">
      <style:paragraph-properties fo:text-align="center"/>
      <style:text-properties fo:font-style="italic" style:font-style-asian="italic" style:font-style-complex="italic"/>
    </style:style>
    <style:style style:name="P132" style:parent-style-name="Normal" style:family="paragraph">
      <style:paragraph-properties fo:text-align="center"/>
      <style:text-properties fo:font-style="italic" style:font-style-asian="italic" style:font-style-complex="italic"/>
    </style:style>
    <style:style style:name="P133" style:parent-style-name="Normal" style:family="paragraph">
      <style:paragraph-properties fo:text-align="center"/>
      <style:text-properties fo:font-style="italic" style:font-style-asian="italic" style:font-style-complex="italic"/>
    </style:style>
    <style:style style:name="P134" style:parent-style-name="Normal" style:family="paragraph">
      <style:paragraph-properties fo:text-align="center"/>
      <style:text-properties fo:font-style="italic" style:font-style-asian="italic" style:font-style-complex="italic"/>
    </style:style>
    <style:style style:name="P135" style:parent-style-name="Normal" style:family="paragraph">
      <style:paragraph-properties fo:text-align="center"/>
      <style:text-properties fo:font-style="italic" style:font-style-asian="italic" style:font-style-complex="italic"/>
    </style:style>
    <style:style style:name="P136" style:parent-style-name="Heading1" style:master-page-name="MP2" style:list-style-name="WW_OutlineListStyle" style:family="paragraph">
      <style:paragraph-properties fo:break-before="page" style:page-number="1"/>
    </style:style>
    <style:style style:name="P157" style:parent-style-name="Numberedtext2" style:list-style-name="LFO21" style:family="paragraph"/>
    <style:style style:name="P158" style:parent-style-name="Numberedtext2" style:list-style-name="LFO21" style:family="paragraph"/>
    <style:style style:name="T159" style:parent-style-name="DefaultParagraphFont" style:family="text">
      <style:text-properties fo:font-weight="bold" style:font-weight-asian="bold" style:font-weight-complex="bold"/>
    </style:style>
    <style:style style:name="P160" style:parent-style-name="Numberedtext2" style:list-style-name="LFO21" style:family="paragraph"/>
    <style:style style:name="P161" style:parent-style-name="Numberedtext2" style:list-style-name="LFO21" style:family="paragraph"/>
    <style:style style:name="P162" style:parent-style-name="Numberedtext2" style:list-style-name="LFO21" style:family="paragraph"/>
    <style:style style:name="P163" style:parent-style-name="Numberedtext2" style:list-style-name="LFO21" style:family="paragraph"/>
    <style:style style:name="P164" style:parent-style-name="ListBullet" style:list-style-name="LFO14" style:family="paragraph"/>
    <style:style style:name="P165" style:parent-style-name="ListBullet" style:list-style-name="LFO14" style:family="paragraph"/>
    <style:style style:name="P166" style:parent-style-name="ListBullet" style:list-style-name="LFO14" style:family="paragraph"/>
    <style:style style:name="P167" style:parent-style-name="ListBullet" style:list-style-name="LFO14" style:family="paragraph"/>
    <style:style style:name="P168" style:parent-style-name="ListBullet" style:list-style-name="LFO14" style:family="paragraph">
      <style:paragraph-properties fo:margin-bottom="0.125in"/>
    </style:style>
    <style:style style:name="P169" style:parent-style-name="Numberedtext2" style:list-style-name="LFO21" style:family="paragraph"/>
    <style:style style:name="P170" style:parent-style-name="Numberedtext2" style:master-page-name="MP3" style:family="paragraph">
      <style:paragraph-properties fo:break-before="page" fo:margin-left="0.3937in" fo:text-indent="-0.3937in">
        <style:tab-stops/>
      </style:paragraph-properties>
    </style:style>
    <style:style style:name="P191" style:parent-style-name="Heading1NewPage" style:master-page-name="MP4" style:list-style-name="LFO21" style:family="paragraph">
      <style:paragraph-properties fo:break-before="page"/>
    </style:style>
    <style:style style:name="P212" style:parent-style-name="ListParagraph" style:list-style-name="LFO21_1" style:family="paragraph">
      <style:paragraph-properties fo:keep-with-next="always" fo:keep-together="always" style:contextual-spacing="false" fo:margin-top="0.1666in" fo:margin-bottom="0.0833in" fo:line-height="100%">
        <style:tab-stops/>
      </style:paragraph-properties>
      <style:text-properties style:font-name-asian="Times New Roman" fo:font-weight="bold" style:font-weight-asian="bold" style:font-weight-complex="bold" text:display="none" fo:color="#00353E" fo:font-size="18pt" style:font-size-asian="18pt" style:font-size-complex="13pt"/>
    </style:style>
    <style:style style:name="P213" style:parent-style-name="Numberedtext2" style:list-style-name="LFO21" style:family="paragraph"/>
    <style:style style:name="P214" style:parent-style-name="Numberedtext2" style:list-style-name="LFO21" style:family="paragraph"/>
    <style:style style:name="P215" style:parent-style-name="Numberedtext2" style:list-style-name="LFO21" style:family="paragraph"/>
    <style:style style:name="P216" style:parent-style-name="ListParagraph" style:list-style-name="LFO21" style:family="paragraph">
      <style:paragraph-properties style:contextual-spacing="false" fo:margin-bottom="0.125in">
        <style:tab-stops/>
      </style:paragraph-properties>
      <style:text-properties text:display="none"/>
    </style:style>
    <style:style style:name="P217" style:parent-style-name="Numberedtext2" style:list-style-name="LFO21" style:family="paragraph"/>
    <style:style style:name="P218" style:parent-style-name="Numberedtext2" style:list-style-name="LFO21" style:family="paragraph"/>
    <style:style style:name="T219" style:parent-style-name="DefaultParagraphFont" style:family="text">
      <style:text-properties fo:font-weight="bold" style:font-weight-asian="bold" style:font-weight-complex="bold"/>
    </style:style>
    <style:style style:name="P220" style:parent-style-name="Normal" style:family="paragraph">
      <style:paragraph-properties fo:text-align="center" fo:margin-bottom="0.0694in" fo:line-height="90%"/>
    </style:style>
    <style:style style:name="T221" style:parent-style-name="DefaultParagraphFont" style:family="text">
      <style:text-properties style:font-name-complex="Arial" fo:color="#FFFFFF" fo:font-size="11pt" style:font-size-asian="11pt" style:font-size-complex="11pt"/>
    </style:style>
    <style:style style:name="P222" style:parent-style-name="Normal" style:list-style-name="LFO22" style:family="paragraph">
      <style:paragraph-properties fo:margin-bottom="0.0277in" fo:line-height="90%"/>
    </style:style>
    <style:style style:name="T223" style:parent-style-name="DefaultParagraphFont" style:family="text">
      <style:text-properties style:font-name-complex="Arial" fo:color="#000000" fo:font-size="9pt" style:font-size-asian="9pt"/>
    </style:style>
    <style:style style:name="P224" style:parent-style-name="Normal" style:list-style-name="LFO23" style:family="paragraph">
      <style:paragraph-properties fo:margin-bottom="0.0277in" fo:line-height="90%"/>
    </style:style>
    <style:style style:name="T225" style:parent-style-name="DefaultParagraphFont" style:family="text">
      <style:text-properties style:font-name-complex="Arial" fo:color="#000000" fo:font-size="9pt" style:font-size-asian="9pt"/>
    </style:style>
    <style:style style:name="T226" style:parent-style-name="DefaultParagraphFont" style:family="text">
      <style:text-properties style:font-name-complex="Arial" fo:color="#000000" fo:font-size="9pt" style:font-size-asian="9pt"/>
    </style:style>
    <style:style style:name="P227" style:parent-style-name="Normal" style:list-style-name="LFO24" style:family="paragraph">
      <style:paragraph-properties fo:margin-bottom="0.0277in" fo:line-height="90%"/>
    </style:style>
    <style:style style:name="T228" style:parent-style-name="DefaultParagraphFont" style:family="text">
      <style:text-properties style:font-name-complex="Arial" fo:color="#000000" fo:font-size="9pt" style:font-size-asian="9pt"/>
    </style:style>
    <style:style style:name="P229" style:parent-style-name="Normal" style:family="paragraph">
      <style:paragraph-properties fo:text-align="center" fo:margin-bottom="0.0694in" fo:line-height="90%"/>
    </style:style>
    <style:style style:name="T230" style:parent-style-name="DefaultParagraphFont" style:family="text">
      <style:text-properties style:font-name-complex="Arial" fo:color="#FFFFFF" fo:font-size="11pt" style:font-size-asian="11pt" style:font-size-complex="11pt"/>
    </style:style>
    <style:style style:name="P231" style:parent-style-name="Normal" style:list-style-name="LFO25" style:family="paragraph">
      <style:paragraph-properties fo:margin-bottom="0.0277in" fo:line-height="90%"/>
    </style:style>
    <style:style style:name="T232" style:parent-style-name="DefaultParagraphFont" style:family="text">
      <style:text-properties style:font-name-complex="Arial" fo:color="#000000" fo:font-size="9pt" style:font-size-asian="9pt"/>
    </style:style>
    <style:style style:name="P233" style:parent-style-name="Normal" style:list-style-name="LFO26" style:family="paragraph">
      <style:paragraph-properties fo:margin-bottom="0.0277in" fo:line-height="90%"/>
    </style:style>
    <style:style style:name="T234" style:parent-style-name="DefaultParagraphFont" style:family="text">
      <style:text-properties style:font-name-complex="Arial" fo:color="#000000" fo:font-size="9pt" style:font-size-asian="9pt"/>
    </style:style>
    <style:style style:name="P235" style:parent-style-name="Normal" style:family="paragraph">
      <style:paragraph-properties fo:text-align="center" fo:margin-bottom="0.0694in" fo:line-height="90%"/>
    </style:style>
    <style:style style:name="T236" style:parent-style-name="DefaultParagraphFont" style:family="text">
      <style:text-properties style:font-name-complex="Arial" fo:color="#FFFFFF" fo:font-size="11pt" style:font-size-asian="11pt" style:font-size-complex="11pt"/>
    </style:style>
    <style:style style:name="P237" style:parent-style-name="Normal" style:list-style-name="LFO27" style:family="paragraph">
      <style:paragraph-properties fo:margin-bottom="0.0277in" fo:line-height="90%"/>
    </style:style>
    <style:style style:name="T238" style:parent-style-name="DefaultParagraphFont" style:family="text">
      <style:text-properties style:font-name-complex="Arial" fo:color="#000000" fo:font-size="9pt" style:font-size-asian="9pt"/>
    </style:style>
    <style:style style:name="P239" style:parent-style-name="Normal" style:list-style-name="LFO28" style:family="paragraph">
      <style:paragraph-properties fo:margin-bottom="0.0277in" fo:line-height="90%"/>
    </style:style>
    <style:style style:name="T240" style:parent-style-name="DefaultParagraphFont" style:family="text">
      <style:text-properties style:font-name-complex="Arial" fo:color="#000000" fo:font-size="9pt" style:font-size-asian="9pt"/>
    </style:style>
    <style:style style:name="T241" style:parent-style-name="DefaultParagraphFont" style:family="text">
      <style:text-properties style:font-name-complex="Arial" fo:color="#000000" fo:font-size="9pt" style:font-size-asian="9pt"/>
    </style:style>
    <style:style style:name="P242" style:parent-style-name="Normal" style:family="paragraph">
      <style:paragraph-properties fo:text-align="center" fo:margin-bottom="0.0694in" fo:line-height="90%"/>
    </style:style>
    <style:style style:name="T243" style:parent-style-name="DefaultParagraphFont" style:family="text">
      <style:text-properties style:font-name-complex="Arial" fo:color="#FFFFFF" fo:font-size="11pt" style:font-size-asian="11pt" style:font-size-complex="11pt"/>
    </style:style>
    <style:style style:name="P244" style:parent-style-name="Normal" style:list-style-name="LFO29" style:family="paragraph">
      <style:paragraph-properties fo:margin-bottom="0.0277in" fo:line-height="90%"/>
    </style:style>
    <style:style style:name="T245" style:parent-style-name="DefaultParagraphFont" style:family="text">
      <style:text-properties style:font-name-complex="Arial" fo:color="#000000" fo:font-size="9pt" style:font-size-asian="9pt"/>
    </style:style>
    <style:style style:name="P246" style:parent-style-name="Normal" style:family="paragraph">
      <style:paragraph-properties fo:text-align="center" fo:margin-bottom="0.0694in" fo:line-height="90%"/>
    </style:style>
    <style:style style:name="T247" style:parent-style-name="DefaultParagraphFont" style:family="text">
      <style:text-properties style:font-name-complex="Arial" fo:color="#FFFFFF" fo:font-size="11pt" style:font-size-asian="11pt" style:font-size-complex="11pt"/>
    </style:style>
    <style:style style:name="P248" style:parent-style-name="Normal" style:list-style-name="LFO30" style:family="paragraph">
      <style:paragraph-properties fo:margin-bottom="0.0277in" fo:line-height="90%"/>
    </style:style>
    <style:style style:name="T249" style:parent-style-name="DefaultParagraphFont" style:family="text">
      <style:text-properties style:font-name-complex="Arial" fo:color="#000000" fo:font-size="9pt" style:font-size-asian="9pt"/>
    </style:style>
    <style:style style:name="P250" style:parent-style-name="Normal" style:list-style-name="LFO31" style:family="paragraph">
      <style:paragraph-properties fo:margin-bottom="0.0277in" fo:line-height="90%"/>
    </style:style>
    <style:style style:name="T251" style:parent-style-name="DefaultParagraphFont" style:family="text">
      <style:text-properties style:font-name-complex="Arial" fo:color="#000000" fo:font-size="9pt" style:font-size-asian="9pt"/>
    </style:style>
    <style:style style:name="P252" style:parent-style-name="Normal" style:family="paragraph">
      <style:paragraph-properties fo:text-align="center" fo:margin-bottom="0.0694in" fo:line-height="90%"/>
    </style:style>
    <style:style style:name="T253" style:parent-style-name="DefaultParagraphFont" style:family="text">
      <style:text-properties style:font-name-complex="Arial" fo:color="#FFFFFF" fo:font-size="13pt" style:font-size-asian="13pt" style:font-size-complex="13pt"/>
    </style:style>
    <style:style style:name="P254" style:parent-style-name="Normal" style:family="paragraph">
      <style:paragraph-properties fo:text-align="center" fo:margin-bottom="0.0694in" fo:line-height="90%"/>
    </style:style>
    <style:style style:name="T255" style:parent-style-name="DefaultParagraphFont" style:family="text">
      <style:text-properties style:font-name-complex="Arial" fo:color="#FFFFFF" fo:font-size="13pt" style:font-size-asian="13pt" style:font-size-complex="13pt"/>
    </style:style>
    <style:style style:name="P256" style:parent-style-name="Normal" style:family="paragraph">
      <style:paragraph-properties fo:text-align="center" fo:margin-bottom="0.0694in" fo:line-height="90%"/>
    </style:style>
    <style:style style:name="T257" style:parent-style-name="DefaultParagraphFont" style:family="text">
      <style:text-properties style:font-name-complex="Arial" fo:color="#FFFFFF" fo:font-size="13pt" style:font-size-asian="13pt" style:font-size-complex="13pt"/>
    </style:style>
    <style:style style:name="P258" style:parent-style-name="ListParagraph" style:list-style-name="LFO21" style:family="paragraph">
      <style:paragraph-properties style:contextual-spacing="false" fo:margin-bottom="0.125in">
        <style:tab-stops/>
      </style:paragraph-properties>
      <style:text-properties text:display="none"/>
    </style:style>
    <style:style style:name="P259" style:parent-style-name="Numberedtext2" style:list-style-name="LFO21" style:family="paragraph"/>
    <style:style style:name="P260" style:parent-style-name="Numberedtext2" style:list-style-name="LFO21" style:family="paragraph"/>
    <style:style style:name="P261" style:parent-style-name="ListParagraph" style:list-style-name="LFO21" style:family="paragraph">
      <style:paragraph-properties style:contextual-spacing="false" fo:margin-bottom="0.125in">
        <style:tab-stops/>
      </style:paragraph-properties>
      <style:text-properties text:display="none"/>
    </style:style>
    <style:style style:name="P262" style:parent-style-name="Numberedtext2" style:list-style-name="LFO21" style:family="paragraph"/>
    <style:style style:name="P263" style:parent-style-name="ListBullet" style:list-style-name="LFO14" style:family="paragraph"/>
    <style:style style:name="P264" style:parent-style-name="ListBullet" style:list-style-name="LFO14" style:family="paragraph"/>
    <style:style style:name="P265" style:parent-style-name="ListBullet" style:list-style-name="LFO14" style:family="paragraph"/>
    <style:style style:name="P266" style:parent-style-name="ListBullet" style:list-style-name="LFO14" style:family="paragraph"/>
    <style:style style:name="P267" style:parent-style-name="ListBullet" style:list-style-name="LFO14" style:family="paragraph"/>
    <style:style style:name="P268" style:parent-style-name="ListBullet" style:list-style-name="LFO14" style:family="paragraph"/>
    <style:style style:name="P269" style:parent-style-name="ListBullet" style:list-style-name="LFO14" style:family="paragraph"/>
    <style:style style:name="P270" style:parent-style-name="ListBullet" style:list-style-name="LFO14" style:family="paragraph"/>
    <style:style style:name="P271" style:parent-style-name="Numberedtext2" style:list-style-name="LFO21" style:family="paragraph"/>
    <style:style style:name="P272" style:parent-style-name="ListBullet" style:list-style-name="LFO14" style:family="paragraph"/>
    <style:style style:name="T273" style:parent-style-name="DefaultParagraphFont" style:family="text">
      <style:text-properties fo:font-weight="bold" style:font-weight-asian="bold" style:font-weight-complex="bold"/>
    </style:style>
    <style:style style:name="T274" style:parent-style-name="DefaultParagraphFont" style:family="text">
      <style:text-properties fo:font-weight="bold" style:font-weight-asian="bold" style:font-weight-complex="bold"/>
    </style:style>
    <style:style style:name="P275" style:parent-style-name="ListBullet" style:list-style-name="LFO14" style:family="paragraph"/>
    <style:style style:name="T276" style:parent-style-name="DefaultParagraphFont" style:family="text">
      <style:text-properties fo:font-weight="bold" style:font-weight-asian="bold" style:font-weight-complex="bold"/>
    </style:style>
    <style:style style:name="P277" style:parent-style-name="ListBullet" style:list-style-name="LFO14" style:family="paragraph"/>
    <style:style style:name="T278" style:parent-style-name="DefaultParagraphFont" style:family="text">
      <style:text-properties fo:font-weight="bold" style:font-weight-asian="bold" style:font-weight-complex="bold"/>
    </style:style>
    <style:style style:name="P279" style:parent-style-name="ListBullet" style:list-style-name="LFO14" style:family="paragraph">
      <style:paragraph-properties fo:margin-bottom="0.125in"/>
    </style:style>
    <style:style style:name="T280" style:parent-style-name="DefaultParagraphFont" style:family="text">
      <style:text-properties fo:font-weight="bold" style:font-weight-asian="bold" style:font-weight-complex="bold"/>
    </style:style>
    <style:style style:name="P281" style:parent-style-name="Normal" style:family="paragraph">
      <style:paragraph-properties fo:break-before="page" fo:line-height="100%">
        <style:tab-stops/>
      </style:paragraph-properties>
    </style:style>
    <style:style style:name="P282" style:parent-style-name="Heading1NewPage" style:list-style-name="LFO21" style:family="paragraph"/>
    <style:style style:name="P283" style:parent-style-name="ListParagraph" style:list-style-name="LFO21_1" style:family="paragraph">
      <style:paragraph-properties fo:keep-with-next="always" fo:keep-together="always" style:contextual-spacing="false" fo:margin-top="0.1666in" fo:margin-bottom="0.0833in" fo:line-height="100%">
        <style:tab-stops/>
      </style:paragraph-properties>
      <style:text-properties style:font-name-asian="Times New Roman" fo:font-weight="bold" style:font-weight-asian="bold" style:font-weight-complex="bold" text:display="none" fo:color="#00353E" fo:font-size="18pt" style:font-size-asian="18pt" style:font-size-complex="13pt"/>
    </style:style>
    <style:style style:name="P284" style:parent-style-name="Numberedtext2" style:list-style-name="LFO21" style:family="paragraph"/>
    <style:style style:name="P285" style:parent-style-name="Numberedtext2" style:list-style-name="LFO21" style:family="paragraph"/>
    <style:style style:name="P286" style:parent-style-name="ListBullet" style:list-style-name="LFO14" style:family="paragraph"/>
    <style:style style:name="P287" style:parent-style-name="ListBullet" style:list-style-name="LFO14" style:family="paragraph"/>
    <style:style style:name="P288" style:parent-style-name="ListBullet" style:list-style-name="LFO14" style:family="paragraph"/>
    <style:style style:name="P289" style:parent-style-name="ListBullet" style:list-style-name="LFO14" style:family="paragraph"/>
    <style:style style:name="P290" style:parent-style-name="ListBullet" style:list-style-name="LFO14" style:family="paragraph"/>
    <style:style style:name="P291" style:parent-style-name="ListBullet" style:list-style-name="LFO14" style:family="paragraph"/>
    <style:style style:name="P292" style:parent-style-name="ListBullet" style:list-style-name="LFO14" style:family="paragraph"/>
    <style:style style:name="P293" style:parent-style-name="ListBullet" style:list-style-name="LFO14" style:family="paragraph"/>
    <style:style style:name="P294" style:parent-style-name="ListBullet" style:list-style-name="LFO14" style:family="paragraph"/>
    <style:style style:name="P295" style:parent-style-name="ListBullet" style:list-style-name="LFO14" style:family="paragraph"/>
    <style:style style:name="P296" style:parent-style-name="ListBullet" style:list-style-name="LFO14" style:family="paragraph"/>
    <style:style style:name="P297" style:parent-style-name="ListBullet" style:list-style-name="LFO14" style:family="paragraph"/>
    <style:style style:name="P298" style:parent-style-name="ListBullet" style:list-style-name="LFO14" style:family="paragraph"/>
    <style:style style:name="P299" style:parent-style-name="ListBullet" style:list-style-name="LFO14" style:family="paragraph"/>
    <style:style style:name="P300" style:parent-style-name="ListBullet" style:list-style-name="LFO14" style:family="paragraph"/>
    <style:style style:name="P301" style:parent-style-name="ListBullet" style:list-style-name="LFO14" style:family="paragraph"/>
    <style:style style:name="P302" style:parent-style-name="ListBullet" style:list-style-name="LFO14" style:family="paragraph"/>
    <style:style style:name="P303" style:parent-style-name="ListBullet" style:list-style-name="LFO14" style:family="paragraph"/>
    <style:style style:name="P304" style:parent-style-name="ListBullet" style:list-style-name="LFO14" style:family="paragraph"/>
    <style:style style:name="P305" style:parent-style-name="ListBullet" style:list-style-name="LFO14" style:family="paragraph"/>
    <style:style style:name="P306" style:parent-style-name="ListBullet" style:list-style-name="LFO14" style:family="paragraph"/>
    <style:style style:name="P307" style:parent-style-name="ListBullet" style:list-style-name="LFO14" style:family="paragraph"/>
    <style:style style:name="P308" style:parent-style-name="ListBullet" style:list-style-name="LFO14" style:family="paragraph"/>
    <style:style style:name="P309" style:parent-style-name="ListBullet" style:list-style-name="LFO14" style:family="paragraph"/>
    <style:style style:name="P310" style:parent-style-name="ListBullet" style:list-style-name="LFO14" style:family="paragraph"/>
    <style:style style:name="P311" style:parent-style-name="ListBullet" style:list-style-name="LFO14" style:family="paragraph"/>
    <style:style style:name="P312" style:parent-style-name="ListBullet" style:list-style-name="LFO14" style:family="paragraph"/>
    <style:style style:name="P313" style:parent-style-name="ListBullet" style:list-style-name="LFO14" style:family="paragraph"/>
    <style:style style:name="P314" style:parent-style-name="ListBullet" style:list-style-name="LFO14" style:family="paragraph"/>
    <style:style style:name="P315" style:parent-style-name="ListBullet" style:list-style-name="LFO14" style:family="paragraph"/>
    <style:style style:name="P316" style:parent-style-name="ListBullet" style:list-style-name="LFO14" style:family="paragraph"/>
    <style:style style:name="P317" style:parent-style-name="ListBullet" style:list-style-name="LFO14" style:family="paragraph"/>
    <style:style style:name="P318" style:parent-style-name="ListBullet" style:list-style-name="LFO14" style:family="paragraph"/>
    <style:style style:name="P319" style:parent-style-name="ListBullet" style:list-style-name="LFO14" style:family="paragraph"/>
    <style:style style:name="P320" style:parent-style-name="ListBullet" style:list-style-name="LFO14" style:family="paragraph"/>
    <style:style style:name="P321" style:parent-style-name="ListBullet" style:list-style-name="LFO14" style:family="paragraph"/>
    <style:style style:name="P322" style:parent-style-name="ListBullet" style:list-style-name="LFO14" style:family="paragraph"/>
    <style:style style:name="P323" style:parent-style-name="ListBullet" style:list-style-name="LFO14" style:family="paragraph"/>
    <style:style style:name="P324" style:parent-style-name="ListBullet" style:list-style-name="LFO14" style:family="paragraph"/>
    <style:style style:name="P325" style:parent-style-name="ListBullet" style:list-style-name="LFO14" style:family="paragraph"/>
    <style:style style:name="P326" style:parent-style-name="ListBullet" style:list-style-name="LFO14" style:family="paragraph"/>
    <style:style style:name="P327" style:parent-style-name="ListBullet" style:list-style-name="LFO14" style:family="paragraph"/>
    <style:style style:name="P328" style:parent-style-name="ListBullet" style:list-style-name="LFO14" style:family="paragraph"/>
    <style:style style:name="P329" style:parent-style-name="ListBullet" style:list-style-name="LFO14" style:family="paragraph"/>
    <style:style style:name="P330" style:parent-style-name="ListBullet" style:list-style-name="LFO14" style:family="paragraph"/>
    <style:style style:name="P331" style:parent-style-name="ListBullet" style:list-style-name="LFO14" style:family="paragraph"/>
    <style:style style:name="P332" style:parent-style-name="ListBullet" style:list-style-name="LFO14" style:family="paragraph"/>
    <style:style style:name="P333" style:parent-style-name="ListBullet" style:list-style-name="LFO14" style:family="paragraph"/>
    <style:style style:name="P334" style:parent-style-name="ListBullet" style:list-style-name="LFO14" style:family="paragraph"/>
    <style:style style:name="P335" style:parent-style-name="ListBullet" style:list-style-name="LFO14" style:family="paragraph"/>
    <style:style style:name="P336" style:parent-style-name="ListBullet" style:list-style-name="LFO14" style:family="paragraph"/>
    <style:style style:name="P337" style:parent-style-name="ListBullet" style:list-style-name="LFO14" style:family="paragraph"/>
    <style:style style:name="P338" style:parent-style-name="ListBullet" style:list-style-name="LFO14" style:family="paragraph"/>
    <style:style style:name="P339" style:parent-style-name="ListBullet" style:list-style-name="LFO14" style:family="paragraph"/>
    <style:style style:name="P340" style:parent-style-name="ListBullet" style:list-style-name="LFO14" style:family="paragraph"/>
    <style:style style:name="P341" style:parent-style-name="ListBullet" style:list-style-name="LFO14" style:family="paragraph"/>
    <style:style style:name="P342" style:parent-style-name="ListBullet" style:list-style-name="LFO14" style:family="paragraph"/>
    <style:style style:name="P343" style:parent-style-name="ListBullet" style:list-style-name="LFO14" style:family="paragraph"/>
    <style:style style:name="P344" style:parent-style-name="ListBullet" style:list-style-name="LFO14" style:family="paragraph"/>
    <style:style style:name="P345" style:parent-style-name="ListBullet" style:list-style-name="LFO14" style:family="paragraph"/>
    <style:style style:name="P346" style:parent-style-name="ListBullet" style:list-style-name="LFO14" style:family="paragraph"/>
    <style:style style:name="P347" style:parent-style-name="ListBullet" style:list-style-name="LFO14" style:family="paragraph"/>
    <style:style style:name="P348" style:parent-style-name="ListBullet" style:list-style-name="LFO14" style:family="paragraph"/>
    <style:style style:name="P349" style:parent-style-name="ListBullet" style:list-style-name="LFO14" style:family="paragraph"/>
    <style:style style:name="P350" style:parent-style-name="ListBullet" style:list-style-name="LFO14" style:family="paragraph"/>
    <style:style style:name="P351" style:parent-style-name="ListBullet" style:list-style-name="LFO14" style:family="paragraph"/>
    <style:style style:name="P352" style:parent-style-name="ListBullet" style:list-style-name="LFO14" style:family="paragraph"/>
    <style:style style:name="P353" style:parent-style-name="ListBullet" style:list-style-name="LFO14" style:family="paragraph"/>
    <style:style style:name="P354" style:parent-style-name="ListBullet" style:list-style-name="LFO14" style:family="paragraph"/>
    <style:style style:name="P355" style:parent-style-name="ListBullet" style:list-style-name="LFO14" style:family="paragraph"/>
    <style:style style:name="P356" style:parent-style-name="ListBullet" style:list-style-name="LFO14" style:family="paragraph"/>
    <style:style style:name="P357" style:parent-style-name="ListBullet" style:list-style-name="LFO14" style:family="paragraph"/>
    <style:style style:name="P358" style:parent-style-name="ListBullet" style:list-style-name="LFO14" style:family="paragraph"/>
    <style:style style:name="P359" style:parent-style-name="ListBullet" style:list-style-name="LFO14" style:family="paragraph"/>
    <style:style style:name="P360" style:parent-style-name="ListBullet" style:list-style-name="LFO14" style:family="paragraph"/>
    <style:style style:name="P361" style:parent-style-name="ListBullet" style:list-style-name="LFO14" style:family="paragraph"/>
    <style:style style:name="P362" style:parent-style-name="ListBullet" style:list-style-name="LFO14" style:family="paragraph"/>
    <style:style style:name="P363" style:parent-style-name="ListBullet" style:list-style-name="LFO14" style:family="paragraph"/>
    <style:style style:name="P364" style:parent-style-name="ListBullet" style:list-style-name="LFO14" style:family="paragraph"/>
    <style:style style:name="P365" style:parent-style-name="ListBullet" style:list-style-name="LFO14" style:family="paragraph"/>
    <style:style style:name="P366" style:parent-style-name="ListBullet" style:list-style-name="LFO14" style:family="paragraph"/>
    <style:style style:name="P367" style:parent-style-name="ListBullet" style:list-style-name="LFO14" style:family="paragraph"/>
    <style:style style:name="P368" style:parent-style-name="ListBullet" style:list-style-name="LFO14" style:family="paragraph"/>
    <style:style style:name="P369" style:parent-style-name="ListBullet" style:list-style-name="LFO14" style:family="paragraph"/>
    <style:style style:name="P370" style:parent-style-name="ListBullet" style:list-style-name="LFO14" style:family="paragraph"/>
    <style:style style:name="P371" style:parent-style-name="ListBullet" style:list-style-name="LFO14" style:family="paragraph"/>
    <style:style style:name="P372" style:parent-style-name="ListBullet" style:list-style-name="LFO14" style:family="paragraph"/>
    <style:style style:name="P373" style:parent-style-name="ListBullet" style:list-style-name="LFO14" style:family="paragraph"/>
    <style:style style:name="P374" style:parent-style-name="ListBullet" style:list-style-name="LFO14" style:family="paragraph"/>
    <style:style style:name="P375" style:parent-style-name="ListBullet" style:list-style-name="LFO14" style:family="paragraph"/>
    <style:style style:name="P376" style:parent-style-name="Normal" style:family="paragraph">
      <style:paragraph-properties fo:break-before="page" fo:line-height="100%">
        <style:tab-stops/>
      </style:paragraph-properties>
    </style:style>
    <style:style style:name="P377" style:parent-style-name="Heading1NewPage" style:list-style-name="LFO21" style:family="paragraph"/>
    <style:style style:name="P378" style:parent-style-name="ListParagraph" style:list-style-name="LFO21_1" style:family="paragraph">
      <style:paragraph-properties fo:keep-with-next="always" fo:keep-together="always" style:contextual-spacing="false" fo:margin-top="0.1666in" fo:margin-bottom="0.0833in" fo:line-height="100%">
        <style:tab-stops/>
      </style:paragraph-properties>
      <style:text-properties style:font-name-asian="Times New Roman" fo:font-weight="bold" style:font-weight-asian="bold" style:font-weight-complex="bold" text:display="none" fo:color="#00353E" fo:font-size="18pt" style:font-size-asian="18pt" style:font-size-complex="13pt"/>
    </style:style>
    <style:style style:name="P379" style:parent-style-name="ListBullet" style:list-style-name="LFO14" style:family="paragraph"/>
    <style:style style:name="P380" style:parent-style-name="ListBullet" style:list-style-name="LFO14" style:family="paragraph"/>
    <style:style style:name="P381" style:parent-style-name="ListBullet" style:list-style-name="LFO14" style:family="paragraph">
      <style:paragraph-properties fo:margin-bottom="0.125in"/>
    </style:style>
    <style:style style:name="P382" style:parent-style-name="ListBullet" style:list-style-name="LFO14" style:family="paragraph">
      <style:paragraph-properties fo:margin-bottom="0.125in"/>
    </style:style>
    <style:style style:name="P383" style:parent-style-name="ListParagraph" style:list-style-name="LFO21" style:family="paragraph">
      <style:paragraph-properties style:contextual-spacing="false" fo:margin-bottom="0.125in">
        <style:tab-stops/>
      </style:paragraph-properties>
      <style:text-properties text:display="none"/>
    </style:style>
    <style:style style:name="P384" style:parent-style-name="ListParagraph" style:list-style-name="LFO21" style:family="paragraph">
      <style:paragraph-properties style:contextual-spacing="false" fo:margin-bottom="0.125in">
        <style:tab-stops/>
      </style:paragraph-properties>
      <style:text-properties text:display="none"/>
    </style:style>
    <style:style style:name="P385" style:parent-style-name="Numberedtext2" style:list-style-name="LFO21" style:family="paragraph"/>
    <style:style style:name="P386" style:parent-style-name="Numberedtext2" style:list-style-name="LFO21" style:family="paragraph"/>
    <style:style style:name="P387" style:parent-style-name="Numberedtext2" style:list-style-name="LFO21" style:family="paragraph"/>
    <style:style style:name="T388" style:parent-style-name="DefaultParagraphFont" style:family="text">
      <style:text-properties style:font-name-asian="Times New Roman"/>
    </style:style>
    <style:style style:name="T389" style:parent-style-name="DefaultParagraphFont" style:family="text">
      <style:text-properties style:font-name-asian="Times New Roman"/>
    </style:style>
    <style:style style:name="P390" style:parent-style-name="Numberedtext2" style:list-style-name="LFO21" style:family="paragraph"/>
    <style:style style:name="T391" style:parent-style-name="DefaultParagraphFont" style:family="text">
      <style:text-properties fo:font-weight="bold" style:font-weight-asian="bold" style:font-weight-complex="bold"/>
    </style:style>
    <style:style style:name="T392" style:parent-style-name="DefaultParagraphFont" style:family="text">
      <style:text-properties style:font-size-complex="8pt"/>
    </style:style>
    <style:style style:name="T393" style:parent-style-name="DefaultParagraphFont" style:family="text">
      <style:text-properties fo:font-weight="bold" style:font-weight-asian="bold" style:font-weight-complex="bold"/>
    </style:style>
    <style:style style:name="P394" style:parent-style-name="Numberedtext2" style:list-style-name="LFO21" style:family="paragraph"/>
    <style:style style:name="P395" style:parent-style-name="Numberedtext2" style:list-style-name="LFO21" style:family="paragraph"/>
    <style:style style:name="P396" style:parent-style-name="ListBullet" style:list-style-name="LFO14" style:family="paragraph"/>
    <style:style style:name="T397" style:parent-style-name="DefaultParagraphFont" style:family="text">
      <style:text-properties fo:font-weight="bold" style:font-weight-asian="bold" style:font-weight-complex="bold"/>
    </style:style>
    <style:style style:name="P398" style:parent-style-name="Numberedtext2" style:list-style-name="LFO21" style:family="paragraph"/>
    <style:style style:name="P399" style:parent-style-name="ListBullet" style:list-style-name="LFO14" style:family="paragraph"/>
    <style:style style:name="T400" style:parent-style-name="DefaultParagraphFont" style:family="text">
      <style:text-properties fo:font-weight="bold" style:font-weight-asian="bold" style:font-weight-complex="bold"/>
    </style:style>
    <style:style style:name="P401" style:parent-style-name="ListBullet" style:list-style-name="LFO14" style:family="paragraph"/>
    <style:style style:name="T402" style:parent-style-name="DefaultParagraphFont" style:family="text">
      <style:text-properties fo:font-weight="bold" style:font-weight-asian="bold" style:font-weight-complex="bold"/>
    </style:style>
    <style:style style:name="P403" style:parent-style-name="ListBullet" style:list-style-name="LFO14" style:family="paragraph"/>
    <style:style style:name="T404" style:parent-style-name="DefaultParagraphFont" style:family="text">
      <style:text-properties fo:font-weight="bold" style:font-weight-asian="bold" style:font-weight-complex="bold"/>
    </style:style>
    <style:style style:name="P405" style:parent-style-name="ListBullet" style:list-style-name="LFO14" style:family="paragraph"/>
    <style:style style:name="T406" style:parent-style-name="DefaultParagraphFont" style:family="text">
      <style:text-properties fo:font-weight="bold" style:font-weight-asian="bold" style:font-weight-complex="bold"/>
    </style:style>
    <style:style style:name="P407" style:parent-style-name="ListBullet" style:list-style-name="LFO14" style:family="paragraph"/>
    <style:style style:name="T408" style:parent-style-name="DefaultParagraphFont" style:family="text">
      <style:text-properties fo:font-weight="bold" style:font-weight-asian="bold" style:font-weight-complex="bold"/>
    </style:style>
    <style:style style:name="P409" style:parent-style-name="ListBullet" style:list-style-name="LFO14" style:family="paragraph"/>
    <style:style style:name="T410" style:parent-style-name="DefaultParagraphFont" style:family="text">
      <style:text-properties fo:font-weight="bold" style:font-weight-asian="bold" style:font-weight-complex="bold"/>
    </style:style>
    <style:style style:name="P411" style:parent-style-name="ListBullet" style:list-style-name="LFO14" style:family="paragraph">
      <style:paragraph-properties fo:margin-bottom="0.125in"/>
    </style:style>
    <style:style style:name="T412" style:parent-style-name="DefaultParagraphFont" style:family="text">
      <style:text-properties fo:font-weight="bold" style:font-weight-asian="bold" style:font-weight-complex="bold"/>
    </style:style>
    <style:style style:name="P413" style:parent-style-name="Numberedtext2" style:list-style-name="LFO21" style:family="paragraph"/>
    <style:style style:name="TableColumn415" style:family="table-column">
      <style:table-column-properties style:column-width="3.1013in" style:use-optimal-column-width="false"/>
    </style:style>
    <style:style style:name="TableColumn416" style:family="table-column">
      <style:table-column-properties style:column-width="3.1041in" style:use-optimal-column-width="false"/>
    </style:style>
    <style:style style:name="Table414" style:family="table">
      <style:table-properties style:width="6.2055in" style:rel-width="99%" fo:margin-left="0in" table:align="left"/>
    </style:style>
    <style:style style:name="TableRow417" style:family="table-row">
      <style:table-row-properties style:min-row-height="0.1048in" style:use-optimal-row-height="false"/>
    </style:style>
    <style:style style:name="TableCell418" style:family="table-cell">
      <style:table-cell-properties fo:border="none" style:writing-mode="lr-tb" fo:padding-top="0.0194in" fo:padding-left="0in" fo:padding-bottom="0.0194in" fo:padding-right="0.0784in"/>
    </style:style>
    <style:style style:name="P419" style:parent-style-name="ListBullet" style:list-style-name="LFO14" style:family="paragraph"/>
    <style:style style:name="T420" style:parent-style-name="DefaultParagraphFont" style:family="text">
      <style:text-properties style:font-weight-complex="bold"/>
    </style:style>
    <style:style style:name="TableCell421" style:family="table-cell">
      <style:table-cell-properties fo:border="none" style:writing-mode="lr-tb" fo:padding-top="0.0194in" fo:padding-left="0in" fo:padding-bottom="0.0194in" fo:padding-right="0.0784in"/>
    </style:style>
    <style:style style:name="P422" style:parent-style-name="ListBullet" style:list-style-name="LFO14" style:family="paragraph"/>
    <style:style style:name="T423" style:parent-style-name="DefaultParagraphFont" style:family="text">
      <style:text-properties style:font-name-complex="Arial" style:font-weight-complex="bold"/>
    </style:style>
    <style:style style:name="TableRow424" style:family="table-row">
      <style:table-row-properties style:min-row-height="0.1041in" style:use-optimal-row-height="false"/>
    </style:style>
    <style:style style:name="TableCell425" style:family="table-cell">
      <style:table-cell-properties fo:border="none" style:writing-mode="lr-tb" fo:padding-top="0.0194in" fo:padding-left="0in" fo:padding-bottom="0.0194in" fo:padding-right="0.0784in"/>
    </style:style>
    <style:style style:name="P426" style:parent-style-name="ListBullet" style:list-style-name="LFO14" style:family="paragraph">
      <style:text-properties style:font-weight-complex="bold"/>
    </style:style>
    <style:style style:name="TableCell427" style:family="table-cell">
      <style:table-cell-properties fo:border="none" style:writing-mode="lr-tb" fo:padding-top="0.0194in" fo:padding-left="0in" fo:padding-bottom="0.0194in" fo:padding-right="0.0784in"/>
    </style:style>
    <style:style style:name="P428" style:parent-style-name="ListBullet" style:list-style-name="LFO14" style:family="paragraph"/>
    <style:style style:name="T429" style:parent-style-name="DefaultParagraphFont" style:family="text">
      <style:text-properties style:font-name-complex="Arial" style:font-weight-complex="bold"/>
    </style:style>
    <style:style style:name="TableRow430" style:family="table-row">
      <style:table-row-properties style:min-row-height="0.1041in" style:use-optimal-row-height="false"/>
    </style:style>
    <style:style style:name="TableCell431" style:family="table-cell">
      <style:table-cell-properties fo:border="none" style:writing-mode="lr-tb" fo:padding-top="0.0194in" fo:padding-left="0in" fo:padding-bottom="0.0194in" fo:padding-right="0.0784in"/>
    </style:style>
    <style:style style:name="P432" style:parent-style-name="ListBullet" style:list-style-name="LFO14" style:family="paragraph">
      <style:text-properties style:font-weight-complex="bold"/>
    </style:style>
    <style:style style:name="TableCell433" style:family="table-cell">
      <style:table-cell-properties fo:border="none" style:writing-mode="lr-tb" fo:padding-top="0.0194in" fo:padding-left="0in" fo:padding-bottom="0.0194in" fo:padding-right="0.0784in"/>
    </style:style>
    <style:style style:name="P434" style:parent-style-name="ListBullet" style:list-style-name="LFO14" style:family="paragraph"/>
    <style:style style:name="T435" style:parent-style-name="DefaultParagraphFont" style:family="text">
      <style:text-properties style:font-name-complex="Arial" style:font-weight-complex="bold"/>
    </style:style>
    <style:style style:name="TableRow436" style:family="table-row">
      <style:table-row-properties style:min-row-height="0.1041in" style:use-optimal-row-height="false"/>
    </style:style>
    <style:style style:name="TableCell437" style:family="table-cell">
      <style:table-cell-properties fo:border="none" style:writing-mode="lr-tb" fo:padding-top="0.0194in" fo:padding-left="0in" fo:padding-bottom="0.0194in" fo:padding-right="0.0784in"/>
    </style:style>
    <style:style style:name="P438" style:parent-style-name="ListBullet" style:list-style-name="LFO14" style:family="paragraph">
      <style:text-properties style:font-weight-complex="bold"/>
    </style:style>
    <style:style style:name="TableCell439" style:family="table-cell">
      <style:table-cell-properties fo:border="none" style:writing-mode="lr-tb" fo:padding-top="0.0194in" fo:padding-left="0in" fo:padding-bottom="0.0194in" fo:padding-right="0.0784in"/>
    </style:style>
    <style:style style:name="P440" style:parent-style-name="ListBullet" style:list-style-name="LFO14" style:family="paragraph"/>
    <style:style style:name="T441" style:parent-style-name="DefaultParagraphFont" style:family="text">
      <style:text-properties style:font-name-complex="Arial" style:font-weight-complex="bold"/>
    </style:style>
    <style:style style:name="TableRow442" style:family="table-row">
      <style:table-row-properties style:min-row-height="0.1041in" style:use-optimal-row-height="false"/>
    </style:style>
    <style:style style:name="TableCell443" style:family="table-cell">
      <style:table-cell-properties fo:border="none" style:writing-mode="lr-tb" fo:padding-top="0.0194in" fo:padding-left="0in" fo:padding-bottom="0.0194in" fo:padding-right="0.0784in"/>
    </style:style>
    <style:style style:name="P444" style:parent-style-name="ListBullet" style:list-style-name="LFO14" style:family="paragraph">
      <style:text-properties style:font-weight-complex="bold"/>
    </style:style>
    <style:style style:name="TableCell445" style:family="table-cell">
      <style:table-cell-properties fo:border="none" style:writing-mode="lr-tb" fo:padding-top="0.0194in" fo:padding-left="0in" fo:padding-bottom="0.0194in" fo:padding-right="0.0784in"/>
    </style:style>
    <style:style style:name="P446" style:parent-style-name="ListBullet" style:list-style-name="LFO14" style:family="paragraph"/>
    <style:style style:name="T447" style:parent-style-name="DefaultParagraphFont" style:family="text">
      <style:text-properties style:font-name-complex="Arial" style:font-weight-complex="bold"/>
    </style:style>
    <style:style style:name="TableRow448" style:family="table-row">
      <style:table-row-properties style:min-row-height="0.1041in" style:use-optimal-row-height="false"/>
    </style:style>
    <style:style style:name="TableCell449" style:family="table-cell">
      <style:table-cell-properties fo:border="none" style:writing-mode="lr-tb" fo:padding-top="0.0194in" fo:padding-left="0in" fo:padding-bottom="0.0194in" fo:padding-right="0.0784in"/>
    </style:style>
    <style:style style:name="P450" style:parent-style-name="ListBullet" style:list-style-name="LFO14" style:family="paragraph">
      <style:text-properties style:font-weight-complex="bold"/>
    </style:style>
    <style:style style:name="TableCell451" style:family="table-cell">
      <style:table-cell-properties fo:border="none" style:writing-mode="lr-tb" fo:padding-top="0.0194in" fo:padding-left="0in" fo:padding-bottom="0.0194in" fo:padding-right="0.0784in"/>
    </style:style>
    <style:style style:name="P452" style:parent-style-name="ListBullet" style:list-style-name="LFO14" style:family="paragraph">
      <style:text-properties style:font-name-complex="Arial" style:font-weight-complex="bold"/>
    </style:style>
    <style:style style:name="TableRow453" style:family="table-row">
      <style:table-row-properties style:min-row-height="0.1041in" style:use-optimal-row-height="false"/>
    </style:style>
    <style:style style:name="TableCell454" style:family="table-cell">
      <style:table-cell-properties fo:border="none" style:writing-mode="lr-tb" fo:padding-top="0.0194in" fo:padding-left="0in" fo:padding-bottom="0.0194in" fo:padding-right="0.0784in"/>
    </style:style>
    <style:style style:name="P455" style:parent-style-name="ListBullet" style:list-style-name="LFO14" style:family="paragraph">
      <style:text-properties style:font-weight-complex="bold"/>
    </style:style>
    <style:style style:name="TableCell456" style:family="table-cell">
      <style:table-cell-properties fo:border="none" style:writing-mode="lr-tb" fo:padding-top="0.0194in" fo:padding-left="0in" fo:padding-bottom="0.0194in" fo:padding-right="0.0784in"/>
    </style:style>
    <style:style style:name="P457" style:parent-style-name="ListBullet" style:list-style-name="LFO14" style:family="paragraph"/>
    <style:style style:name="T458" style:parent-style-name="DefaultParagraphFont" style:family="text">
      <style:text-properties style:font-name-complex="Arial" style:font-weight-complex="bold"/>
    </style:style>
    <style:style style:name="TableRow459" style:family="table-row">
      <style:table-row-properties style:min-row-height="0.1041in" style:use-optimal-row-height="false"/>
    </style:style>
    <style:style style:name="TableCell460" style:family="table-cell">
      <style:table-cell-properties fo:border="none" style:writing-mode="lr-tb" fo:padding-top="0.0194in" fo:padding-left="0in" fo:padding-bottom="0.0194in" fo:padding-right="0.0784in"/>
    </style:style>
    <style:style style:name="P461" style:parent-style-name="ListBullet" style:list-style-name="LFO14" style:family="paragraph">
      <style:text-properties style:font-weight-complex="bold"/>
    </style:style>
    <style:style style:name="TableCell462" style:family="table-cell">
      <style:table-cell-properties fo:border="none" style:writing-mode="lr-tb" fo:padding-top="0.0194in" fo:padding-left="0in" fo:padding-bottom="0.0194in" fo:padding-right="0.0784in"/>
    </style:style>
    <style:style style:name="P463" style:parent-style-name="ListBullet" style:list-style-name="LFO14" style:family="paragraph"/>
    <style:style style:name="T464" style:parent-style-name="DefaultParagraphFont" style:family="text">
      <style:text-properties style:font-name-complex="Arial" style:font-weight-complex="bold"/>
    </style:style>
    <style:style style:name="TableRow465" style:family="table-row">
      <style:table-row-properties style:min-row-height="0.1041in" style:use-optimal-row-height="false"/>
    </style:style>
    <style:style style:name="TableCell466" style:family="table-cell">
      <style:table-cell-properties fo:border="none" style:writing-mode="lr-tb" fo:padding-top="0.0194in" fo:padding-left="0in" fo:padding-bottom="0.0194in" fo:padding-right="0.0784in"/>
    </style:style>
    <style:style style:name="P467" style:parent-style-name="ListBullet" style:list-style-name="LFO14" style:family="paragraph">
      <style:text-properties style:font-weight-complex="bold"/>
    </style:style>
    <style:style style:name="TableCell468" style:family="table-cell">
      <style:table-cell-properties fo:border="none" style:writing-mode="lr-tb" fo:padding-top="0.0194in" fo:padding-left="0in" fo:padding-bottom="0.0194in" fo:padding-right="0.0784in"/>
    </style:style>
    <style:style style:name="P469" style:parent-style-name="ListBullet" style:list-style-name="LFO14" style:family="paragraph"/>
    <style:style style:name="T470" style:parent-style-name="DefaultParagraphFont" style:family="text">
      <style:text-properties style:font-name-complex="Arial" style:font-weight-complex="bold"/>
    </style:style>
    <style:style style:name="TableRow471" style:family="table-row">
      <style:table-row-properties style:min-row-height="0.1041in" style:use-optimal-row-height="false"/>
    </style:style>
    <style:style style:name="TableCell472" style:family="table-cell">
      <style:table-cell-properties fo:border="none" style:writing-mode="lr-tb" fo:padding-top="0.0194in" fo:padding-left="0in" fo:padding-bottom="0.0194in" fo:padding-right="0.0784in"/>
    </style:style>
    <style:style style:name="P473" style:parent-style-name="ListBullet" style:list-style-name="LFO14" style:family="paragraph">
      <style:text-properties style:font-weight-complex="bold"/>
    </style:style>
    <style:style style:name="TableCell474" style:family="table-cell">
      <style:table-cell-properties fo:border="none" style:writing-mode="lr-tb" fo:padding-top="0.0194in" fo:padding-left="0in" fo:padding-bottom="0.0194in" fo:padding-right="0.0784in"/>
    </style:style>
    <style:style style:name="P475" style:parent-style-name="ListBullet" style:list-style-name="LFO14" style:family="paragraph"/>
    <style:style style:name="T476" style:parent-style-name="DefaultParagraphFont" style:family="text">
      <style:text-properties style:font-name-complex="Arial" style:font-weight-complex="bold"/>
    </style:style>
    <style:style style:name="TableRow477" style:family="table-row">
      <style:table-row-properties style:min-row-height="0.1041in" style:use-optimal-row-height="false"/>
    </style:style>
    <style:style style:name="TableCell478" style:family="table-cell">
      <style:table-cell-properties fo:border="none" style:writing-mode="lr-tb" fo:padding-top="0.0194in" fo:padding-left="0in" fo:padding-bottom="0.0194in" fo:padding-right="0.0784in"/>
    </style:style>
    <style:style style:name="P479" style:parent-style-name="ListBullet" style:list-style-name="LFO14" style:family="paragraph">
      <style:text-properties style:font-weight-complex="bold"/>
    </style:style>
    <style:style style:name="TableCell480" style:family="table-cell">
      <style:table-cell-properties fo:border="none" style:writing-mode="lr-tb" fo:padding-top="0.0194in" fo:padding-left="0in" fo:padding-bottom="0.0194in" fo:padding-right="0.0784in"/>
    </style:style>
    <style:style style:name="P481" style:parent-style-name="ListBullet" style:list-style-name="LFO14" style:family="paragraph"/>
    <style:style style:name="T482" style:parent-style-name="DefaultParagraphFont" style:family="text">
      <style:text-properties style:font-name-complex="Arial" style:font-weight-complex="bold"/>
    </style:style>
    <style:style style:name="TableRow483" style:family="table-row">
      <style:table-row-properties style:min-row-height="0.1041in" style:use-optimal-row-height="false"/>
    </style:style>
    <style:style style:name="TableCell484" style:family="table-cell">
      <style:table-cell-properties fo:border="none" style:writing-mode="lr-tb" fo:padding-top="0.0194in" fo:padding-left="0in" fo:padding-bottom="0.0194in" fo:padding-right="0.0784in"/>
    </style:style>
    <style:style style:name="P485" style:parent-style-name="ListBullet" style:list-style-name="LFO14" style:family="paragraph"/>
    <style:style style:name="T486" style:parent-style-name="DefaultParagraphFont" style:family="text">
      <style:text-properties style:font-name-complex="Arial" style:font-weight-complex="bold"/>
    </style:style>
    <style:style style:name="TableCell487" style:family="table-cell">
      <style:table-cell-properties fo:border="none" style:writing-mode="lr-tb" fo:padding-top="0.0194in" fo:padding-left="0in" fo:padding-bottom="0.0194in" fo:padding-right="0.0784in"/>
    </style:style>
    <style:style style:name="P488" style:parent-style-name="ListBullet" style:list-style-name="LFO14" style:family="paragraph"/>
    <style:style style:name="T489" style:parent-style-name="DefaultParagraphFont" style:family="text">
      <style:text-properties style:font-name-complex="Arial" style:font-weight-complex="bold"/>
    </style:style>
    <style:style style:name="TableRow490" style:family="table-row">
      <style:table-row-properties style:min-row-height="0.1041in" style:use-optimal-row-height="false"/>
    </style:style>
    <style:style style:name="TableCell491" style:family="table-cell">
      <style:table-cell-properties fo:border="none" style:writing-mode="lr-tb" fo:padding-top="0.0194in" fo:padding-left="0in" fo:padding-bottom="0.0194in" fo:padding-right="0.0784in"/>
    </style:style>
    <style:style style:name="P492" style:parent-style-name="ListBullet" style:list-style-name="LFO14" style:family="paragraph"/>
    <style:style style:name="T493" style:parent-style-name="DefaultParagraphFont" style:family="text">
      <style:text-properties style:font-name-complex="Arial" style:font-weight-complex="bold"/>
    </style:style>
    <style:style style:name="TableCell494" style:family="table-cell">
      <style:table-cell-properties fo:border="none" style:writing-mode="lr-tb" fo:padding-top="0.0194in" fo:padding-left="0in" fo:padding-bottom="0.0194in" fo:padding-right="0.0784in"/>
    </style:style>
    <style:style style:name="P495" style:parent-style-name="ListBullet" style:list-style-name="LFO14" style:family="paragraph"/>
    <style:style style:name="T496" style:parent-style-name="DefaultParagraphFont" style:family="text">
      <style:text-properties style:font-name-complex="Arial" style:font-weight-complex="bold"/>
    </style:style>
    <style:style style:name="TableRow497" style:family="table-row">
      <style:table-row-properties style:min-row-height="0.1041in" style:use-optimal-row-height="false"/>
    </style:style>
    <style:style style:name="TableCell498" style:family="table-cell">
      <style:table-cell-properties fo:border="none" style:writing-mode="lr-tb" fo:padding-top="0.0194in" fo:padding-left="0in" fo:padding-bottom="0.0194in" fo:padding-right="0.0784in"/>
    </style:style>
    <style:style style:name="P499" style:parent-style-name="ListBullet" style:list-style-name="LFO14" style:family="paragraph"/>
    <style:style style:name="T500" style:parent-style-name="DefaultParagraphFont" style:family="text">
      <style:text-properties style:font-name-complex="Arial" style:font-weight-complex="bold"/>
    </style:style>
    <style:style style:name="TableCell501" style:family="table-cell">
      <style:table-cell-properties fo:border="none" style:writing-mode="lr-tb" fo:padding-top="0.0194in" fo:padding-left="0in" fo:padding-bottom="0.0194in" fo:padding-right="0.0784in"/>
    </style:style>
    <style:style style:name="P502" style:parent-style-name="ListBullet" style:list-style-name="LFO14" style:family="paragraph"/>
    <style:style style:name="T503" style:parent-style-name="DefaultParagraphFont" style:family="text">
      <style:text-properties style:font-name-complex="Arial" style:font-weight-complex="bold"/>
    </style:style>
    <style:style style:name="TableRow504" style:family="table-row">
      <style:table-row-properties style:min-row-height="0.1041in" style:use-optimal-row-height="false"/>
    </style:style>
    <style:style style:name="TableCell505" style:family="table-cell">
      <style:table-cell-properties fo:border="none" style:writing-mode="lr-tb" fo:padding-top="0.0194in" fo:padding-left="0in" fo:padding-bottom="0.0194in" fo:padding-right="0.0784in"/>
    </style:style>
    <style:style style:name="P506" style:parent-style-name="ListBullet" style:list-style-name="LFO14" style:family="paragraph"/>
    <style:style style:name="T507" style:parent-style-name="DefaultParagraphFont" style:family="text">
      <style:text-properties style:font-name-complex="Arial" style:font-weight-complex="bold"/>
    </style:style>
    <style:style style:name="TableCell508" style:family="table-cell">
      <style:table-cell-properties fo:border="none" style:writing-mode="lr-tb" fo:padding-top="0.0194in" fo:padding-left="0in" fo:padding-bottom="0.0194in" fo:padding-right="0.0784in"/>
    </style:style>
    <style:style style:name="P509" style:parent-style-name="ListBullet" style:list-style-name="LFO14" style:family="paragraph"/>
    <style:style style:name="T510" style:parent-style-name="DefaultParagraphFont" style:family="text">
      <style:text-properties style:font-name-complex="Arial" style:font-weight-complex="bold"/>
    </style:style>
    <style:style style:name="TableRow511" style:family="table-row">
      <style:table-row-properties style:min-row-height="0.1041in" style:use-optimal-row-height="false"/>
    </style:style>
    <style:style style:name="TableCell512" style:family="table-cell">
      <style:table-cell-properties fo:border="none" style:writing-mode="lr-tb" fo:padding-top="0.0194in" fo:padding-left="0in" fo:padding-bottom="0.0194in" fo:padding-right="0.0784in"/>
    </style:style>
    <style:style style:name="P513" style:parent-style-name="ListBullet" style:list-style-name="LFO14" style:family="paragraph"/>
    <style:style style:name="T514" style:parent-style-name="DefaultParagraphFont" style:family="text">
      <style:text-properties style:font-name-complex="Arial" style:font-weight-complex="bold"/>
    </style:style>
    <style:style style:name="TableCell515" style:family="table-cell">
      <style:table-cell-properties fo:border="none" style:writing-mode="lr-tb" fo:padding-top="0.0194in" fo:padding-left="0in" fo:padding-bottom="0.0194in" fo:padding-right="0.0784in"/>
    </style:style>
    <style:style style:name="P516" style:parent-style-name="ListBullet" style:list-style-name="LFO14" style:family="paragraph"/>
    <style:style style:name="T517" style:parent-style-name="DefaultParagraphFont" style:family="text">
      <style:text-properties style:font-name-complex="Arial" style:font-weight-complex="bold"/>
    </style:style>
    <style:style style:name="TableRow518" style:family="table-row">
      <style:table-row-properties style:min-row-height="0.1041in" style:use-optimal-row-height="false"/>
    </style:style>
    <style:style style:name="TableCell519" style:family="table-cell">
      <style:table-cell-properties fo:border="none" style:writing-mode="lr-tb" fo:padding-top="0.0194in" fo:padding-left="0in" fo:padding-bottom="0.0194in" fo:padding-right="0.0784in"/>
    </style:style>
    <style:style style:name="P520" style:parent-style-name="ListBullet" style:list-style-name="LFO14" style:family="paragraph"/>
    <style:style style:name="T521" style:parent-style-name="DefaultParagraphFont" style:family="text">
      <style:text-properties style:font-name-complex="Arial" style:font-weight-complex="bold"/>
    </style:style>
    <style:style style:name="TableCell522" style:family="table-cell">
      <style:table-cell-properties fo:border="none" style:writing-mode="lr-tb" fo:padding-top="0.0194in" fo:padding-left="0in" fo:padding-bottom="0.0194in" fo:padding-right="0.0784in"/>
    </style:style>
    <style:style style:name="P523" style:parent-style-name="ListBullet" style:list-style-name="LFO14" style:family="paragraph"/>
    <style:style style:name="T524" style:parent-style-name="DefaultParagraphFont" style:family="text">
      <style:text-properties style:font-name-complex="Arial" style:font-weight-complex="bold"/>
    </style:style>
    <style:style style:name="TableRow525" style:family="table-row">
      <style:table-row-properties style:min-row-height="0.1041in" style:use-optimal-row-height="false"/>
    </style:style>
    <style:style style:name="TableCell526" style:family="table-cell">
      <style:table-cell-properties fo:border="none" style:writing-mode="lr-tb" fo:padding-top="0.0194in" fo:padding-left="0in" fo:padding-bottom="0.0194in" fo:padding-right="0.0784in"/>
    </style:style>
    <style:style style:name="P527" style:parent-style-name="ListBullet" style:list-style-name="LFO14" style:family="paragraph"/>
    <style:style style:name="T528" style:parent-style-name="DefaultParagraphFont" style:family="text">
      <style:text-properties style:font-name-complex="Arial" style:font-weight-complex="bold"/>
    </style:style>
    <style:style style:name="TableCell529" style:family="table-cell">
      <style:table-cell-properties fo:border="none" style:writing-mode="lr-tb" fo:padding-top="0.0194in" fo:padding-left="0in" fo:padding-bottom="0.0194in" fo:padding-right="0.0784in"/>
    </style:style>
    <style:style style:name="P530" style:parent-style-name="ListBullet" style:list-style-name="LFO14" style:family="paragraph"/>
    <style:style style:name="T531" style:parent-style-name="DefaultParagraphFont" style:family="text">
      <style:text-properties style:font-name-complex="Arial" style:font-weight-complex="bold"/>
    </style:style>
    <style:style style:name="TableRow532" style:family="table-row">
      <style:table-row-properties style:min-row-height="0.1041in" style:use-optimal-row-height="false"/>
    </style:style>
    <style:style style:name="TableCell533" style:family="table-cell">
      <style:table-cell-properties fo:border="none" style:writing-mode="lr-tb" fo:padding-top="0.0194in" fo:padding-left="0in" fo:padding-bottom="0.0194in" fo:padding-right="0.0784in"/>
    </style:style>
    <style:style style:name="P534" style:parent-style-name="ListBullet" style:list-style-name="LFO14" style:family="paragraph"/>
    <style:style style:name="T535" style:parent-style-name="DefaultParagraphFont" style:family="text">
      <style:text-properties style:font-name-complex="Arial" style:font-weight-complex="bold"/>
    </style:style>
    <style:style style:name="T536" style:parent-style-name="DefaultParagraphFont" style:family="text">
      <style:text-properties style:font-name-complex="Arial" style:font-weight-complex="bold"/>
    </style:style>
    <style:style style:name="TableCell537" style:family="table-cell">
      <style:table-cell-properties fo:border="none" style:writing-mode="lr-tb" fo:padding-top="0.0194in" fo:padding-left="0in" fo:padding-bottom="0.0194in" fo:padding-right="0.0784in"/>
    </style:style>
    <style:style style:name="P538" style:parent-style-name="ListBullet" style:list-style-name="LFO14" style:family="paragraph"/>
    <style:style style:name="T539" style:parent-style-name="DefaultParagraphFont" style:family="text">
      <style:text-properties style:font-name-complex="Arial" style:font-weight-complex="bold"/>
    </style:style>
    <style:style style:name="TableRow540" style:family="table-row">
      <style:table-row-properties style:min-row-height="0.1041in" style:use-optimal-row-height="false"/>
    </style:style>
    <style:style style:name="TableCell541" style:family="table-cell">
      <style:table-cell-properties fo:border="none" style:writing-mode="lr-tb" fo:padding-top="0.0194in" fo:padding-left="0in" fo:padding-bottom="0.0194in" fo:padding-right="0.0784in"/>
    </style:style>
    <style:style style:name="P542" style:parent-style-name="ListBullet" style:list-style-name="LFO14" style:family="paragraph"/>
    <style:style style:name="T543" style:parent-style-name="DefaultParagraphFont" style:family="text">
      <style:text-properties style:font-name-complex="Arial" style:font-weight-complex="bold"/>
    </style:style>
    <style:style style:name="TableCell544" style:family="table-cell">
      <style:table-cell-properties fo:border="none" style:writing-mode="lr-tb" fo:padding-top="0.0194in" fo:padding-left="0in" fo:padding-bottom="0.0194in" fo:padding-right="0.0784in"/>
    </style:style>
    <style:style style:name="P545" style:parent-style-name="ListBullet" style:list-style-name="LFO14" style:family="paragraph"/>
    <style:style style:name="T546" style:parent-style-name="DefaultParagraphFont" style:family="text">
      <style:text-properties style:font-name-complex="Arial" style:font-weight-complex="bold"/>
    </style:style>
    <style:style style:name="TableRow547" style:family="table-row">
      <style:table-row-properties style:min-row-height="0.1041in" style:use-optimal-row-height="false"/>
    </style:style>
    <style:style style:name="TableCell548" style:family="table-cell">
      <style:table-cell-properties fo:border="none" style:writing-mode="lr-tb" fo:padding-top="0.0194in" fo:padding-left="0in" fo:padding-bottom="0.0194in" fo:padding-right="0.0784in"/>
    </style:style>
    <style:style style:name="P549" style:parent-style-name="ListBullet" style:list-style-name="LFO14" style:family="paragraph"/>
    <style:style style:name="T550" style:parent-style-name="DefaultParagraphFont" style:family="text">
      <style:text-properties style:font-name-complex="Arial" style:font-weight-complex="bold"/>
    </style:style>
    <style:style style:name="TableCell551" style:family="table-cell">
      <style:table-cell-properties fo:border="none" style:writing-mode="lr-tb" fo:padding-top="0.0194in" fo:padding-left="0in" fo:padding-bottom="0.0194in" fo:padding-right="0.0784in"/>
    </style:style>
    <style:style style:name="P552" style:parent-style-name="ListBullet" style:list-style-name="LFO14" style:family="paragraph"/>
    <style:style style:name="T553" style:parent-style-name="DefaultParagraphFont" style:family="text">
      <style:text-properties style:font-name-complex="Arial" style:font-weight-complex="bold"/>
    </style:style>
    <style:style style:name="TableRow554" style:family="table-row">
      <style:table-row-properties style:min-row-height="0.1041in" style:use-optimal-row-height="false"/>
    </style:style>
    <style:style style:name="TableCell555" style:family="table-cell">
      <style:table-cell-properties fo:border="none" style:writing-mode="lr-tb" fo:padding-top="0.0194in" fo:padding-left="0in" fo:padding-bottom="0.0194in" fo:padding-right="0.0784in"/>
    </style:style>
    <style:style style:name="P556" style:parent-style-name="ListBullet" style:list-style-name="LFO14" style:family="paragraph"/>
    <style:style style:name="T557" style:parent-style-name="DefaultParagraphFont" style:family="text">
      <style:text-properties style:font-name-complex="Arial" style:font-weight-complex="bold"/>
    </style:style>
    <style:style style:name="TableCell558" style:family="table-cell">
      <style:table-cell-properties fo:border="none" style:writing-mode="lr-tb" fo:padding-top="0.0194in" fo:padding-left="0in" fo:padding-bottom="0.0194in" fo:padding-right="0.0784in"/>
    </style:style>
    <style:style style:name="P559" style:parent-style-name="ListBullet" style:list-style-name="LFO14" style:family="paragraph"/>
    <style:style style:name="T560" style:parent-style-name="DefaultParagraphFont" style:family="text">
      <style:text-properties style:font-name-complex="Arial" style:font-weight-complex="bold"/>
    </style:style>
    <style:style style:name="TableRow561" style:family="table-row">
      <style:table-row-properties style:min-row-height="0.1041in" style:use-optimal-row-height="false"/>
    </style:style>
    <style:style style:name="TableCell562" style:family="table-cell">
      <style:table-cell-properties fo:border="none" style:writing-mode="lr-tb" fo:padding-top="0.0194in" fo:padding-left="0in" fo:padding-bottom="0.0194in" fo:padding-right="0.0784in"/>
    </style:style>
    <style:style style:name="P563" style:parent-style-name="ListBullet" style:list-style-name="LFO14" style:family="paragraph"/>
    <style:style style:name="T564" style:parent-style-name="DefaultParagraphFont" style:family="text">
      <style:text-properties style:font-name-complex="Arial" style:font-weight-complex="bold"/>
    </style:style>
    <style:style style:name="TableCell565" style:family="table-cell">
      <style:table-cell-properties fo:border="none" style:writing-mode="lr-tb" fo:padding-top="0.0194in" fo:padding-left="0in" fo:padding-bottom="0.0194in" fo:padding-right="0.0784in"/>
    </style:style>
    <style:style style:name="P566" style:parent-style-name="ListBullet" style:family="paragraph">
      <style:text-properties style:font-weight-complex="bold"/>
    </style:style>
    <style:style style:name="P567" style:parent-style-name="Numberedtext2" style:list-style-name="LFO21" style:family="paragraph"/>
    <style:style style:name="P568" style:parent-style-name="ListBullet" style:list-style-name="LFO14" style:family="paragraph">
      <style:paragraph-properties fo:margin-bottom="0.125in"/>
    </style:style>
    <style:style style:name="P569" style:parent-style-name="Numberedtext2" style:list-style-name="LFO21" style:family="paragraph"/>
    <style:style style:name="TableColumn571" style:family="table-column">
      <style:table-column-properties style:column-width="3.1013in" style:use-optimal-column-width="false"/>
    </style:style>
    <style:style style:name="TableColumn572" style:family="table-column">
      <style:table-column-properties style:column-width="3.1041in" style:use-optimal-column-width="false"/>
    </style:style>
    <style:style style:name="Table570" style:family="table">
      <style:table-properties style:width="6.2055in" style:rel-width="99%" fo:margin-left="0in" table:align="left"/>
    </style:style>
    <style:style style:name="TableRow573" style:family="table-row">
      <style:table-row-properties style:use-optimal-row-height="false"/>
    </style:style>
    <style:style style:name="TableCell574" style:family="table-cell">
      <style:table-cell-properties fo:border="none" style:writing-mode="lr-tb" fo:padding-top="0.0194in" fo:padding-left="0in" fo:padding-bottom="0.0194in" fo:padding-right="0.0784in"/>
    </style:style>
    <style:style style:name="P575" style:parent-style-name="ListBullet" style:list-style-name="LFO14" style:family="paragraph"/>
    <style:style style:name="T576" style:parent-style-name="DefaultParagraphFont" style:family="text">
      <style:text-properties style:font-weight-complex="bold"/>
    </style:style>
    <style:style style:name="TableCell577" style:family="table-cell">
      <style:table-cell-properties fo:border="none" style:writing-mode="lr-tb" fo:padding-top="0.0194in" fo:padding-left="0in" fo:padding-bottom="0.0194in" fo:padding-right="0.0784in"/>
    </style:style>
    <style:style style:name="P578" style:parent-style-name="ListBullet" style:list-style-name="LFO14" style:family="paragraph"/>
    <style:style style:name="T579" style:parent-style-name="DefaultParagraphFont" style:family="text">
      <style:text-properties style:font-weight-complex="bold"/>
    </style:style>
    <style:style style:name="TableRow580" style:family="table-row">
      <style:table-row-properties style:min-row-height="0.1076in" style:use-optimal-row-height="false"/>
    </style:style>
    <style:style style:name="TableCell581" style:family="table-cell">
      <style:table-cell-properties fo:border="none" style:writing-mode="lr-tb" fo:padding-top="0.0194in" fo:padding-left="0in" fo:padding-bottom="0.0194in" fo:padding-right="0.0784in"/>
    </style:style>
    <style:style style:name="P582" style:parent-style-name="ListBullet" style:list-style-name="LFO14" style:family="paragraph"/>
    <style:style style:name="TableCell583" style:family="table-cell">
      <style:table-cell-properties fo:border="none" style:writing-mode="lr-tb" fo:padding-top="0.0194in" fo:padding-left="0in" fo:padding-bottom="0.0194in" fo:padding-right="0.0784in"/>
    </style:style>
    <style:style style:name="P584" style:parent-style-name="ListBullet" style:list-style-name="LFO14" style:family="paragraph"/>
    <style:style style:name="TableRow585" style:family="table-row">
      <style:table-row-properties style:min-row-height="0.1076in" style:use-optimal-row-height="false"/>
    </style:style>
    <style:style style:name="TableCell586" style:family="table-cell">
      <style:table-cell-properties fo:border="none" style:writing-mode="lr-tb" fo:padding-top="0.0194in" fo:padding-left="0in" fo:padding-bottom="0.0194in" fo:padding-right="0.0784in"/>
    </style:style>
    <style:style style:name="P587" style:parent-style-name="ListBullet" style:list-style-name="LFO14" style:family="paragraph"/>
    <style:style style:name="TableCell588" style:family="table-cell">
      <style:table-cell-properties fo:border="none" style:writing-mode="lr-tb" fo:padding-top="0.0194in" fo:padding-left="0in" fo:padding-bottom="0.0194in" fo:padding-right="0.0784in"/>
    </style:style>
    <style:style style:name="P589" style:parent-style-name="ListBullet" style:list-style-name="LFO14" style:family="paragraph"/>
    <style:style style:name="TableRow590" style:family="table-row">
      <style:table-row-properties style:min-row-height="0.1076in" style:use-optimal-row-height="false"/>
    </style:style>
    <style:style style:name="TableCell591" style:family="table-cell">
      <style:table-cell-properties fo:border="none" style:writing-mode="lr-tb" fo:padding-top="0.0194in" fo:padding-left="0in" fo:padding-bottom="0.0194in" fo:padding-right="0.0784in"/>
    </style:style>
    <style:style style:name="P592" style:parent-style-name="ListBullet" style:list-style-name="LFO14" style:family="paragraph"/>
    <style:style style:name="TableCell593" style:family="table-cell">
      <style:table-cell-properties fo:border="none" style:writing-mode="lr-tb" fo:padding-top="0.0194in" fo:padding-left="0in" fo:padding-bottom="0.0194in" fo:padding-right="0.0784in"/>
    </style:style>
    <style:style style:name="P594" style:parent-style-name="ListBullet" style:list-style-name="LFO14" style:family="paragraph"/>
    <style:style style:name="TableRow595" style:family="table-row">
      <style:table-row-properties style:min-row-height="0.1076in" style:use-optimal-row-height="false"/>
    </style:style>
    <style:style style:name="TableCell596" style:family="table-cell">
      <style:table-cell-properties fo:border="none" style:writing-mode="lr-tb" fo:padding-top="0.0194in" fo:padding-left="0in" fo:padding-bottom="0.0194in" fo:padding-right="0.0784in"/>
    </style:style>
    <style:style style:name="P597" style:parent-style-name="ListBullet" style:list-style-name="LFO14" style:family="paragraph"/>
    <style:style style:name="TableCell598" style:family="table-cell">
      <style:table-cell-properties fo:border="none" style:writing-mode="lr-tb" fo:padding-top="0.0194in" fo:padding-left="0in" fo:padding-bottom="0.0194in" fo:padding-right="0.0784in"/>
    </style:style>
    <style:style style:name="P599" style:parent-style-name="ListBullet" style:list-style-name="LFO14" style:family="paragraph"/>
    <style:style style:name="TableRow600" style:family="table-row">
      <style:table-row-properties style:min-row-height="0.1076in" style:use-optimal-row-height="false"/>
    </style:style>
    <style:style style:name="TableCell601" style:family="table-cell">
      <style:table-cell-properties fo:border="none" style:writing-mode="lr-tb" fo:padding-top="0.0194in" fo:padding-left="0in" fo:padding-bottom="0.0194in" fo:padding-right="0.0784in"/>
    </style:style>
    <style:style style:name="P602" style:parent-style-name="ListBullet" style:list-style-name="LFO14" style:family="paragraph"/>
    <style:style style:name="TableCell603" style:family="table-cell">
      <style:table-cell-properties fo:border="none" style:writing-mode="lr-tb" fo:padding-top="0.0194in" fo:padding-left="0in" fo:padding-bottom="0.0194in" fo:padding-right="0.0784in"/>
    </style:style>
    <style:style style:name="P604" style:parent-style-name="ListBullet" style:list-style-name="LFO14" style:family="paragraph"/>
    <style:style style:name="TableRow605" style:family="table-row">
      <style:table-row-properties style:min-row-height="0.1076in" style:use-optimal-row-height="false"/>
    </style:style>
    <style:style style:name="TableCell606" style:family="table-cell">
      <style:table-cell-properties fo:border="none" style:writing-mode="lr-tb" fo:padding-top="0.0194in" fo:padding-left="0in" fo:padding-bottom="0.0194in" fo:padding-right="0.0784in"/>
    </style:style>
    <style:style style:name="P607" style:parent-style-name="ListBullet" style:list-style-name="LFO14" style:family="paragraph"/>
    <style:style style:name="TableCell608" style:family="table-cell">
      <style:table-cell-properties fo:border="none" style:writing-mode="lr-tb" fo:padding-top="0.0194in" fo:padding-left="0in" fo:padding-bottom="0.0194in" fo:padding-right="0.0784in"/>
    </style:style>
    <style:style style:name="P609" style:parent-style-name="ListBullet" style:list-style-name="LFO14" style:family="paragraph"/>
    <style:style style:name="TableRow610" style:family="table-row">
      <style:table-row-properties style:min-row-height="0.1076in" style:use-optimal-row-height="false"/>
    </style:style>
    <style:style style:name="TableCell611" style:family="table-cell">
      <style:table-cell-properties fo:border="none" style:writing-mode="lr-tb" fo:padding-top="0.0194in" fo:padding-left="0in" fo:padding-bottom="0.0194in" fo:padding-right="0.0784in"/>
    </style:style>
    <style:style style:name="P612" style:parent-style-name="ListBullet" style:list-style-name="LFO14" style:family="paragraph"/>
    <style:style style:name="TableCell613" style:family="table-cell">
      <style:table-cell-properties fo:border="none" style:writing-mode="lr-tb" fo:padding-top="0.0194in" fo:padding-left="0in" fo:padding-bottom="0.0194in" fo:padding-right="0.0784in"/>
    </style:style>
    <style:style style:name="P614" style:parent-style-name="ListBullet" style:list-style-name="LFO14" style:family="paragraph"/>
    <style:style style:name="TableRow615" style:family="table-row">
      <style:table-row-properties style:min-row-height="0.1076in" style:use-optimal-row-height="false"/>
    </style:style>
    <style:style style:name="TableCell616" style:family="table-cell">
      <style:table-cell-properties fo:border="none" style:writing-mode="lr-tb" fo:padding-top="0.0194in" fo:padding-left="0in" fo:padding-bottom="0.0194in" fo:padding-right="0.0784in"/>
    </style:style>
    <style:style style:name="P617" style:parent-style-name="ListBullet" style:list-style-name="LFO14" style:family="paragraph"/>
    <style:style style:name="TableCell618" style:family="table-cell">
      <style:table-cell-properties fo:border="none" style:writing-mode="lr-tb" fo:padding-top="0.0194in" fo:padding-left="0in" fo:padding-bottom="0.0194in" fo:padding-right="0.0784in"/>
    </style:style>
    <style:style style:name="P619" style:parent-style-name="Numberedtext2" style:list-style-name="LFO21" style:family="paragraph"/>
    <style:style style:name="P620" style:parent-style-name="Numberedtext2" style:list-style-name="LFO21" style:family="paragraph"/>
    <style:style style:name="P621" style:parent-style-name="Numberedtext2" style:list-style-name="LFO21" style:family="paragraph"/>
    <style:style style:name="TableColumn623" style:family="table-column">
      <style:table-column-properties style:column-width="3.1013in" style:use-optimal-column-width="false"/>
    </style:style>
    <style:style style:name="TableColumn624" style:family="table-column">
      <style:table-column-properties style:column-width="3.1041in" style:use-optimal-column-width="false"/>
    </style:style>
    <style:style style:name="Table622" style:family="table">
      <style:table-properties style:width="6.2055in" style:rel-width="99%" fo:margin-left="0in" table:align="left"/>
    </style:style>
    <style:style style:name="TableRow625" style:family="table-row">
      <style:table-row-properties style:use-optimal-row-height="false"/>
    </style:style>
    <style:style style:name="TableCell626" style:family="table-cell">
      <style:table-cell-properties fo:border="none" style:writing-mode="lr-tb" fo:padding-top="0.0194in" fo:padding-left="0in" fo:padding-bottom="0.0194in" fo:padding-right="0.0784in"/>
    </style:style>
    <style:style style:name="P627" style:parent-style-name="ListBullet" style:list-style-name="LFO14" style:family="paragraph"/>
    <style:style style:name="T628" style:parent-style-name="DefaultParagraphFont" style:family="text">
      <style:text-properties style:font-weight-complex="bold"/>
    </style:style>
    <style:style style:name="TableCell629" style:family="table-cell">
      <style:table-cell-properties fo:border="none" style:writing-mode="lr-tb" fo:padding-top="0.0194in" fo:padding-left="0in" fo:padding-bottom="0.0194in" fo:padding-right="0.0784in"/>
    </style:style>
    <style:style style:name="P630" style:parent-style-name="ListBullet" style:list-style-name="LFO14" style:family="paragraph"/>
    <style:style style:name="T631" style:parent-style-name="DefaultParagraphFont" style:family="text">
      <style:text-properties style:font-weight-complex="bold"/>
    </style:style>
    <style:style style:name="TableRow632" style:family="table-row">
      <style:table-row-properties style:min-row-height="0.1076in" style:use-optimal-row-height="false"/>
    </style:style>
    <style:style style:name="TableCell633" style:family="table-cell">
      <style:table-cell-properties fo:border="none" style:writing-mode="lr-tb" fo:padding-top="0.0194in" fo:padding-left="0in" fo:padding-bottom="0.0194in" fo:padding-right="0.0784in"/>
    </style:style>
    <style:style style:name="P634" style:parent-style-name="ListBullet" style:list-style-name="LFO14" style:family="paragraph">
      <style:text-properties style:font-weight-complex="bold"/>
    </style:style>
    <style:style style:name="TableCell635" style:family="table-cell">
      <style:table-cell-properties fo:border="none" style:writing-mode="lr-tb" fo:padding-top="0.0194in" fo:padding-left="0in" fo:padding-bottom="0.0194in" fo:padding-right="0.0784in"/>
    </style:style>
    <style:style style:name="P636" style:parent-style-name="ListBullet" style:list-style-name="LFO14" style:family="paragraph">
      <style:text-properties style:font-weight-complex="bold"/>
    </style:style>
    <style:style style:name="TableRow637" style:family="table-row">
      <style:table-row-properties style:min-row-height="0.1076in" style:use-optimal-row-height="false"/>
    </style:style>
    <style:style style:name="TableCell638" style:family="table-cell">
      <style:table-cell-properties fo:border="none" style:writing-mode="lr-tb" fo:padding-top="0.0194in" fo:padding-left="0in" fo:padding-bottom="0.0194in" fo:padding-right="0.0784in"/>
    </style:style>
    <style:style style:name="P639" style:parent-style-name="ListBullet" style:list-style-name="LFO14" style:family="paragraph">
      <style:text-properties style:font-weight-complex="bold"/>
    </style:style>
    <style:style style:name="TableCell640" style:family="table-cell">
      <style:table-cell-properties fo:border="none" style:writing-mode="lr-tb" fo:padding-top="0.0194in" fo:padding-left="0in" fo:padding-bottom="0.0194in" fo:padding-right="0.0784in"/>
    </style:style>
    <style:style style:name="P641" style:parent-style-name="ListBullet" style:list-style-name="LFO14" style:family="paragraph">
      <style:text-properties style:font-weight-complex="bold"/>
    </style:style>
    <style:style style:name="TableRow642" style:family="table-row">
      <style:table-row-properties style:min-row-height="0.1076in" style:use-optimal-row-height="false"/>
    </style:style>
    <style:style style:name="TableCell643" style:family="table-cell">
      <style:table-cell-properties fo:border="none" style:writing-mode="lr-tb" fo:padding-top="0.0194in" fo:padding-left="0in" fo:padding-bottom="0.0194in" fo:padding-right="0.0784in"/>
    </style:style>
    <style:style style:name="P644" style:parent-style-name="ListBullet" style:list-style-name="LFO14" style:family="paragraph">
      <style:text-properties style:font-weight-complex="bold"/>
    </style:style>
    <style:style style:name="TableCell645" style:family="table-cell">
      <style:table-cell-properties fo:border="none" style:writing-mode="lr-tb" fo:padding-top="0.0194in" fo:padding-left="0in" fo:padding-bottom="0.0194in" fo:padding-right="0.0784in"/>
    </style:style>
    <style:style style:name="P646" style:parent-style-name="ListBullet" style:list-style-name="LFO14" style:family="paragraph">
      <style:text-properties style:font-weight-complex="bold"/>
    </style:style>
    <style:style style:name="TableRow647" style:family="table-row">
      <style:table-row-properties style:min-row-height="0.1076in" style:use-optimal-row-height="false"/>
    </style:style>
    <style:style style:name="TableCell648" style:family="table-cell">
      <style:table-cell-properties fo:border="none" style:writing-mode="lr-tb" fo:padding-top="0.0194in" fo:padding-left="0in" fo:padding-bottom="0.0194in" fo:padding-right="0.0784in"/>
    </style:style>
    <style:style style:name="P649" style:parent-style-name="ListBullet" style:list-style-name="LFO14" style:family="paragraph">
      <style:text-properties style:font-weight-complex="bold"/>
    </style:style>
    <style:style style:name="TableCell650" style:family="table-cell">
      <style:table-cell-properties fo:border="none" style:writing-mode="lr-tb" fo:padding-top="0.0194in" fo:padding-left="0in" fo:padding-bottom="0.0194in" fo:padding-right="0.0784in"/>
    </style:style>
    <style:style style:name="P651" style:parent-style-name="ListBullet" style:list-style-name="LFO14" style:family="paragraph">
      <style:text-properties style:font-weight-complex="bold"/>
    </style:style>
    <style:style style:name="TableRow652" style:family="table-row">
      <style:table-row-properties style:min-row-height="0.1076in" style:use-optimal-row-height="false"/>
    </style:style>
    <style:style style:name="TableCell653" style:family="table-cell">
      <style:table-cell-properties fo:border="none" style:writing-mode="lr-tb" fo:padding-top="0.0194in" fo:padding-left="0in" fo:padding-bottom="0.0194in" fo:padding-right="0.0784in"/>
    </style:style>
    <style:style style:name="P654" style:parent-style-name="ListBullet" style:list-style-name="LFO14" style:family="paragraph">
      <style:text-properties style:font-weight-complex="bold"/>
    </style:style>
    <style:style style:name="TableCell655" style:family="table-cell">
      <style:table-cell-properties fo:border="none" style:writing-mode="lr-tb" fo:padding-top="0.0194in" fo:padding-left="0in" fo:padding-bottom="0.0194in" fo:padding-right="0.0784in"/>
    </style:style>
    <style:style style:name="P656" style:parent-style-name="ListBullet" style:list-style-name="LFO14" style:family="paragraph">
      <style:text-properties style:font-weight-complex="bold"/>
    </style:style>
    <style:style style:name="TableRow657" style:family="table-row">
      <style:table-row-properties style:min-row-height="0.1076in" style:use-optimal-row-height="false"/>
    </style:style>
    <style:style style:name="TableCell658" style:family="table-cell">
      <style:table-cell-properties fo:border="none" style:writing-mode="lr-tb" fo:padding-top="0.0194in" fo:padding-left="0in" fo:padding-bottom="0.0194in" fo:padding-right="0.0784in"/>
    </style:style>
    <style:style style:name="P659" style:parent-style-name="ListBullet" style:list-style-name="LFO14" style:family="paragraph">
      <style:text-properties style:font-weight-complex="bold"/>
    </style:style>
    <style:style style:name="TableCell660" style:family="table-cell">
      <style:table-cell-properties fo:border="none" style:writing-mode="lr-tb" fo:padding-top="0.0194in" fo:padding-left="0in" fo:padding-bottom="0.0194in" fo:padding-right="0.0784in"/>
    </style:style>
    <style:style style:name="P661" style:parent-style-name="ListBullet" style:list-style-name="LFO14" style:family="paragraph">
      <style:text-properties style:font-weight-complex="bold"/>
    </style:style>
    <style:style style:name="P662" style:parent-style-name="Numberedtext2" style:list-style-name="LFO21" style:family="paragraph"/>
    <style:style style:name="P663" style:parent-style-name="ListBullet" style:list-style-name="LFO14" style:family="paragraph"/>
    <style:style style:name="P664" style:parent-style-name="ListBullet" style:list-style-name="LFO14" style:family="paragraph"/>
    <style:style style:name="P665" style:parent-style-name="ListBullet" style:list-style-name="LFO14" style:family="paragraph">
      <style:paragraph-properties fo:margin-bottom="0.125in"/>
    </style:style>
    <style:style style:name="P666" style:parent-style-name="ListBullet" style:list-style-name="LFO14" style:family="paragraph">
      <style:paragraph-properties fo:margin-bottom="0.125in"/>
    </style:style>
    <style:style style:name="P667" style:parent-style-name="Numberedtext2" style:list-style-name="LFO21" style:family="paragraph"/>
    <style:style style:name="T668" style:parent-style-name="DefaultParagraphFont" style:family="text">
      <style:text-properties fo:font-weight="bold" style:font-weight-asian="bold" style:font-weight-complex="bold"/>
    </style:style>
    <style:style style:name="P669" style:parent-style-name="Numberedtext2" style:list-style-name="LFO21" style:family="paragraph"/>
    <style:style style:name="P670" style:parent-style-name="Numberedtext2" style:list-style-name="LFO21" style:family="paragraph"/>
    <style:style style:name="P671" style:parent-style-name="Numberedtext2" style:list-style-name="LFO21" style:family="paragraph"/>
    <style:style style:name="P672" style:parent-style-name="Numberedtext2" style:list-style-name="LFO21" style:family="paragraph"/>
    <style:style style:name="P673" style:parent-style-name="Numberedtext2" style:list-style-name="LFO21" style:family="paragraph"/>
    <style:style style:name="P674" style:parent-style-name="ListParagraph" style:list-style-name="LFO21" style:family="paragraph">
      <style:paragraph-properties style:contextual-spacing="false" fo:margin-bottom="0.125in">
        <style:tab-stops/>
      </style:paragraph-properties>
      <style:text-properties text:display="none"/>
    </style:style>
    <style:style style:name="P675" style:parent-style-name="Numberedtext2" style:list-style-name="LFO21" style:family="paragraph"/>
    <style:style style:name="P676" style:parent-style-name="Numberedtext2" style:list-style-name="LFO21" style:family="paragraph"/>
    <style:style style:name="P677" style:parent-style-name="Numberedtext2" style:list-style-name="LFO21" style:family="paragraph"/>
    <style:style style:name="P678" style:parent-style-name="Numberedtext2" style:list-style-name="LFO21" style:family="paragraph"/>
    <style:style style:name="P679" style:parent-style-name="ListParagraph" style:list-style-name="LFO21" style:family="paragraph">
      <style:paragraph-properties style:contextual-spacing="false" fo:margin-bottom="0.125in">
        <style:tab-stops/>
      </style:paragraph-properties>
      <style:text-properties text:display="none"/>
    </style:style>
    <style:style style:name="P680" style:parent-style-name="Numberedtext2" style:list-style-name="LFO21" style:family="paragraph"/>
    <style:style style:name="P681" style:parent-style-name="ListBullet" style:list-style-name="LFO14" style:family="paragraph"/>
    <style:style style:name="P682" style:parent-style-name="ListBullet" style:list-style-name="LFO14" style:family="paragraph"/>
    <style:style style:name="P683" style:parent-style-name="ListBullet" style:list-style-name="LFO14" style:family="paragraph"/>
    <style:style style:name="P684" style:parent-style-name="ListBullet" style:list-style-name="LFO14" style:family="paragraph"/>
    <style:style style:name="P685" style:parent-style-name="ListBullet" style:list-style-name="LFO14" style:family="paragraph"/>
    <style:style style:name="P686" style:parent-style-name="ListBullet" style:list-style-name="LFO14" style:family="paragraph"/>
    <style:style style:name="P687" style:parent-style-name="ListBullet" style:list-style-name="LFO14" style:family="paragraph"/>
    <style:style style:name="P688" style:parent-style-name="ListBullet" style:list-style-name="LFO14" style:family="paragraph"/>
    <style:style style:name="P689" style:parent-style-name="Numberedtext2" style:list-style-name="LFO21" style:family="paragraph"/>
    <style:style style:name="T690" style:parent-style-name="DefaultParagraphFont" style:family="text">
      <style:text-properties fo:font-weight="bold" style:font-weight-asian="bold" style:font-weight-complex="bold"/>
    </style:style>
    <style:style style:name="P691" style:parent-style-name="BodyText" style:master-page-name="MP5" style:family="paragraph">
      <style:paragraph-properties fo:break-before="page"/>
    </style:style>
    <style:style style:name="P712" style:parent-style-name="BodyText" style:family="paragraph">
      <style:paragraph-properties fo:break-before="page"/>
    </style:style>
    <style:style style:name="P713" style:parent-style-name="Heading1NewPage" style:master-page-name="MP6" style:list-style-name="LFO21" style:family="paragraph">
      <style:paragraph-properties fo:break-before="page" fo:margin-top="0in"/>
    </style:style>
    <style:style style:name="P734" style:parent-style-name="ListParagraph" style:list-style-name="LFO21_1" style:family="paragraph">
      <style:paragraph-properties fo:keep-with-next="always" fo:keep-together="always" style:contextual-spacing="false" fo:margin-top="0.1666in" fo:margin-bottom="0.0833in" fo:line-height="100%">
        <style:tab-stops/>
      </style:paragraph-properties>
      <style:text-properties style:font-name-asian="Times New Roman" fo:font-weight="bold" style:font-weight-asian="bold" style:font-weight-complex="bold" text:display="none" fo:color="#00353E" fo:font-size="18pt" style:font-size-asian="18pt" style:font-size-complex="13pt"/>
    </style:style>
    <style:style style:name="P735" style:parent-style-name="ListBullet" style:list-style-name="LFO14" style:family="paragraph"/>
    <style:style style:name="P736" style:parent-style-name="ListBullet" style:list-style-name="LFO14" style:family="paragraph"/>
    <style:style style:name="P737" style:parent-style-name="ListBullet" style:list-style-name="LFO14" style:family="paragraph"/>
    <style:style style:name="P738" style:parent-style-name="ListBullet" style:list-style-name="LFO14" style:family="paragraph">
      <style:paragraph-properties fo:margin-bottom="0.125in"/>
    </style:style>
    <style:style style:name="P739" style:parent-style-name="ListParagraph" style:list-style-name="LFO21" style:family="paragraph">
      <style:paragraph-properties style:contextual-spacing="false" fo:margin-bottom="0.125in">
        <style:tab-stops/>
      </style:paragraph-properties>
      <style:text-properties text:display="none"/>
    </style:style>
    <style:style style:name="P740" style:parent-style-name="Numberedtext2" style:list-style-name="LFO21" style:family="paragraph"/>
    <style:style style:name="T741" style:parent-style-name="DefaultParagraphFont" style:family="text">
      <style:text-properties fo:font-weight="bold" style:font-weight-asian="bold" style:font-weight-complex="bold"/>
    </style:style>
    <style:style style:name="P742" style:parent-style-name="Numberedtext2" style:list-style-name="LFO21" style:family="paragraph"/>
    <style:style style:name="P743" style:parent-style-name="Numberedtext2" style:list-style-name="LFO21" style:family="paragraph"/>
    <style:style style:name="P744" style:parent-style-name="Normal" style:family="paragraph">
      <style:paragraph-properties fo:break-before="page" fo:line-height="100%">
        <style:tab-stops/>
      </style:paragraph-properties>
    </style:style>
    <style:style style:name="T745" style:parent-style-name="FootnoteReference" style:family="text">
      <style:text-properties fo:color="#008768"/>
    </style:style>
    <style:style style:name="T746" style:parent-style-name="DefaultParagraphFont" style:family="text">
      <style:text-properties fo:font-size="8pt" style:font-size-asian="8pt" style:font-size-complex="8pt"/>
    </style:style>
    <style:style style:name="T747" style:parent-style-name="DefaultParagraphFont" style:family="text">
      <style:text-properties fo:font-size="8pt" style:font-size-asian="8pt" style:font-size-complex="8pt"/>
    </style:style>
    <style:style style:name="P748" style:parent-style-name="Normal" style:family="paragraph">
      <style:paragraph-properties fo:break-before="page" fo:line-height="100%">
        <style:tab-stops/>
      </style:paragraph-properties>
    </style:style>
    <style:style style:name="T749" style:parent-style-name="DefaultParagraphFont" style:family="text">
      <style:text-properties style:text-position="super 66.6%"/>
    </style:style>
    <style:style style:name="P750" style:parent-style-name="Numberedtext2" style:list-style-name="LFO21" style:family="paragraph">
      <style:paragraph-properties fo:margin-top="0.125in" fo:margin-left="0.5909in" fo:text-indent="-0.5909in">
        <style:tab-stops/>
      </style:paragraph-properties>
    </style:style>
    <style:style style:name="T751" style:parent-style-name="DefaultParagraphFont" style:family="text">
      <style:text-properties style:text-position="super 66.6%"/>
    </style:style>
    <style:style style:name="P752" style:parent-style-name="Numberedtext2" style:list-style-name="LFO21" style:family="paragraph"/>
    <style:style style:name="P753" style:parent-style-name="Numberedtext2" style:list-style-name="LFO21" style:family="paragraph"/>
    <style:style style:name="P754" style:parent-style-name="ListBullet" style:list-style-name="LFO14" style:family="paragraph"/>
    <style:style style:name="P755" style:parent-style-name="ListBullet" style:list-style-name="LFO14" style:family="paragraph"/>
    <style:style style:name="P756" style:parent-style-name="ListBullet" style:list-style-name="LFO14" style:family="paragraph"/>
    <style:style style:name="P757" style:parent-style-name="ListBullet" style:list-style-name="LFO14" style:family="paragraph"/>
    <style:style style:name="P758" style:parent-style-name="ListBullet" style:list-style-name="LFO14" style:family="paragraph"/>
    <style:style style:name="P759" style:parent-style-name="ListBullet" style:list-style-name="LFO14" style:family="paragraph">
      <style:paragraph-properties fo:margin-bottom="0.125in"/>
    </style:style>
    <style:style style:name="P760" style:parent-style-name="Numberedtext2" style:list-style-name="LFO21" style:family="paragraph">
      <style:paragraph-properties fo:margin-top="0.125in" fo:margin-left="0.5909in" fo:text-indent="-0.5909in">
        <style:tab-stops/>
      </style:paragraph-properties>
    </style:style>
    <style:style style:name="T761" style:parent-style-name="DefaultParagraphFont" style:family="text">
      <style:text-properties style:text-position="sub 66.6%"/>
    </style:style>
    <style:style style:name="T762" style:parent-style-name="DefaultParagraphFont" style:family="text">
      <style:text-properties style:text-position="sub 66.6%"/>
    </style:style>
    <style:style style:name="T763" style:parent-style-name="DefaultParagraphFont" style:family="text">
      <style:text-properties style:text-position="sub 66.6%"/>
    </style:style>
    <style:style style:name="P764" style:parent-style-name="Numberedtext2" style:list-style-name="LFO21" style:family="paragraph"/>
    <style:style style:name="T765" style:parent-style-name="DefaultParagraphFont" style:family="text">
      <style:text-properties style:text-position="sub 66.6%"/>
    </style:style>
    <style:style style:name="T766" style:parent-style-name="DefaultParagraphFont" style:family="text">
      <style:text-properties style:text-position="sub 66.6%"/>
    </style:style>
    <style:style style:name="T767" style:parent-style-name="DefaultParagraphFont" style:family="text">
      <style:text-properties style:text-position="sub 66.6%"/>
    </style:style>
    <style:style style:name="T768" style:parent-style-name="DefaultParagraphFont" style:family="text">
      <style:text-properties style:text-position="sub 66.6%"/>
    </style:style>
    <style:style style:name="T769" style:parent-style-name="DefaultParagraphFont" style:family="text">
      <style:text-properties style:text-position="sub 66.6%"/>
    </style:style>
    <style:style style:name="P770" style:parent-style-name="Numberedtext2" style:list-style-name="LFO21" style:family="paragraph"/>
    <style:style style:name="T771" style:parent-style-name="DefaultParagraphFont" style:family="text">
      <style:text-properties style:text-position="sub 66.6%"/>
    </style:style>
    <style:style style:name="P772" style:parent-style-name="ListBullet" style:list-style-name="LFO14" style:family="paragraph"/>
    <style:style style:name="T773" style:parent-style-name="DefaultParagraphFont" style:family="text">
      <style:text-properties style:text-position="sub 66.6%"/>
    </style:style>
    <style:style style:name="P774" style:parent-style-name="ListBullet" style:list-style-name="LFO14" style:family="paragraph"/>
    <style:style style:name="T775" style:parent-style-name="DefaultParagraphFont" style:family="text">
      <style:text-properties style:text-position="sub 66.6%"/>
    </style:style>
    <style:style style:name="P776" style:parent-style-name="ListBullet" style:list-style-name="LFO14" style:family="paragraph"/>
    <style:style style:name="T777" style:parent-style-name="DefaultParagraphFont" style:family="text">
      <style:text-properties style:text-position="sub 66.6%"/>
    </style:style>
    <style:style style:name="P778" style:parent-style-name="ListBullet" style:list-style-name="LFO14" style:family="paragraph"/>
    <style:style style:name="T779" style:parent-style-name="DefaultParagraphFont" style:family="text">
      <style:text-properties style:text-position="sub 66.6%"/>
    </style:style>
    <style:style style:name="P780" style:parent-style-name="ListBullet" style:list-style-name="LFO14" style:family="paragraph">
      <style:paragraph-properties fo:margin-bottom="0.125in"/>
    </style:style>
    <style:style style:name="T781" style:parent-style-name="DefaultParagraphFont" style:family="text">
      <style:text-properties style:text-position="sub 66.6%"/>
    </style:style>
    <style:style style:name="P782" style:parent-style-name="Numberedtext2" style:list-style-name="LFO21" style:family="paragraph">
      <style:paragraph-properties fo:margin-top="0.125in" fo:margin-left="0.5909in" fo:text-indent="-0.5909in">
        <style:tab-stops/>
      </style:paragraph-properties>
    </style:style>
    <style:style style:name="T783" style:parent-style-name="DefaultParagraphFont" style:family="text">
      <style:text-properties style:text-position="sub 66.6%"/>
    </style:style>
    <style:style style:name="T784" style:parent-style-name="DefaultParagraphFont" style:family="text">
      <style:text-properties style:text-position="sub 66.6%"/>
    </style:style>
    <style:style style:name="T785" style:parent-style-name="DefaultParagraphFont" style:family="text">
      <style:text-properties style:text-position="sub 66.6%"/>
    </style:style>
    <style:style style:name="T786" style:parent-style-name="DefaultParagraphFont" style:family="text">
      <style:text-properties style:text-position="sub 66.6%"/>
    </style:style>
    <style:style style:name="P787" style:parent-style-name="Numberedtext2" style:list-style-name="LFO21" style:family="paragraph"/>
    <style:style style:name="T788" style:parent-style-name="DefaultParagraphFont" style:family="text">
      <style:text-properties style:text-position="sub 66.6%"/>
    </style:style>
    <style:style style:name="P789" style:parent-style-name="ListParagraph" style:list-style-name="LFO21" style:family="paragraph">
      <style:paragraph-properties style:contextual-spacing="false" fo:margin-bottom="0.125in">
        <style:tab-stops/>
      </style:paragraph-properties>
      <style:text-properties text:display="none"/>
    </style:style>
    <style:style style:name="P790" style:parent-style-name="Numberedtext2" style:list-style-name="LFO21" style:family="paragraph"/>
    <style:style style:name="P791" style:parent-style-name="Numberedtext2" style:list-style-name="LFO21" style:family="paragraph"/>
    <style:style style:name="P792" style:parent-style-name="Numberedtext2" style:list-style-name="LFO21" style:family="paragraph"/>
    <style:style style:name="P793" style:parent-style-name="ListParagraph" style:list-style-name="LFO21" style:family="paragraph">
      <style:paragraph-properties style:contextual-spacing="false" fo:margin-bottom="0.125in">
        <style:tab-stops/>
      </style:paragraph-properties>
      <style:text-properties text:display="none"/>
    </style:style>
    <style:style style:name="P794" style:parent-style-name="Numberedtext2" style:list-style-name="LFO21" style:family="paragraph"/>
    <style:style style:name="P795" style:parent-style-name="ListBullet" style:list-style-name="LFO14" style:family="paragraph"/>
    <style:style style:name="P796" style:parent-style-name="ListBullet" style:list-style-name="LFO14" style:family="paragraph"/>
    <style:style style:name="T797" style:parent-style-name="DefaultParagraphFont" style:family="text">
      <style:text-properties style:text-position="sub 66.6%"/>
    </style:style>
    <style:style style:name="P798" style:parent-style-name="ListBullet" style:list-style-name="LFO14" style:family="paragraph">
      <style:paragraph-properties fo:margin-bottom="0.125in"/>
    </style:style>
    <style:style style:name="P799" style:parent-style-name="Numberedtext2" style:list-style-name="LFO21" style:family="paragraph"/>
    <style:style style:name="T800" style:parent-style-name="DefaultParagraphFont" style:family="text">
      <style:text-properties fo:font-weight="bold" style:font-weight-asian="bold" style:font-weight-complex="bold"/>
    </style:style>
    <style:style style:name="P801" style:parent-style-name="Heading1NewPage" style:list-style-name="LFO21" style:family="paragraph"/>
    <style:style style:name="P802" style:parent-style-name="ListParagraph" style:list-style-name="LFO21_1" style:family="paragraph">
      <style:paragraph-properties fo:keep-with-next="always" fo:keep-together="always" style:contextual-spacing="false" fo:margin-top="0.1666in" fo:margin-bottom="0.0833in" fo:line-height="100%">
        <style:tab-stops/>
      </style:paragraph-properties>
      <style:text-properties style:font-name-asian="Times New Roman" fo:font-weight="bold" style:font-weight-asian="bold" style:font-weight-complex="bold" text:display="none" fo:color="#00353E" fo:font-size="18pt" style:font-size-asian="18pt" style:font-size-complex="13pt"/>
    </style:style>
    <style:style style:name="P803" style:parent-style-name="ListBullet" style:list-style-name="LFO14" style:family="paragraph"/>
    <style:style style:name="P804" style:parent-style-name="ListBullet" style:list-style-name="LFO14" style:family="paragraph"/>
    <style:style style:name="P805" style:parent-style-name="ListBullet" style:list-style-name="LFO14" style:family="paragraph"/>
    <style:style style:name="P806" style:parent-style-name="ListBullet" style:list-style-name="LFO14" style:family="paragraph">
      <style:paragraph-properties fo:margin-bottom="0.125in"/>
    </style:style>
    <style:style style:name="P807" style:parent-style-name="ListParagraph" style:list-style-name="LFO21" style:family="paragraph">
      <style:paragraph-properties style:contextual-spacing="false" fo:margin-bottom="0.125in">
        <style:tab-stops/>
      </style:paragraph-properties>
      <style:text-properties text:display="none"/>
    </style:style>
    <style:style style:name="P808" style:parent-style-name="ListParagraph" style:list-style-name="LFO21" style:family="paragraph">
      <style:paragraph-properties style:contextual-spacing="false" fo:margin-bottom="0.125in">
        <style:tab-stops/>
      </style:paragraph-properties>
      <style:text-properties text:display="none"/>
    </style:style>
    <style:style style:name="P809" style:parent-style-name="Numberedtext2" style:list-style-name="LFO21" style:family="paragraph"/>
    <style:style style:name="T810" style:parent-style-name="DefaultParagraphFont" style:family="text">
      <style:text-properties style:text-position="sub 66.6%"/>
    </style:style>
    <style:style style:name="T811" style:parent-style-name="DefaultParagraphFont" style:family="text">
      <style:text-properties style:text-position="sub 66.6%"/>
    </style:style>
    <style:style style:name="T812" style:parent-style-name="DefaultParagraphFont" style:family="text">
      <style:text-properties style:text-position="sub 66.6%"/>
    </style:style>
    <style:style style:name="P813" style:parent-style-name="Numberedtext2" style:list-style-name="LFO21" style:family="paragraph"/>
    <style:style style:name="T814" style:parent-style-name="DefaultParagraphFont" style:family="text">
      <style:text-properties style:text-position="sub 66.6%"/>
    </style:style>
    <style:style style:name="P815" style:parent-style-name="Numberedtext2" style:list-style-name="LFO21" style:family="paragraph"/>
    <style:style style:name="P816" style:parent-style-name="ListBullet" style:list-style-name="LFO14" style:family="paragraph"/>
    <style:style style:name="T817" style:parent-style-name="DefaultParagraphFont" style:family="text">
      <style:text-properties fo:font-weight="bold" style:font-weight-asian="bold" style:font-weight-complex="bold"/>
    </style:style>
    <style:style style:name="T818" style:parent-style-name="DefaultParagraphFont" style:family="text">
      <style:text-properties style:text-position="sub 66.6%"/>
    </style:style>
    <style:style style:name="P819" style:parent-style-name="ListBullet" style:list-style-name="LFO14" style:family="paragraph">
      <style:paragraph-properties fo:margin-bottom="0.125in"/>
    </style:style>
    <style:style style:name="T820" style:parent-style-name="DefaultParagraphFont" style:family="text">
      <style:text-properties fo:font-weight="bold" style:font-weight-asian="bold" style:font-weight-complex="bold"/>
    </style:style>
    <style:style style:name="T821" style:parent-style-name="DefaultParagraphFont" style:family="text">
      <style:text-properties style:text-position="sub 66.6%"/>
    </style:style>
    <style:style style:name="P822" style:parent-style-name="Numberedtext2" style:list-style-name="LFO21" style:family="paragraph"/>
    <style:style style:name="P823" style:parent-style-name="Numberedtext2" style:list-style-name="LFO21" style:family="paragraph"/>
    <style:style style:name="P824" style:parent-style-name="Numberedtext2" style:list-style-name="LFO21" style:family="paragraph"/>
    <style:style style:name="P825" style:parent-style-name="Numberedtext2" style:list-style-name="LFO21" style:family="paragraph"/>
    <style:style style:name="P826" style:parent-style-name="Numberedtext2" style:list-style-name="LFO21" style:family="paragraph"/>
    <style:style style:name="P827" style:parent-style-name="Numberedtext2" style:list-style-name="LFO21" style:family="paragraph"/>
    <style:style style:name="P828" style:parent-style-name="Numberedtext2" style:list-style-name="LFO21" style:family="paragraph"/>
    <style:style style:name="P829" style:parent-style-name="Numberedtext2" style:list-style-name="LFO21" style:family="paragraph"/>
    <style:style style:name="P830" style:parent-style-name="ListParagraph" style:list-style-name="LFO21" style:family="paragraph">
      <style:paragraph-properties style:contextual-spacing="false" fo:margin-bottom="0.125in">
        <style:tab-stops/>
      </style:paragraph-properties>
      <style:text-properties text:display="none"/>
    </style:style>
    <style:style style:name="P831" style:parent-style-name="Numberedtext2" style:list-style-name="LFO21" style:family="paragraph"/>
    <style:style style:name="P832" style:parent-style-name="ListParagraph" style:list-style-name="LFO21" style:family="paragraph">
      <style:paragraph-properties style:contextual-spacing="false" fo:margin-bottom="0.125in">
        <style:tab-stops/>
      </style:paragraph-properties>
      <style:text-properties text:display="none"/>
    </style:style>
    <style:style style:name="P833" style:parent-style-name="Numberedtext2" style:list-style-name="LFO21" style:family="paragraph"/>
    <style:style style:name="P834" style:parent-style-name="ListBullet" style:list-style-name="LFO14" style:family="paragraph"/>
    <style:style style:name="P835" style:parent-style-name="ListBullet" style:list-style-name="LFO14" style:family="paragraph"/>
    <style:style style:name="P836" style:parent-style-name="ListBullet" style:list-style-name="LFO14" style:family="paragraph"/>
    <style:style style:name="P837" style:parent-style-name="Numberedtext2" style:list-style-name="LFO21" style:family="paragraph"/>
    <style:style style:name="T838" style:parent-style-name="DefaultParagraphFont" style:family="text">
      <style:text-properties fo:font-weight="bold" style:font-weight-asian="bold" style:font-weight-complex="bold"/>
    </style:style>
    <style:style style:name="P839" style:parent-style-name="Normal" style:family="paragraph">
      <style:paragraph-properties fo:break-before="page" fo:line-height="100%">
        <style:tab-stops/>
      </style:paragraph-properties>
    </style:style>
    <style:style style:name="P840" style:parent-style-name="Heading1NewPage" style:list-style-name="LFO21" style:family="paragraph">
      <style:paragraph-properties fo:margin-top="0in"/>
    </style:style>
    <style:style style:name="P841" style:parent-style-name="ListParagraph" style:list-style-name="LFO21_1" style:family="paragraph">
      <style:paragraph-properties fo:keep-with-next="always" fo:keep-together="always" style:contextual-spacing="false" fo:margin-top="0.1666in" fo:margin-bottom="0.0833in" fo:line-height="100%">
        <style:tab-stops/>
      </style:paragraph-properties>
      <style:text-properties style:font-name-asian="Times New Roman" fo:font-weight="bold" style:font-weight-asian="bold" style:font-weight-complex="bold" text:display="none" fo:color="#00353E" fo:font-size="18pt" style:font-size-asian="18pt" style:font-size-complex="13pt"/>
    </style:style>
    <style:style style:name="P842" style:parent-style-name="ListBullet" style:list-style-name="LFO14" style:family="paragraph"/>
    <style:style style:name="P843" style:parent-style-name="ListBullet" style:list-style-name="LFO14" style:family="paragraph">
      <style:paragraph-properties fo:margin-bottom="0.125in"/>
    </style:style>
    <style:style style:name="P844" style:parent-style-name="ListParagraph" style:list-style-name="LFO21" style:family="paragraph">
      <style:paragraph-properties style:contextual-spacing="false" fo:margin-bottom="0.125in">
        <style:tab-stops/>
      </style:paragraph-properties>
      <style:text-properties text:display="none"/>
    </style:style>
    <style:style style:name="P845" style:parent-style-name="ListParagraph" style:list-style-name="LFO21" style:family="paragraph">
      <style:paragraph-properties style:contextual-spacing="false" fo:margin-bottom="0.125in">
        <style:tab-stops/>
      </style:paragraph-properties>
      <style:text-properties text:display="none"/>
    </style:style>
    <style:style style:name="P846" style:parent-style-name="Numberedtext2" style:list-style-name="LFO21" style:family="paragraph"/>
    <style:style style:name="T847" style:parent-style-name="DefaultParagraphFont" style:family="text">
      <style:text-properties fo:font-weight="bold" style:font-weight-asian="bold" style:font-weight-complex="bold"/>
    </style:style>
    <style:style style:name="P848" style:parent-style-name="Numberedtext2" style:list-style-name="LFO21" style:family="paragraph"/>
    <style:style style:name="P849" style:parent-style-name="Numberedtext2" style:list-style-name="LFO21" style:family="paragraph"/>
    <style:style style:name="P850" style:parent-style-name="Numberedtext2" style:list-style-name="LFO21" style:family="paragraph"/>
    <style:style style:name="P851" style:parent-style-name="Numberedtext2" style:list-style-name="LFO21" style:family="paragraph"/>
    <style:style style:name="P852" style:parent-style-name="Numberedtext2" style:list-style-name="LFO21" style:family="paragraph"/>
    <style:style style:name="P853" style:parent-style-name="Numberedtext2" style:list-style-name="LFO21" style:family="paragraph"/>
    <style:style style:name="P854" style:parent-style-name="Numberedtext2" style:list-style-name="LFO21" style:family="paragraph"/>
    <style:style style:name="P855" style:parent-style-name="Numberedtext2" style:list-style-name="LFO21" style:family="paragraph"/>
    <style:style style:name="P856" style:parent-style-name="Numberedtext2" style:list-style-name="LFO21" style:family="paragraph"/>
    <style:style style:name="P857" style:parent-style-name="Numberedtext2" style:list-style-name="LFO21" style:family="paragraph"/>
    <style:style style:name="P858" style:parent-style-name="Numberedtext2" style:list-style-name="LFO21" style:family="paragraph"/>
    <style:style style:name="P859" style:parent-style-name="ListBullet" style:list-style-name="LFO14" style:family="paragraph"/>
    <style:style style:name="P860" style:parent-style-name="ListBullet" style:list-style-name="LFO14" style:family="paragraph"/>
    <style:style style:name="P861" style:parent-style-name="ListBullet" style:list-style-name="LFO14" style:family="paragraph"/>
    <style:style style:name="P862" style:parent-style-name="ListBullet" style:list-style-name="LFO14" style:family="paragraph"/>
    <style:style style:name="P863" style:parent-style-name="ListBullet" style:list-style-name="LFO14" style:family="paragraph">
      <style:paragraph-properties fo:margin-bottom="0.125in"/>
    </style:style>
    <style:style style:name="P864" style:parent-style-name="ListParagraph" style:list-style-name="LFO21" style:family="paragraph">
      <style:paragraph-properties style:contextual-spacing="false" fo:margin-bottom="0.125in">
        <style:tab-stops/>
      </style:paragraph-properties>
      <style:text-properties text:display="none"/>
    </style:style>
    <style:style style:name="P865" style:parent-style-name="Numberedtext2" style:list-style-name="LFO21" style:family="paragraph"/>
    <style:style style:name="P866" style:parent-style-name="Numberedtext2" style:list-style-name="LFO21" style:family="paragraph"/>
    <style:style style:name="P867" style:parent-style-name="ListParagraph" style:list-style-name="LFO21" style:family="paragraph">
      <style:paragraph-properties style:contextual-spacing="false" fo:margin-bottom="0.125in">
        <style:tab-stops/>
      </style:paragraph-properties>
      <style:text-properties text:display="none"/>
    </style:style>
    <style:style style:name="P868" style:parent-style-name="Numberedtext2" style:list-style-name="LFO21" style:family="paragraph"/>
    <style:style style:name="P869" style:parent-style-name="ListBullet" style:list-style-name="LFO14" style:family="paragraph"/>
    <style:style style:name="P870" style:parent-style-name="ListBullet" style:list-style-name="LFO14" style:family="paragraph"/>
    <style:style style:name="P871" style:parent-style-name="ListBullet" style:list-style-name="LFO14" style:family="paragraph">
      <style:paragraph-properties fo:margin-bottom="0.125in"/>
    </style:style>
    <style:style style:name="P872" style:parent-style-name="Numberedtext2" style:list-style-name="LFO21" style:family="paragraph"/>
    <style:style style:name="T873" style:parent-style-name="DefaultParagraphFont" style:family="text">
      <style:text-properties fo:font-weight="bold" style:font-weight-asian="bold" style:font-weight-complex="bold"/>
    </style:style>
    <style:style style:name="P874" style:parent-style-name="BodyText" style:master-page-name="MP7" style:family="paragraph">
      <style:paragraph-properties fo:break-before="page"/>
    </style:style>
    <style:style style:name="P895" style:parent-style-name="Heading1NewPage" style:master-page-name="MP8" style:list-style-name="LFO21" style:family="paragraph">
      <style:paragraph-properties fo:break-before="page" fo:margin-top="0in"/>
    </style:style>
    <style:style style:name="P916" style:parent-style-name="ListParagraph" style:list-style-name="LFO21_1" style:family="paragraph">
      <style:paragraph-properties fo:keep-with-next="always" fo:keep-together="always" style:contextual-spacing="false" fo:margin-top="0.1666in" fo:margin-bottom="0.0833in" fo:line-height="100%">
        <style:tab-stops/>
      </style:paragraph-properties>
      <style:text-properties style:font-name-asian="Times New Roman" fo:font-weight="bold" style:font-weight-asian="bold" style:font-weight-complex="bold" text:display="none" fo:color="#00353E" fo:font-size="18pt" style:font-size-asian="18pt" style:font-size-complex="13pt"/>
    </style:style>
    <style:style style:name="P917" style:parent-style-name="ListBullet" style:list-style-name="LFO14" style:family="paragraph"/>
    <style:style style:name="P918" style:parent-style-name="ListBullet" style:list-style-name="LFO14" style:family="paragraph"/>
    <style:style style:name="P919" style:parent-style-name="ListBullet" style:list-style-name="LFO14" style:family="paragraph"/>
    <style:style style:name="P920" style:parent-style-name="ListBullet" style:list-style-name="LFO14" style:family="paragraph">
      <style:paragraph-properties fo:margin-bottom="0.125in"/>
    </style:style>
    <style:style style:name="P921" style:parent-style-name="ListParagraph" style:list-style-name="LFO21" style:family="paragraph">
      <style:paragraph-properties style:contextual-spacing="false" fo:margin-bottom="0.125in">
        <style:tab-stops/>
      </style:paragraph-properties>
      <style:text-properties text:display="none"/>
    </style:style>
    <style:style style:name="P922" style:parent-style-name="ListParagraph" style:list-style-name="LFO21" style:family="paragraph">
      <style:paragraph-properties style:contextual-spacing="false" fo:margin-bottom="0.125in">
        <style:tab-stops/>
      </style:paragraph-properties>
      <style:text-properties text:display="none"/>
    </style:style>
    <style:style style:name="P923" style:parent-style-name="Numberedtext2" style:list-style-name="LFO21" style:family="paragraph"/>
    <style:style style:name="P924" style:parent-style-name="Numberedtext2" style:list-style-name="LFO21" style:family="paragraph"/>
    <style:style style:name="P925" style:parent-style-name="Numberedtext2" style:list-style-name="LFO21" style:family="paragraph"/>
    <style:style style:name="P926" style:parent-style-name="Numberedtext2" style:list-style-name="LFO21" style:family="paragraph"/>
    <style:style style:name="P927" style:parent-style-name="Numberedtext2" style:list-style-name="LFO21" style:family="paragraph"/>
    <style:style style:name="P928" style:parent-style-name="Numberedtext2" style:list-style-name="LFO21" style:family="paragraph"/>
    <style:style style:name="T929" style:parent-style-name="DefaultParagraphFont" style:family="text">
      <style:text-properties fo:font-weight="bold" style:font-weight-asian="bold" style:font-weight-complex="bold"/>
    </style:style>
    <style:style style:name="P930" style:parent-style-name="ListBullet" style:list-style-name="LFO14" style:family="paragraph"/>
    <style:style style:name="T931" style:parent-style-name="DefaultParagraphFont" style:family="text">
      <style:text-properties fo:font-weight="bold" style:font-weight-asian="bold" style:font-weight-complex="bold"/>
    </style:style>
    <style:style style:name="T932" style:parent-style-name="DefaultParagraphFont" style:family="text">
      <style:text-properties style:text-position="super 66.6%"/>
    </style:style>
    <style:style style:name="T933" style:parent-style-name="DefaultParagraphFont" style:family="text">
      <style:text-properties style:text-position="super 66.6%"/>
    </style:style>
    <style:style style:name="T934" style:parent-style-name="DefaultParagraphFont" style:family="text">
      <style:text-properties style:text-position="super 66.6%"/>
    </style:style>
    <style:style style:name="P935" style:parent-style-name="Numberedtext2" style:list-style-name="LFO21" style:family="paragraph"/>
    <style:style style:name="P936" style:parent-style-name="Numberedtext2" style:list-style-name="LFO21" style:family="paragraph"/>
    <style:style style:name="P937" style:parent-style-name="ListBullet" style:list-style-name="LFO14" style:family="paragraph"/>
    <style:style style:name="T938" style:parent-style-name="DefaultParagraphFont" style:family="text">
      <style:text-properties fo:font-weight="bold" style:font-weight-asian="bold" style:font-weight-complex="bold"/>
    </style:style>
    <style:style style:name="P939" style:parent-style-name="ListBullet" style:list-style-name="LFO14" style:family="paragraph"/>
    <style:style style:name="T940" style:parent-style-name="DefaultParagraphFont" style:family="text">
      <style:text-properties fo:font-weight="bold" style:font-weight-asian="bold" style:font-weight-complex="bold"/>
    </style:style>
    <style:style style:name="P941" style:parent-style-name="ListBullet" style:list-style-name="LFO14" style:family="paragraph">
      <style:paragraph-properties fo:margin-bottom="0.125in"/>
    </style:style>
    <style:style style:name="T942" style:parent-style-name="DefaultParagraphFont" style:family="text">
      <style:text-properties fo:font-weight="bold" style:font-weight-asian="bold" style:font-weight-complex="bold"/>
    </style:style>
    <style:style style:name="P943" style:parent-style-name="Numberedtext2" style:list-style-name="LFO21" style:family="paragraph">
      <style:paragraph-properties fo:margin-top="0.125in" fo:margin-left="0.5909in" fo:text-indent="-0.5909in">
        <style:tab-stops/>
      </style:paragraph-properties>
    </style:style>
    <style:style style:name="T944" style:parent-style-name="DefaultParagraphFont" style:family="text">
      <style:text-properties fo:font-weight="bold" style:font-weight-asian="bold" style:font-weight-complex="bold"/>
    </style:style>
    <style:style style:name="P945" style:parent-style-name="Numberedtext2" style:list-style-name="LFO21" style:family="paragraph"/>
    <style:style style:name="P946" style:parent-style-name="Numberedtext2" style:list-style-name="LFO21" style:family="paragraph"/>
    <style:style style:name="T947" style:parent-style-name="DefaultParagraphFont" style:family="text">
      <style:text-properties fo:font-weight="bold" style:font-weight-asian="bold" style:font-weight-complex="bold"/>
    </style:style>
    <style:style style:name="P948" style:parent-style-name="Numberedtext2" style:list-style-name="LFO21" style:family="paragraph"/>
    <style:style style:name="T949" style:parent-style-name="DefaultParagraphFont" style:family="text">
      <style:text-properties fo:font-weight="bold" style:font-weight-asian="bold" style:font-weight-complex="bold"/>
    </style:style>
    <style:style style:name="P950" style:parent-style-name="Numberedtext2" style:list-style-name="LFO21" style:family="paragraph"/>
    <style:style style:name="P951" style:parent-style-name="Numberedtext2" style:list-style-name="LFO21" style:family="paragraph"/>
    <style:style style:name="T952" style:parent-style-name="DefaultParagraphFont" style:family="text">
      <style:text-properties fo:font-weight="bold" style:font-weight-asian="bold" style:font-weight-complex="bold"/>
    </style:style>
    <style:style style:name="P953" style:parent-style-name="ListBullet" style:list-style-name="LFO14" style:family="paragraph"/>
    <style:style style:name="T954" style:parent-style-name="DefaultParagraphFont" style:family="text">
      <style:text-properties fo:font-weight="bold" style:font-weight-asian="bold" style:font-weight-complex="bold"/>
    </style:style>
    <style:style style:name="P955" style:parent-style-name="ListBullet" style:list-style-name="LFO14" style:family="paragraph"/>
    <style:style style:name="T956" style:parent-style-name="DefaultParagraphFont" style:family="text">
      <style:text-properties fo:font-weight="bold" style:font-weight-asian="bold" style:font-weight-complex="bold"/>
    </style:style>
    <style:style style:name="P957" style:parent-style-name="ListBullet" style:list-style-name="LFO14" style:family="paragraph"/>
    <style:style style:name="T958" style:parent-style-name="DefaultParagraphFont" style:family="text">
      <style:text-properties fo:font-weight="bold" style:font-weight-asian="bold" style:font-weight-complex="bold"/>
    </style:style>
    <style:style style:name="P959" style:parent-style-name="ListBullet" style:list-style-name="LFO14" style:family="paragraph"/>
    <style:style style:name="T960" style:parent-style-name="DefaultParagraphFont" style:family="text">
      <style:text-properties fo:font-weight="bold" style:font-weight-asian="bold" style:font-weight-complex="bold"/>
    </style:style>
    <style:style style:name="P961" style:parent-style-name="ListBullet" style:list-style-name="LFO14" style:family="paragraph"/>
    <style:style style:name="T962" style:parent-style-name="DefaultParagraphFont" style:family="text">
      <style:text-properties fo:font-weight="bold" style:font-weight-asian="bold" style:font-weight-complex="bold"/>
    </style:style>
    <style:style style:name="T963" style:parent-style-name="DefaultParagraphFont" style:family="text">
      <style:text-properties style:text-position="super 66.6%"/>
    </style:style>
    <style:style style:name="P964" style:parent-style-name="ListBullet" style:list-style-name="LFO14" style:family="paragraph">
      <style:paragraph-properties fo:margin-bottom="0.125in"/>
    </style:style>
    <style:style style:name="T965" style:parent-style-name="DefaultParagraphFont" style:family="text">
      <style:text-properties fo:font-weight="bold" style:font-weight-asian="bold" style:font-weight-complex="bold"/>
    </style:style>
    <style:style style:name="T966" style:parent-style-name="DefaultParagraphFont" style:family="text">
      <style:text-properties fo:font-weight="bold" style:font-weight-asian="bold" style:font-weight-complex="bold"/>
    </style:style>
    <style:style style:name="T967" style:parent-style-name="DefaultParagraphFont" style:family="text">
      <style:text-properties style:text-position="super 66.6%"/>
    </style:style>
    <style:style style:name="P968" style:parent-style-name="Numberedtext2" style:list-style-name="LFO21" style:family="paragraph"/>
    <style:style style:name="P969" style:parent-style-name="Numberedtext2" style:list-style-name="LFO21" style:family="paragraph"/>
    <style:style style:name="P970" style:parent-style-name="Numberedtext2" style:list-style-name="LFO21" style:family="paragraph"/>
    <style:style style:name="P971" style:parent-style-name="Numberedtext2" style:list-style-name="LFO21" style:family="paragraph"/>
    <style:style style:name="T972" style:parent-style-name="DefaultParagraphFont" style:family="text">
      <style:text-properties fo:font-weight="bold" style:font-weight-asian="bold" style:font-weight-complex="bold"/>
    </style:style>
    <style:style style:name="P973" style:parent-style-name="ListBullet" style:list-style-name="LFO14" style:family="paragraph"/>
    <style:style style:name="T974" style:parent-style-name="DefaultParagraphFont" style:family="text">
      <style:text-properties fo:font-weight="bold" style:font-weight-asian="bold" style:font-weight-complex="bold"/>
    </style:style>
    <style:style style:name="T975" style:parent-style-name="DefaultParagraphFont" style:family="text">
      <style:text-properties style:text-position="super 66.6%"/>
    </style:style>
    <style:style style:name="P976" style:parent-style-name="ListBullet" style:list-style-name="LFO14" style:family="paragraph">
      <style:paragraph-properties fo:margin-bottom="0.125in"/>
    </style:style>
    <style:style style:name="T977" style:parent-style-name="DefaultParagraphFont" style:family="text">
      <style:text-properties fo:font-weight="bold" style:font-weight-asian="bold" style:font-weight-complex="bold"/>
    </style:style>
    <style:style style:name="P978" style:parent-style-name="Numberedtext2" style:list-style-name="LFO21" style:family="paragraph"/>
    <style:style style:name="TableColumn980" style:family="table-column">
      <style:table-column-properties style:column-width="3.1013in" style:use-optimal-column-width="false"/>
    </style:style>
    <style:style style:name="TableColumn981" style:family="table-column">
      <style:table-column-properties style:column-width="3.1041in" style:use-optimal-column-width="false"/>
    </style:style>
    <style:style style:name="Table979" style:family="table">
      <style:table-properties style:width="6.2055in" style:rel-width="99%" fo:margin-left="0in" table:align="left"/>
    </style:style>
    <style:style style:name="TableRow982" style:family="table-row">
      <style:table-row-properties style:use-optimal-row-height="false"/>
    </style:style>
    <style:style style:name="TableCell983" style:family="table-cell">
      <style:table-cell-properties fo:border="none" style:writing-mode="lr-tb" fo:padding-top="0.0194in" fo:padding-left="0in" fo:padding-bottom="0.0194in" fo:padding-right="0.0784in"/>
    </style:style>
    <style:style style:name="P984" style:parent-style-name="ListBullet" style:list-style-name="LFO14" style:family="paragraph"/>
    <style:style style:name="T985" style:parent-style-name="DefaultParagraphFont" style:family="text">
      <style:text-properties style:font-weight-complex="bold"/>
    </style:style>
    <style:style style:name="TableCell986" style:family="table-cell">
      <style:table-cell-properties fo:border="none" style:writing-mode="lr-tb" fo:padding-top="0.0194in" fo:padding-left="0in" fo:padding-bottom="0.0194in" fo:padding-right="0.0784in"/>
    </style:style>
    <style:style style:name="P987" style:parent-style-name="ListBullet" style:list-style-name="LFO14" style:family="paragraph"/>
    <style:style style:name="T988" style:parent-style-name="DefaultParagraphFont" style:family="text">
      <style:text-properties style:font-weight-complex="bold"/>
    </style:style>
    <style:style style:name="TableRow989" style:family="table-row">
      <style:table-row-properties style:min-row-height="0.1076in" style:use-optimal-row-height="false"/>
    </style:style>
    <style:style style:name="TableCell990" style:family="table-cell">
      <style:table-cell-properties fo:border="none" style:writing-mode="lr-tb" fo:padding-top="0.0194in" fo:padding-left="0in" fo:padding-bottom="0.0194in" fo:padding-right="0.0784in"/>
    </style:style>
    <style:style style:name="P991" style:parent-style-name="ListBullet" style:list-style-name="LFO14" style:family="paragraph">
      <style:text-properties style:font-weight-complex="bold"/>
    </style:style>
    <style:style style:name="TableCell992" style:family="table-cell">
      <style:table-cell-properties fo:border="none" style:writing-mode="lr-tb" fo:padding-top="0.0194in" fo:padding-left="0in" fo:padding-bottom="0.0194in" fo:padding-right="0.0784in"/>
    </style:style>
    <style:style style:name="P993" style:parent-style-name="ListBullet" style:list-style-name="LFO14" style:family="paragraph">
      <style:text-properties style:font-weight-complex="bold"/>
    </style:style>
    <style:style style:name="TableRow994" style:family="table-row">
      <style:table-row-properties style:min-row-height="0.1076in" style:use-optimal-row-height="false"/>
    </style:style>
    <style:style style:name="TableCell995" style:family="table-cell">
      <style:table-cell-properties fo:border="none" style:writing-mode="lr-tb" fo:padding-top="0.0194in" fo:padding-left="0in" fo:padding-bottom="0.0194in" fo:padding-right="0.0784in"/>
    </style:style>
    <style:style style:name="P996" style:parent-style-name="ListBullet" style:list-style-name="LFO14" style:family="paragraph">
      <style:text-properties style:font-weight-complex="bold"/>
    </style:style>
    <style:style style:name="TableCell997" style:family="table-cell">
      <style:table-cell-properties fo:border="none" style:writing-mode="lr-tb" fo:padding-top="0.0194in" fo:padding-left="0in" fo:padding-bottom="0.0194in" fo:padding-right="0.0784in"/>
    </style:style>
    <style:style style:name="P998" style:parent-style-name="ListBullet" style:list-style-name="LFO14" style:family="paragraph">
      <style:text-properties style:font-weight-complex="bold"/>
    </style:style>
    <style:style style:name="TableRow999" style:family="table-row">
      <style:table-row-properties style:min-row-height="0.1076in" style:use-optimal-row-height="false"/>
    </style:style>
    <style:style style:name="TableCell1000" style:family="table-cell">
      <style:table-cell-properties fo:border="none" style:writing-mode="lr-tb" fo:padding-top="0.0194in" fo:padding-left="0in" fo:padding-bottom="0.0194in" fo:padding-right="0.0784in"/>
    </style:style>
    <style:style style:name="P1001" style:parent-style-name="ListBullet" style:list-style-name="LFO14" style:family="paragraph">
      <style:text-properties style:font-weight-complex="bold"/>
    </style:style>
    <style:style style:name="TableCell1002" style:family="table-cell">
      <style:table-cell-properties fo:border="none" style:writing-mode="lr-tb" fo:padding-top="0.0194in" fo:padding-left="0in" fo:padding-bottom="0.0194in" fo:padding-right="0.0784in"/>
    </style:style>
    <style:style style:name="P1003" style:parent-style-name="ListBullet" style:list-style-name="LFO14" style:family="paragraph">
      <style:text-properties style:font-weight-complex="bold"/>
    </style:style>
    <style:style style:name="TableRow1004" style:family="table-row">
      <style:table-row-properties style:min-row-height="0.1076in" style:use-optimal-row-height="false"/>
    </style:style>
    <style:style style:name="TableCell1005" style:family="table-cell">
      <style:table-cell-properties fo:border="none" style:writing-mode="lr-tb" fo:padding-top="0.0194in" fo:padding-left="0in" fo:padding-bottom="0.0194in" fo:padding-right="0.0784in"/>
    </style:style>
    <style:style style:name="P1006" style:parent-style-name="ListBullet" style:list-style-name="LFO14" style:family="paragraph">
      <style:text-properties style:font-weight-complex="bold"/>
    </style:style>
    <style:style style:name="TableCell1007" style:family="table-cell">
      <style:table-cell-properties fo:border="none" style:writing-mode="lr-tb" fo:padding-top="0.0194in" fo:padding-left="0in" fo:padding-bottom="0.0194in" fo:padding-right="0.0784in"/>
    </style:style>
    <style:style style:name="P1008" style:parent-style-name="ListBullet" style:list-style-name="LFO14" style:family="paragraph">
      <style:text-properties style:font-weight-complex="bold"/>
    </style:style>
    <style:style style:name="TableRow1009" style:family="table-row">
      <style:table-row-properties style:min-row-height="0.1076in" style:use-optimal-row-height="false"/>
    </style:style>
    <style:style style:name="TableCell1010" style:family="table-cell">
      <style:table-cell-properties fo:border="none" style:writing-mode="lr-tb" fo:padding-top="0.0194in" fo:padding-left="0in" fo:padding-bottom="0.0194in" fo:padding-right="0.0784in"/>
    </style:style>
    <style:style style:name="P1011" style:parent-style-name="ListBullet" style:list-style-name="LFO14" style:family="paragraph">
      <style:text-properties style:font-weight-complex="bold"/>
    </style:style>
    <style:style style:name="TableCell1012" style:family="table-cell">
      <style:table-cell-properties fo:border="none" style:writing-mode="lr-tb" fo:padding-top="0.0194in" fo:padding-left="0in" fo:padding-bottom="0.0194in" fo:padding-right="0.0784in"/>
    </style:style>
    <style:style style:name="P1013" style:parent-style-name="ListBullet" style:list-style-name="LFO14" style:family="paragraph">
      <style:text-properties style:font-weight-complex="bold"/>
    </style:style>
    <style:style style:name="TableRow1014" style:family="table-row">
      <style:table-row-properties style:min-row-height="0.1076in" style:use-optimal-row-height="false"/>
    </style:style>
    <style:style style:name="TableCell1015" style:family="table-cell">
      <style:table-cell-properties fo:border="none" style:writing-mode="lr-tb" fo:padding-top="0.0194in" fo:padding-left="0in" fo:padding-bottom="0.0194in" fo:padding-right="0.0784in"/>
    </style:style>
    <style:style style:name="P1016" style:parent-style-name="ListBullet" style:list-style-name="LFO14" style:family="paragraph">
      <style:text-properties style:font-weight-complex="bold"/>
    </style:style>
    <style:style style:name="TableCell1017" style:family="table-cell">
      <style:table-cell-properties fo:border="none" style:writing-mode="lr-tb" fo:padding-top="0.0194in" fo:padding-left="0in" fo:padding-bottom="0.0194in" fo:padding-right="0.0784in"/>
    </style:style>
    <style:style style:name="P1018" style:parent-style-name="ListBullet" style:list-style-name="LFO14" style:family="paragraph">
      <style:text-properties style:font-weight-complex="bold"/>
    </style:style>
    <style:style style:name="TableRow1019" style:family="table-row">
      <style:table-row-properties style:min-row-height="0.1076in" style:use-optimal-row-height="false"/>
    </style:style>
    <style:style style:name="TableCell1020" style:family="table-cell">
      <style:table-cell-properties fo:border="none" style:writing-mode="lr-tb" fo:padding-top="0.0194in" fo:padding-left="0in" fo:padding-bottom="0.0194in" fo:padding-right="0.0784in"/>
    </style:style>
    <style:style style:name="P1021" style:parent-style-name="ListBullet" style:list-style-name="LFO14" style:family="paragraph">
      <style:text-properties style:font-weight-complex="bold"/>
    </style:style>
    <style:style style:name="TableCell1022" style:family="table-cell">
      <style:table-cell-properties fo:border="none" style:writing-mode="lr-tb" fo:padding-top="0.0194in" fo:padding-left="0in" fo:padding-bottom="0.0194in" fo:padding-right="0.0784in"/>
    </style:style>
    <style:style style:name="P1023" style:parent-style-name="ListBullet" style:list-style-name="LFO14" style:family="paragraph">
      <style:text-properties style:font-weight-complex="bold"/>
    </style:style>
    <style:style style:name="TableRow1024" style:family="table-row">
      <style:table-row-properties style:min-row-height="0.1076in" style:use-optimal-row-height="false"/>
    </style:style>
    <style:style style:name="TableCell1025" style:family="table-cell">
      <style:table-cell-properties fo:border="none" style:writing-mode="lr-tb" fo:padding-top="0.0194in" fo:padding-left="0in" fo:padding-bottom="0.0194in" fo:padding-right="0.0784in"/>
    </style:style>
    <style:style style:name="P1026" style:parent-style-name="ListBullet" style:list-style-name="LFO14" style:family="paragraph">
      <style:text-properties style:font-weight-complex="bold"/>
    </style:style>
    <style:style style:name="TableCell1027" style:family="table-cell">
      <style:table-cell-properties fo:border="none" style:writing-mode="lr-tb" fo:padding-top="0.0194in" fo:padding-left="0in" fo:padding-bottom="0.0194in" fo:padding-right="0.0784in"/>
    </style:style>
    <style:style style:name="P1028" style:parent-style-name="ListBullet" style:list-style-name="LFO14" style:family="paragraph">
      <style:text-properties style:font-weight-complex="bold"/>
    </style:style>
    <style:style style:name="TableRow1029" style:family="table-row">
      <style:table-row-properties style:min-row-height="0.1076in" style:use-optimal-row-height="false"/>
    </style:style>
    <style:style style:name="TableCell1030" style:family="table-cell">
      <style:table-cell-properties fo:border="none" style:writing-mode="lr-tb" fo:padding-top="0.0194in" fo:padding-left="0in" fo:padding-bottom="0.0194in" fo:padding-right="0.0784in"/>
    </style:style>
    <style:style style:name="P1031" style:parent-style-name="ListBullet" style:list-style-name="LFO14" style:family="paragraph">
      <style:text-properties style:font-weight-complex="bold"/>
    </style:style>
    <style:style style:name="TableCell1032" style:family="table-cell">
      <style:table-cell-properties fo:border="none" style:writing-mode="lr-tb" fo:padding-top="0.0194in" fo:padding-left="0in" fo:padding-bottom="0.0194in" fo:padding-right="0.0784in"/>
    </style:style>
    <style:style style:name="P1033" style:parent-style-name="ListBullet" style:list-style-name="LFO14" style:family="paragraph">
      <style:text-properties style:font-weight-complex="bold"/>
    </style:style>
    <style:style style:name="TableRow1034" style:family="table-row">
      <style:table-row-properties style:min-row-height="0.1076in" style:use-optimal-row-height="false"/>
    </style:style>
    <style:style style:name="TableCell1035" style:family="table-cell">
      <style:table-cell-properties fo:border="none" style:writing-mode="lr-tb" fo:padding-top="0.0194in" fo:padding-left="0in" fo:padding-bottom="0.0194in" fo:padding-right="0.0784in"/>
    </style:style>
    <style:style style:name="P1036" style:parent-style-name="ListBullet" style:list-style-name="LFO14" style:family="paragraph">
      <style:text-properties style:font-weight-complex="bold"/>
    </style:style>
    <style:style style:name="TableCell1037" style:family="table-cell">
      <style:table-cell-properties fo:border="none" style:writing-mode="lr-tb" fo:padding-top="0.0194in" fo:padding-left="0in" fo:padding-bottom="0.0194in" fo:padding-right="0.0784in"/>
    </style:style>
    <style:style style:name="P1038" style:parent-style-name="ListBullet" style:list-style-name="LFO14" style:family="paragraph">
      <style:text-properties style:font-weight-complex="bold"/>
    </style:style>
    <style:style style:name="TableRow1039" style:family="table-row">
      <style:table-row-properties style:min-row-height="0.1076in" style:use-optimal-row-height="false"/>
    </style:style>
    <style:style style:name="TableCell1040" style:family="table-cell">
      <style:table-cell-properties fo:border="none" style:writing-mode="lr-tb" fo:padding-top="0.0194in" fo:padding-left="0in" fo:padding-bottom="0.0194in" fo:padding-right="0.0784in"/>
    </style:style>
    <style:style style:name="P1041" style:parent-style-name="ListBullet" style:list-style-name="LFO14" style:family="paragraph">
      <style:text-properties style:font-weight-complex="bold"/>
    </style:style>
    <style:style style:name="TableCell1042" style:family="table-cell">
      <style:table-cell-properties fo:border="none" style:writing-mode="lr-tb" fo:padding-top="0.0194in" fo:padding-left="0in" fo:padding-bottom="0.0194in" fo:padding-right="0.0784in"/>
    </style:style>
    <style:style style:name="P1043" style:parent-style-name="ListBullet" style:list-style-name="LFO14" style:family="paragraph">
      <style:text-properties style:font-weight-complex="bold"/>
    </style:style>
    <style:style style:name="TableRow1044" style:family="table-row">
      <style:table-row-properties style:min-row-height="0.1076in" style:use-optimal-row-height="false"/>
    </style:style>
    <style:style style:name="TableCell1045" style:family="table-cell">
      <style:table-cell-properties fo:border="none" style:writing-mode="lr-tb" fo:padding-top="0.0194in" fo:padding-left="0in" fo:padding-bottom="0.0194in" fo:padding-right="0.0784in"/>
    </style:style>
    <style:style style:name="P1046" style:parent-style-name="ListBullet" style:list-style-name="LFO14" style:family="paragraph">
      <style:text-properties style:font-weight-complex="bold"/>
    </style:style>
    <style:style style:name="TableCell1047" style:family="table-cell">
      <style:table-cell-properties fo:border="none" style:writing-mode="lr-tb" fo:padding-top="0.0194in" fo:padding-left="0in" fo:padding-bottom="0.0194in" fo:padding-right="0.0784in"/>
    </style:style>
    <style:style style:name="P1048" style:parent-style-name="ListBullet" style:list-style-name="LFO14" style:family="paragraph">
      <style:text-properties style:font-weight-complex="bold"/>
    </style:style>
    <style:style style:name="TableRow1049" style:family="table-row">
      <style:table-row-properties style:min-row-height="0.1076in" style:use-optimal-row-height="false"/>
    </style:style>
    <style:style style:name="TableCell1050" style:family="table-cell">
      <style:table-cell-properties fo:border="none" style:writing-mode="lr-tb" fo:padding-top="0.0194in" fo:padding-left="0in" fo:padding-bottom="0.0194in" fo:padding-right="0.0784in"/>
    </style:style>
    <style:style style:name="P1051" style:parent-style-name="ListBullet" style:list-style-name="LFO14" style:family="paragraph">
      <style:text-properties style:font-weight-complex="bold"/>
    </style:style>
    <style:style style:name="TableCell1052" style:family="table-cell">
      <style:table-cell-properties fo:border="none" style:writing-mode="lr-tb" fo:padding-top="0.0194in" fo:padding-left="0in" fo:padding-bottom="0.0194in" fo:padding-right="0.0784in"/>
    </style:style>
    <style:style style:name="P1053" style:parent-style-name="ListBullet" style:list-style-name="LFO14" style:family="paragraph">
      <style:text-properties style:font-weight-complex="bold"/>
    </style:style>
    <style:style style:name="TableRow1054" style:family="table-row">
      <style:table-row-properties style:min-row-height="0.1076in" style:use-optimal-row-height="false"/>
    </style:style>
    <style:style style:name="TableCell1055" style:family="table-cell">
      <style:table-cell-properties fo:border="none" style:writing-mode="lr-tb" fo:padding-top="0.0194in" fo:padding-left="0in" fo:padding-bottom="0.0194in" fo:padding-right="0.0784in"/>
    </style:style>
    <style:style style:name="P1056" style:parent-style-name="ListBullet" style:list-style-name="LFO14" style:family="paragraph">
      <style:text-properties style:font-weight-complex="bold"/>
    </style:style>
    <style:style style:name="TableCell1057" style:family="table-cell">
      <style:table-cell-properties fo:border="none" style:writing-mode="lr-tb" fo:padding-top="0.0194in" fo:padding-left="0in" fo:padding-bottom="0.0194in" fo:padding-right="0.0784in"/>
    </style:style>
    <style:style style:name="P1058" style:parent-style-name="ListBullet" style:list-style-name="LFO14" style:family="paragraph">
      <style:text-properties style:font-weight-complex="bold"/>
    </style:style>
    <style:style style:name="P1059" style:parent-style-name="Numberedtext" style:list-style-name="LFO21" style:family="paragraph">
      <style:paragraph-properties fo:margin-top="0.125in"/>
    </style:style>
    <style:style style:name="P1060" style:parent-style-name="Numberedtext2" style:list-style-name="LFO21" style:family="paragraph"/>
    <style:style style:name="P1061" style:parent-style-name="ListBullet" style:list-style-name="LFO14" style:family="paragraph"/>
    <style:style style:name="P1062" style:parent-style-name="ListBullet" style:list-style-name="LFO14" style:family="paragraph"/>
    <style:style style:name="P1063" style:parent-style-name="ListBullet" style:list-style-name="LFO14" style:family="paragraph"/>
    <style:style style:name="P1064" style:parent-style-name="ListBullet" style:list-style-name="LFO14" style:family="paragraph"/>
    <style:style style:name="P1065" style:parent-style-name="ListBullet" style:list-style-name="LFO14" style:family="paragraph"/>
    <style:style style:name="P1066" style:parent-style-name="ListBullet" style:list-style-name="LFO14" style:family="paragraph">
      <style:paragraph-properties fo:margin-bottom="0.125in"/>
    </style:style>
    <style:style style:name="P1067" style:parent-style-name="Numberedtext2" style:list-style-name="LFO21" style:family="paragraph"/>
    <style:style style:name="P1068" style:parent-style-name="Numberedtext2" style:list-style-name="LFO21" style:family="paragraph"/>
    <style:style style:name="P1069" style:parent-style-name="ListParagraph" style:list-style-name="LFO21" style:family="paragraph">
      <style:paragraph-properties style:contextual-spacing="false" fo:margin-bottom="0.125in">
        <style:tab-stops/>
      </style:paragraph-properties>
      <style:text-properties text:display="none"/>
    </style:style>
    <style:style style:name="P1070" style:parent-style-name="Numberedtext2" style:list-style-name="LFO21" style:family="paragraph"/>
    <style:style style:name="P1071" style:parent-style-name="Numberedtext2" style:list-style-name="LFO21" style:family="paragraph"/>
    <style:style style:name="P1072" style:parent-style-name="Numberedtext2" style:list-style-name="LFO21" style:family="paragraph"/>
    <style:style style:name="P1073" style:parent-style-name="ListParagraph" style:list-style-name="LFO21" style:family="paragraph">
      <style:paragraph-properties style:contextual-spacing="false" fo:margin-bottom="0.125in">
        <style:tab-stops/>
      </style:paragraph-properties>
      <style:text-properties text:display="none"/>
    </style:style>
    <style:style style:name="P1074" style:parent-style-name="Numberedtext2" style:list-style-name="LFO21" style:family="paragraph"/>
    <style:style style:name="P1075" style:parent-style-name="ListBullet" style:list-style-name="LFO14" style:family="paragraph"/>
    <style:style style:name="P1076" style:parent-style-name="ListBullet" style:list-style-name="LFO14" style:family="paragraph"/>
    <style:style style:name="P1077" style:parent-style-name="ListBullet" style:list-style-name="LFO14" style:family="paragraph"/>
    <style:style style:name="P1078" style:parent-style-name="ListBullet" style:list-style-name="LFO14" style:family="paragraph"/>
    <style:style style:name="P1079" style:parent-style-name="ListBullet" style:list-style-name="LFO14" style:family="paragraph">
      <style:paragraph-properties fo:margin-bottom="0.125in"/>
    </style:style>
    <style:style style:name="P1080" style:parent-style-name="Numberedtext2" style:list-style-name="LFO21" style:family="paragraph"/>
    <style:style style:name="T1081" style:parent-style-name="DefaultParagraphFont" style:family="text">
      <style:text-properties fo:font-weight="bold" style:font-weight-asian="bold" style:font-weight-complex="bold"/>
    </style:style>
    <style:style style:name="P1082" style:parent-style-name="BodyText" style:master-page-name="MP9" style:family="paragraph">
      <style:paragraph-properties fo:break-before="page"/>
    </style:style>
    <style:style style:name="P1103" style:parent-style-name="Normal" style:family="paragraph">
      <style:paragraph-properties fo:break-before="page" fo:line-height="100%">
        <style:tab-stops/>
      </style:paragraph-properties>
    </style:style>
    <style:style style:name="P1104" style:parent-style-name="Normal" style:family="paragraph">
      <style:paragraph-properties fo:break-before="page" fo:line-height="100%">
        <style:tab-stops/>
      </style:paragraph-properties>
    </style:style>
    <style:style style:name="P1105" style:parent-style-name="Heading1NewPage" style:master-page-name="MP10" style:list-style-name="LFO21" style:family="paragraph">
      <style:paragraph-properties fo:break-before="page" fo:margin-top="0in"/>
    </style:style>
    <style:style style:name="P1126" style:parent-style-name="ListParagraph" style:list-style-name="LFO21_1" style:family="paragraph">
      <style:paragraph-properties fo:keep-with-next="always" fo:keep-together="always" style:contextual-spacing="false" fo:margin-top="0.1666in" fo:margin-bottom="0.0833in" fo:line-height="100%">
        <style:tab-stops/>
      </style:paragraph-properties>
      <style:text-properties style:font-name-asian="Times New Roman" fo:font-weight="bold" style:font-weight-asian="bold" style:font-weight-complex="bold" text:display="none" fo:color="#00353E" fo:font-size="18pt" style:font-size-asian="18pt" style:font-size-complex="13pt"/>
    </style:style>
    <style:style style:name="P1127" style:parent-style-name="ListBullet" style:list-style-name="LFO14" style:family="paragraph"/>
    <style:style style:name="P1128" style:parent-style-name="ListBullet" style:list-style-name="LFO14" style:family="paragraph"/>
    <style:style style:name="P1129" style:parent-style-name="ListBullet" style:list-style-name="LFO14" style:family="paragraph">
      <style:paragraph-properties fo:margin-bottom="0.125in"/>
    </style:style>
    <style:style style:name="P1130" style:parent-style-name="ListParagraph" style:list-style-name="LFO21" style:family="paragraph">
      <style:paragraph-properties style:contextual-spacing="false" fo:margin-bottom="0.125in">
        <style:tab-stops/>
      </style:paragraph-properties>
      <style:text-properties text:display="none"/>
    </style:style>
    <style:style style:name="P1131" style:parent-style-name="ListParagraph" style:list-style-name="LFO21" style:family="paragraph">
      <style:paragraph-properties style:contextual-spacing="false" fo:margin-bottom="0.125in">
        <style:tab-stops/>
      </style:paragraph-properties>
      <style:text-properties text:display="none"/>
    </style:style>
    <style:style style:name="P1132" style:parent-style-name="Numberedtext2" style:list-style-name="LFO21" style:family="paragraph"/>
    <style:style style:name="P1133" style:parent-style-name="Numberedtext2" style:list-style-name="LFO21" style:family="paragraph"/>
    <style:style style:name="P1134" style:parent-style-name="Numberedtext2" style:list-style-name="LFO21" style:family="paragraph"/>
    <style:style style:name="P1135" style:parent-style-name="Numberedtext2" style:list-style-name="LFO21" style:family="paragraph"/>
    <style:style style:name="P1136" style:parent-style-name="Numberedtext2" style:list-style-name="LFO21" style:family="paragraph"/>
    <style:style style:name="P1137" style:parent-style-name="Numberedtext2" style:list-style-name="LFO21" style:family="paragraph"/>
    <style:style style:name="P1138" style:parent-style-name="ListBullet" style:list-style-name="LFO14" style:family="paragraph"/>
    <style:style style:name="T1139" style:parent-style-name="DefaultParagraphFont" style:family="text">
      <style:text-properties fo:font-weight="bold" style:font-weight-asian="bold" style:font-weight-complex="bold"/>
    </style:style>
    <style:style style:name="P1140" style:parent-style-name="ListBullet" style:list-style-name="LFO14" style:family="paragraph"/>
    <style:style style:name="T1141" style:parent-style-name="DefaultParagraphFont" style:family="text">
      <style:text-properties fo:font-weight="bold" style:font-weight-asian="bold" style:font-weight-complex="bold"/>
    </style:style>
    <style:style style:name="P1142" style:parent-style-name="ListBullet" style:list-style-name="LFO14" style:family="paragraph"/>
    <style:style style:name="T1143" style:parent-style-name="DefaultParagraphFont" style:family="text">
      <style:text-properties fo:font-weight="bold" style:font-weight-asian="bold" style:font-weight-complex="bold"/>
    </style:style>
    <style:style style:name="P1144" style:parent-style-name="ListBullet" style:list-style-name="LFO14" style:family="paragraph"/>
    <style:style style:name="T1145" style:parent-style-name="DefaultParagraphFont" style:family="text">
      <style:text-properties fo:font-weight="bold" style:font-weight-asian="bold" style:font-weight-complex="bold"/>
    </style:style>
    <style:style style:name="P1146" style:parent-style-name="ListBullet" style:list-style-name="LFO14" style:family="paragraph"/>
    <style:style style:name="T1147" style:parent-style-name="DefaultParagraphFont" style:family="text">
      <style:text-properties fo:font-weight="bold" style:font-weight-asian="bold" style:font-weight-complex="bold"/>
    </style:style>
    <style:style style:name="P1148" style:parent-style-name="ListBullet" style:list-style-name="LFO14" style:family="paragraph"/>
    <style:style style:name="T1149" style:parent-style-name="DefaultParagraphFont" style:family="text">
      <style:text-properties fo:font-weight="bold" style:font-weight-asian="bold" style:font-weight-complex="bold"/>
    </style:style>
    <style:style style:name="P1150" style:parent-style-name="ListBullet" style:list-style-name="LFO14" style:family="paragraph">
      <style:paragraph-properties fo:margin-bottom="0.125in"/>
    </style:style>
    <style:style style:name="T1151" style:parent-style-name="DefaultParagraphFont" style:family="text">
      <style:text-properties fo:font-weight="bold" style:font-weight-asian="bold" style:font-weight-complex="bold"/>
    </style:style>
    <style:style style:name="P1152" style:parent-style-name="Numberedtext2" style:list-style-name="LFO21" style:family="paragraph"/>
    <style:style style:name="P1153" style:parent-style-name="ListBullet" style:list-style-name="LFO14" style:family="paragraph"/>
    <style:style style:name="T1154" style:parent-style-name="DefaultParagraphFont" style:family="text">
      <style:text-properties fo:font-weight="bold" style:font-weight-asian="bold" style:font-weight-complex="bold"/>
    </style:style>
    <style:style style:name="P1155" style:parent-style-name="ListBullet" style:list-style-name="LFO14" style:family="paragraph"/>
    <style:style style:name="T1156" style:parent-style-name="DefaultParagraphFont" style:family="text">
      <style:text-properties fo:font-weight="bold" style:font-weight-asian="bold" style:font-weight-complex="bold"/>
    </style:style>
    <style:style style:name="P1157" style:parent-style-name="ListBullet" style:list-style-name="LFO14" style:family="paragraph"/>
    <style:style style:name="T1158" style:parent-style-name="DefaultParagraphFont" style:family="text">
      <style:text-properties fo:font-weight="bold" style:font-weight-asian="bold" style:font-weight-complex="bold"/>
    </style:style>
    <style:style style:name="P1159" style:parent-style-name="ListBullet" style:list-style-name="LFO14" style:family="paragraph"/>
    <style:style style:name="T1160" style:parent-style-name="DefaultParagraphFont" style:family="text">
      <style:text-properties fo:font-weight="bold" style:font-weight-asian="bold" style:font-weight-complex="bold"/>
    </style:style>
    <style:style style:name="P1161" style:parent-style-name="ListBullet" style:list-style-name="LFO14" style:family="paragraph"/>
    <style:style style:name="T1162" style:parent-style-name="DefaultParagraphFont" style:family="text">
      <style:text-properties fo:font-weight="bold" style:font-weight-asian="bold" style:font-weight-complex="bold"/>
    </style:style>
    <style:style style:name="P1163" style:parent-style-name="ListBullet" style:list-style-name="LFO14" style:family="paragraph"/>
    <style:style style:name="T1164" style:parent-style-name="DefaultParagraphFont" style:family="text">
      <style:text-properties fo:font-weight="bold" style:font-weight-asian="bold" style:font-weight-complex="bold"/>
    </style:style>
    <style:style style:name="P1165" style:parent-style-name="ListBullet" style:list-style-name="LFO14" style:family="paragraph"/>
    <style:style style:name="T1166" style:parent-style-name="DefaultParagraphFont" style:family="text">
      <style:text-properties fo:font-weight="bold" style:font-weight-asian="bold" style:font-weight-complex="bold"/>
    </style:style>
    <style:style style:name="P1167" style:parent-style-name="ListBullet" style:list-style-name="LFO14" style:family="paragraph"/>
    <style:style style:name="T1168" style:parent-style-name="DefaultParagraphFont" style:family="text">
      <style:text-properties fo:font-weight="bold" style:font-weight-asian="bold" style:font-weight-complex="bold"/>
    </style:style>
    <style:style style:name="P1169" style:parent-style-name="ListBullet" style:list-style-name="LFO14" style:family="paragraph"/>
    <style:style style:name="T1170" style:parent-style-name="DefaultParagraphFont" style:family="text">
      <style:text-properties fo:font-weight="bold" style:font-weight-asian="bold" style:font-weight-complex="bold"/>
    </style:style>
    <style:style style:name="P1171" style:parent-style-name="ListBullet" style:list-style-name="LFO14" style:family="paragraph"/>
    <style:style style:name="T1172" style:parent-style-name="DefaultParagraphFont" style:family="text">
      <style:text-properties fo:font-weight="bold" style:font-weight-asian="bold" style:font-weight-complex="bold"/>
    </style:style>
    <style:style style:name="P1173" style:parent-style-name="ListBullet" style:list-style-name="LFO14" style:family="paragraph"/>
    <style:style style:name="T1174" style:parent-style-name="DefaultParagraphFont" style:family="text">
      <style:text-properties fo:font-weight="bold" style:font-weight-asian="bold" style:font-weight-complex="bold"/>
    </style:style>
    <style:style style:name="P1175" style:parent-style-name="ListBullet" style:list-style-name="LFO14" style:family="paragraph"/>
    <style:style style:name="T1176" style:parent-style-name="DefaultParagraphFont" style:family="text">
      <style:text-properties fo:font-weight="bold" style:font-weight-asian="bold" style:font-weight-complex="bold"/>
    </style:style>
    <style:style style:name="P1177" style:parent-style-name="ListBullet" style:list-style-name="LFO14" style:family="paragraph"/>
    <style:style style:name="T1178" style:parent-style-name="DefaultParagraphFont" style:family="text">
      <style:text-properties fo:font-weight="bold" style:font-weight-asian="bold" style:font-weight-complex="bold"/>
    </style:style>
    <style:style style:name="P1179" style:parent-style-name="ListBullet" style:list-style-name="LFO14" style:family="paragraph">
      <style:paragraph-properties fo:margin-bottom="0.125in"/>
    </style:style>
    <style:style style:name="T1180" style:parent-style-name="DefaultParagraphFont" style:family="text">
      <style:text-properties fo:font-weight="bold" style:font-weight-asian="bold" style:font-weight-complex="bold"/>
    </style:style>
    <style:style style:name="P1181" style:parent-style-name="Numberedtext2" style:list-style-name="LFO21" style:family="paragraph"/>
    <style:style style:name="P1182" style:parent-style-name="Numberedtext2" style:list-style-name="LFO21" style:family="paragraph"/>
    <style:style style:name="P1183" style:parent-style-name="Numberedtext2" style:list-style-name="LFO21" style:family="paragraph"/>
    <style:style style:name="P1184" style:parent-style-name="Numberedtext2" style:list-style-name="LFO21" style:family="paragraph"/>
    <style:style style:name="P1185" style:parent-style-name="Numberedtext2" style:list-style-name="LFO21" style:family="paragraph"/>
    <style:style style:name="P1186" style:parent-style-name="Numberedtext2" style:list-style-name="LFO21" style:family="paragraph"/>
    <style:style style:name="P1187" style:parent-style-name="ListParagraph" style:list-style-name="LFO21" style:family="paragraph">
      <style:paragraph-properties style:contextual-spacing="false" fo:margin-bottom="0.125in">
        <style:tab-stops/>
      </style:paragraph-properties>
      <style:text-properties text:display="none"/>
    </style:style>
    <style:style style:name="P1188" style:parent-style-name="Numberedtext2" style:list-style-name="LFO21" style:family="paragraph"/>
    <style:style style:name="P1189" style:parent-style-name="ListParagraph" style:list-style-name="LFO21" style:family="paragraph">
      <style:paragraph-properties style:contextual-spacing="false" fo:margin-bottom="0.125in">
        <style:tab-stops/>
      </style:paragraph-properties>
      <style:text-properties text:display="none"/>
    </style:style>
    <style:style style:name="P1190" style:parent-style-name="Numberedtext2" style:list-style-name="LFO21" style:family="paragraph"/>
    <style:style style:name="P1191" style:parent-style-name="ListBullet" style:list-style-name="LFO14" style:family="paragraph"/>
    <style:style style:name="P1192" style:parent-style-name="ListBullet" style:list-style-name="LFO14" style:family="paragraph">
      <style:paragraph-properties fo:margin-bottom="0.125in"/>
    </style:style>
    <style:style style:name="P1193" style:parent-style-name="Numberedtext2" style:list-style-name="LFO21" style:family="paragraph"/>
    <style:style style:name="T1194" style:parent-style-name="DefaultParagraphFont" style:family="text">
      <style:text-properties fo:font-weight="bold" style:font-weight-asian="bold" style:font-weight-complex="bold"/>
    </style:style>
    <style:style style:name="P1195" style:parent-style-name="BodyText" style:master-page-name="MP11" style:family="paragraph">
      <style:paragraph-properties fo:break-before="page"/>
    </style:style>
    <style:style style:name="P1216" style:parent-style-name="Heading1NewPage" style:master-page-name="MP12" style:list-style-name="LFO21" style:family="paragraph">
      <style:paragraph-properties fo:break-before="page" fo:margin-top="0in"/>
    </style:style>
    <style:style style:name="P1237" style:parent-style-name="ListParagraph" style:list-style-name="LFO21_1" style:family="paragraph">
      <style:paragraph-properties fo:keep-with-next="always" fo:keep-together="always" style:contextual-spacing="false" fo:margin-top="0.1666in" fo:margin-bottom="0.0833in" fo:line-height="100%">
        <style:tab-stops/>
      </style:paragraph-properties>
      <style:text-properties style:font-name-asian="Times New Roman" fo:font-weight="bold" style:font-weight-asian="bold" style:font-weight-complex="bold" text:display="none" fo:color="#00353E" fo:font-size="18pt" style:font-size-asian="18pt" style:font-size-complex="13pt"/>
    </style:style>
    <style:style style:name="P1238" style:parent-style-name="ListBullet" style:list-style-name="LFO14" style:family="paragraph"/>
    <style:style style:name="P1239" style:parent-style-name="ListBullet" style:list-style-name="LFO14" style:family="paragraph"/>
    <style:style style:name="P1240" style:parent-style-name="ListBullet" style:list-style-name="LFO14" style:family="paragraph"/>
    <style:style style:name="P1241" style:parent-style-name="ListParagraph" style:list-style-name="LFO21" style:family="paragraph">
      <style:paragraph-properties style:contextual-spacing="false" fo:margin-bottom="0.125in">
        <style:tab-stops/>
      </style:paragraph-properties>
      <style:text-properties text:display="none"/>
    </style:style>
    <style:style style:name="P1242" style:parent-style-name="ListParagraph" style:list-style-name="LFO21" style:family="paragraph">
      <style:paragraph-properties style:contextual-spacing="false" fo:margin-bottom="0.125in">
        <style:tab-stops/>
      </style:paragraph-properties>
      <style:text-properties text:display="none"/>
    </style:style>
    <style:style style:name="P1243" style:parent-style-name="Numberedtext2" style:list-style-name="LFO21" style:family="paragraph"/>
    <style:style style:name="P1244" style:parent-style-name="Numberedtext2" style:list-style-name="LFO21" style:family="paragraph"/>
    <style:style style:name="TableColumn1246" style:family="table-column">
      <style:table-column-properties style:column-width="2.7562in" style:use-optimal-column-width="false"/>
    </style:style>
    <style:style style:name="TableColumn1247" style:family="table-column">
      <style:table-column-properties style:column-width="3.4493in" style:use-optimal-column-width="false"/>
    </style:style>
    <style:style style:name="Table1245" style:family="table">
      <style:table-properties style:width="6.2055in" style:rel-width="99%" fo:margin-left="0in" table:align="left"/>
    </style:style>
    <style:style style:name="TableRow1248" style:family="table-row">
      <style:table-row-properties style:use-optimal-row-height="false"/>
    </style:style>
    <style:style style:name="TableCell1249" style:family="table-cell">
      <style:table-cell-properties fo:border="none" style:writing-mode="lr-tb" fo:padding-top="0.0194in" fo:padding-left="0in" fo:padding-bottom="0.0194in" fo:padding-right="0.0784in"/>
    </style:style>
    <style:style style:name="P1250" style:parent-style-name="ListBullet" style:list-style-name="LFO14" style:family="paragraph"/>
    <style:style style:name="T1251" style:parent-style-name="DefaultParagraphFont" style:family="text">
      <style:text-properties style:font-weight-complex="bold"/>
    </style:style>
    <style:style style:name="TableCell1252" style:family="table-cell">
      <style:table-cell-properties fo:border="none" style:writing-mode="lr-tb" fo:padding-top="0.0194in" fo:padding-left="0in" fo:padding-bottom="0.0194in" fo:padding-right="0.0784in"/>
    </style:style>
    <style:style style:name="P1253" style:parent-style-name="ListBullet" style:list-style-name="LFO14" style:family="paragraph"/>
    <style:style style:name="T1254" style:parent-style-name="DefaultParagraphFont" style:family="text">
      <style:text-properties style:font-weight-complex="bold"/>
    </style:style>
    <style:style style:name="TableRow1255" style:family="table-row">
      <style:table-row-properties style:min-row-height="0.1076in" style:use-optimal-row-height="false"/>
    </style:style>
    <style:style style:name="TableCell1256" style:family="table-cell">
      <style:table-cell-properties fo:border="none" style:writing-mode="lr-tb" fo:padding-top="0.0194in" fo:padding-left="0in" fo:padding-bottom="0.0194in" fo:padding-right="0.0784in"/>
    </style:style>
    <style:style style:name="P1257" style:parent-style-name="ListBullet" style:list-style-name="LFO14" style:family="paragraph"/>
    <style:style style:name="TableCell1258" style:family="table-cell">
      <style:table-cell-properties fo:border="none" style:writing-mode="lr-tb" fo:padding-top="0.0194in" fo:padding-left="0in" fo:padding-bottom="0.0194in" fo:padding-right="0.0784in"/>
    </style:style>
    <style:style style:name="P1259" style:parent-style-name="ListBullet" style:list-style-name="LFO14" style:family="paragraph"/>
    <style:style style:name="TableRow1260" style:family="table-row">
      <style:table-row-properties style:min-row-height="0.1076in" style:use-optimal-row-height="false"/>
    </style:style>
    <style:style style:name="TableCell1261" style:family="table-cell">
      <style:table-cell-properties fo:border="none" style:writing-mode="lr-tb" fo:padding-top="0.0194in" fo:padding-left="0in" fo:padding-bottom="0.0194in" fo:padding-right="0.0784in"/>
    </style:style>
    <style:style style:name="P1262" style:parent-style-name="ListBullet" style:list-style-name="LFO14" style:family="paragraph"/>
    <style:style style:name="TableCell1263" style:family="table-cell">
      <style:table-cell-properties fo:border="none" style:writing-mode="lr-tb" fo:padding-top="0.0194in" fo:padding-left="0in" fo:padding-bottom="0.0194in" fo:padding-right="0.0784in"/>
    </style:style>
    <style:style style:name="P1264" style:parent-style-name="ListBullet" style:list-style-name="LFO14" style:family="paragraph"/>
    <style:style style:name="TableRow1265" style:family="table-row">
      <style:table-row-properties style:min-row-height="0.1076in" style:use-optimal-row-height="false"/>
    </style:style>
    <style:style style:name="TableCell1266" style:family="table-cell">
      <style:table-cell-properties fo:border="none" style:writing-mode="lr-tb" fo:padding-top="0.0194in" fo:padding-left="0in" fo:padding-bottom="0.0194in" fo:padding-right="0.0784in"/>
    </style:style>
    <style:style style:name="P1267" style:parent-style-name="ListBullet" style:list-style-name="LFO14" style:family="paragraph"/>
    <style:style style:name="TableCell1268" style:family="table-cell">
      <style:table-cell-properties fo:border="none" style:writing-mode="lr-tb" fo:padding-top="0.0194in" fo:padding-left="0in" fo:padding-bottom="0.0194in" fo:padding-right="0.0784in"/>
    </style:style>
    <style:style style:name="P1269" style:parent-style-name="ListBullet" style:list-style-name="LFO14" style:family="paragraph"/>
    <style:style style:name="TableRow1270" style:family="table-row">
      <style:table-row-properties style:min-row-height="0.1076in" style:use-optimal-row-height="false"/>
    </style:style>
    <style:style style:name="TableCell1271" style:family="table-cell">
      <style:table-cell-properties fo:border="none" style:writing-mode="lr-tb" fo:padding-top="0.0194in" fo:padding-left="0in" fo:padding-bottom="0.0194in" fo:padding-right="0.0784in"/>
    </style:style>
    <style:style style:name="P1272" style:parent-style-name="ListBullet" style:list-style-name="LFO14" style:family="paragraph"/>
    <style:style style:name="TableCell1273" style:family="table-cell">
      <style:table-cell-properties fo:border="none" style:writing-mode="lr-tb" fo:padding-top="0.0194in" fo:padding-left="0in" fo:padding-bottom="0.0194in" fo:padding-right="0.0784in"/>
    </style:style>
    <style:style style:name="P1274" style:parent-style-name="ListBullet" style:list-style-name="LFO14" style:family="paragraph"/>
    <style:style style:name="TableRow1275" style:family="table-row">
      <style:table-row-properties style:min-row-height="0.1076in" style:use-optimal-row-height="false"/>
    </style:style>
    <style:style style:name="TableCell1276" style:family="table-cell">
      <style:table-cell-properties fo:border="none" style:writing-mode="lr-tb" fo:padding-top="0.0194in" fo:padding-left="0in" fo:padding-bottom="0.0194in" fo:padding-right="0.0784in"/>
    </style:style>
    <style:style style:name="P1277" style:parent-style-name="ListBullet" style:list-style-name="LFO14" style:family="paragraph"/>
    <style:style style:name="TableCell1278" style:family="table-cell">
      <style:table-cell-properties fo:border="none" style:writing-mode="lr-tb" fo:padding-top="0.0194in" fo:padding-left="0in" fo:padding-bottom="0.0194in" fo:padding-right="0.0784in"/>
    </style:style>
    <style:style style:name="P1279" style:parent-style-name="ListBullet" style:list-style-name="LFO14" style:family="paragraph"/>
    <style:style style:name="TableRow1280" style:family="table-row">
      <style:table-row-properties style:min-row-height="0.1076in" style:use-optimal-row-height="false"/>
    </style:style>
    <style:style style:name="TableCell1281" style:family="table-cell">
      <style:table-cell-properties fo:border="none" style:writing-mode="lr-tb" fo:padding-top="0.0194in" fo:padding-left="0in" fo:padding-bottom="0.0194in" fo:padding-right="0.0784in"/>
    </style:style>
    <style:style style:name="P1282" style:parent-style-name="ListBullet" style:list-style-name="LFO14" style:family="paragraph"/>
    <style:style style:name="TableCell1283" style:family="table-cell">
      <style:table-cell-properties fo:border="none" style:writing-mode="lr-tb" fo:padding-top="0.0194in" fo:padding-left="0in" fo:padding-bottom="0.0194in" fo:padding-right="0.0784in"/>
    </style:style>
    <style:style style:name="P1284" style:parent-style-name="ListBullet" style:list-style-name="LFO14" style:family="paragraph"/>
    <style:style style:name="TableRow1285" style:family="table-row">
      <style:table-row-properties style:min-row-height="0.1076in" style:use-optimal-row-height="false"/>
    </style:style>
    <style:style style:name="TableCell1286" style:family="table-cell">
      <style:table-cell-properties fo:border="none" style:writing-mode="lr-tb" fo:padding-top="0.0194in" fo:padding-left="0in" fo:padding-bottom="0.0194in" fo:padding-right="0.0784in"/>
    </style:style>
    <style:style style:name="P1287" style:parent-style-name="ListBullet" style:list-style-name="LFO14" style:family="paragraph"/>
    <style:style style:name="TableCell1288" style:family="table-cell">
      <style:table-cell-properties fo:border="none" style:writing-mode="lr-tb" fo:padding-top="0.0194in" fo:padding-left="0in" fo:padding-bottom="0.0194in" fo:padding-right="0.0784in"/>
    </style:style>
    <style:style style:name="P1289" style:parent-style-name="ListBullet" style:list-style-name="LFO14" style:family="paragraph"/>
    <style:style style:name="TableRow1290" style:family="table-row">
      <style:table-row-properties style:min-row-height="0.1076in" style:use-optimal-row-height="false"/>
    </style:style>
    <style:style style:name="TableCell1291" style:family="table-cell">
      <style:table-cell-properties fo:border="none" style:writing-mode="lr-tb" fo:padding-top="0.0194in" fo:padding-left="0in" fo:padding-bottom="0.0194in" fo:padding-right="0.0784in"/>
    </style:style>
    <style:style style:name="P1292" style:parent-style-name="ListBullet" style:list-style-name="LFO14" style:family="paragraph"/>
    <style:style style:name="TableCell1293" style:family="table-cell">
      <style:table-cell-properties fo:border="none" style:writing-mode="lr-tb" fo:padding-top="0.0194in" fo:padding-left="0in" fo:padding-bottom="0.0194in" fo:padding-right="0.0784in"/>
    </style:style>
    <style:style style:name="P1294" style:parent-style-name="ListBullet" style:list-style-name="LFO14" style:family="paragraph"/>
    <style:style style:name="TableRow1295" style:family="table-row">
      <style:table-row-properties style:min-row-height="0.1076in" style:use-optimal-row-height="false"/>
    </style:style>
    <style:style style:name="TableCell1296" style:family="table-cell">
      <style:table-cell-properties fo:border="none" style:writing-mode="lr-tb" fo:padding-top="0.0194in" fo:padding-left="0in" fo:padding-bottom="0.0194in" fo:padding-right="0.0784in"/>
    </style:style>
    <style:style style:name="P1297" style:parent-style-name="ListBullet" style:list-style-name="LFO14" style:family="paragraph"/>
    <style:style style:name="TableCell1298" style:family="table-cell">
      <style:table-cell-properties fo:border="none" style:writing-mode="lr-tb" fo:padding-top="0.0194in" fo:padding-left="0in" fo:padding-bottom="0.0194in" fo:padding-right="0.0784in"/>
    </style:style>
    <style:style style:name="P1299" style:parent-style-name="ListBullet" style:list-style-name="LFO14" style:family="paragraph"/>
    <style:style style:name="TableRow1300" style:family="table-row">
      <style:table-row-properties style:min-row-height="0.1076in" style:use-optimal-row-height="false"/>
    </style:style>
    <style:style style:name="TableCell1301" style:family="table-cell">
      <style:table-cell-properties fo:border="none" style:writing-mode="lr-tb" fo:padding-top="0.0194in" fo:padding-left="0in" fo:padding-bottom="0.0194in" fo:padding-right="0.0784in"/>
    </style:style>
    <style:style style:name="P1302" style:parent-style-name="ListBullet" style:list-style-name="LFO14" style:family="paragraph"/>
    <style:style style:name="TableCell1303" style:family="table-cell">
      <style:table-cell-properties fo:border="none" style:writing-mode="lr-tb" fo:padding-top="0.0194in" fo:padding-left="0in" fo:padding-bottom="0.0194in" fo:padding-right="0.0784in"/>
    </style:style>
    <style:style style:name="P1304" style:parent-style-name="ListBullet" style:list-style-name="LFO14" style:family="paragraph"/>
    <style:style style:name="TableRow1305" style:family="table-row">
      <style:table-row-properties style:min-row-height="0.1076in" style:use-optimal-row-height="false"/>
    </style:style>
    <style:style style:name="TableCell1306" style:family="table-cell">
      <style:table-cell-properties fo:border="none" style:writing-mode="lr-tb" fo:padding-top="0.0194in" fo:padding-left="0in" fo:padding-bottom="0.0194in" fo:padding-right="0.0784in"/>
    </style:style>
    <style:style style:name="P1307" style:parent-style-name="ListBullet" style:list-style-name="LFO14" style:family="paragraph"/>
    <style:style style:name="TableCell1308" style:family="table-cell">
      <style:table-cell-properties fo:border="none" style:writing-mode="lr-tb" fo:padding-top="0.0194in" fo:padding-left="0in" fo:padding-bottom="0.0194in" fo:padding-right="0.0784in"/>
    </style:style>
    <style:style style:name="P1309" style:parent-style-name="ListBullet" style:list-style-name="LFO14" style:family="paragraph"/>
    <style:style style:name="TableRow1310" style:family="table-row">
      <style:table-row-properties style:min-row-height="0.1076in" style:use-optimal-row-height="false"/>
    </style:style>
    <style:style style:name="TableCell1311" style:family="table-cell">
      <style:table-cell-properties fo:border="none" style:writing-mode="lr-tb" fo:padding-top="0.0194in" fo:padding-left="0in" fo:padding-bottom="0.0194in" fo:padding-right="0.0784in"/>
    </style:style>
    <style:style style:name="P1312" style:parent-style-name="ListBullet" style:list-style-name="LFO14" style:family="paragraph"/>
    <style:style style:name="TableCell1313" style:family="table-cell">
      <style:table-cell-properties fo:border="none" style:writing-mode="lr-tb" fo:padding-top="0.0194in" fo:padding-left="0in" fo:padding-bottom="0.0194in" fo:padding-right="0.0784in"/>
    </style:style>
    <style:style style:name="P1314" style:parent-style-name="ListBullet" style:list-style-name="LFO14" style:family="paragraph"/>
    <style:style style:name="P1315" style:parent-style-name="Numberedtext2" style:list-style-name="LFO21" style:family="paragraph">
      <style:paragraph-properties fo:margin-top="0.125in" fo:margin-left="0.5909in" fo:text-indent="-0.5909in">
        <style:tab-stops/>
      </style:paragraph-properties>
    </style:style>
    <style:style style:name="P1316" style:parent-style-name="Numberedtext2" style:list-style-name="LFO21" style:family="paragraph"/>
    <style:style style:name="P1317" style:parent-style-name="Numberedtext2" style:list-style-name="LFO21" style:family="paragraph"/>
    <style:style style:name="P1318" style:parent-style-name="ListBullet" style:list-style-name="LFO14" style:family="paragraph"/>
    <style:style style:name="T1319" style:parent-style-name="DefaultParagraphFont" style:family="text">
      <style:text-properties fo:font-weight="bold" style:font-weight-asian="bold" style:font-weight-complex="bold"/>
    </style:style>
    <style:style style:name="P1320" style:parent-style-name="ListBullet" style:list-style-name="LFO14" style:family="paragraph"/>
    <style:style style:name="T1321" style:parent-style-name="DefaultParagraphFont" style:family="text">
      <style:text-properties fo:font-weight="bold" style:font-weight-asian="bold" style:font-weight-complex="bold"/>
    </style:style>
    <style:style style:name="P1322" style:parent-style-name="ListBullet" style:list-style-name="LFO14" style:family="paragraph"/>
    <style:style style:name="T1323" style:parent-style-name="DefaultParagraphFont" style:family="text">
      <style:text-properties fo:font-weight="bold" style:font-weight-asian="bold" style:font-weight-complex="bold"/>
    </style:style>
    <style:style style:name="P1324" style:parent-style-name="ListBullet" style:list-style-name="LFO14" style:family="paragraph"/>
    <style:style style:name="T1325" style:parent-style-name="DefaultParagraphFont" style:family="text">
      <style:text-properties fo:font-weight="bold" style:font-weight-asian="bold" style:font-weight-complex="bold"/>
    </style:style>
    <style:style style:name="P1326" style:parent-style-name="ListBullet" style:list-style-name="LFO14" style:family="paragraph">
      <style:paragraph-properties fo:margin-bottom="0.125in"/>
    </style:style>
    <style:style style:name="T1327" style:parent-style-name="DefaultParagraphFont" style:family="text">
      <style:text-properties fo:font-weight="bold" style:font-weight-asian="bold" style:font-weight-complex="bold"/>
    </style:style>
    <style:style style:name="P1328" style:parent-style-name="Numberedtext2" style:list-style-name="LFO21" style:family="paragraph"/>
    <style:style style:name="P1329" style:parent-style-name="Numberedtext2" style:list-style-name="LFO21" style:family="paragraph"/>
    <style:style style:name="P1330" style:parent-style-name="Numberedtext2" style:list-style-name="LFO21" style:family="paragraph"/>
    <style:style style:name="P1331" style:parent-style-name="Numberedtext2" style:list-style-name="LFO21" style:family="paragraph"/>
    <style:style style:name="P1332" style:parent-style-name="Numberedtext2" style:list-style-name="LFO21" style:family="paragraph"/>
    <style:style style:name="P1333" style:parent-style-name="Numberedtext2" style:list-style-name="LFO21" style:family="paragraph"/>
    <style:style style:name="P1334" style:parent-style-name="ListParagraph" style:list-style-name="LFO21" style:family="paragraph">
      <style:paragraph-properties style:contextual-spacing="false" fo:margin-bottom="0.125in">
        <style:tab-stops/>
      </style:paragraph-properties>
      <style:text-properties text:display="none"/>
    </style:style>
    <style:style style:name="P1335" style:parent-style-name="Numberedtext2" style:list-style-name="LFO21" style:family="paragraph"/>
    <style:style style:name="P1336" style:parent-style-name="Numberedtext2" style:list-style-name="LFO21" style:family="paragraph"/>
    <style:style style:name="P1337" style:parent-style-name="ListParagraph" style:list-style-name="LFO21" style:family="paragraph">
      <style:paragraph-properties style:contextual-spacing="false" fo:margin-bottom="0.125in">
        <style:tab-stops/>
      </style:paragraph-properties>
      <style:text-properties text:display="none"/>
    </style:style>
    <style:style style:name="P1338" style:parent-style-name="Numberedtext2" style:list-style-name="LFO21" style:family="paragraph"/>
    <style:style style:name="P1339" style:parent-style-name="ListBullet" style:list-style-name="LFO14" style:family="paragraph">
      <style:paragraph-properties fo:margin-left="0.8861in">
        <style:tab-stops>
          <style:tab-stop style:type="left" style:position="-0.0006in"/>
        </style:tab-stops>
      </style:paragraph-properties>
    </style:style>
    <style:style style:name="P1340" style:parent-style-name="ListBullet" style:list-style-name="LFO14" style:family="paragraph">
      <style:paragraph-properties fo:margin-bottom="0.125in" fo:margin-left="0.8861in">
        <style:tab-stops>
          <style:tab-stop style:type="left" style:position="-0.0006in"/>
        </style:tab-stops>
      </style:paragraph-properties>
    </style:style>
    <style:style style:name="P1341" style:parent-style-name="Numberedtext2" style:list-style-name="LFO21" style:family="paragraph"/>
    <style:style style:name="T1342" style:parent-style-name="DefaultParagraphFont" style:family="text">
      <style:text-properties fo:font-weight="bold" style:font-weight-asian="bold" style:font-weight-complex="bold"/>
    </style:style>
    <style:style style:name="P1343" style:parent-style-name="Heading1NewPage" style:master-page-name="MP13" style:list-style-name="LFO21" style:family="paragraph">
      <style:paragraph-properties fo:break-before="page" fo:margin-top="0in"/>
    </style:style>
    <style:style style:name="P1364" style:parent-style-name="ListParagraph" style:list-style-name="LFO21_1" style:family="paragraph">
      <style:paragraph-properties fo:keep-with-next="always" fo:keep-together="always" style:contextual-spacing="false" fo:margin-top="0.1666in" fo:margin-bottom="0.0833in" fo:line-height="100%">
        <style:tab-stops/>
      </style:paragraph-properties>
      <style:text-properties style:font-name-asian="Times New Roman" fo:font-weight="bold" style:font-weight-asian="bold" style:font-weight-complex="bold" text:display="none" fo:color="#00353E" fo:font-size="18pt" style:font-size-asian="18pt" style:font-size-complex="13pt"/>
    </style:style>
    <style:style style:name="P1365" style:parent-style-name="ListBullet" style:list-style-name="LFO14" style:family="paragraph"/>
    <style:style style:name="P1366" style:parent-style-name="ListBullet" style:list-style-name="LFO14" style:family="paragraph"/>
    <style:style style:name="P1367" style:parent-style-name="ListBullet" style:list-style-name="LFO14" style:family="paragraph"/>
    <style:style style:name="P1368" style:parent-style-name="ListBullet" style:list-style-name="LFO14" style:family="paragraph">
      <style:paragraph-properties fo:margin-bottom="0.125in"/>
    </style:style>
    <style:style style:name="P1369" style:parent-style-name="ListParagraph" style:list-style-name="LFO21" style:family="paragraph">
      <style:paragraph-properties style:contextual-spacing="false" fo:margin-bottom="0.125in">
        <style:tab-stops/>
      </style:paragraph-properties>
      <style:text-properties text:display="none"/>
    </style:style>
    <style:style style:name="P1370" style:parent-style-name="ListParagraph" style:list-style-name="LFO21" style:family="paragraph">
      <style:paragraph-properties style:contextual-spacing="false" fo:margin-bottom="0.125in">
        <style:tab-stops/>
      </style:paragraph-properties>
      <style:text-properties text:display="none"/>
    </style:style>
    <style:style style:name="P1371" style:parent-style-name="Numberedtext2" style:list-style-name="LFO21" style:family="paragraph"/>
    <style:style style:name="P1372" style:parent-style-name="Numberedtext2" style:list-style-name="LFO21" style:family="paragraph"/>
    <style:style style:name="T1373" style:parent-style-name="DefaultParagraphFont" style:family="text">
      <style:text-properties style:text-position="super 66.6%"/>
    </style:style>
    <style:style style:name="P1374" style:parent-style-name="Numberedtext2" style:list-style-name="LFO21" style:family="paragraph"/>
    <style:style style:name="P1375" style:parent-style-name="Numberedtext2" style:list-style-name="LFO21" style:family="paragraph"/>
    <style:style style:name="P1376" style:parent-style-name="Numberedtext2" style:list-style-name="LFO21" style:family="paragraph"/>
    <style:style style:name="P1377" style:parent-style-name="Numberedtext2" style:list-style-name="LFO21" style:family="paragraph"/>
    <style:style style:name="P1378" style:parent-style-name="Numberedtext2" style:list-style-name="LFO21" style:family="paragraph"/>
    <style:style style:name="P1379" style:parent-style-name="Numberedtext2" style:list-style-name="LFO21" style:family="paragraph"/>
    <style:style style:name="P1380" style:parent-style-name="Numberedtext2" style:list-style-name="LFO21" style:family="paragraph"/>
    <style:style style:name="P1381" style:parent-style-name="Numberedtext2" style:list-style-name="LFO21" style:family="paragraph"/>
    <style:style style:name="P1382" style:parent-style-name="Numberedtext2" style:list-style-name="LFO21" style:family="paragraph"/>
    <style:style style:name="P1383" style:parent-style-name="Numberedtext2" style:list-style-name="LFO21" style:family="paragraph"/>
    <style:style style:name="P1384" style:parent-style-name="Numberedtext2" style:list-style-name="LFO21" style:family="paragraph"/>
    <style:style style:name="P1385" style:parent-style-name="Numberedtext2" style:list-style-name="LFO21" style:family="paragraph"/>
    <style:style style:name="P1386" style:parent-style-name="Numberedtext2" style:list-style-name="LFO21" style:family="paragraph"/>
    <style:style style:name="P1387" style:parent-style-name="Numberedtext2" style:list-style-name="LFO21" style:family="paragraph"/>
    <style:style style:name="P1388" style:parent-style-name="Numberedtext2" style:list-style-name="LFO21" style:family="paragraph"/>
    <style:style style:name="P1389" style:parent-style-name="ListParagraph" style:list-style-name="LFO21" style:family="paragraph">
      <style:paragraph-properties style:contextual-spacing="false" fo:margin-bottom="0.125in">
        <style:tab-stops/>
      </style:paragraph-properties>
      <style:text-properties text:display="none"/>
    </style:style>
    <style:style style:name="P1390" style:parent-style-name="Numberedtext2" style:list-style-name="LFO21" style:family="paragraph"/>
    <style:style style:name="P1391" style:parent-style-name="Numberedtext2" style:list-style-name="LFO21" style:family="paragraph"/>
    <style:style style:name="P1392" style:parent-style-name="Numberedtext2" style:list-style-name="LFO21" style:family="paragraph"/>
    <style:style style:name="P1393" style:parent-style-name="Numberedtext2" style:list-style-name="LFO21" style:family="paragraph"/>
    <style:style style:name="P1394" style:parent-style-name="ListParagraph" style:list-style-name="LFO21" style:family="paragraph">
      <style:paragraph-properties style:contextual-spacing="false" fo:margin-bottom="0.125in">
        <style:tab-stops/>
      </style:paragraph-properties>
      <style:text-properties text:display="none"/>
    </style:style>
    <style:style style:name="P1395" style:parent-style-name="Numberedtext2" style:list-style-name="LFO21" style:family="paragraph"/>
    <style:style style:name="P1396" style:parent-style-name="ListBullet" style:list-style-name="LFO14" style:family="paragraph"/>
    <style:style style:name="P1397" style:parent-style-name="ListBullet" style:list-style-name="LFO14" style:family="paragraph"/>
    <style:style style:name="P1398" style:parent-style-name="ListBullet" style:list-style-name="LFO14" style:family="paragraph"/>
    <style:style style:name="P1399" style:parent-style-name="ListBullet" style:list-style-name="LFO14" style:family="paragraph"/>
    <style:style style:name="P1400" style:parent-style-name="ListBullet" style:list-style-name="LFO14" style:family="paragraph"/>
    <style:style style:name="P1401" style:parent-style-name="ListBullet" style:list-style-name="LFO14" style:family="paragraph">
      <style:paragraph-properties fo:margin-bottom="0.125in"/>
    </style:style>
    <style:style style:name="P1402" style:parent-style-name="Numberedtext2" style:list-style-name="LFO21" style:family="paragraph"/>
    <style:style style:name="T1403" style:parent-style-name="DefaultParagraphFont" style:family="text">
      <style:text-properties fo:font-weight="bold" style:font-weight-asian="bold" style:font-weight-complex="bold"/>
    </style:style>
    <style:style style:name="P1404" style:parent-style-name="Heading1NewPage" style:master-page-name="MP14" style:list-style-name="LFO21" style:family="paragraph">
      <style:paragraph-properties fo:break-before="page" fo:margin-top="0in"/>
    </style:style>
    <style:style style:name="P1425" style:parent-style-name="ListParagraph" style:list-style-name="LFO21_1" style:family="paragraph">
      <style:paragraph-properties fo:keep-with-next="always" fo:keep-together="always" style:contextual-spacing="false" fo:margin-top="0.1666in" fo:margin-bottom="0.0833in" fo:line-height="100%">
        <style:tab-stops/>
      </style:paragraph-properties>
      <style:text-properties style:font-name-asian="Times New Roman" fo:font-weight="bold" style:font-weight-asian="bold" style:font-weight-complex="bold" text:display="none" fo:color="#00353E" fo:font-size="18pt" style:font-size-asian="18pt" style:font-size-complex="13pt"/>
    </style:style>
    <style:style style:name="P1426" style:parent-style-name="Numberedtext2" style:list-style-name="LFO21" style:family="paragraph"/>
    <style:style style:name="T1427" style:parent-style-name="DefaultParagraphFont" style:family="text">
      <style:text-properties fo:font-weight="bold" style:font-weight-asian="bold" style:font-weight-complex="bold"/>
    </style:style>
    <style:style style:name="P1428" style:parent-style-name="Numberedtext2" style:list-style-name="LFO21" style:family="paragraph"/>
    <style:style style:name="TableColumn1430" style:family="table-column">
      <style:table-column-properties style:column-width="1.3784in" style:use-optimal-column-width="false"/>
    </style:style>
    <style:style style:name="TableColumn1431" style:family="table-column">
      <style:table-column-properties style:column-width="4.8895in" style:use-optimal-column-width="false"/>
    </style:style>
    <style:style style:name="Table1429" style:family="table">
      <style:table-properties style:width="6.268in" style:rel-width="100%" fo:margin-left="0in" table:align="left"/>
    </style:style>
    <style:style style:name="TableRow1432" style:family="table-row">
      <style:table-row-properties style:use-optimal-row-height="false"/>
    </style:style>
    <style:style style:name="TableCell1433" style:family="table-cell">
      <style:table-cell-properties fo:border-top="none" fo:border-left="none" fo:border-bottom="0.0208in solid #008768" fo:border-right="none" style:writing-mode="lr-tb" fo:padding-top="0.0194in" fo:padding-left="0in" fo:padding-bottom="0.0194in" fo:padding-right="0.0784in"/>
    </style:style>
    <style:style style:name="P1434" style:parent-style-name="Tabletext" style:family="paragraph">
      <style:text-properties fo:font-weight="bold" style:font-weight-asian="bold" fo:color="#008768" fo:font-size="12pt" style:font-size-asian="12pt" style:font-size-complex="11pt"/>
    </style:style>
    <style:style style:name="TableCell1435" style:family="table-cell">
      <style:table-cell-properties fo:border-top="none" fo:border-left="none" fo:border-bottom="0.0208in solid #008768" fo:border-right="none" style:writing-mode="lr-tb" fo:padding-top="0.0194in" fo:padding-left="0in" fo:padding-bottom="0.0194in" fo:padding-right="0.0784in"/>
    </style:style>
    <style:style style:name="P1436" style:parent-style-name="Tabletext" style:family="paragraph">
      <style:text-properties fo:font-weight="bold" style:font-weight-asian="bold" fo:color="#008768" fo:font-size="12pt" style:font-size-asian="12pt" style:font-size-complex="11pt"/>
    </style:style>
    <style:style style:name="TableRow1437" style:family="table-row">
      <style:table-row-properties style:min-row-height="0.1875in" style:use-optimal-row-height="false"/>
    </style:style>
    <style:style style:name="TableCell1438" style:family="table-cell">
      <style:table-cell-properties fo:border-top="0.0208in solid #008768" fo:border-left="none" fo:border-bottom="none" fo:border-right="none" style:writing-mode="lr-tb" fo:padding-top="0.0194in" fo:padding-left="0in" fo:padding-bottom="0.0194in" fo:padding-right="0.0784in"/>
    </style:style>
    <style:style style:name="P1439" style:parent-style-name="Tabletext" style:family="paragraph">
      <style:text-properties fo:font-size="12pt" style:font-size-asian="12pt" style:font-size-complex="11pt"/>
    </style:style>
    <style:style style:name="TableCell144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41" style:parent-style-name="TableListBullet" style:list-style-name="LFO19" style:family="paragraph">
      <style:text-properties fo:font-size="12pt" style:font-size-asian="12pt" style:font-size-complex="11pt"/>
    </style:style>
    <style:style style:name="P1442" style:parent-style-name="TableListBullet" style:list-style-name="LFO19" style:family="paragraph">
      <style:text-properties fo:font-size="12pt" style:font-size-asian="12pt" style:font-size-complex="11pt"/>
    </style:style>
    <style:style style:name="P1443" style:parent-style-name="TableListBullet" style:list-style-name="LFO19" style:family="paragraph">
      <style:text-properties fo:font-size="12pt" style:font-size-asian="12pt" style:font-size-complex="11pt"/>
    </style:style>
    <style:style style:name="TableRow1444" style:family="table-row">
      <style:table-row-properties style:min-row-height="0.1875in" style:use-optimal-row-height="false"/>
    </style:style>
    <style:style style:name="TableCell1445" style:family="table-cell">
      <style:table-cell-properties fo:border-top="0.0069in solid #000000" fo:border-left="none" fo:border-bottom="none" fo:border-right="none" style:writing-mode="lr-tb" fo:padding-top="0.0194in" fo:padding-left="0in" fo:padding-bottom="0.0194in" fo:padding-right="0.0784in"/>
    </style:style>
    <style:style style:name="P1446" style:parent-style-name="Tabletext" style:family="paragraph">
      <style:text-properties fo:font-size="12pt" style:font-size-asian="12pt" style:font-size-complex="11pt"/>
    </style:style>
    <style:style style:name="TableCell1447"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48" style:parent-style-name="TableListBullet" style:list-style-name="LFO19" style:family="paragraph">
      <style:text-properties fo:font-size="12pt" style:font-size-asian="12pt" style:font-size-complex="11pt"/>
    </style:style>
    <style:style style:name="P1449" style:parent-style-name="TableListBullet" style:list-style-name="LFO19" style:family="paragraph">
      <style:text-properties fo:font-size="12pt" style:font-size-asian="12pt" style:font-size-complex="11pt"/>
    </style:style>
    <style:style style:name="TableRow1450" style:family="table-row">
      <style:table-row-properties style:min-row-height="0.1875in" style:use-optimal-row-height="false"/>
    </style:style>
    <style:style style:name="TableCell1451" style:family="table-cell">
      <style:table-cell-properties fo:border-top="0.0069in solid #000000" fo:border-left="none" fo:border-bottom="none" fo:border-right="none" style:writing-mode="lr-tb" fo:padding-top="0.0194in" fo:padding-left="0in" fo:padding-bottom="0.0194in" fo:padding-right="0.0784in"/>
    </style:style>
    <style:style style:name="P1452" style:parent-style-name="Tabletext" style:family="paragraph">
      <style:text-properties fo:font-size="12pt" style:font-size-asian="12pt" style:font-size-complex="11pt"/>
    </style:style>
    <style:style style:name="TableCell145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54" style:parent-style-name="TableListBullet" style:list-style-name="LFO19" style:family="paragraph">
      <style:text-properties fo:font-size="12pt" style:font-size-asian="12pt" style:font-size-complex="11pt"/>
    </style:style>
    <style:style style:name="P1455" style:parent-style-name="TableListBullet" style:list-style-name="LFO19" style:family="paragraph">
      <style:text-properties fo:font-size="12pt" style:font-size-asian="12pt" style:font-size-complex="11pt"/>
    </style:style>
    <style:style style:name="P1456" style:parent-style-name="TableListBullet" style:list-style-name="LFO19" style:family="paragraph">
      <style:text-properties fo:font-size="12pt" style:font-size-asian="12pt" style:font-size-complex="11pt"/>
    </style:style>
    <style:style style:name="TableRow1457" style:family="table-row">
      <style:table-row-properties style:min-row-height="0.1875in" style:use-optimal-row-height="false"/>
    </style:style>
    <style:style style:name="TableCell1458" style:family="table-cell">
      <style:table-cell-properties fo:border-top="0.0069in solid #000000" fo:border-left="none" fo:border-bottom="none" fo:border-right="none" style:writing-mode="lr-tb" fo:padding-top="0.0194in" fo:padding-left="0in" fo:padding-bottom="0.0194in" fo:padding-right="0.0784in"/>
    </style:style>
    <style:style style:name="P1459" style:parent-style-name="Tabletext" style:family="paragraph">
      <style:text-properties fo:font-size="12pt" style:font-size-asian="12pt" style:font-size-complex="11pt"/>
    </style:style>
    <style:style style:name="TableCell146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61" style:parent-style-name="TableListBullet" style:list-style-name="LFO19" style:family="paragraph">
      <style:text-properties fo:font-size="12pt" style:font-size-asian="12pt" style:font-size-complex="11pt"/>
    </style:style>
    <style:style style:name="P1462" style:parent-style-name="TableListBullet" style:list-style-name="LFO19" style:family="paragraph">
      <style:text-properties fo:font-size="12pt" style:font-size-asian="12pt" style:font-size-complex="11pt"/>
    </style:style>
    <style:style style:name="TableRow1463" style:family="table-row">
      <style:table-row-properties style:min-row-height="0.1875in" style:use-optimal-row-height="false"/>
    </style:style>
    <style:style style:name="TableCell1464" style:family="table-cell">
      <style:table-cell-properties fo:border-top="0.0069in solid #000000" fo:border-left="none" fo:border-bottom="none" fo:border-right="none" style:writing-mode="lr-tb" fo:padding-top="0.0194in" fo:padding-left="0in" fo:padding-bottom="0.0194in" fo:padding-right="0.0784in"/>
    </style:style>
    <style:style style:name="P1465" style:parent-style-name="Tabletext" style:family="paragraph">
      <style:text-properties fo:font-size="12pt" style:font-size-asian="12pt" style:font-size-complex="11pt"/>
    </style:style>
    <style:style style:name="TableCell1466"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67" style:parent-style-name="TableListBullet" style:list-style-name="LFO19" style:family="paragraph">
      <style:text-properties fo:font-size="12pt" style:font-size-asian="12pt" style:font-size-complex="11pt"/>
    </style:style>
    <style:style style:name="P1468" style:parent-style-name="TableListBullet" style:list-style-name="LFO19" style:family="paragraph">
      <style:text-properties fo:font-size="12pt" style:font-size-asian="12pt" style:font-size-complex="11pt"/>
    </style:style>
    <style:style style:name="P1469" style:parent-style-name="TableListBullet" style:list-style-name="LFO19" style:family="paragraph">
      <style:text-properties fo:font-size="12pt" style:font-size-asian="12pt" style:font-size-complex="11pt"/>
    </style:style>
    <style:style style:name="TableRow1470" style:family="table-row">
      <style:table-row-properties style:min-row-height="0.1875in" style:use-optimal-row-height="false"/>
    </style:style>
    <style:style style:name="TableCell1471"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72" style:parent-style-name="Tabletext" style:family="paragraph">
      <style:text-properties fo:font-size="12pt" style:font-size-asian="12pt" style:font-size-complex="11pt"/>
    </style:style>
    <style:style style:name="TableCell147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74" style:parent-style-name="TableListBullet" style:list-style-name="LFO19" style:family="paragraph">
      <style:text-properties fo:font-size="12pt" style:font-size-asian="12pt" style:font-size-complex="11pt"/>
    </style:style>
    <style:style style:name="P1475" style:parent-style-name="TableListBullet" style:list-style-name="LFO19" style:family="paragraph">
      <style:text-properties fo:font-size="12pt" style:font-size-asian="12pt" style:font-size-complex="11pt"/>
    </style:style>
    <style:style style:name="P1476" style:parent-style-name="TableListBullet" style:list-style-name="LFO19" style:family="paragraph">
      <style:text-properties fo:font-size="12pt" style:font-size-asian="12pt" style:font-size-complex="11pt"/>
    </style:style>
    <style:style style:name="TableRow1477" style:family="table-row">
      <style:table-row-properties style:min-row-height="0.1875in" style:use-optimal-row-height="false"/>
    </style:style>
    <style:style style:name="TableCell1478"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79" style:parent-style-name="Tabletext" style:family="paragraph">
      <style:text-properties fo:font-size="12pt" style:font-size-asian="12pt" style:font-size-complex="11pt"/>
    </style:style>
    <style:style style:name="TableCell1480"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81" style:parent-style-name="TableListBullet" style:list-style-name="LFO19" style:family="paragraph">
      <style:text-properties fo:font-size="12pt" style:font-size-asian="12pt" style:font-size-complex="11pt"/>
    </style:style>
    <style:style style:name="TableRow1482" style:family="table-row">
      <style:table-row-properties style:min-row-height="0.1875in" style:use-optimal-row-height="false"/>
    </style:style>
    <style:style style:name="TableCell1483"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84" style:parent-style-name="Tabletext" style:family="paragraph">
      <style:text-properties fo:font-size="12pt" style:font-size-asian="12pt" style:font-size-complex="11pt"/>
    </style:style>
    <style:style style:name="TableCell1485" style:family="table-cell">
      <style:table-cell-properties fo:border-top="0.0069in solid #000000" fo:border-left="none" fo:border-bottom="0.0069in solid #000000" fo:border-right="none" style:writing-mode="lr-tb" fo:padding-top="0.0194in" fo:padding-left="0in" fo:padding-bottom="0.0194in" fo:padding-right="0.0784in"/>
    </style:style>
    <style:style style:name="P1486" style:parent-style-name="TableListBullet" style:list-style-name="LFO19" style:family="paragraph">
      <style:text-properties fo:font-size="12pt" style:font-size-asian="12pt" style:font-size-complex="11pt"/>
    </style:style>
    <style:style style:name="P1487" style:parent-style-name="TableListBullet" style:list-style-name="LFO19" style:family="paragraph">
      <style:text-properties fo:font-size="12pt" style:font-size-asian="12pt" style:font-size-complex="11pt"/>
    </style:style>
    <style:style style:name="P1488" style:parent-style-name="TableListBullet" style:list-style-name="LFO19" style:family="paragraph">
      <style:text-properties fo:font-size="12pt" style:font-size-asian="12pt" style:font-size-complex="11pt"/>
    </style:style>
    <style:style style:name="P1489" style:parent-style-name="Normal" style:family="paragraph">
      <style:paragraph-properties fo:break-before="page" fo:line-height="100%">
        <style:tab-stops/>
      </style:paragraph-properties>
    </style:style>
    <style:style style:name="P1490" style:parent-style-name="Normal" style:family="paragraph">
      <style:paragraph-properties fo:text-align="center" fo:line-height="100%">
        <style:tab-stops/>
      </style:paragraph-properties>
      <style:text-properties fo:font-style="italic" style:font-style-asian="italic" style:font-style-complex="italic"/>
    </style:style>
    <style:style style:name="P1491" style:parent-style-name="Normal" style:family="paragraph">
      <style:paragraph-properties fo:text-align="center" fo:line-height="100%">
        <style:tab-stops/>
      </style:paragraph-properties>
      <style:text-properties fo:font-style="italic" style:font-style-asian="italic" style:font-style-complex="italic"/>
    </style:style>
    <style:style style:name="P1492" style:parent-style-name="Normal" style:family="paragraph">
      <style:paragraph-properties fo:text-align="center" fo:line-height="100%">
        <style:tab-stops/>
      </style:paragraph-properties>
      <style:text-properties fo:font-style="italic" style:font-style-asian="italic" style:font-style-complex="italic"/>
    </style:style>
    <style:style style:name="P1493" style:parent-style-name="Normal" style:family="paragraph">
      <style:paragraph-properties fo:text-align="center" fo:line-height="100%">
        <style:tab-stops/>
      </style:paragraph-properties>
      <style:text-properties fo:font-style="italic" style:font-style-asian="italic" style:font-style-complex="italic"/>
    </style:style>
    <style:style style:name="P1494" style:parent-style-name="Normal" style:family="paragraph">
      <style:paragraph-properties fo:text-align="center" fo:line-height="100%">
        <style:tab-stops/>
      </style:paragraph-properties>
      <style:text-properties fo:font-style="italic" style:font-style-asian="italic" style:font-style-complex="italic"/>
    </style:style>
    <style:style style:name="P1495" style:parent-style-name="Normal" style:family="paragraph">
      <style:paragraph-properties fo:text-align="center" fo:line-height="100%">
        <style:tab-stops/>
      </style:paragraph-properties>
      <style:text-properties fo:font-style="italic" style:font-style-asian="italic" style:font-style-complex="italic"/>
    </style:style>
    <style:style style:name="P1496" style:parent-style-name="Normal" style:family="paragraph">
      <style:paragraph-properties fo:text-align="center" fo:line-height="100%">
        <style:tab-stops/>
      </style:paragraph-properties>
      <style:text-properties fo:font-style="italic" style:font-style-asian="italic" style:font-style-complex="italic"/>
    </style:style>
    <style:style style:name="P1497" style:parent-style-name="Normal" style:family="paragraph">
      <style:paragraph-properties fo:text-align="center" fo:line-height="100%">
        <style:tab-stops/>
      </style:paragraph-properties>
      <style:text-properties fo:font-style="italic" style:font-style-asian="italic" style:font-style-complex="italic"/>
    </style:style>
    <style:style style:name="P1498" style:parent-style-name="Normal" style:family="paragraph">
      <style:paragraph-properties fo:text-align="center" fo:line-height="100%">
        <style:tab-stops/>
      </style:paragraph-properties>
      <style:text-properties fo:font-style="italic" style:font-style-asian="italic" style:font-style-complex="italic"/>
    </style:style>
    <style:style style:name="P1499" style:parent-style-name="Normal" style:family="paragraph">
      <style:paragraph-properties fo:text-align="center" fo:line-height="100%">
        <style:tab-stops/>
      </style:paragraph-properties>
      <style:text-properties fo:font-style="italic" style:font-style-asian="italic" style:font-style-complex="italic"/>
    </style:style>
    <style:style style:name="P1500" style:parent-style-name="Normal" style:family="paragraph">
      <style:paragraph-properties fo:text-align="center" fo:line-height="100%">
        <style:tab-stops/>
      </style:paragraph-properties>
      <style:text-properties fo:font-style="italic" style:font-style-asian="italic" style:font-style-complex="italic"/>
    </style:style>
    <style:style style:name="P1501" style:parent-style-name="Normal" style:family="paragraph">
      <style:paragraph-properties fo:text-align="center" fo:line-height="100%">
        <style:tab-stops/>
      </style:paragraph-properties>
      <style:text-properties fo:font-style="italic" style:font-style-asian="italic" style:font-style-complex="italic"/>
    </style:style>
    <style:style style:name="P1502" style:parent-style-name="Normal" style:family="paragraph">
      <style:paragraph-properties fo:text-align="center" fo:line-height="100%">
        <style:tab-stops/>
      </style:paragraph-properties>
      <style:text-properties fo:font-style="italic" style:font-style-asian="italic" style:font-style-complex="italic"/>
    </style:style>
    <style:style style:name="P1503" style:parent-style-name="Normal" style:family="paragraph">
      <style:paragraph-properties fo:text-align="center" fo:line-height="100%">
        <style:tab-stops/>
      </style:paragraph-properties>
      <style:text-properties fo:font-style="italic" style:font-style-asian="italic" style:font-style-complex="italic"/>
    </style:style>
    <style:style style:name="P1504" style:parent-style-name="Normal" style:family="paragraph">
      <style:paragraph-properties fo:text-align="center" fo:line-height="100%">
        <style:tab-stops/>
      </style:paragraph-properties>
      <style:text-properties fo:font-style="italic" style:font-style-asian="italic" style:font-style-complex="italic"/>
    </style:style>
    <style:style style:name="P1505" style:parent-style-name="Normal" style:family="paragraph">
      <style:paragraph-properties fo:text-align="center" fo:line-height="100%">
        <style:tab-stops/>
      </style:paragraph-properties>
      <style:text-properties fo:font-style="italic" style:font-style-asian="italic" style:font-style-complex="italic"/>
    </style:style>
    <style:style style:name="P1506" style:parent-style-name="Normal" style:family="paragraph">
      <style:paragraph-properties fo:text-align="center" fo:line-height="100%">
        <style:tab-stops/>
      </style:paragraph-properties>
      <style:text-properties fo:font-style="italic" style:font-style-asian="italic" style:font-style-complex="italic"/>
    </style:style>
    <style:style style:name="P1507" style:parent-style-name="Normal" style:family="paragraph">
      <style:paragraph-properties fo:text-align="center" fo:line-height="100%">
        <style:tab-stops/>
      </style:paragraph-properties>
      <style:text-properties fo:font-style="italic" style:font-style-asian="italic" style:font-style-complex="italic"/>
    </style:style>
    <style:style style:name="P1508" style:parent-style-name="BodyText" style:family="paragraph">
      <style:paragraph-properties fo:break-before="page"/>
    </style:style>
    <style:style style:name="T1509" style:parent-style-name="DefaultParagraphFont" style:family="text">
      <style:text-properties style:language-asian="en" style:country-asian="GB"/>
    </style:style>
    <style:style style:name="TableColumn1511" style:family="table-column">
      <style:table-column-properties style:column-width="4.1145in" style:use-optimal-column-width="false"/>
    </style:style>
    <style:style style:name="TableColumn1512" style:family="table-column">
      <style:table-column-properties style:column-width="2.1534in" style:use-optimal-column-width="false"/>
    </style:style>
    <style:style style:name="Table1510" style:family="table">
      <style:table-properties style:width="6.268in" style:rel-width="100%" fo:margin-left="0in" table:align="left"/>
    </style:style>
    <style:style style:name="TableRow1513" style:family="table-row">
      <style:table-row-properties style:min-row-height="3.125in" style:use-optimal-row-height="false"/>
    </style:style>
    <style:style style:name="TableCell1514" style:family="table-cell">
      <style:table-cell-properties fo:border="none" style:writing-mode="lr-tb" fo:padding-top="0in" fo:padding-left="0.075in" fo:padding-bottom="0in" fo:padding-right="0.075in"/>
    </style:style>
    <style:style style:name="TableCell1515" style:family="table-cell">
      <style:table-cell-properties fo:border="none" style:writing-mode="lr-tb" fo:padding-top="0in" fo:padding-left="0.075in" fo:padding-bottom="0in" fo:padding-right="0.075in"/>
    </style:style>
    <style:style style:name="P1516" style:parent-style-name="Coverfooter" style:family="paragraph">
      <style:text-properties style:use-window-font-color="true"/>
    </style:style>
    <style:style style:family="graphic" style:name="a20">
      <style:graphic-properties fo:wrap-option="wrap" fo:padding-top="0.03611in" fo:padding-bottom="0.03611in" fo:padding-left="0.03611in" fo:padding-right="0.03611in" draw:textarea-vertical-align="middle" draw:textarea-horizontal-align="center" draw:fill="solid" draw:fill-color="#008768" draw:opacity="100%" draw:stroke="solid" svg:stroke-width="0.02778in" svg:stroke-color="#ffffff" svg:stroke-opacity="100%" svg:stroke-linecap="butt" draw:auto-grow-width="false" draw:auto-grow-height="false"/>
      <style:paragraph-properties style:font-independent-line-spacing="false" style:writing-mode="lr-tb"/>
    </style:style>
    <style:style style:family="graphic" style:name="a21">
      <style:graphic-properties fo:wrap-option="wrap" fo:padding-top="0.03611in" fo:padding-bottom="0.03611in" fo:padding-left="0.03611in" fo:padding-right="0.03611in" draw:textarea-vertical-align="middle" draw:textarea-horizontal-align="center" draw:fill="solid" draw:fill-color="#008768" draw:opacity="100%" draw:stroke="solid" svg:stroke-width="0.02778in" svg:stroke-color="#ffffff" svg:stroke-opacity="100%" svg:stroke-linecap="butt" draw:auto-grow-width="false" draw:auto-grow-height="false"/>
      <style:paragraph-properties style:font-independent-line-spacing="false" style:writing-mode="lr-tb"/>
    </style:style>
    <style:style style:family="graphic" style:name="a22">
      <style:graphic-properties/>
    </style:style>
    <style:style style:family="graphic" style:name="a23" style:parent-style-name="Graphics">
      <style:graphic-properties fo:border="0.01042in none" fo:background-color="transparent"/>
    </style:style>
    <style:style style:family="graphic" style:name="a24" style:parent-style-name="Graphics">
      <style:graphic-properties fo:border="0.01042in none" fo:background-color="transparent"/>
    </style:style>
    <style:style style:family="graphic" style:name="a25" style:parent-style-name="Graphics">
      <style:graphic-properties fo:border="0.01042in none" fo:background-color="transparent"/>
    </style:style>
    <style:style style:family="graphic" style:name="a26" style:parent-style-name="Graphics">
      <style:graphic-properties fo:border="0.01042in none" fo:background-color="transparent" fo:clip="rect(0.0442in, 0.11817in, 0.12866in, 0.0891in)"/>
    </style:style>
    <style:style style:family="graphic" style:name="a27" style:parent-style-name="Graphics">
      <style:graphic-properties fo:border="0.01042in none" fo:background-color="transparent" fo:clip="rect(0in, 0.11592in, 0.12663in, 0.07956in)"/>
    </style:style>
    <style:style style:family="graphic" style:name="a28" style:parent-style-name="Graphics">
      <style:graphic-properties fo:border="0.01042in none" fo:background-color="transparent"/>
    </style:style>
    <style:style style:family="graphic" style:name="a29" style:parent-style-name="Graphics">
      <style:graphic-properties fo:border="0.01042in none" fo:background-color="transparent"/>
    </style:style>
    <style:style style:family="graphic" style:name="a10">
      <style:graphic-properties fo:wrap-option="wrap" fo:padding-top="0.28518in" fo:padding-bottom="0.28518in" fo:padding-left="0.00764in" fo:padding-right="0.00764in" draw:textarea-vertical-align="middle" draw:textarea-horizontal-align="center" draw:fill="solid" draw:fill-color="#008768" draw:opacity="100%" draw:stroke="solid" svg:stroke-width="0.02778in" svg:stroke-color="#008768" svg:stroke-opacity="100%" svg:stroke-linecap="butt" draw:auto-grow-width="false" draw:auto-grow-height="false"/>
      <style:paragraph-properties style:font-independent-line-spacing="false" style:writing-mode="lr-tb"/>
    </style:style>
    <style:style style:family="graphic" style:name="a11">
      <style:graphic-properties fo:wrap-option="wrap" fo:padding-top="0.03141in" fo:padding-bottom="0.03141in" fo:padding-left="0.07in" fo:padding-right="0.03141in" draw:textarea-vertical-align="middle" draw:textarea-horizontal-align="left" draw:fill="solid" draw:fill-color="#ffffff" draw:opacity="90%" draw:stroke="solid" svg:stroke-width="0.02778in" svg:stroke-color="#008768" svg:stroke-opacity="100%" svg:stroke-linecap="butt" draw:auto-grow-width="false" draw:auto-grow-height="false"/>
      <style:paragraph-properties style:font-independent-line-spacing="false" style:writing-mode="lr-tb"/>
    </style:style>
    <style:style style:family="graphic" style:name="a12">
      <style:graphic-properties fo:wrap-option="wrap" fo:padding-top="0.28518in" fo:padding-bottom="0.28518in" fo:padding-left="0.00764in" fo:padding-right="0.00764in" draw:textarea-vertical-align="middle" draw:textarea-horizontal-align="center" draw:fill="solid" draw:fill-color="#008768" draw:opacity="100%" draw:stroke="solid" svg:stroke-width="0.02778in" svg:stroke-color="#008768" svg:stroke-opacity="100%" svg:stroke-linecap="butt" draw:auto-grow-width="false" draw:auto-grow-height="false"/>
      <style:paragraph-properties style:font-independent-line-spacing="false" style:writing-mode="lr-tb"/>
    </style:style>
    <style:style style:family="graphic" style:name="a13">
      <style:graphic-properties fo:wrap-option="wrap" fo:padding-top="0.03141in" fo:padding-bottom="0.03141in" fo:padding-left="0.07in" fo:padding-right="0.03141in" draw:textarea-vertical-align="middle" draw:textarea-horizontal-align="left" draw:fill="solid" draw:fill-color="#ffffff" draw:opacity="90%" draw:stroke="solid" svg:stroke-width="0.02778in" svg:stroke-color="#008768" svg:stroke-opacity="100%" svg:stroke-linecap="butt" draw:auto-grow-width="false" draw:auto-grow-height="false"/>
      <style:paragraph-properties style:font-independent-line-spacing="false" style:writing-mode="lr-tb"/>
    </style:style>
    <style:style style:family="graphic" style:name="a14">
      <style:graphic-properties fo:wrap-option="wrap" fo:padding-top="0.28518in" fo:padding-bottom="0.28518in" fo:padding-left="0.00764in" fo:padding-right="0.00764in" draw:textarea-vertical-align="middle" draw:textarea-horizontal-align="center" draw:fill="solid" draw:fill-color="#008768" draw:opacity="100%" draw:stroke="solid" svg:stroke-width="0.02778in" svg:stroke-color="#008768" svg:stroke-opacity="100%" svg:stroke-linecap="butt" draw:auto-grow-width="false" draw:auto-grow-height="false"/>
      <style:paragraph-properties style:font-independent-line-spacing="false" style:writing-mode="lr-tb"/>
    </style:style>
    <style:style style:family="graphic" style:name="a15">
      <style:graphic-properties fo:wrap-option="wrap" fo:padding-top="0.03141in" fo:padding-bottom="0.03141in" fo:padding-left="0.07in" fo:padding-right="0.03141in" draw:textarea-vertical-align="middle" draw:textarea-horizontal-align="left" draw:fill="solid" draw:fill-color="#ffffff" draw:opacity="90%" draw:stroke="solid" svg:stroke-width="0.02778in" svg:stroke-color="#008768" svg:stroke-opacity="100%" svg:stroke-linecap="butt" draw:auto-grow-width="false" draw:auto-grow-height="false"/>
      <style:paragraph-properties style:font-independent-line-spacing="false" style:writing-mode="lr-tb"/>
    </style:style>
    <style:style style:family="graphic" style:name="a16">
      <style:graphic-properties fo:wrap-option="wrap" fo:padding-top="0.28518in" fo:padding-bottom="0.28518in" fo:padding-left="0.00764in" fo:padding-right="0.00764in" draw:textarea-vertical-align="middle" draw:textarea-horizontal-align="center" draw:fill="solid" draw:fill-color="#008768" draw:opacity="100%" draw:stroke="solid" svg:stroke-width="0.02778in" svg:stroke-color="#008768" svg:stroke-opacity="100%" svg:stroke-linecap="butt" draw:auto-grow-width="false" draw:auto-grow-height="false"/>
      <style:paragraph-properties style:font-independent-line-spacing="false" style:writing-mode="lr-tb"/>
    </style:style>
    <style:style style:family="graphic" style:name="a17">
      <style:graphic-properties fo:wrap-option="wrap" fo:padding-top="0.03141in" fo:padding-bottom="0.03141in" fo:padding-left="0.07in" fo:padding-right="0.03141in" draw:textarea-vertical-align="middle" draw:textarea-horizontal-align="left" draw:fill="solid" draw:fill-color="#ffffff" draw:opacity="90%" draw:stroke="solid" svg:stroke-width="0.02778in" svg:stroke-color="#008768" svg:stroke-opacity="100%" svg:stroke-linecap="butt" draw:auto-grow-width="false" draw:auto-grow-height="false"/>
      <style:paragraph-properties style:font-independent-line-spacing="false" style:writing-mode="lr-tb"/>
    </style:style>
    <style:style style:family="graphic" style:name="a18">
      <style:graphic-properties/>
    </style:style>
    <style:style style:family="graphic" style:name="a19">
      <style:graphic-properties fo:wrap-option="wrap" fo:padding-top="0.03611in" fo:padding-bottom="0.03611in" fo:padding-left="0.03611in" fo:padding-right="0.03611in" draw:textarea-vertical-align="middle" draw:textarea-horizontal-align="center" draw:fill="solid" draw:fill-color="#008768" draw:opacity="100%" draw:stroke="solid" svg:stroke-width="0.02778in" svg:stroke-color="#ffffff" svg:stroke-opacity="100%" svg:stroke-linecap="butt" draw:auto-grow-width="false" draw:auto-grow-height="false"/>
      <style:paragraph-properties style:font-independent-line-spacing="false" style:writing-mode="lr-tb"/>
    </style:style>
    <style:style style:family="graphic" style:name="a0">
      <style:graphic-properties style:wrap="run-through" style:run-through="background" draw:fill="solid" draw:fill-color="#008768" draw:opacity="100%" draw:stroke="none" style:horizontal-rel="page" style:vertical-rel="page" style:horizontal-pos="from-left" style:vertical-pos="from-top" draw:decorative="true"/>
    </style:style>
    <style:style style:family="graphic" style:name="a1" style:parent-style-name="Graphics">
      <style:graphic-properties fo:border="0.01042in none" fo:background-color="transparent" style:wrap="run-through" style:run-through="foreground" style:horizontal-rel="page" style:vertical-rel="page" style:horizontal-pos="left" style:vertical-pos="from-top" draw:decorative="true" style:mirror="horizontal"/>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border="0.01042in none" fo:background-color="transparent" style:wrap="run-through" style:run-through="foreground" style:horizontal-rel="page-end-margin" style:vertical-rel="page" style:horizontal-pos="from-left" style:vertical-pos="from-top"/>
    </style:style>
    <style:style style:family="graphic" style:name="a4" style:parent-style-name="Graphics">
      <style:graphic-properties fo:wrap-option="wrap" fo:border="0.01042in none" fo:padding-top="0in" fo:padding-bottom="0.03937in" fo:padding-left="0in" fo:padding-right="0in" fo:background-color="transparent" draw:textarea-vertical-align="top" draw:textarea-horizontal-align="left" style:wrap="run-through" style:run-through="foreground" style:horizontal-rel="page-content" style:vertical-rel="page" style:horizontal-pos="from-left" style:vertical-pos="bottom"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03937in" fo:padding-left="0in" fo:padding-right="0in" fo:background-color="transparent" draw:textarea-vertical-align="top" draw:textarea-horizontal-align="left" style:wrap="run-through" style:run-through="foreground" style:horizontal-rel="paragraph" style:vertical-rel="page" style:horizontal-pos="from-left" style:vertical-pos="bottom" draw:auto-grow-width="false" draw:auto-grow-height="false"/>
      <style:paragraph-properties style:font-independent-line-spacing="false" style:writing-mode="lr-tb"/>
    </style:style>
    <style:style style:family="graphic" style:name="a6" style:parent-style-name="Graphics">
      <style:graphic-properties fo:border="0.01042in none" fo:background-color="transparent" draw:decorative="true"/>
    </style:style>
    <style:style style:family="graphic" style:name="a7" style:parent-style-name="Graphics">
      <style:graphic-properties fo:border="0.01042in none" fo:background-color="transparent"/>
    </style:style>
    <style:style style:family="graphic" style:name="a8">
      <style:graphic-properties fo:wrap-option="wrap" fo:padding-top="0.28518in" fo:padding-bottom="0.28518in" fo:padding-left="0.00764in" fo:padding-right="0.00764in" draw:textarea-vertical-align="middle" draw:textarea-horizontal-align="center" draw:fill="solid" draw:fill-color="#008768" draw:opacity="100%" draw:stroke="solid" svg:stroke-width="0.02778in" svg:stroke-color="#008768" svg:stroke-opacity="100%" svg:stroke-linecap="butt" draw:auto-grow-width="false" draw:auto-grow-height="false"/>
      <style:paragraph-properties style:font-independent-line-spacing="false" style:writing-mode="lr-tb"/>
    </style:style>
    <style:style style:family="graphic" style:name="a9">
      <style:graphic-properties fo:wrap-option="wrap" fo:padding-top="0.03141in" fo:padding-bottom="0.03141in" fo:padding-left="0.07in" fo:padding-right="0.03141in" draw:textarea-vertical-align="middle" draw:textarea-horizontal-align="left" draw:fill="solid" draw:fill-color="#ffffff" draw:opacity="90%" draw:stroke="solid" svg:stroke-width="0.02778in" svg:stroke-color="#008768" svg:stroke-opacity="100%" svg:stroke-linecap="butt" draw:auto-grow-width="false" draw:auto-grow-height="false"/>
      <style:paragraph-properties style:font-independent-line-spacing="false" style:writing-mode="lr-tb"/>
    </style:style>
    <style:style style:family="graphic" style:name="a30" style:parent-style-name="Graphics">
      <style:graphic-properties fo:border="0.01042in none" fo:background-color="transparent"/>
    </style:style>
    <style:style style:family="graphic" style:name="a31" style:parent-style-name="Graphics">
      <style:graphic-properties fo:border="0.01042in none" fo:background-color="transparent"/>
    </style:style>
    <style:style style:family="graphic" style:name="a32" style:parent-style-name="Graphics">
      <style:graphic-properties fo:border="0.01042in none" fo:background-color="transparent"/>
    </style:style>
    <style:style style:family="graphic" style:name="a33">
      <style:graphic-properties style:wrap="run-through" style:run-through="background" draw:fill="solid" draw:fill-color="#008768" draw:opacity="100%" draw:stroke="none" style:horizontal-rel="page" style:vertical-rel="page" style:horizontal-pos="from-left" style:vertical-pos="from-top" draw:decorative="true"/>
    </style:style>
    <style:style style:family="graphic" style:name="a34">
      <style:graphic-properties draw:fill="none" draw:stroke="none"/>
    </style:style>
    <style:style style:family="graphic" style:name="a35">
      <style:graphic-properties draw:fill="solid" draw:fill-color="#ffffff" draw:opacity="100%" draw:stroke="none"/>
    </style:style>
    <style:style style:family="graphic" style:name="a36">
      <style:graphic-properties style:wrap="run-through" style:run-through="foreground" style:horizontal-rel="page" style:vertical-rel="page" style:horizontal-pos="from-left" style:vertical-pos="from-top" draw:decorative="true"/>
    </style:style>
  </office:automatic-styles>
  <office:body>
    <office:text text:use-soft-page-breaks="true">
      <text:p text:style-name="P1"><text:bookmark-start text:name="Undo_AECOM_Insert_Table_13x15z03"/><text:bookmark-end text:name="Undo_AECOM_Insert_Table_13x15z03"/><text:span text:style-name="T2"><draw:custom-shape svg:x="0.01042in" svg:y="0in" svg:width="7.93056in" svg:height="11.6in" draw:z-index="251658244" draw:id="id0" draw:style-name="a0" draw:name="CoverGraphic" text:anchor-type="paragraph"><svg:title/><svg:desc/><draw:enhanced-geometry draw:type="non-primitive" svg:viewBox="0 0 21600 21600" draw:enhanced-path="M 0 0 L 21600 0 21600 21600 0 21600 Z N"/></draw:custom-shape></text:span><text:span text:style-name="T3"><draw:frame draw:z-index="251658240" draw:style-name="a1" draw:transform="translate(-4.13307in -1.66673in) rotate(-3.14159) translate(4.13307in 1.66673in)" draw:name="Arc" text:anchor-type="paragraph" svg:width="8.26614in" svg:height="3.33346in" style:rel-width="scale" style:rel-height="scale"><draw:image xlink:href="media/image1.svg" xlink:type="simple" xlink:show="embed" xlink:actuate="onLoad"/><svg:title/><svg:desc/></draw:frame></text:span></text:p>
      <text:p text:style-name="BodyText"/>
      <text:p text:style-name="BodyText"><text:span text:style-name="T4"><draw:frame draw:z-index="251658243" draw:id="id1" draw:style-name="a2" draw:name="CoverAdditionalCompany" text:anchor-type="paragraph" svg:x="0in" svg:y="0.39091in" svg:width="4.68542in" svg:height="0.29653in" style:rel-width="scale" style:rel-height="scale"><draw:text-box><text:p text:style-name="Subtitleheading"><text:bookmark-start text:name="Cover2"/><text:bookmark-start text:name="Start"/><text:bookmark-start text:name="DRAFT"/><text:user-defined text:name="Draft"/><text:span text:style-name="T5"><text:s/></text:span><text:bookmark-end text:name="Cover2"/><text:bookmark-end text:name="Start"/><text:bookmark-end text:name="DRAFT"/></text:p></draw:text-box><svg:title/><svg:desc/></draw:frame></text:span><text:span text:style-name="T6"><draw:frame draw:z-index="251658246" draw:style-name="a3" draw:name="AECOMLogo" text:anchor-type="paragraph" svg:x="-0.66944in" svg:y="0.40139in" svg:width="1.05157in" svg:height="0.23622in" style:rel-width="scale" style:rel-height="scale"><draw:image xlink:href="media/image2.svg" xlink:type="simple" xlink:show="embed" xlink:actuate="onLoad"/><svg:title/><svg:desc>AECOM Logo</svg:desc></draw:frame></text:span><text:span text:style-name="T7"><draw:frame draw:z-index="251658242" draw:id="id2" draw:style-name="a4" draw:name="CoverTitleBox" text:anchor-type="paragraph" svg:x="0in" svg:y="0in" svg:width="6.39514in" svg:height="3.37014in" style:rel-width="scale" style:rel-height="scale"><draw:text-box><table:table table:style-name="Table8"><table:table-columns><table:table-column table:style-name="TableColumn9"/></table:table-columns><table:table-row table:style-name="TableRow10"><table:table-cell table:style-name="TableCell11"><text:p text:style-name="Title"><text:bookmark-start text:name="Cover1"/><text:bookmark-start text:name="CoverTable1"/><text:user-defined text:name="DocumentTitle">South Lanarkshire Local Transport Strategy Strategic Environmental Assessment (SEA)</text:user-defined></text:p><text:p text:style-name="Subtitleheading"><text:span text:style-name="T12"><text:user-defined text:name="SubTitle">Scoping Report</text:user-defined></text:span></text:p><text:p text:style-name="Subtitleheading"><text:user-defined text:name="SupplementaryTitle"/></text:p><text:p text:style-name="P13"/><text:p text:style-name="Subtitleheading"><text:user-defined text:name="ClientName">South Lanarkshire Council</text:user-defined></text:p><text:p text:style-name="Subtitleheading"/><text:p text:style-name="Subtitleheading"/><text:p text:style-name="Subtitleheading"/><text:p text:style-name="Subtitleheading">November 2025</text:p><text:p text:style-name="Subtitle"><text:user-defined text:name="TenderStage"/></text:p><text:p text:style-name="Coverfooter"><text:user-defined text:name="ProjectNumber"/></text:p><text:p text:style-name="Coverfooter"><text:user-defined text:name="DocumentReference"/></text:p><text:p text:style-name="Coverfooter"/><text:p text:style-name="P14"/></table:table-cell></table:table-row></table:table><text:p text:style-name="Normal"><text:bookmark-end text:name="Cover1"/><text:bookmark-end text:name="CoverTable1"/></text:p></draw:text-box><svg:title/><svg:desc/></draw:frame></text:span><text:span text:style-name="T15"><draw:frame draw:z-index="251658241" draw:id="id3" draw:style-name="a5" draw:name="CoverFooterBox" text:anchor-type="paragraph" svg:x="0in" svg:y="0in" svg:width="6.70764in" svg:height="1.48056in" style:rel-width="scale" style:rel-height="scale"><draw:text-box><table:table table:style-name="Table16"><table:table-columns><table:table-column table:style-name="TableColumn17"/><table:table-column table:style-name="TableColumn18"/><table:table-column table:style-name="TableColumn19"/></table:table-columns><table:table-row table:style-name="TableRow20"><table:table-cell table:style-name="TableCell21"><text:p text:style-name="Coverfooter"><text:bookmark-start text:name="Cover3"/><text:bookmark-start text:name="CoverTable2"/><text:user-defined text:name="FooterClientAddress"/></text:p></table:table-cell><table:table-cell table:style-name="TableCell22"><text:p text:style-name="P23"><text:user-defined text:name="ProtectiveMarking"/></text:p><text:p text:style-name="P24"><text:user-defined text:name="Copies"/></text:p></table:table-cell><table:table-cell table:style-name="TableCell25"><text:p text:style-name="P26"><text:bookmark-start text:name="TagLine"/><text:span text:style-name="T27"><draw:frame draw:style-name="a6" draw:name="Graphic 6" text:anchor-type="as-char" svg:x="0in" svg:y="0in" svg:width="2.10164in" svg:height="0.19703in" style:rel-width="scale" style:rel-height="scale"><draw:image xlink:href="media/image3.svg" xlink:type="simple" xlink:show="embed" xlink:actuate="onLoad"/><svg:title/><svg:desc/></draw:frame></text:span><text:bookmark-end text:name="TagLine"/></text:p></table:table-cell></table:table-row></table:table><text:p text:style-name="Normal"><text:bookmark-end text:name="Cover3"/><text:bookmark-end text:name="CoverTable2"/></text:p></draw:text-box><svg:title/><svg:desc/></draw:frame></text:span></text:p>
      <text:p text:style-name="P28"/>
      <text:p text:style-name="P49"><text:bookmark-start text:name="Text_Contents"/><text:bookmark-start text:name="TOC"/>Table of contents<text:bookmark-end text:name="Text_Contents"/></text:p>
      <text:p text:style-name="TOC1"><text:bookmark-end text:name="TOC"/></text:p>
      <text:table-of-content text:name="_TOC0">
        <text:table-of-content-source text:outline-level="4"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entry-template text:outline-level="4" text:style-name="TOC4">
            <text:index-entry-link-start/>
            <text:index-entry-text/>
            <text:index-entry-tab-stop style:leader-char="." style:type="right"/>
            <text:index-entry-page-number/>
            <text:index-entry-link-end/>
          </text:table-of-content-entry-template>
        </text:table-of-content-source>
        <text:index-body>
          <text:p text:style-name="P50"><text:a xlink:href="#_Toc213161084" office:target-frame-name="_top" xlink:show="replace"><text:span text:style-name="Hyperlink">1.</text:span><text:span text:style-name="T51"><text:tab/></text:span><text:span text:style-name="Hyperlink">Introduction</text:span><text:tab/>1</text:a></text:p>
          <text:p text:style-name="P52"/>
          <text:p text:style-name="P53"><text:a xlink:href="#_Toc213161085" office:target-frame-name="_top" xlink:show="replace"><text:span text:style-name="Hyperlink">1.1</text:span><text:span text:style-name="T54"><text:tab/></text:span><text:span text:style-name="Hyperlink">Purpose of this report</text:span><text:tab/>1</text:a></text:p>
          <text:p text:style-name="P55"><text:a xlink:href="#_Toc213161086" office:target-frame-name="_top" xlink:show="replace"><text:span text:style-name="Hyperlink">1.2</text:span><text:span text:style-name="T56"><text:tab/></text:span><text:span text:style-name="Hyperlink">The South Lanarkshire LTS</text:span><text:tab/>1</text:a></text:p>
          <text:p text:style-name="P57"/>
          <text:p text:style-name="P58"><text:a xlink:href="#_Toc213161087" office:target-frame-name="_top" xlink:show="replace"><text:span text:style-name="Hyperlink">2.</text:span><text:span text:style-name="T59"><text:tab/></text:span><text:span text:style-name="Hyperlink">SEA explained</text:span><text:tab/>3</text:a></text:p>
          <text:p text:style-name="P60"/>
          <text:p text:style-name="P61"><text:a xlink:href="#_Toc213161089" office:target-frame-name="_top" xlink:show="replace"><text:span text:style-name="Hyperlink">2.1</text:span><text:span text:style-name="T62"><text:tab/></text:span><text:span text:style-name="Hyperlink">Introduction</text:span><text:tab/>3</text:a></text:p>
          <text:p text:style-name="P63"><text:a xlink:href="#_Toc213161090" office:target-frame-name="_top" xlink:show="replace"><text:span text:style-name="Hyperlink">2.2</text:span><text:span text:style-name="T64"><text:tab/></text:span><text:span text:style-name="Hyperlink">Key stages of the SEA process</text:span><text:tab/>3</text:a></text:p>
          <text:p text:style-name="P65"><text:a xlink:href="#_Toc213161091" office:target-frame-name="_top" xlink:show="replace"><text:span text:style-name="Hyperlink">2.3</text:span><text:span text:style-name="T66"><text:tab/></text:span><text:span text:style-name="Hyperlink">Purpose of the scoping report</text:span><text:tab/>4</text:a></text:p>
          <text:p text:style-name="P67"><text:a xlink:href="#_Toc213161092" office:target-frame-name="_top" xlink:show="replace"><text:span text:style-name="Hyperlink">2.4</text:span><text:span text:style-name="T68"><text:tab/></text:span><text:span text:style-name="Hyperlink">Structure of the scoping report</text:span><text:tab/>4</text:a></text:p>
          <text:p text:style-name="P69"/>
          <text:p text:style-name="P70"><text:a xlink:href="#_Toc213161095" office:target-frame-name="_top" xlink:show="replace"><text:span text:style-name="Hyperlink">3.</text:span><text:span text:style-name="T71"><text:tab/></text:span><text:span text:style-name="Hyperlink">Links with other plans, programmes, and strategies</text:span><text:tab/>5</text:a></text:p>
          <text:p text:style-name="P72"/>
          <text:p text:style-name="P73"><text:a xlink:href="#_Toc213161097" office:target-frame-name="_top" xlink:show="replace"><text:span text:style-name="Hyperlink">3.1</text:span><text:span text:style-name="T74"><text:tab/></text:span><text:span text:style-name="Hyperlink">Introduction</text:span><text:tab/>5</text:a></text:p>
          <text:p text:style-name="P75"><text:a xlink:href="#_Toc213161098" office:target-frame-name="_top" xlink:show="replace"><text:span text:style-name="Hyperlink">3.2</text:span><text:span text:style-name="T76"><text:tab/></text:span><text:span text:style-name="Hyperlink">International</text:span><text:tab/>5</text:a></text:p>
          <text:p text:style-name="P77"><text:a xlink:href="#_Toc213161099" office:target-frame-name="_top" xlink:show="replace"><text:span text:style-name="Hyperlink">3.3</text:span><text:span text:style-name="T78"><text:tab/></text:span><text:span text:style-name="Hyperlink">National</text:span><text:tab/>5</text:a></text:p>
          <text:p text:style-name="P79"><text:a xlink:href="#_Toc213161100" office:target-frame-name="_top" xlink:show="replace"><text:span text:style-name="Hyperlink">3.4</text:span><text:span text:style-name="T80"><text:tab/></text:span><text:span text:style-name="Hyperlink">Regional</text:span><text:tab/>7</text:a></text:p>
          <text:p text:style-name="P81"><text:a xlink:href="#_Toc213161101" office:target-frame-name="_top" xlink:show="replace"><text:span text:style-name="Hyperlink">3.5</text:span><text:span text:style-name="T82"><text:tab/></text:span><text:span text:style-name="Hyperlink">Local</text:span><text:tab/>7</text:a></text:p>
          <text:p text:style-name="P83"/>
          <text:p text:style-name="P84"><text:a xlink:href="#_Toc213161102" office:target-frame-name="_top" xlink:show="replace"><text:span text:style-name="Hyperlink">4.</text:span><text:span text:style-name="T85"><text:tab/></text:span><text:span text:style-name="Hyperlink">Biodiversity, flora and fauna, and<text:s/></text:span><text:span text:style-name="Hyperlink">geodiversity</text:span><text:tab/>9</text:a></text:p>
          <text:p text:style-name="P86"/>
          <text:p text:style-name="P87"><text:a xlink:href="#_Toc213161119" office:target-frame-name="_top" xlink:show="replace"><text:span text:style-name="Hyperlink">5.</text:span><text:span text:style-name="T88"><text:tab/></text:span><text:span text:style-name="Hyperlink">Climatic factors</text:span><text:tab/>20</text:a></text:p>
          <text:p text:style-name="P89"/>
          <text:p text:style-name="P90"><text:a xlink:href="#_Toc213161126" office:target-frame-name="_top" xlink:show="replace"><text:span text:style-name="Hyperlink">6.</text:span><text:span text:style-name="T91"><text:tab/></text:span><text:span text:style-name="Hyperlink">Air quality and noise pollution</text:span><text:tab/>26</text:a></text:p>
          <text:p text:style-name="P92"/>
          <text:p text:style-name="P93"><text:a xlink:href="#_Toc213161134" office:target-frame-name="_top" xlink:show="replace"><text:span text:style-name="Hyperlink">7.</text:span><text:span text:style-name="T94"><text:tab/></text:span><text:span text:style-name="Hyperlink">Soil and water resources</text:span><text:tab/>29</text:a></text:p>
          <text:p text:style-name="P95"/>
          <text:p text:style-name="P96"><text:a xlink:href="#_Toc213161142" office:target-frame-name="_top" xlink:show="replace"><text:span text:style-name="Hyperlink">8.</text:span><text:span text:style-name="T97"><text:tab/></text:span><text:span text:style-name="Hyperlink">Cultural heritage</text:span><text:tab/>33</text:a></text:p>
          <text:p text:style-name="P98"/>
          <text:p text:style-name="P99"><text:a xlink:href="#_Toc213161157" office:target-frame-name="_top" xlink:show="replace"><text:span text:style-name="Hyperlink">9.</text:span><text:span text:style-name="T100"><text:tab/></text:span><text:span text:style-name="Hyperlink">Landscape</text:span><text:tab/>42</text:a></text:p>
          <text:p text:style-name="P101"/>
          <text:p text:style-name="P102"><text:a xlink:href="#_Toc213161170" office:target-frame-name="_top" xlink:show="replace"><text:span text:style-name="Hyperlink">10.</text:span><text:span text:style-name="T103"><text:tab/></text:span><text:span text:style-name="Hyperlink">Material assets</text:span><text:tab/>49</text:a></text:p>
          <text:p text:style-name="P104"/>
          <text:p text:style-name="P105"><text:a xlink:href="#_Toc213161179" office:target-frame-name="_top" xlink:show="replace"><text:span text:style-name="Hyperlink">11.</text:span><text:span text:style-name="T106"><text:tab/></text:span><text:span text:style-name="Hyperlink">Population and human health</text:span><text:tab/>52</text:a></text:p>
          <text:p text:style-name="P107"/>
          <text:p text:style-name="P108"><text:a xlink:href="#_Toc213161190" office:target-frame-name="_top" xlink:show="replace"><text:span text:style-name="Hyperlink">12.</text:span><text:span text:style-name="T109"><text:tab/></text:span><text:span text:style-name="Hyperlink">SEA framework</text:span><text:tab/>56</text:a></text:p>
          <text:p text:style-name="P110"/>
          <text:p text:style-name="P111"><text:a xlink:href="#_Toc213161192" office:target-frame-name="_top" xlink:show="replace"><text:span text:style-name="Hyperlink">12.1</text:span><text:span text:style-name="T112"><text:tab/></text:span><text:span text:style-name="Hyperlink">Proposed SEA framework</text:span><text:tab/>56</text:a></text:p>
        </text:index-body>
      </text:table-of-content>
      <text:p text:style-name="BodyText"/>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
      <text:p text:style-name="P128"/>
      <text:p text:style-name="P129"/>
      <text:p text:style-name="P130"/>
      <text:p text:style-name="P131"/>
      <text:p text:style-name="P132"/>
      <text:p text:style-name="P133"/>
      <text:p text:style-name="P134"/>
      <text:p text:style-name="P135">This page is intentionally blank.</text:p>
      <text:h text:style-name="P136" text:outline-level="1"><text:bookmark-start text:name="_Toc452649761"/><text:bookmark-start text:name="_Toc453361456"/><text:bookmark-start text:name="_Toc453361468"/><text:bookmark-start text:name="_Toc453367032"/><text:bookmark-start text:name="_Toc453367066"/><text:bookmark-start text:name="_Toc453367120"/><text:bookmark-start text:name="_Toc453367134"/><text:bookmark-start text:name="_Toc453367147"/><text:bookmark-start text:name="_Toc453367158"/><text:bookmark-start text:name="_Toc454313834"/><text:bookmark-start text:name="Text_Introduction"/><text:bookmark-start text:name="_Toc213161084"/><text:bookmark-start text:name="BodyContent"/><text:soft-page-break/>Introduction<text:bookmark-end text:name="_Toc452649761"/><text:bookmark-end text:name="_Toc453361456"/><text:bookmark-end text:name="_Toc453361468"/><text:bookmark-end text:name="_Toc453367032"/><text:bookmark-end text:name="_Toc453367066"/><text:bookmark-end text:name="_Toc453367120"/><text:bookmark-end text:name="_Toc453367134"/><text:bookmark-end text:name="_Toc453367147"/><text:bookmark-end text:name="_Toc453367158"/><text:bookmark-end text:name="_Toc454313834"/><text:bookmark-end text:name="Text_Introduction"/><text:bookmark-end text:name="_Toc213161084"/></text:h>
      <text:h text:style-name="Heading2" text:outline-level="2"><text:bookmark-start text:name="_Toc138434262"/><text:bookmark-start text:name="_Toc213161085"/>Purpose of this report<text:bookmark-end text:name="_Toc138434262"/><text:bookmark-end text:name="_Toc213161085"/></text:h>
      <text:list text:style-name="LFO21" text:continue-numbering="true">
        <text:list-item>
          <text:list>
            <text:list-item>
              <text:list>
                <text:list-item>
                  <text:p text:style-name="P157">AECOM has been commissioned to undertake a Strategic Environmental Assessment (SEA) in support of the emerging South<text:s/>Lanarkshire Local Transport Strategy (hereafter referred to as “the LTS”) on behalf of South Lanarkshire Council. <text:s/>This Scoping Report presents the scoping information for the SEA process.</text:p>
                </text:list-item>
              </text:list>
            </text:list-item>
          </text:list>
        </text:list-item>
      </text:list>
      <text:h text:style-name="Heading2" text:outline-level="2"><text:bookmark-start text:name="_Toc138434263"/><text:bookmark-start text:name="_Toc213161086"/>The South Lanarkshire L<text:bookmark-end text:name="_Toc138434263"/>TS<text:bookmark-end text:name="_Toc213161086"/></text:h>
      <text:list text:style-name="LFO21" text:continue-numbering="true">
        <text:list-item>
          <text:list>
            <text:list-item>
              <text:list>
                <text:list-item>
                  <text:p text:style-name="P158">South Lanarkshire’s LTS was published in 2013 and presented a 10-year vision for transport in the local authority area (shown in<text:s/><text:span text:style-name="T159">Figure 1.1</text:span><text:s/>below).</text:p>
                </text:list-item>
                <text:list-item>
                  <text:p text:style-name="P160">With the 10-year timeframe of the current strategy coming to an end this year, the Council are now in the process of developing a new strategy that will cover the period 2024-2034.</text:p>
                </text:list-item>
                <text:list-item>
                  <text:p text:style-name="P161">The new LTS for South Lanarkshire will set the future direction for the Council’s approach to the development and upkeep of the transport infrastructure and policy within the Council area. <text:s/>The LTS will also set out how the Council will contribute to the delivery of the obligations set out in the National and Regional Transport Strategies and other key policy drivers.</text:p>
                </text:list-item>
                <text:list-item>
                  <text:p text:style-name="P162">Transport policies and actions will be developed, and indicators identified to monitor the progress made on these actions.</text:p>
                </text:list-item>
                <text:list-item>
                  <text:p text:style-name="P163">A number of key tasks have been completed or are in the process of being completed (as of summer 2023):<text:s/></text:p>
                </text:list-item>
              </text:list>
            </text:list-item>
          </text:list>
        </text:list-item>
      </text:list>
      <text:list text:style-name="LFO14" text:continue-numbering="true">
        <text:list-item>
          <text:p text:style-name="P164">Consultation and engagement to identify the key problems, issues, and opportunities for transport in South Lanarkshire.</text:p>
        </text:list-item>
        <text:list-item>
          <text:p text:style-name="P165">Review of the existing LTS and a review of the policy and strategy context.</text:p>
        </text:list-item>
        <text:list-item>
          <text:p text:style-name="P166">Development of a vision statement with associated objectives, actions, and indicators required to deliver the vision and monitor progress, ultimately setting the strategic direction for transport investment and policy in South Lanarkshire for the next 10 years.</text:p>
        </text:list-item>
        <text:list-item>
          <text:p text:style-name="P167">Preparation of supporting assessments, including SEA, Statutory Impact Assessments, and a Habitat Regulations Appraisal (HRA).</text:p>
        </text:list-item>
        <text:list-item>
          <text:p text:style-name="P168">Further consultation on the draft strategy.</text:p>
        </text:list-item>
      </text:list>
      <text:list text:style-name="LFO21" text:continue-numbering="true">
        <text:list-item>
          <text:list>
            <text:list-item>
              <text:list>
                <text:list-item>
                  <text:p text:style-name="P169">The final LTS is programmed to be completed and launched in spring 2024.</text:p>
                </text:list-item>
              </text:list>
            </text:list-item>
          </text:list>
        </text:list-item>
      </text:list>
      <text:soft-page-break/>
      <text:p text:style-name="P170"><draw:frame draw:style-name="a7" draw:name="Picture 1" text:anchor-type="as-char" svg:x="0in" svg:y="0in" svg:width="8.38239in" svg:height="5.92849in" style:rel-width="scale" style:rel-height="scale"><draw:image xlink:href="media/image4.jpeg" xlink:type="simple" xlink:show="embed" xlink:actuate="onLoad"/><svg:title/><svg:desc>A map of the South Lanarkshire local authority area.</svg:desc></draw:frame></text:p>
      <text:p text:style-name="Caption">Figure 1.1 South Lanarkshire local authority area</text:p>
      <text:list text:style-name="LFO21" text:continue-numbering="true">
        <text:list-item>
          <text:p text:style-name="P191"><text:bookmark-start text:name="_Toc213161087"/><text:soft-page-break/>SEA explained<text:bookmark-end text:name="_Toc213161087"/></text:p>
        </text:list-item>
      </text:list>
      <text:list text:style-name="LFO21_1" text:continue-numbering="true">
        <text:list-item>
          <text:p text:style-name="P212"><text:bookmark-start text:name="_Toc138434265"/><text:bookmark-start text:name="_Toc142307573"/><text:bookmark-start text:name="_Toc149120671"/><text:bookmark-start text:name="_Toc213140983"/><text:bookmark-start text:name="_Toc213161088"/><text:bookmark-end text:name="_Toc138434265"/><text:bookmark-end text:name="_Toc142307573"/><text:bookmark-end text:name="_Toc149120671"/><text:bookmark-end text:name="_Toc213140983"/><text:bookmark-end text:name="_Toc213161088"/></text:p>
        </text:list-item>
      </text:list>
      <text:h text:style-name="Heading2" text:outline-level="2"><text:bookmark-start text:name="_Toc213161089"/><text:bookmark-start text:name="_Toc138434266"/>Introduction<text:bookmark-end text:name="_Toc213161089"/></text:h>
      <text:list text:style-name="LFO21" text:continue-numbering="true">
        <text:list-item>
          <text:list>
            <text:list-item>
              <text:list>
                <text:list-item>
                  <text:p text:style-name="P213">This report has been prepared in accordance with the European Directive 2001/42/EC and section 15 of the<text:s/>Environmental Assessment (Scotland) Act 2005 (hereafter referred to as “the 2005 Act”). <text:s/></text:p>
                </text:list-item>
                <text:list-item>
                  <text:p text:style-name="P214">The 2005 Act requires all qualifying plans, programmes, and strategies (PPS) to undergo SEA. <text:s/>This provides a systematic process for identifying, reporting, and mitigating the environmental impacts of an emerging PPS.</text:p>
                </text:list-item>
                <text:list-item>
                  <text:p text:style-name="P215">The LTS is a qualifying plan in accordance with Section 5(3) of the 2005 Act, and an SEA is therefore required.<text:s/></text:p>
                </text:list-item>
              </text:list>
            </text:list-item>
          </text:list>
        </text:list-item>
      </text:list>
      <text:h text:style-name="Heading2" text:outline-level="2"><text:bookmark-start text:name="_Toc213161090"/>Key stages of the SEA process<text:bookmark-end text:name="_Toc138434266"/><text:bookmark-end text:name="_Toc213161090"/></text:h>
      <text:list text:style-name="LFO21" text:continue-numbering="true">
        <text:list-item>
          <text:list>
            <text:list-item>
              <text:p text:style-name="P216"/>
              <text:list text:continue-numbering="true">
                <text:list-item>
                  <text:p text:style-name="P217">This SEA follows the process required by the SEA Regulations. <text:s/>There is guidance published by government on undertaking SEA, specifically ‘A Practical Guide to the Strategic Environmental Assessment Directive’; the ‘Practical Guide’. <text:s/>This sets out a five-stage process for undertaking SEA. <text:s/>This process, in conjunction with the SEA Regulations, guides this assessment.</text:p>
                </text:list-item>
                <text:list-item>
                  <text:p text:style-name="P218">The stages and outputs for the SEA are set out in<text:s/><text:span text:style-name="T219">Figure 2.1</text:span><text:s/>below. <text:s/>Scoping (the current stage) comprises Stage 1 below.</text:p>
                </text:list-item>
              </text:list>
            </text:list-item>
          </text:list>
        </text:list-item>
      </text:list>
      <text:p text:style-name="BodyText"><draw:g draw:name="Diagram 17" draw:id="id14" draw:style-name="a18" text:anchor-type="as-char"><svg:title/><svg:desc>Flow chart describing the five stages of the SEA process. Each stage is represented by a green arrow pointing downward with accompanying text boxes describing the key tasks and outputs:
Stage 1 - Establish the baseline, identify sustainability issues, and develop the SEA Framework - output is the Scoping Report
Stage 2 - Develop and appraise alternatives for the LTS
Stage 3 - Appraise the draft LTS and prepare the SEA for stakeholder engagement - output is the Environmental Report.
Stage 4 - Consult on the draft LTS and Environmental Report
Stage 5 - Monitor significant effects of the LTS and prepare the Post-adoption Statement</svg:desc><draw:custom-shape svg:x="0in" svg:y="0in" svg:width="0.55508in" svg:height="0.79297in" draw:id="id4" draw:style-name="a8" draw:name="Freeform: Shape 529455342"><svg:title/><svg:desc/><text:p text:style-name="P220"><text:span text:style-name="T221">Stage 1</text:span></text:p><draw:enhanced-geometry draw:type="non-primitive" svg:viewBox="0 0 725090 507563" draw:enhanced-path="M ?f3 ?f0 L ?f3 ?f4 ?f5 ?f2 ?f6 ?f4 ?f6 ?f0 ?f5 ?f7 ?f3 ?f0 Z N" draw:text-areas="?f26 ?f28 ?f27 ?f29" draw:glue-points="?f30 ?f31 ?f32 ?f31 ?f33 ?f34 ?f32 ?f35 ?f30 ?f35 ?f36 ?f34 ?f30 ?f31" draw:glue-point-leaving-directions="-90, -90, -90, -90, -90, -90, -90"><draw:equation draw:name="f0" draw:formula="0"/><draw:equation draw:name="f1" draw:formula="725090"/><draw:equation draw:name="f2" draw:formula="507563"/><draw:equation draw:name="f3" draw:formula="725089"/><draw:equation draw:name="f4" draw:formula="329916"/><draw:equation draw:name="f5" draw:formula="362544"/><draw:equation draw:name="f6" draw:formula="1"/><draw:equation draw:name="f7" draw:formula="177648"/><draw:equation draw:name="f8" draw:formula="?f2 - ?f0"/><draw:equation draw:name="f9" draw:formula="?f1 - ?f0"/><draw:equation draw:name="f10" draw:formula="?f9 / 725090"/><draw:equation draw:name="f11" draw:formula="?f8 / 507563"/><draw:equation draw:name="f12" draw:formula="0 * ?f9"/><draw:equation draw:name="f13" draw:formula="0 * ?f8"/><draw:equation draw:name="f14" draw:formula="471309 * ?f9"/><draw:equation draw:name="f15" draw:formula="725090 * ?f9"/><draw:equation draw:name="f16" draw:formula="253782 * ?f8"/><draw:equation draw:name="f17" draw:formula="507563 * ?f8"/><draw:equation draw:name="f18" draw:formula="253782 * ?f9"/><draw:equation draw:name="f19" draw:formula="?f12 / 725090"/><draw:equation draw:name="f20" draw:formula="?f13 / 507563"/><draw:equation draw:name="f21" draw:formula="?f14 / 725090"/><draw:equation draw:name="f22" draw:formula="?f15 / 725090"/><draw:equation draw:name="f23" draw:formula="?f16 / 507563"/><draw:equation draw:name="f24" draw:formula="?f17 / 507563"/><draw:equation draw:name="f25" draw:formula="?f18 / 725090"/><draw:equation draw:name="f26" draw:formula="?f0 / ?f10"/><draw:equation draw:name="f27" draw:formula="?f1 / ?f10"/><draw:equation draw:name="f28" draw:formula="?f0 / ?f11"/><draw:equation draw:name="f29" draw:formula="?f2 / ?f11"/><draw:equation draw:name="f30" draw:formula="?f19 / ?f10"/><draw:equation draw:name="f31" draw:formula="?f20 / ?f11"/><draw:equation draw:name="f32" draw:formula="?f21 / ?f10"/><draw:equation draw:name="f33" draw:formula="?f22 / ?f10"/><draw:equation draw:name="f34" draw:formula="?f23 / ?f11"/><draw:equation draw:name="f35" draw:formula="?f24 / ?f11"/><draw:equation draw:name="f36" draw:formula="?f25 / ?f10"/></draw:enhanced-geometry></draw:custom-shape><draw:custom-shape svg:x="0.55508in" svg:y="0in" svg:width="3.72633in" svg:height="0.51543in" draw:id="id5" draw:style-name="a9" draw:name="Freeform: Shape 1090012985"><svg:title/><svg:desc/><text:list text:style-name="LFO22" text:continue-numbering="true"><text:list-item><text:list><text:list-item><text:p text:style-name="P222"><text:span text:style-name="T223">Establish the context and baseline for the SEA</text:span></text:p></text:list-item></text:list></text:list-item></text:list><text:list text:style-name="LFO23" text:continue-numbering="true"><text:list-item><text:list><text:list-item><text:p text:style-name="P224"><text:span text:style-name="T225">Identify key<text:s/></text:span><text:span text:style-name="T226">sustainability issues for the LTS</text:span></text:p></text:list-item></text:list></text:list-item></text:list><text:list text:style-name="LFO24" text:continue-numbering="true"><text:list-item><text:list><text:list-item><text:p text:style-name="P227"><text:span text:style-name="T228">Develop the SEA Framework</text:span></text:p></text:list-item></text:list></text:list-item></text:list><draw:enhanced-geometry draw:type="non-primitive" svg:viewBox="0 0 471308 3407358"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draw:equation draw:name="f0" draw:formula="0"/><draw:equation draw:name="f1" draw:formula="471308"/><draw:equation draw:name="f2" draw:formula="3407358"/><draw:equation draw:name="f3" draw:formula="567907"/><draw:equation draw:name="f4" draw:formula="2839451"/><draw:equation draw:name="f5" draw:formula="3153098"/><draw:equation draw:name="f6" draw:formula="466443"/><draw:equation draw:name="f7" draw:formula="3407354"/><draw:equation draw:name="f8" draw:formula="460442"/><draw:equation draw:name="f9" draw:formula="4"/><draw:equation draw:name="f10" draw:formula="254260"/><draw:equation draw:name="f11" draw:formula="?f2 - ?f0"/><draw:equation draw:name="f12" draw:formula="?f1 - ?f0"/><draw:equation draw:name="f13" draw:formula="?f12 / 471308"/><draw:equation draw:name="f14" draw:formula="?f11 / 3407358"/><draw:equation draw:name="f15" draw:formula="78553 * ?f12"/><draw:equation draw:name="f16" draw:formula="0 * ?f11"/><draw:equation draw:name="f17" draw:formula="392755 * ?f12"/><draw:equation draw:name="f18" draw:formula="471308 * ?f12"/><draw:equation draw:name="f19" draw:formula="78553 * ?f11"/><draw:equation draw:name="f20" draw:formula="3407358 * ?f11"/><draw:equation draw:name="f21" draw:formula="0 * ?f12"/><draw:equation draw:name="f22" draw:formula="?f15 / 471308"/><draw:equation draw:name="f23" draw:formula="?f16 / 3407358"/><draw:equation draw:name="f24" draw:formula="?f17 / 471308"/><draw:equation draw:name="f25" draw:formula="?f18 / 471308"/><draw:equation draw:name="f26" draw:formula="?f19 / 3407358"/><draw:equation draw:name="f27" draw:formula="?f20 / 3407358"/><draw:equation draw:name="f28" draw:formula="?f21 / 471308"/><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custom-shape svg:x="0in" svg:y="0.67657in" svg:width="0.55508in" svg:height="0.79297in" draw:id="id6" draw:style-name="a10" draw:name="Freeform: Shape 1409451582"><svg:title/><svg:desc/><text:p text:style-name="P229"><text:span text:style-name="T230">Stage 2</text:span></text:p><draw:enhanced-geometry draw:type="non-primitive" svg:viewBox="0 0 725090 507563" draw:enhanced-path="M ?f3 ?f0 L ?f3 ?f4 ?f5 ?f2 ?f6 ?f4 ?f6 ?f0 ?f5 ?f7 ?f3 ?f0 Z N" draw:text-areas="?f26 ?f28 ?f27 ?f29" draw:glue-points="?f30 ?f31 ?f32 ?f31 ?f33 ?f34 ?f32 ?f35 ?f30 ?f35 ?f36 ?f34 ?f30 ?f31" draw:glue-point-leaving-directions="-90, -90, -90, -90, -90, -90, -90"><draw:equation draw:name="f0" draw:formula="0"/><draw:equation draw:name="f1" draw:formula="725090"/><draw:equation draw:name="f2" draw:formula="507563"/><draw:equation draw:name="f3" draw:formula="725089"/><draw:equation draw:name="f4" draw:formula="329916"/><draw:equation draw:name="f5" draw:formula="362544"/><draw:equation draw:name="f6" draw:formula="1"/><draw:equation draw:name="f7" draw:formula="177648"/><draw:equation draw:name="f8" draw:formula="?f2 - ?f0"/><draw:equation draw:name="f9" draw:formula="?f1 - ?f0"/><draw:equation draw:name="f10" draw:formula="?f9 / 725090"/><draw:equation draw:name="f11" draw:formula="?f8 / 507563"/><draw:equation draw:name="f12" draw:formula="0 * ?f9"/><draw:equation draw:name="f13" draw:formula="0 * ?f8"/><draw:equation draw:name="f14" draw:formula="471309 * ?f9"/><draw:equation draw:name="f15" draw:formula="725090 * ?f9"/><draw:equation draw:name="f16" draw:formula="253782 * ?f8"/><draw:equation draw:name="f17" draw:formula="507563 * ?f8"/><draw:equation draw:name="f18" draw:formula="253782 * ?f9"/><draw:equation draw:name="f19" draw:formula="?f12 / 725090"/><draw:equation draw:name="f20" draw:formula="?f13 / 507563"/><draw:equation draw:name="f21" draw:formula="?f14 / 725090"/><draw:equation draw:name="f22" draw:formula="?f15 / 725090"/><draw:equation draw:name="f23" draw:formula="?f16 / 507563"/><draw:equation draw:name="f24" draw:formula="?f17 / 507563"/><draw:equation draw:name="f25" draw:formula="?f18 / 725090"/><draw:equation draw:name="f26" draw:formula="?f0 / ?f10"/><draw:equation draw:name="f27" draw:formula="?f1 / ?f10"/><draw:equation draw:name="f28" draw:formula="?f0 / ?f11"/><draw:equation draw:name="f29" draw:formula="?f2 / ?f11"/><draw:equation draw:name="f30" draw:formula="?f19 / ?f10"/><draw:equation draw:name="f31" draw:formula="?f20 / ?f11"/><draw:equation draw:name="f32" draw:formula="?f21 / ?f10"/><draw:equation draw:name="f33" draw:formula="?f22 / ?f10"/><draw:equation draw:name="f34" draw:formula="?f23 / ?f11"/><draw:equation draw:name="f35" draw:formula="?f24 / ?f11"/><draw:equation draw:name="f36" draw:formula="?f25 / ?f10"/></draw:enhanced-geometry></draw:custom-shape><draw:custom-shape svg:x="0.55508in" svg:y="0.67657in" svg:width="3.72633in" svg:height="0.51543in" draw:id="id7" draw:style-name="a11" draw:name="Freeform: Shape 415609186"><svg:title/><svg:desc/><text:list text:style-name="LFO25" text:continue-numbering="true"><text:list-item><text:list><text:list-item><text:p text:style-name="P231"><text:span text:style-name="T232">Develop and refine alternatives for elements of the LTS</text:span></text:p></text:list-item></text:list></text:list-item></text:list><text:list text:style-name="LFO26" text:continue-numbering="true"><text:list-item><text:list><text:list-item><text:p text:style-name="P233"><text:span text:style-name="T234">Appraise the significant effects of these alternatives</text:span></text:p></text:list-item></text:list></text:list-item></text:list><draw:enhanced-geometry draw:type="non-primitive" svg:viewBox="0 0 471308 3407358"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draw:equation draw:name="f0" draw:formula="0"/><draw:equation draw:name="f1" draw:formula="471308"/><draw:equation draw:name="f2" draw:formula="3407358"/><draw:equation draw:name="f3" draw:formula="567907"/><draw:equation draw:name="f4" draw:formula="2839451"/><draw:equation draw:name="f5" draw:formula="3153098"/><draw:equation draw:name="f6" draw:formula="466443"/><draw:equation draw:name="f7" draw:formula="3407354"/><draw:equation draw:name="f8" draw:formula="460442"/><draw:equation draw:name="f9" draw:formula="4"/><draw:equation draw:name="f10" draw:formula="254260"/><draw:equation draw:name="f11" draw:formula="?f2 - ?f0"/><draw:equation draw:name="f12" draw:formula="?f1 - ?f0"/><draw:equation draw:name="f13" draw:formula="?f12 / 471308"/><draw:equation draw:name="f14" draw:formula="?f11 / 3407358"/><draw:equation draw:name="f15" draw:formula="78553 * ?f12"/><draw:equation draw:name="f16" draw:formula="0 * ?f11"/><draw:equation draw:name="f17" draw:formula="392755 * ?f12"/><draw:equation draw:name="f18" draw:formula="471308 * ?f12"/><draw:equation draw:name="f19" draw:formula="78553 * ?f11"/><draw:equation draw:name="f20" draw:formula="3407358 * ?f11"/><draw:equation draw:name="f21" draw:formula="0 * ?f12"/><draw:equation draw:name="f22" draw:formula="?f15 / 471308"/><draw:equation draw:name="f23" draw:formula="?f16 / 3407358"/><draw:equation draw:name="f24" draw:formula="?f17 / 471308"/><draw:equation draw:name="f25" draw:formula="?f18 / 471308"/><draw:equation draw:name="f26" draw:formula="?f19 / 3407358"/><draw:equation draw:name="f27" draw:formula="?f20 / 3407358"/><draw:equation draw:name="f28" draw:formula="?f21 / 471308"/><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custom-shape svg:x="0in" svg:y="1.35313in" svg:width="0.55508in" svg:height="0.79297in" draw:id="id8" draw:style-name="a12" draw:name="Freeform: Shape 1665769370"><svg:title/><svg:desc/><text:p text:style-name="P235"><text:span text:style-name="T236">Stage 3</text:span></text:p><draw:enhanced-geometry draw:type="non-primitive" svg:viewBox="0 0 725090 507563" draw:enhanced-path="M ?f3 ?f0 L ?f3 ?f4 ?f5 ?f2 ?f6 ?f4 ?f6 ?f0 ?f5 ?f7 ?f3 ?f0 Z N" draw:text-areas="?f26 ?f28 ?f27 ?f29" draw:glue-points="?f30 ?f31 ?f32 ?f31 ?f33 ?f34 ?f32 ?f35 ?f30 ?f35 ?f36 ?f34 ?f30 ?f31" draw:glue-point-leaving-directions="-90, -90, -90, -90, -90, -90, -90"><draw:equation draw:name="f0" draw:formula="0"/><draw:equation draw:name="f1" draw:formula="725090"/><draw:equation draw:name="f2" draw:formula="507563"/><draw:equation draw:name="f3" draw:formula="725089"/><draw:equation draw:name="f4" draw:formula="329916"/><draw:equation draw:name="f5" draw:formula="362544"/><draw:equation draw:name="f6" draw:formula="1"/><draw:equation draw:name="f7" draw:formula="177648"/><draw:equation draw:name="f8" draw:formula="?f2 - ?f0"/><draw:equation draw:name="f9" draw:formula="?f1 - ?f0"/><draw:equation draw:name="f10" draw:formula="?f9 / 725090"/><draw:equation draw:name="f11" draw:formula="?f8 / 507563"/><draw:equation draw:name="f12" draw:formula="0 * ?f9"/><draw:equation draw:name="f13" draw:formula="0 * ?f8"/><draw:equation draw:name="f14" draw:formula="471309 * ?f9"/><draw:equation draw:name="f15" draw:formula="725090 * ?f9"/><draw:equation draw:name="f16" draw:formula="253782 * ?f8"/><draw:equation draw:name="f17" draw:formula="507563 * ?f8"/><draw:equation draw:name="f18" draw:formula="253782 * ?f9"/><draw:equation draw:name="f19" draw:formula="?f12 / 725090"/><draw:equation draw:name="f20" draw:formula="?f13 / 507563"/><draw:equation draw:name="f21" draw:formula="?f14 / 725090"/><draw:equation draw:name="f22" draw:formula="?f15 / 725090"/><draw:equation draw:name="f23" draw:formula="?f16 / 507563"/><draw:equation draw:name="f24" draw:formula="?f17 / 507563"/><draw:equation draw:name="f25" draw:formula="?f18 / 725090"/><draw:equation draw:name="f26" draw:formula="?f0 / ?f10"/><draw:equation draw:name="f27" draw:formula="?f1 / ?f10"/><draw:equation draw:name="f28" draw:formula="?f0 / ?f11"/><draw:equation draw:name="f29" draw:formula="?f2 / ?f11"/><draw:equation draw:name="f30" draw:formula="?f19 / ?f10"/><draw:equation draw:name="f31" draw:formula="?f20 / ?f11"/><draw:equation draw:name="f32" draw:formula="?f21 / ?f10"/><draw:equation draw:name="f33" draw:formula="?f22 / ?f10"/><draw:equation draw:name="f34" draw:formula="?f23 / ?f11"/><draw:equation draw:name="f35" draw:formula="?f24 / ?f11"/><draw:equation draw:name="f36" draw:formula="?f25 / ?f10"/></draw:enhanced-geometry></draw:custom-shape><draw:custom-shape svg:x="0.55508in" svg:y="1.35314in" svg:width="3.72633in" svg:height="0.51543in" draw:id="id9" draw:style-name="a13" draw:name="Freeform: Shape 1590963945"><svg:title/><svg:desc/><text:list text:style-name="LFO27" text:continue-numbering="true"><text:list-item><text:list><text:list-item><text:p text:style-name="P237"><text:span text:style-name="T238">Appraise the draft LTS</text:span></text:p></text:list-item></text:list></text:list-item></text:list><text:list text:style-name="LFO28" text:continue-numbering="true"><text:list-item><text:list><text:list-item><text:p text:style-name="P239"><text:span text:style-name="T240">Prepare the SEA<text:s/></text:span><text:span text:style-name="T241">Environmental Report for stakeholder engagement</text:span></text:p></text:list-item></text:list></text:list-item></text:list><draw:enhanced-geometry draw:type="non-primitive" svg:viewBox="0 0 471308 3407358"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draw:equation draw:name="f0" draw:formula="0"/><draw:equation draw:name="f1" draw:formula="471308"/><draw:equation draw:name="f2" draw:formula="3407358"/><draw:equation draw:name="f3" draw:formula="567907"/><draw:equation draw:name="f4" draw:formula="2839451"/><draw:equation draw:name="f5" draw:formula="3153098"/><draw:equation draw:name="f6" draw:formula="466443"/><draw:equation draw:name="f7" draw:formula="3407354"/><draw:equation draw:name="f8" draw:formula="460442"/><draw:equation draw:name="f9" draw:formula="4"/><draw:equation draw:name="f10" draw:formula="254260"/><draw:equation draw:name="f11" draw:formula="?f2 - ?f0"/><draw:equation draw:name="f12" draw:formula="?f1 - ?f0"/><draw:equation draw:name="f13" draw:formula="?f12 / 471308"/><draw:equation draw:name="f14" draw:formula="?f11 / 3407358"/><draw:equation draw:name="f15" draw:formula="78553 * ?f12"/><draw:equation draw:name="f16" draw:formula="0 * ?f11"/><draw:equation draw:name="f17" draw:formula="392755 * ?f12"/><draw:equation draw:name="f18" draw:formula="471308 * ?f12"/><draw:equation draw:name="f19" draw:formula="78553 * ?f11"/><draw:equation draw:name="f20" draw:formula="3407358 * ?f11"/><draw:equation draw:name="f21" draw:formula="0 * ?f12"/><draw:equation draw:name="f22" draw:formula="?f15 / 471308"/><draw:equation draw:name="f23" draw:formula="?f16 / 3407358"/><draw:equation draw:name="f24" draw:formula="?f17 / 471308"/><draw:equation draw:name="f25" draw:formula="?f18 / 471308"/><draw:equation draw:name="f26" draw:formula="?f19 / 3407358"/><draw:equation draw:name="f27" draw:formula="?f20 / 3407358"/><draw:equation draw:name="f28" draw:formula="?f21 / 471308"/><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custom-shape svg:x="0in" svg:y="2.0297in" svg:width="0.55508in" svg:height="0.79297in" draw:id="id10" draw:style-name="a14" draw:name="Freeform: Shape 47811773"><svg:title/><svg:desc/><text:p text:style-name="P242"><text:span text:style-name="T243">Stage 4</text:span></text:p><draw:enhanced-geometry draw:type="non-primitive" svg:viewBox="0 0 725090 507563" draw:enhanced-path="M ?f3 ?f0 L ?f3 ?f4 ?f5 ?f2 ?f6 ?f4 ?f6 ?f0 ?f5 ?f7 ?f3 ?f0 Z N" draw:text-areas="?f26 ?f28 ?f27 ?f29" draw:glue-points="?f30 ?f31 ?f32 ?f31 ?f33 ?f34 ?f32 ?f35 ?f30 ?f35 ?f36 ?f34 ?f30 ?f31" draw:glue-point-leaving-directions="-90, -90, -90, -90, -90, -90, -90"><draw:equation draw:name="f0" draw:formula="0"/><draw:equation draw:name="f1" draw:formula="725090"/><draw:equation draw:name="f2" draw:formula="507563"/><draw:equation draw:name="f3" draw:formula="725089"/><draw:equation draw:name="f4" draw:formula="329916"/><draw:equation draw:name="f5" draw:formula="362544"/><draw:equation draw:name="f6" draw:formula="1"/><draw:equation draw:name="f7" draw:formula="177648"/><draw:equation draw:name="f8" draw:formula="?f2 - ?f0"/><draw:equation draw:name="f9" draw:formula="?f1 - ?f0"/><draw:equation draw:name="f10" draw:formula="?f9 / 725090"/><draw:equation draw:name="f11" draw:formula="?f8 / 507563"/><draw:equation draw:name="f12" draw:formula="0 * ?f9"/><draw:equation draw:name="f13" draw:formula="0 * ?f8"/><draw:equation draw:name="f14" draw:formula="471309 * ?f9"/><draw:equation draw:name="f15" draw:formula="725090 * ?f9"/><draw:equation draw:name="f16" draw:formula="253782 * ?f8"/><draw:equation draw:name="f17" draw:formula="507563 * ?f8"/><draw:equation draw:name="f18" draw:formula="253782 * ?f9"/><draw:equation draw:name="f19" draw:formula="?f12 / 725090"/><draw:equation draw:name="f20" draw:formula="?f13 / 507563"/><draw:equation draw:name="f21" draw:formula="?f14 / 725090"/><draw:equation draw:name="f22" draw:formula="?f15 / 725090"/><draw:equation draw:name="f23" draw:formula="?f16 / 507563"/><draw:equation draw:name="f24" draw:formula="?f17 / 507563"/><draw:equation draw:name="f25" draw:formula="?f18 / 725090"/><draw:equation draw:name="f26" draw:formula="?f0 / ?f10"/><draw:equation draw:name="f27" draw:formula="?f1 / ?f10"/><draw:equation draw:name="f28" draw:formula="?f0 / ?f11"/><draw:equation draw:name="f29" draw:formula="?f2 / ?f11"/><draw:equation draw:name="f30" draw:formula="?f19 / ?f10"/><draw:equation draw:name="f31" draw:formula="?f20 / ?f11"/><draw:equation draw:name="f32" draw:formula="?f21 / ?f10"/><draw:equation draw:name="f33" draw:formula="?f22 / ?f10"/><draw:equation draw:name="f34" draw:formula="?f23 / ?f11"/><draw:equation draw:name="f35" draw:formula="?f24 / ?f11"/><draw:equation draw:name="f36" draw:formula="?f25 / ?f10"/></draw:enhanced-geometry></draw:custom-shape><draw:custom-shape svg:x="0.55508in" svg:y="2.0297in" svg:width="3.72633in" svg:height="0.51543in" draw:id="id11" draw:style-name="a15" draw:name="Freeform: Shape 1755515285"><svg:title/><svg:desc/><text:list text:style-name="LFO29" text:continue-numbering="true"><text:list-item><text:list><text:list-item><text:p text:style-name="P244"><text:span text:style-name="T245">Consult on the draft LTS and the SEA Environmental Report</text:span></text:p></text:list-item></text:list></text:list-item></text:list><draw:enhanced-geometry draw:type="non-primitive" svg:viewBox="0 0 471308 3407358"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draw:equation draw:name="f0" draw:formula="0"/><draw:equation draw:name="f1" draw:formula="471308"/><draw:equation draw:name="f2" draw:formula="3407358"/><draw:equation draw:name="f3" draw:formula="567907"/><draw:equation draw:name="f4" draw:formula="2839451"/><draw:equation draw:name="f5" draw:formula="3153098"/><draw:equation draw:name="f6" draw:formula="466443"/><draw:equation draw:name="f7" draw:formula="3407354"/><draw:equation draw:name="f8" draw:formula="460442"/><draw:equation draw:name="f9" draw:formula="4"/><draw:equation draw:name="f10" draw:formula="254260"/><draw:equation draw:name="f11" draw:formula="?f2 - ?f0"/><draw:equation draw:name="f12" draw:formula="?f1 - ?f0"/><draw:equation draw:name="f13" draw:formula="?f12 / 471308"/><draw:equation draw:name="f14" draw:formula="?f11 / 3407358"/><draw:equation draw:name="f15" draw:formula="78553 * ?f12"/><draw:equation draw:name="f16" draw:formula="0 * ?f11"/><draw:equation draw:name="f17" draw:formula="392755 * ?f12"/><draw:equation draw:name="f18" draw:formula="471308 * ?f12"/><draw:equation draw:name="f19" draw:formula="78553 * ?f11"/><draw:equation draw:name="f20" draw:formula="3407358 * ?f11"/><draw:equation draw:name="f21" draw:formula="0 * ?f12"/><draw:equation draw:name="f22" draw:formula="?f15 / 471308"/><draw:equation draw:name="f23" draw:formula="?f16 / 3407358"/><draw:equation draw:name="f24" draw:formula="?f17 / 471308"/><draw:equation draw:name="f25" draw:formula="?f18 / 471308"/><draw:equation draw:name="f26" draw:formula="?f19 / 3407358"/><draw:equation draw:name="f27" draw:formula="?f20 / 3407358"/><draw:equation draw:name="f28" draw:formula="?f21 / 471308"/><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custom-shape svg:x="0in" svg:y="2.70627in" svg:width="0.55508in" svg:height="0.79297in" draw:id="id12" draw:style-name="a16" draw:name="Freeform: Shape 386534100"><svg:title/><svg:desc/><text:p text:style-name="P246"><text:span text:style-name="T247">Stage 5</text:span></text:p><draw:enhanced-geometry draw:type="non-primitive" svg:viewBox="0 0 725090 507563" draw:enhanced-path="M ?f3 ?f0 L ?f3 ?f4 ?f5 ?f2 ?f6 ?f4 ?f6 ?f0 ?f5 ?f7 ?f3 ?f0 Z N" draw:text-areas="?f26 ?f28 ?f27 ?f29" draw:glue-points="?f30 ?f31 ?f32 ?f31 ?f33 ?f34 ?f32 ?f35 ?f30 ?f35 ?f36 ?f34 ?f30 ?f31" draw:glue-point-leaving-directions="-90, -90, -90, -90, -90, -90, -90"><draw:equation draw:name="f0" draw:formula="0"/><draw:equation draw:name="f1" draw:formula="725090"/><draw:equation draw:name="f2" draw:formula="507563"/><draw:equation draw:name="f3" draw:formula="725089"/><draw:equation draw:name="f4" draw:formula="329916"/><draw:equation draw:name="f5" draw:formula="362544"/><draw:equation draw:name="f6" draw:formula="1"/><draw:equation draw:name="f7" draw:formula="177648"/><draw:equation draw:name="f8" draw:formula="?f2 - ?f0"/><draw:equation draw:name="f9" draw:formula="?f1 - ?f0"/><draw:equation draw:name="f10" draw:formula="?f9 / 725090"/><draw:equation draw:name="f11" draw:formula="?f8 / 507563"/><draw:equation draw:name="f12" draw:formula="0 * ?f9"/><draw:equation draw:name="f13" draw:formula="0 * ?f8"/><draw:equation draw:name="f14" draw:formula="471309 * ?f9"/><draw:equation draw:name="f15" draw:formula="725090 * ?f9"/><draw:equation draw:name="f16" draw:formula="253782 * ?f8"/><draw:equation draw:name="f17" draw:formula="507563 * ?f8"/><draw:equation draw:name="f18" draw:formula="253782 * ?f9"/><draw:equation draw:name="f19" draw:formula="?f12 / 725090"/><draw:equation draw:name="f20" draw:formula="?f13 / 507563"/><draw:equation draw:name="f21" draw:formula="?f14 / 725090"/><draw:equation draw:name="f22" draw:formula="?f15 / 725090"/><draw:equation draw:name="f23" draw:formula="?f16 / 507563"/><draw:equation draw:name="f24" draw:formula="?f17 / 507563"/><draw:equation draw:name="f25" draw:formula="?f18 / 725090"/><draw:equation draw:name="f26" draw:formula="?f0 / ?f10"/><draw:equation draw:name="f27" draw:formula="?f1 / ?f10"/><draw:equation draw:name="f28" draw:formula="?f0 / ?f11"/><draw:equation draw:name="f29" draw:formula="?f2 / ?f11"/><draw:equation draw:name="f30" draw:formula="?f19 / ?f10"/><draw:equation draw:name="f31" draw:formula="?f20 / ?f11"/><draw:equation draw:name="f32" draw:formula="?f21 / ?f10"/><draw:equation draw:name="f33" draw:formula="?f22 / ?f10"/><draw:equation draw:name="f34" draw:formula="?f23 / ?f11"/><draw:equation draw:name="f35" draw:formula="?f24 / ?f11"/><draw:equation draw:name="f36" draw:formula="?f25 / ?f10"/></draw:enhanced-geometry></draw:custom-shape><draw:custom-shape svg:x="0.55508in" svg:y="2.70627in" svg:width="3.72633in" svg:height="0.51543in" draw:id="id13" draw:style-name="a17" draw:name="Freeform: Shape 1000291276"><svg:title/><svg:desc/><text:list text:style-name="LFO30" text:continue-numbering="true"><text:list-item><text:list><text:list-item><text:p text:style-name="P248"><text:span text:style-name="T249">Monitor the significant effects of the LTS</text:span></text:p></text:list-item></text:list></text:list-item></text:list><text:list text:style-name="LFO31" text:continue-numbering="true"><text:list-item><text:list><text:list-item><text:p text:style-name="P250"><text:span text:style-name="T251">Prepare the Post-adoption statement</text:span></text:p></text:list-item></text:list></text:list-item></text:list><draw:enhanced-geometry draw:type="non-primitive" svg:viewBox="0 0 471308 3407358"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draw:equation draw:name="f0" draw:formula="0"/><draw:equation draw:name="f1" draw:formula="471308"/><draw:equation draw:name="f2" draw:formula="3407358"/><draw:equation draw:name="f3" draw:formula="567907"/><draw:equation draw:name="f4" draw:formula="2839451"/><draw:equation draw:name="f5" draw:formula="3153098"/><draw:equation draw:name="f6" draw:formula="466443"/><draw:equation draw:name="f7" draw:formula="3407354"/><draw:equation draw:name="f8" draw:formula="460442"/><draw:equation draw:name="f9" draw:formula="4"/><draw:equation draw:name="f10" draw:formula="254260"/><draw:equation draw:name="f11" draw:formula="?f2 - ?f0"/><draw:equation draw:name="f12" draw:formula="?f1 - ?f0"/><draw:equation draw:name="f13" draw:formula="?f12 / 471308"/><draw:equation draw:name="f14" draw:formula="?f11 / 3407358"/><draw:equation draw:name="f15" draw:formula="78553 * ?f12"/><draw:equation draw:name="f16" draw:formula="0 * ?f11"/><draw:equation draw:name="f17" draw:formula="392755 * ?f12"/><draw:equation draw:name="f18" draw:formula="471308 * ?f12"/><draw:equation draw:name="f19" draw:formula="78553 * ?f11"/><draw:equation draw:name="f20" draw:formula="3407358 * ?f11"/><draw:equation draw:name="f21" draw:formula="0 * ?f12"/><draw:equation draw:name="f22" draw:formula="?f15 / 471308"/><draw:equation draw:name="f23" draw:formula="?f16 / 3407358"/><draw:equation draw:name="f24" draw:formula="?f17 / 471308"/><draw:equation draw:name="f25" draw:formula="?f18 / 471308"/><draw:equation draw:name="f26" draw:formula="?f19 / 3407358"/><draw:equation draw:name="f27" draw:formula="?f20 / 3407358"/><draw:equation draw:name="f28" draw:formula="?f21 / 471308"/><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g><draw:g draw:name="Diagram 18" draw:id="id18" draw:style-name="a22" text:anchor-type="as-char"><svg:title/><svg:desc/><draw:custom-shape svg:x="0in" svg:y="0in" svg:width="1.41528in" svg:height="0.4749in" draw:id="id15" draw:style-name="a19" draw:name="Freeform: Shape 822234641"><svg:title/><svg:desc/><text:p text:style-name="P252"><text:span text:style-name="T253">Scoping Report</text:span></text:p><draw:enhanced-geometry draw:type="non-primitive" svg:viewBox="0 0 1294128 434251" draw:enhanced-path="M ?f0 ?f0 L ?f1 ?f0 ?f1 ?f2 ?f0 ?f2 ?f0 ?f0 Z N" draw:text-areas="?f15 ?f17 ?f16 ?f18" draw:glue-points="?f19 ?f20 ?f21 ?f20 ?f21 ?f22 ?f19 ?f22 ?f19 ?f20" draw:glue-point-leaving-directions="-90, -90, -90, -90, -90"><draw:equation draw:name="f0" draw:formula="0"/><draw:equation draw:name="f1" draw:formula="1294128"/><draw:equation draw:name="f2" draw:formula="434251"/><draw:equation draw:name="f3" draw:formula="?f2 - ?f0"/><draw:equation draw:name="f4" draw:formula="?f1 - ?f0"/><draw:equation draw:name="f5" draw:formula="?f4 / 1294128"/><draw:equation draw:name="f6" draw:formula="?f3 / 434251"/><draw:equation draw:name="f7" draw:formula="0 * ?f4"/><draw:equation draw:name="f8" draw:formula="0 * ?f3"/><draw:equation draw:name="f9" draw:formula="1294128 * ?f4"/><draw:equation draw:name="f10" draw:formula="434251 * ?f3"/><draw:equation draw:name="f11" draw:formula="?f7 / 1294128"/><draw:equation draw:name="f12" draw:formula="?f8 / 434251"/><draw:equation draw:name="f13" draw:formula="?f9 / 1294128"/><draw:equation draw:name="f14" draw:formula="?f10 / 434251"/><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0in" svg:y="1.35693in" svg:width="1.41528in" svg:height="0.46365in" draw:id="id16" draw:style-name="a20" draw:name="Freeform: Shape 437187892"><svg:title/><svg:desc/><text:p text:style-name="P254"><text:span text:style-name="T255">Environmental Report</text:span></text:p><draw:enhanced-geometry draw:type="non-primitive" svg:viewBox="0 0 1294130 423966" draw:enhanced-path="M ?f0 ?f0 L ?f1 ?f0 ?f1 ?f2 ?f0 ?f2 ?f0 ?f0 Z N" draw:text-areas="?f15 ?f17 ?f16 ?f18" draw:glue-points="?f19 ?f20 ?f21 ?f20 ?f21 ?f22 ?f19 ?f22 ?f19 ?f20" draw:glue-point-leaving-directions="-90, -90, -90, -90, -90"><draw:equation draw:name="f0" draw:formula="0"/><draw:equation draw:name="f1" draw:formula="1294130"/><draw:equation draw:name="f2" draw:formula="423966"/><draw:equation draw:name="f3" draw:formula="?f2 - ?f0"/><draw:equation draw:name="f4" draw:formula="?f1 - ?f0"/><draw:equation draw:name="f5" draw:formula="?f4 / 1294130"/><draw:equation draw:name="f6" draw:formula="?f3 / 423966"/><draw:equation draw:name="f7" draw:formula="0 * ?f4"/><draw:equation draw:name="f8" draw:formula="0 * ?f3"/><draw:equation draw:name="f9" draw:formula="1294130 * ?f4"/><draw:equation draw:name="f10" draw:formula="423966 * ?f3"/><draw:equation draw:name="f11" draw:formula="?f7 / 1294130"/><draw:equation draw:name="f12" draw:formula="?f8 / 423966"/><draw:equation draw:name="f13" draw:formula="?f9 / 1294130"/><draw:equation draw:name="f14" draw:formula="?f10 / 423966"/><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0in" svg:y="2.71256in" svg:width="1.41528in" svg:height="0.46033in" draw:id="id17" draw:style-name="a21" draw:name="Freeform: Shape 57687376"><svg:title/><svg:desc/><text:p text:style-name="P256"><text:span text:style-name="T257">Post-adoption Statement</text:span></text:p><draw:enhanced-geometry draw:type="non-primitive" svg:viewBox="0 0 1294130 420926" draw:enhanced-path="M ?f0 ?f0 L ?f1 ?f0 ?f1 ?f2 ?f0 ?f2 ?f0 ?f0 Z N" draw:text-areas="?f15 ?f17 ?f16 ?f18" draw:glue-points="?f19 ?f20 ?f21 ?f20 ?f21 ?f22 ?f19 ?f22 ?f19 ?f20" draw:glue-point-leaving-directions="-90, -90, -90, -90, -90"><draw:equation draw:name="f0" draw:formula="0"/><draw:equation draw:name="f1" draw:formula="1294130"/><draw:equation draw:name="f2" draw:formula="420926"/><draw:equation draw:name="f3" draw:formula="?f2 - ?f0"/><draw:equation draw:name="f4" draw:formula="?f1 - ?f0"/><draw:equation draw:name="f5" draw:formula="?f4 / 1294130"/><draw:equation draw:name="f6" draw:formula="?f3 / 420926"/><draw:equation draw:name="f7" draw:formula="0 * ?f4"/><draw:equation draw:name="f8" draw:formula="0 * ?f3"/><draw:equation draw:name="f9" draw:formula="1294130 * ?f4"/><draw:equation draw:name="f10" draw:formula="420926 * ?f3"/><draw:equation draw:name="f11" draw:formula="?f7 / 1294130"/><draw:equation draw:name="f12" draw:formula="?f8 / 420926"/><draw:equation draw:name="f13" draw:formula="?f9 / 1294130"/><draw:equation draw:name="f14" draw:formula="?f10 / 420926"/><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g></text:p>
      <text:p text:style-name="Caption">Figure 2.1 Key stages of the SEA for the LTS, and corresponding SEA outputs</text:p>
      <text:p text:style-name="BodyText"/>
      <text:h text:style-name="Heading2" text:outline-level="2"><text:bookmark-start text:name="_Toc213161091"/><text:bookmark-start text:name="_Toc138434267"/><text:soft-page-break/>Purpose of the scoping report<text:bookmark-end text:name="_Toc213161091"/></text:h>
      <text:list text:style-name="LFO21" text:continue-numbering="true">
        <text:list-item>
          <text:list>
            <text:list-item>
              <text:p text:style-name="P258"/>
              <text:list text:continue-numbering="true">
                <text:list-item>
                  <text:p text:style-name="P259">This Scoping Report has been prepared to seek the views of the Consultation Authorities (CAs). <text:s/>The CAs, as defined by the SEA Act, are: Historic Environment Scotland (HES), Scottish Environment Protection Agency (SEPA), and NatureScot.</text:p>
                </text:list-item>
                <text:list-item>
                  <text:p text:style-name="P260">The scoping process requires the Council (as the Responsible Authority) to consider in conjunction with the CAs, the scope and level of detail of the environmental assessment and an appropriate consultation period. <text:s/>The purpose of this report is to set out sufficient information on the LTS and its potential environmental effects to enable the CAs to form a view.</text:p>
                </text:list-item>
              </text:list>
            </text:list-item>
          </text:list>
        </text:list-item>
      </text:list>
      <text:h text:style-name="Heading2" text:outline-level="2"><text:bookmark-start text:name="_Toc213161092"/>Structure of the scoping report<text:bookmark-end text:name="_Toc138434267"/><text:bookmark-end text:name="_Toc213161092"/></text:h>
      <text:h text:style-name="Heading3" text:outline-level="3"><text:bookmark-start text:name="_Toc138434268"/><text:bookmark-start text:name="_Toc142307578"/><text:bookmark-start text:name="_Toc149120676"/><text:bookmark-start text:name="_Toc213140988"/><text:bookmark-start text:name="_Toc213161093"/>SEA topics<text:bookmark-end text:name="_Toc138434268"/><text:bookmark-end text:name="_Toc142307578"/><text:bookmark-end text:name="_Toc149120676"/><text:bookmark-end text:name="_Toc213140988"/><text:bookmark-end text:name="_Toc213161093"/></text:h>
      <text:list text:style-name="LFO21" text:continue-numbering="true">
        <text:list-item>
          <text:list>
            <text:list-item>
              <text:p text:style-name="P261"/>
              <text:list text:continue-numbering="true">
                <text:list-item>
                  <text:p text:style-name="P262">The information in this Scoping Report has been presented through eight SEA topics, which have been informed by the Environmental Assessment (Scotland) Act 2005. <text:s/>These are:</text:p>
                </text:list-item>
              </text:list>
            </text:list-item>
          </text:list>
        </text:list-item>
      </text:list>
      <text:list text:style-name="LFO14" text:continue-numbering="true">
        <text:list-item>
          <text:p text:style-name="P263">Biodiversity, flora and fauna, and geodiversity.</text:p>
        </text:list-item>
        <text:list-item>
          <text:p text:style-name="P264">Climatic factors.</text:p>
        </text:list-item>
        <text:list-item>
          <text:p text:style-name="P265">Air quality and noise pollution.</text:p>
        </text:list-item>
        <text:list-item>
          <text:p text:style-name="P266">Soil and water resources.</text:p>
        </text:list-item>
        <text:list-item>
          <text:p text:style-name="P267">Cultural heritage.</text:p>
        </text:list-item>
        <text:list-item>
          <text:p text:style-name="P268">Landscape.</text:p>
        </text:list-item>
        <text:list-item>
          <text:p text:style-name="P269">Material assets; and</text:p>
        </text:list-item>
        <text:list-item>
          <text:p text:style-name="P270">Population and human health.</text:p>
        </text:list-item>
      </text:list>
      <text:h text:style-name="Heading3" text:outline-level="3"><text:bookmark-start text:name="_Toc138434269"/><text:bookmark-start text:name="_Toc142307579"/><text:bookmark-start text:name="_Toc149120677"/><text:bookmark-start text:name="_Toc213140989"/><text:bookmark-start text:name="_Toc213161094"/>Sections<text:bookmark-end text:name="_Toc138434269"/><text:bookmark-end text:name="_Toc142307579"/><text:bookmark-end text:name="_Toc149120677"/><text:bookmark-end text:name="_Toc213140989"/><text:bookmark-end text:name="_Toc213161094"/></text:h>
      <text:list text:style-name="LFO21" text:continue-numbering="true">
        <text:list-item>
          <text:list>
            <text:list-item>
              <text:list>
                <text:list-item>
                  <text:p text:style-name="P271">This Scoping Report is presented through the following chapters:</text:p>
                </text:list-item>
              </text:list>
            </text:list-item>
          </text:list>
        </text:list-item>
      </text:list>
      <text:list text:style-name="LFO14" text:continue-numbering="true">
        <text:list-item>
          <text:p text:style-name="P272"><text:span text:style-name="T273">Chapter 3: Links with other plans,<text:s/></text:span><text:span text:style-name="T274">programmes, and strategies</text:span><text:s/>– a summary of other relevant plans, programmes and strategies that are likely to influence the LTS. <text:s/></text:p>
        </text:list-item>
        <text:list-item>
          <text:p text:style-name="P275"><text:span text:style-name="T276">Chapters 4 – 11: Baseline and key sustainability issues</text:span><text:s/>– an outline of the environmental, economic, and societal characteristics of South Lanarkshire and key sustainability issues by SEA topic. <text:s/></text:p>
        </text:list-item>
        <text:list-item>
          <text:p text:style-name="P277"><text:span text:style-name="T278">Chapter 12: SEA Framework</text:span><text:s/>– sets out the objectives for each SEA topic which will inform the assessment of the draft LTS and reasonable alternatives.<text:s/></text:p>
        </text:list-item>
        <text:list-item>
          <text:p text:style-name="P279"><text:span text:style-name="T280">Chapter 13: Next steps</text:span><text:s/>– presents the next steps for the SEA process.</text:p>
        </text:list-item>
      </text:list>
      <text:p text:style-name="P281"/>
      <text:list text:style-name="LFO21" text:continue-numbering="true">
        <text:list-item>
          <text:p text:style-name="P282"><text:bookmark-start text:name="_Toc213161095"/><text:soft-page-break/>Links with other plans, programmes, and strategies<text:bookmark-end text:name="_Toc213161095"/></text:p>
        </text:list-item>
      </text:list>
      <text:list text:style-name="LFO21_1" text:continue-numbering="true">
        <text:list-item>
          <text:p text:style-name="P283"><text:bookmark-start text:name="_Toc138434271"/><text:bookmark-start text:name="_Toc142307581"/><text:bookmark-start text:name="_Toc149120679"/><text:bookmark-start text:name="_Toc213140991"/><text:bookmark-start text:name="_Toc213161096"/><text:bookmark-start text:name="_Toc138434274"/><text:bookmark-end text:name="_Toc138434271"/><text:bookmark-end text:name="_Toc142307581"/><text:bookmark-end text:name="_Toc149120679"/><text:bookmark-end text:name="_Toc213140991"/><text:bookmark-end text:name="_Toc213161096"/></text:p>
        </text:list-item>
      </text:list>
      <text:h text:style-name="Heading2" text:outline-level="2"><text:bookmark-start text:name="_Toc213161097"/>Introduction<text:bookmark-end text:name="_Toc138434274"/><text:bookmark-end text:name="_Toc213161097"/></text:h>
      <text:list text:style-name="LFO21" text:continue-numbering="true">
        <text:list-item>
          <text:list>
            <text:list-item>
              <text:list>
                <text:list-item>
                  <text:p text:style-name="P284">This SEA must consider<text:s/><text:bookmark-start text:name="Disclaimer"/><text:bookmark-start text:name="_Copy"/><text:bookmark-end text:name="Disclaimer"/>the relationships between the LTS and other relevant PPS and environmental objectives. <text:s/>In this context, the contents of the LTS<text:s/>will be partially influenced by, and will also have some influence over, objectives presented within other international, national, regional and local PPS of relevance for South Lanarkshire (and Scotland as a whole). <text:s/></text:p>
                </text:list-item>
                <text:list-item>
                  <text:p text:style-name="P285">This chapter therefore provides an overview of other relevant PPS that are likely to inform the development of the LTS.</text:p>
                </text:list-item>
              </text:list>
            </text:list-item>
          </text:list>
        </text:list-item>
      </text:list>
      <text:h text:style-name="Heading2" text:outline-level="2"><text:bookmark-start text:name="_Toc138434275"/><text:bookmark-start text:name="_Toc213161098"/><text:bookmark-end text:name="_Copy"/>International<text:bookmark-end text:name="_Toc138434275"/><text:bookmark-end text:name="_Toc213161098"/></text:h>
      <text:list text:style-name="LFO14" text:continue-numbering="true">
        <text:list-item>
          <text:p text:style-name="P286">Ambient Air Quality and Cleaner Air for Europe Directive [2008/50/EC].</text:p>
        </text:list-item>
        <text:list-item>
          <text:p text:style-name="P287">Biodiversity Strategy for 2030.</text:p>
        </text:list-item>
        <text:list-item>
          <text:p text:style-name="P288">Birds Directive [2009/147/EC].</text:p>
        </text:list-item>
        <text:list-item>
          <text:p text:style-name="P289">Bonn Convention.<text:s/></text:p>
        </text:list-item>
        <text:list-item>
          <text:p text:style-name="P290">Convention of Wetlands of International Importance Especially as Waterfowl Habitat (Ramsar Convention).</text:p>
        </text:list-item>
        <text:list-item>
          <text:p text:style-name="P291">European Convention on the Protection of the Archaeological Heritage (1992).</text:p>
        </text:list-item>
        <text:list-item>
          <text:p text:style-name="P292">European Landscape Convention.<text:s/></text:p>
        </text:list-item>
        <text:list-item>
          <text:p text:style-name="P293">Habitats Directive [92/43/EEC].</text:p>
        </text:list-item>
        <text:list-item>
          <text:p text:style-name="P294">Intergovernmental Science-Policy Platform on Biodiversity and Ecosystem Services (IPBES) (2012).</text:p>
        </text:list-item>
        <text:list-item>
          <text:p text:style-name="P295">Kyoto Protocol UNFCCC (1997).</text:p>
        </text:list-item>
        <text:list-item>
          <text:p text:style-name="P296">Rio Declaration on Environment and Development (1992).</text:p>
        </text:list-item>
        <text:list-item>
          <text:p text:style-name="P297">SEA Directive [2001/42/EC].</text:p>
        </text:list-item>
        <text:list-item>
          <text:p text:style-name="P298">The Paris Agreement UNFCCC (2015).</text:p>
        </text:list-item>
        <text:list-item>
          <text:p text:style-name="P299">Waste Framework Directive.<text:s/></text:p>
        </text:list-item>
        <text:list-item>
          <text:p text:style-name="P300">Water Framework Directive.</text:p>
        </text:list-item>
        <text:list-item>
          <text:p text:style-name="P301">World Heritage Convention.<text:s/></text:p>
        </text:list-item>
      </text:list>
      <text:h text:style-name="Heading2" text:outline-level="2"><text:bookmark-start text:name="_Toc138434276"/><text:bookmark-start text:name="_Toc213161099"/>National<text:bookmark-end text:name="_Toc138434276"/><text:bookmark-end text:name="_Toc213161099"/></text:h>
      <text:list text:style-name="LFO14" text:continue-numbering="true">
        <text:list-item>
          <text:p text:style-name="P302">A Fairer, Greener Scotland: Programme for Government 2022-2023<text:span text:style-name="FootnoteReference"><text:note text:note-class="footnote" text:id="_ftn0"><text:note-citation>1</text:note-citation><text:note-body><text:p text:style-name="FootnoteText"><text:s/>Programme for Government 2023-2024 expected in September 2023.<text:s/></text:p><text:p text:style-name="Normal"/></text:note-body></text:note></text:span>.</text:p>
        </text:list-item>
        <text:list-item>
          <text:p text:style-name="P303">Ancient Monuments and Archaeological Areas Act (1979).</text:p>
        </text:list-item>
        <text:list-item>
          <text:p text:style-name="P304">Bute House Agreement: Scottish Government and Scottish Green Party: Shared Policy Programme (2021).</text:p>
        </text:list-item>
        <text:list-item>
          <text:p text:style-name="P305">Cleaner Air for Scotland 2: Towards a Better Place for Everyone (2021).</text:p>
        </text:list-item>
        <text:list-item>
          <text:p text:style-name="P306">Climate Change (Emissions Reduction Targets) (Scotland) Act (2019).</text:p>
        </text:list-item>
        <text:list-item>
          <text:p text:style-name="P307">Climate Change Plan Update (2020).</text:p>
        </text:list-item>
        <text:list-item>
          <text:p text:style-name="P308">Climate Change Route Map (2022).</text:p>
        </text:list-item>
        <text:list-item>
          <text:p text:style-name="P309">Climate Change (Scotland) Act (2009).</text:p>
        </text:list-item>
        <text:list-item>
          <text:p text:style-name="P310">Community Empowerment (Scotland) Act (2015).</text:p>
        </text:list-item>
        <text:list-item>
          <text:p text:style-name="P311">Cycling Framework and Delivery Plan (2022-2030).</text:p>
        </text:list-item>
        <text:list-item>
          <text:p text:style-name="P312">Environment Act (2021).</text:p>
        </text:list-item>
        <text:list-item>
          <text:p text:style-name="P313">Environmental Noise (Scotland) Regulations (2006).</text:p>
        </text:list-item>
        <text:list-item>
          <text:p text:style-name="P314">Environment Strategy for Scotland 2020: Visions and Outcomes.</text:p>
        </text:list-item>
        <text:list-item>
          <text:p text:style-name="P315">Flood Risk Management (Scotland) Act (2009).</text:p>
        </text:list-item>
        <text:list-item>
          <text:p text:style-name="P316">Guiding principles on the environment: draft statutory guidance (2021).<text:s/></text:p>
        </text:list-item>
        <text:list-item>
          <text:p text:style-name="P317">Habitats Directive and Habitats Regulations.</text:p>
        </text:list-item>
        <text:list-item>
          <text:p text:style-name="P318">Historic<text:s/>Environment Policy for Scotland 2019 (HEPS)</text:p>
        </text:list-item>
        <text:list-item>
          <text:p text:style-name="P319">Historic Environment Scotland Regulations.</text:p>
        </text:list-item>
        <text:list-item>
          <text:p text:style-name="P320">Land Reform (Scotland) Act (2016).</text:p>
        </text:list-item>
        <text:list-item>
          <text:p text:style-name="P321">Land Use Strategy for Scotland 2021-2026.</text:p>
        </text:list-item>
        <text:list-item>
          <text:p text:style-name="P322">Levelling Up and Regeneration Bill (2022).<text:s/></text:p>
        </text:list-item>
        <text:list-item>
          <text:p text:style-name="P323">Marine (Scotland) Act (2010).</text:p>
        </text:list-item>
        <text:list-item>
          <text:p text:style-name="P324">National Parks Advice to Ministers (2023).</text:p>
        </text:list-item>
        <text:list-item>
          <text:p text:style-name="P325">National Parks (Scotland) Act (2000).</text:p>
        </text:list-item>
        <text:list-item>
          <text:p text:style-name="P326">National Performance Framework (2022)</text:p>
        </text:list-item>
        <text:list-item>
          <text:p text:style-name="P327">National Planning Framework 4 (NPF4).</text:p>
        </text:list-item>
        <text:list-item>
          <text:p text:style-name="P328">National Transport Strategy 2 (2020).</text:p>
        </text:list-item>
        <text:list-item>
          <text:p text:style-name="P329">Nature Conservation (Scotland) Act (2004).</text:p>
        </text:list-item>
        <text:list-item>
          <text:p text:style-name="P330">NatureScot Guidance<text:s/>(various).<text:s/></text:p>
        </text:list-item>
        <text:list-item>
          <text:p text:style-name="P331">Net Zero Strategy (2021).</text:p>
        </text:list-item>
        <text:list-item>
          <text:p text:style-name="P332">Offshore Marine Regulations (2017).</text:p>
        </text:list-item>
        <text:list-item>
          <text:p text:style-name="P333">Our Past, Our Future: Strategy for Scotland’s Historic Environment (2023).</text:p>
        </text:list-item>
        <text:list-item>
          <text:p text:style-name="P334">Our Place in Time: The Historic Environment Strategy for Scotland (2014).</text:p>
        </text:list-item>
        <text:list-item>
          <text:p text:style-name="P335">Planning (Listed Buildings and Conservation Areas) (Scotland) Act (1997).</text:p>
        </text:list-item>
        <text:list-item>
          <text:p text:style-name="P336">Planning (Scotland) Act (2019).</text:p>
        </text:list-item>
        <text:list-item>
          <text:p text:style-name="P337">River Basin Management Plan for Scotland 2021-2027.</text:p>
        </text:list-item>
        <text:list-item>
          <text:p text:style-name="P338">Scotland’s Climate Change Adaptation Programme.</text:p>
        </text:list-item>
        <text:list-item>
          <text:p text:style-name="P339">Scotland’s Forestry Strategy 2019-2029.</text:p>
        </text:list-item>
        <text:list-item>
          <text:p text:style-name="P340">Scotland’s National Peatland Plan (2015).</text:p>
        </text:list-item>
        <text:list-item>
          <text:p text:style-name="P341">Scotland’s Zero Waste Plan (2010).</text:p>
        </text:list-item>
        <text:list-item>
          <text:p text:style-name="P342">Scottish Biodiversity Strategy to 2045.</text:p>
        </text:list-item>
        <text:list-item>
          <text:p text:style-name="P343">Scottish Environment Protection Agency (SEPA) Regulations.</text:p>
        </text:list-item>
        <text:list-item>
          <text:p text:style-name="P344">Scottish National Marine Plan (2015).</text:p>
        </text:list-item>
        <text:list-item>
          <text:p text:style-name="P345">Scottish Soil Framework (2009).</text:p>
        </text:list-item>
        <text:list-item>
          <text:p text:style-name="P346">State of Nature Scotland Report (2019).</text:p>
        </text:list-item>
        <text:list-item>
          <text:p text:style-name="P347">The<text:s/>Birds Directive and Wildlife and Countryside Act (1981).<text:s/></text:p>
        </text:list-item>
        <text:list-item>
          <text:p text:style-name="P348">The Scottish Government’s Vision for Agriculture (2022).</text:p>
        </text:list-item>
        <text:list-item>
          <text:p text:style-name="P349">The Water Environment (Controlled Activities) (Scotland) Regulations (2011).</text:p>
        </text:list-item>
        <text:list-item>
          <text:p text:style-name="P350">UK Climate Change Risk Assessment (2022).</text:p>
        </text:list-item>
        <text:list-item>
          <text:p text:style-name="P351">Updating the Climate Change Plan 2018-2032.</text:p>
        </text:list-item>
        <text:list-item>
          <text:p text:style-name="P352">Water Environment and Water Services (Scotland) Act (2003).</text:p>
        </text:list-item>
      </text:list>
      <text:h text:style-name="Heading2" text:outline-level="2"><text:bookmark-start text:name="_Toc213161100"/>Regional<text:bookmark-end text:name="_Toc213161100"/></text:h>
      <text:list text:style-name="LFO14" text:continue-numbering="true">
        <text:list-item>
          <text:p text:style-name="P353">Central Scotland Green Network.</text:p>
        </text:list-item>
        <text:list-item>
          <text:p text:style-name="P354">Clydeplan Forestry and Woodland Strategy.</text:p>
        </text:list-item>
        <text:list-item>
          <text:p text:style-name="P355">Clydeplan Strategic Development Plan.<text:s/></text:p>
        </text:list-item>
        <text:list-item>
          <text:p text:style-name="P356">Glasgow and Clyde Valley Green Network.</text:p>
        </text:list-item>
        <text:list-item>
          <text:p text:style-name="P357">Glasgow City Region’s Climate Adaptation Strategy and Action Plan (2020-2030).</text:p>
        </text:list-item>
        <text:list-item>
          <text:p text:style-name="P358">Regional Transport Strategy for Strathclyde (2023).</text:p>
        </text:list-item>
      </text:list>
      <text:h text:style-name="Heading2" text:outline-level="2"><text:bookmark-start text:name="_Toc213161101"/>Local<text:bookmark-end text:name="_Toc213161101"/></text:h>
      <text:list text:style-name="LFO14" text:continue-numbering="true">
        <text:list-item>
          <text:p text:style-name="P359">Air Quality Strategy (AQS).</text:p>
        </text:list-item>
        <text:list-item>
          <text:p text:style-name="P360">Connect: South Lanarkshire Council Plan 2022-2027</text:p>
        </text:list-item>
        <text:list-item>
          <text:p text:style-name="P361">Contaminated Land Strategy.</text:p>
        </text:list-item>
        <text:list-item>
          <text:p text:style-name="P362">Greenspace Strategy.</text:p>
        </text:list-item>
        <text:list-item>
          <text:p text:style-name="P363">Local Flood Risk Management Plan.</text:p>
        </text:list-item>
        <text:list-item>
          <text:p text:style-name="P364">Local Transport Strategy (LTS) 2013-2023.</text:p>
        </text:list-item>
        <text:list-item>
          <text:p text:style-name="P365">Outdoor Access Strategy (OAS).</text:p>
        </text:list-item>
        <text:list-item>
          <text:p text:style-name="P366">‘Promote’, An Economic Strategy for South Lanarkshire 2013-2023.</text:p>
        </text:list-item>
        <text:list-item>
          <text:p text:style-name="P367">South Lanarkshire Air Quality Action Plan (2019).</text:p>
        </text:list-item>
        <text:list-item>
          <text:p text:style-name="P368">South Lanarkshire Community Plan 2022-2032.</text:p>
        </text:list-item>
        <text:list-item>
          <text:p text:style-name="P369">South Lanarkshire Landscape Character Assessment (2010).</text:p>
        </text:list-item>
        <text:list-item>
          <text:p text:style-name="P370">South Lanarkshire Local Development Plan 2.</text:p>
        </text:list-item>
        <text:list-item>
          <text:p text:style-name="P371">South Lanarkshire Non-Statutory Planning Guidance on Minerals (2017).</text:p>
        </text:list-item>
        <text:list-item>
          <text:p text:style-name="P372">South Lanarkshire Single Outcome Agreement 2013-2023.</text:p>
        </text:list-item>
        <text:list-item>
          <text:p text:style-name="P373">South<text:s/>Lanarkshire Social Economy Strategy (2022).</text:p>
        </text:list-item>
        <text:list-item>
          <text:p text:style-name="P374">South Lanarkshire State of the Environment Report 2021.</text:p>
        </text:list-item>
        <text:list-item>
          <text:p text:style-name="P375">South Lanarkshire Sustainable Development and Climate Change Strategy (2022-2027).</text:p>
        </text:list-item>
      </text:list>
      <text:p text:style-name="BodyText"/>
      <text:p text:style-name="P376"/>
      <text:list text:style-name="LFO21" text:continue-numbering="true">
        <text:list-item>
          <text:p text:style-name="P377"><text:bookmark-start text:name="_Toc213161102"/><text:soft-page-break/>Biodiversity, flora and fauna, and geodiversity<text:bookmark-end text:name="_Toc213161102"/></text:p>
        </text:list-item>
      </text:list>
      <text:list text:style-name="LFO21_1" text:continue-numbering="true">
        <text:list-item>
          <text:p text:style-name="P378"><text:bookmark-start text:name="_Toc138434278"/><text:bookmark-start text:name="_Toc142307587"/><text:bookmark-start text:name="_Toc149120686"/><text:bookmark-start text:name="_Toc213140998"/><text:bookmark-start text:name="_Toc213161103"/><text:bookmark-end text:name="BodyContent"/><text:bookmark-end text:name="_Toc138434278"/><text:bookmark-end text:name="_Toc142307587"/><text:bookmark-end text:name="_Toc149120686"/><text:bookmark-end text:name="_Toc213140998"/><text:bookmark-end text:name="_Toc213161103"/></text:p>
        </text:list-item>
      </text:list>
      <text:h text:style-name="Heading2" text:outline-level="2"><text:bookmark-start text:name="_Toc138434279"/><text:bookmark-start text:name="_Toc142307588"/><text:bookmark-start text:name="_Toc149120687"/><text:bookmark-start text:name="_Toc213140999"/><text:bookmark-start text:name="_Toc213161104"/>Focus of the SEA<text:s/>topic<text:bookmark-end text:name="_Toc138434279"/><text:bookmark-end text:name="_Toc142307588"/><text:bookmark-end text:name="_Toc149120687"/><text:bookmark-end text:name="_Toc213140999"/><text:bookmark-end text:name="_Toc213161104"/></text:h>
      <text:list text:style-name="LFO14" text:continue-numbering="true">
        <text:list-item>
          <text:p text:style-name="P379">Biodiversity designations.</text:p>
        </text:list-item>
        <text:list-item>
          <text:p text:style-name="P380">Key habitats and species.</text:p>
        </text:list-item>
        <text:list-item>
          <text:p text:style-name="P381">Ecological networks.</text:p>
        </text:list-item>
        <text:list-item>
          <text:p text:style-name="P382">Geological resources</text:p>
        </text:list-item>
      </text:list>
      <text:h text:style-name="Heading2" text:outline-level="2"><text:bookmark-start text:name="_Toc138434281"/><text:bookmark-start text:name="_Toc142307589"/><text:bookmark-start text:name="_Toc149120688"/><text:bookmark-start text:name="_Toc213141000"/><text:bookmark-start text:name="_Toc213161105"/>Summary of current baseline<text:bookmark-end text:name="_Toc138434281"/><text:bookmark-end text:name="_Toc142307589"/><text:bookmark-end text:name="_Toc149120688"/><text:bookmark-end text:name="_Toc213141000"/><text:bookmark-end text:name="_Toc213161105"/></text:h>
      <text:h text:style-name="Heading3" text:outline-level="3"><text:bookmark-start text:name="_Toc138434282"/><text:bookmark-start text:name="_Toc142307590"/><text:bookmark-start text:name="_Toc149120689"/><text:bookmark-start text:name="_Toc213141001"/><text:bookmark-start text:name="_Toc213161106"/>Designated sites<text:bookmark-end text:name="_Toc138434282"/><text:bookmark-end text:name="_Toc142307590"/><text:bookmark-end text:name="_Toc149120689"/><text:bookmark-end text:name="_Toc213141001"/><text:bookmark-end text:name="_Toc213161106"/></text:h>
      <text:list text:style-name="LFO21" text:continue-numbering="true">
        <text:list-item>
          <text:list>
            <text:list-item>
              <text:p text:style-name="P383"/>
            </text:list-item>
            <text:list-item>
              <text:p text:style-name="P384"/>
              <text:list text:continue-numbering="true">
                <text:list-item>
                  <text:p text:style-name="P385">The Convention on Wetlands of International Importance (the Ramsar Convention) is the intergovernmental treaty that provides the framework for the conservation and wise use of wetlands and their resources. <text:s/>The convention was adopted in 1971 and came into force in 1975. <text:s/>In the UK, the initial emphasis was on selecting sites of importance to water birds, and consequently, many Ramsar Sites were also designated as Special Protection Areas (SPAs).</text:p>
                </text:list-item>
                <text:list-item>
                  <text:p text:style-name="P386">Within Scotland, SPAs are classified by Scottish Ministers. <text:s/>These are areas of the most important habitat for rare (listed on Annex I to the Directive) and regularly occurring migratory birds within the European Union. <text:s/>SPAs are classified under the EC Birds Directive, and together with Special Areas of Conservation (SACs), form the Natura 2000 network. <text:s/>SACs are areas which have been identified as best representing the range and variety within the European Union of habitats and (non-bird) species listed on Annexes I and II to the Directive. <text:s/>SACs in terrestrial areas and marine areas out to 12 nautical miles are afforded protection through the Conservation (Natural Habitats, &amp;c.) Regulations 1994 (as amended).</text:p>
                </text:list-item>
                <text:list-item>
                  <text:p text:style-name="P387"><text:span text:style-name="T388">Prior to the UK’s exit from the European Union (EU), Scotland’s SAC and SPA were part of a wider network of such sites known as the ‘Natura 2000’ network. They were consequently referred to as ‘European sites’. Now that the UK has left the EU, Scotland’s SACs and SPAs are no longer part of the Natura 2000 network but form part of a UK-wide network of designated sites referred to as the ‘UK site network’. However, it is current Scottish Government policy to retain the term ‘European sites’ to refer collectiv</text:span><text:span text:style-name="T389">ely to SAC and SPA (including any which are designated following the UK’s exit from the EU) (Scottish Government, 2020).” </text:span></text:p>
                </text:list-item>
                <text:list-item>
                  <text:p text:style-name="P390">A summary of the European and nationally designated sites located within South<text:s/>Lanarkshire is provided below and shown in<text:s/><text:span text:style-name="T391">Figure 4.1</text:span><text:s/>at the end of<text:s/><text:soft-page-break/>this chapter.<text:span text:style-name="FootnoteReference"><text:note text:note-class="footnote" text:id="_ftn1"><text:note-citation>2</text:note-citation><text:note-body><text:p text:style-name="FootnoteText"><text:s/><text:span text:style-name="T392">It is important to note that in some cases, sites might share overlapping boundaries if they have multiple designations. <text:s/>The Habitats Regulation Assessment (HRA) accompanying the LTS will provide further detail with respect to the potential impact pathways to European sites (and their Zones of Influence which may extend outside of South Lanarkshire). <text:s/></text:span></text:p><text:p text:style-name="FootnoteText"/><text:p text:style-name="Normal"/></text:note-body></text:note></text:span><text:s text:c="2"/>Where data was available, locally important sites are shown in<text:s/><text:span text:style-name="T393">Figure 4.2</text:span>.<text:s/></text:p>
                </text:list-item>
              </text:list>
            </text:list-item>
          </text:list>
        </text:list-item>
      </text:list>
      <text:h text:style-name="Heading3" text:outline-level="3"><text:bookmark-start text:name="_Toc138434283"/><text:bookmark-start text:name="_Toc142307591"/><text:bookmark-start text:name="_Toc149120690"/><text:bookmark-start text:name="_Toc213141002"/><text:bookmark-start text:name="_Toc213161107"/>Ramsar sites<text:bookmark-end text:name="_Toc138434283"/><text:bookmark-end text:name="_Toc142307591"/><text:bookmark-end text:name="_Toc149120690"/><text:bookmark-end text:name="_Toc213141002"/><text:bookmark-end text:name="_Toc213161107"/></text:h>
      <text:list text:style-name="LFO21" text:continue-numbering="true">
        <text:list-item>
          <text:list>
            <text:list-item>
              <text:list>
                <text:list-item>
                  <text:p text:style-name="P394">There are no Ramsar sites in South Lanarkshire. <text:s/>However, Westwater Ramsar site is located approximately 2.2km east of South Lanarkshire, in the Scottish Borders.</text:p>
                </text:list-item>
              </text:list>
            </text:list-item>
          </text:list>
        </text:list-item>
      </text:list>
      <text:h text:style-name="Heading3" text:outline-level="3"><text:bookmark-start text:name="_Toc138434284"/><text:bookmark-start text:name="_Toc142307592"/><text:bookmark-start text:name="_Toc149120691"/><text:bookmark-start text:name="_Toc213141003"/><text:bookmark-start text:name="_Toc213161108"/>SPAs<text:bookmark-end text:name="_Toc138434284"/><text:bookmark-end text:name="_Toc142307592"/><text:bookmark-end text:name="_Toc149120691"/><text:bookmark-end text:name="_Toc213141003"/><text:bookmark-end text:name="_Toc213161108"/></text:h>
      <text:list text:style-name="LFO21" text:continue-numbering="true">
        <text:list-item>
          <text:list>
            <text:list-item>
              <text:list>
                <text:list-item>
                  <text:p text:style-name="P395">There is one SPA in South Lanarkshire, which is:</text:p>
                </text:list-item>
              </text:list>
            </text:list-item>
          </text:list>
        </text:list-item>
      </text:list>
      <text:list text:style-name="LFO14" text:continue-numbering="true">
        <text:list-item>
          <text:p text:style-name="P396"><text:span text:style-name="T397">Muirkirk and North Lowther Uplands</text:span><text:s/>– This site, which covers 26,832ha, spans the western border of South Lanarkshire, also overlapping East Ayrshire and Dumfries and Galloway. <text:s/>Part of the site is adjacent to the A70. <text:s/>It is an extensive area of moorland that is of special interest due to its variety of upland habitats and breeding birds. <text:s/>There are large tracts of blanket bog, wet and dry heaths and upland grasslands which provide a diversity of habitats that supports a rich variety of moorland breeding birds.</text:p>
        </text:list-item>
      </text:list>
      <text:h text:style-name="Heading3" text:outline-level="3"><text:bookmark-start text:name="_Toc138434285"/><text:bookmark-start text:name="_Toc142307593"/><text:bookmark-start text:name="_Toc149120692"/><text:bookmark-start text:name="_Toc213141004"/><text:bookmark-start text:name="_Toc213161109"/>SACs<text:bookmark-end text:name="_Toc138434285"/><text:bookmark-end text:name="_Toc142307593"/><text:bookmark-end text:name="_Toc149120692"/><text:bookmark-end text:name="_Toc213141004"/><text:bookmark-end text:name="_Toc213161109"/></text:h>
      <text:list text:style-name="LFO21" text:continue-numbering="true">
        <text:list-item>
          <text:list>
            <text:list-item>
              <text:list>
                <text:list-item>
                  <text:p text:style-name="P398">South Lanarkshire wholly or partially overlaps with seven SACs <text:s text:c="2"/>These are:</text:p>
                </text:list-item>
              </text:list>
            </text:list-item>
          </text:list>
        </text:list-item>
      </text:list>
      <text:list text:style-name="LFO14" text:continue-numbering="true">
        <text:list-item>
          <text:p text:style-name="P399"><text:span text:style-name="T400">Braehead Moss</text:span><text:s/>– This site, which covers 122ha, is located in the north-eastern part of South Lanarkshire. <text:s/>Part of the site is adjacent to the B7016. <text:s/>The general site character comprises bogs, marshes, water fringed vegetation and fens (92%) and mixed woodland (8%). <text:s/>Annex I habitats that are a primary reason for selection of this site include active raised bogs.</text:p>
        </text:list-item>
        <text:list-item>
          <text:p text:style-name="P401"><text:span text:style-name="T402">Clyde Valley Woods</text:span><text:s/>– This site, which covers 433ha, is located in the central northern part of South Lanarkshire. <text:s/>Part of the site is adjacent to the A71 near junction 8 of the M74. <text:s/>The general site character comprises broad-leaved deciduous woodland (92%), health, scrub, maquis and garrigue, and phygrana (5%), inland waterbodies (1%), dry grassland and Steppes (1%), coniferous woodland (0.5%), and mixed woodland (0.5%). <text:s/>Annex I habitats that are a primary reason for selection of this site include Tilio-Acerion forests of<text:s/>slopes, screes and ravines.</text:p>
        </text:list-item>
        <text:list-item>
          <text:p text:style-name="P403"><text:span text:style-name="T404">Coalburn Moss</text:span><text:s/>– This site, which covers 224ha, is located in the central part of South Lanarkshire. <text:s/>Part of the site is adjacent to the B7078 near junction 11 of the M74. <text:s/>The general site character comprises bogs, marshes, water fringed vegetation and fens (86%), improved grassland (9%), other land (including towns, villages, roads, waste places, mines and industrial sites) (3%), broad-leaved deciduous woodland (1%), and coniferous woodland (1%). <text:s/>Annex I habitats that are a primary reason<text:s/><text:soft-page-break/>for selection of this site include: active raised bogs. <text:s/>Annex I habitats present as a qualifying feature, but not a primary reason for selection of this site, include degraded raised bogs still capable of natural regeneration.</text:p>
        </text:list-item>
        <text:list-item>
          <text:p text:style-name="P405"><text:span text:style-name="T406">Craigengar</text:span><text:s/>– This site, which covers 37ha, is located on the northeastern border of South Lanarkshire, falling within both South Lanarkshire and West Lothian – but mostly in South Lanarkshire. <text:s/>The general site character comprises heath, scrub, maquis and garrigue, and phygrana (94.9%), bogs, marshes, water fringed vegetation, and fens (4.3%), and dry grassland and Steppes (0.8%). <text:s/>Annex II species that are a primary reason for selection of the site include: Marsh saxifrage. <text:s/>Annex I habitats present as a qualifying<text:s/>feature, but not a primary reason for selection of this site include: European dry heaths and species-rich Nardus grassland, on silicious substrates in mountain areas.</text:p>
        </text:list-item>
        <text:list-item>
          <text:p text:style-name="P407"><text:span text:style-name="T408">Cranley Moss</text:span><text:s/>– This site, which covers 102ha, is located in the north-eastern part of South Lanarkshire. <text:s/>The site is near the A721. <text:s/>The general site character comprises bogs, marshes, water fringed vegetation and fens (96%), broad-leaved deciduous woodland (3%), and coniferous woodland (1%). <text:s/>Annex I habitats that are a primary reason for selection of this site include: active raised bogs. <text:s/>Annex I habitats present as a qualifying feature, but not a primary reason for selection of this site, include degraded raised bogs still capable of natural regeneration.</text:p>
        </text:list-item>
        <text:list-item>
          <text:p text:style-name="P409"><text:span text:style-name="T410">Red Moss</text:span><text:s/>– This site, which covers 76ha, is located in the central southern part of South Lanarkshire. <text:s/>The site is near the B7078. <text:s/>The general site character comprises bogs, marshes, water fringed vegetation and fens (99%) and broad-leaved deciduous woodland (1%). <text:s/>Annex I habitats that are a primary reason for selection of this site include active raised bogs.</text:p>
        </text:list-item>
        <text:list-item>
          <text:p text:style-name="P411"><text:span text:style-name="T412">Waukenwae Moss</text:span><text:s/>– This site, which covers 154ha, is located in the north-western part of South Lanarkshire. <text:s/>The general site character comprises bogs, marshes, water fringed vegetation and fens (85%), improved grassland (10%), and humid grassland and mesophile grassland (5%). <text:s/>Annex I habitats that are a primary reason for selection of this site include active raised bogs.</text:p>
        </text:list-item>
      </text:list>
      <text:h text:style-name="Heading3" text:outline-level="3"><text:bookmark-start text:name="_Toc138434286"/><text:bookmark-start text:name="_Toc142307594"/><text:bookmark-start text:name="_Toc149120693"/><text:bookmark-start text:name="_Toc213141005"/><text:bookmark-start text:name="_Toc213161110"/>Sites of special scientific interest<text:bookmark-end text:name="_Toc138434286"/><text:bookmark-end text:name="_Toc142307594"/><text:bookmark-end text:name="_Toc149120693"/><text:bookmark-end text:name="_Toc213141005"/><text:bookmark-end text:name="_Toc213161110"/></text:h>
      <text:list text:style-name="LFO21" text:continue-numbering="true">
        <text:list-item>
          <text:list>
            <text:list-item>
              <text:list>
                <text:list-item>
                  <text:p text:style-name="P413">South Lanarkshire wholly or partially overlaps with 45 Sites of Special Scientific Interest (SSSIs), which are largely concentrated in the northern part of South Lanarkshire. <text:s/>These are:</text:p>
                </text:list-item>
              </text:list>
            </text:list-item>
          </text:list>
        </text:list-item>
      </text:list>
      <table:table table:style-name="Table414">
        <table:table-columns>
          <table:table-column table:style-name="TableColumn415"/>
          <table:table-column table:style-name="TableColumn416"/>
        </table:table-columns>
        <table:table-row table:style-name="TableRow417">
          <table:table-cell table:style-name="TableCell418">
            <text:list text:style-name="LFO14" text:continue-numbering="true">
              <text:list-item>
                <text:p text:style-name="P419"><text:bookmark-start text:name="TableText"/><text:span text:style-name="T420">Avondale<text:s/></text:span></text:p>
              </text:list-item>
            </text:list>
          </table:table-cell>
          <table:table-cell table:style-name="TableCell421">
            <text:list text:style-name="LFO14" text:continue-numbering="true">
              <text:list-item>
                <text:p text:style-name="P422"><text:span text:style-name="T423">Gills Burn and Mare Gill<text:s/></text:span></text:p>
              </text:list-item>
            </text:list>
          </table:table-cell>
        </table:table-row>
        <table:table-row table:style-name="TableRow424">
          <table:table-cell table:style-name="TableCell425">
            <text:list text:style-name="LFO14" text:continue-numbering="true">
              <text:list-item>
                <text:p text:style-name="P426">Birk Knowes<text:s/></text:p>
              </text:list-item>
            </text:list>
          </table:table-cell>
          <table:table-cell table:style-name="TableCell427">
            <text:list text:style-name="LFO14" text:continue-numbering="true">
              <text:list-item>
                <text:p text:style-name="P428"><text:span text:style-name="T429">Hamilton High Parks<text:s/></text:span></text:p>
              </text:list-item>
            </text:list>
          </table:table-cell>
        </table:table-row>
        <table:table-row table:style-name="TableRow430">
          <table:table-cell table:style-name="TableCell431">
            <text:list text:style-name="LFO14" text:continue-numbering="true">
              <text:list-item>
                <text:p text:style-name="P432">Birkenhead Burn<text:s/></text:p>
              </text:list-item>
            </text:list>
          </table:table-cell>
          <table:table-cell table:style-name="TableCell433">
            <text:list text:style-name="LFO14" text:continue-numbering="true">
              <text:list-item>
                <text:p text:style-name="P434"><text:span text:style-name="T435">Hamilton Low Parks<text:s/></text:span></text:p>
              </text:list-item>
            </text:list>
          </table:table-cell>
        </table:table-row>
        <table:table-row table:style-name="TableRow436">
          <table:table-cell table:style-name="TableCell437">
            <text:list text:style-name="LFO14" text:continue-numbering="true">
              <text:list-item>
                <text:p text:style-name="P438">Blantyre Muir<text:s/></text:p>
              </text:list-item>
            </text:list>
          </table:table-cell>
          <table:table-cell table:style-name="TableCell439">
            <text:list text:style-name="LFO14" text:continue-numbering="true">
              <text:list-item>
                <text:p text:style-name="P440"><text:span text:style-name="T441">Jock’s Gill Wood<text:s/></text:span></text:p>
              </text:list-item>
            </text:list>
          </table:table-cell>
        </table:table-row>
        <table:table-row table:style-name="TableRow442">
          <table:table-cell table:style-name="TableCell443">
            <text:list text:style-name="LFO14" text:continue-numbering="true">
              <text:list-item>
                <text:p text:style-name="P444">Blood<text:s/>Moss and Slot Burn*</text:p>
              </text:list-item>
            </text:list>
          </table:table-cell>
          <table:table-cell table:style-name="TableCell445">
            <text:list text:style-name="LFO14" text:continue-numbering="true">
              <text:list-item>
                <text:p text:style-name="P446"><text:span text:style-name="T447">Kennox Water<text:s/></text:span></text:p>
              </text:list-item>
            </text:list>
          </table:table-cell>
        </table:table-row>
        <text:soft-page-break/>
        <table:table-row table:style-name="TableRow448">
          <table:table-cell table:style-name="TableCell449">
            <text:list text:style-name="LFO14" text:continue-numbering="true">
              <text:list-item>
                <text:p text:style-name="P450">Bothwell Castle Grounds<text:s/></text:p>
              </text:list-item>
            </text:list>
          </table:table-cell>
          <table:table-cell table:style-name="TableCell451">
            <text:list text:style-name="LFO14" text:continue-numbering="true">
              <text:list-item>
                <text:p text:style-name="P452">Leadhills – Wanlockhead*</text:p>
              </text:list-item>
            </text:list>
          </table:table-cell>
        </table:table-row>
        <table:table-row table:style-name="TableRow453">
          <table:table-cell table:style-name="TableCell454">
            <text:list text:style-name="LFO14" text:continue-numbering="true">
              <text:list-item>
                <text:p text:style-name="P455">Braehead Moss<text:s/></text:p>
              </text:list-item>
            </text:list>
          </table:table-cell>
          <table:table-cell table:style-name="TableCell456">
            <text:list text:style-name="LFO14" text:continue-numbering="true">
              <text:list-item>
                <text:p text:style-name="P457"><text:span text:style-name="T458">Millburn<text:s/></text:span></text:p>
              </text:list-item>
            </text:list>
          </table:table-cell>
        </table:table-row>
        <table:table-row table:style-name="TableRow459">
          <table:table-cell table:style-name="TableCell460">
            <text:list text:style-name="LFO14" text:continue-numbering="true">
              <text:list-item>
                <text:p text:style-name="P461">Calder Glen<text:s/></text:p>
              </text:list-item>
            </text:list>
          </table:table-cell>
          <table:table-cell table:style-name="TableCell462">
            <text:list text:style-name="LFO14" text:continue-numbering="true">
              <text:list-item>
                <text:p text:style-name="P463"><text:span text:style-name="T464">Miller’s Wood<text:s/></text:span></text:p>
              </text:list-item>
            </text:list>
          </table:table-cell>
        </table:table-row>
        <table:table-row table:style-name="TableRow465">
          <table:table-cell table:style-name="TableCell466">
            <text:list text:style-name="LFO14" text:continue-numbering="true">
              <text:list-item>
                <text:p text:style-name="P467">Cander Moss<text:s/></text:p>
              </text:list-item>
            </text:list>
          </table:table-cell>
          <table:table-cell table:style-name="TableCell468">
            <text:list text:style-name="LFO14" text:continue-numbering="true">
              <text:list-item>
                <text:p text:style-name="P469"><text:span text:style-name="T470">Milton-Lockhart Wood<text:s/></text:span></text:p>
              </text:list-item>
            </text:list>
          </table:table-cell>
        </table:table-row>
        <table:table-row table:style-name="TableRow471">
          <table:table-cell table:style-name="TableCell472">
            <text:list text:style-name="LFO14" text:continue-numbering="true">
              <text:list-item>
                <text:p text:style-name="P473">Carnwath Moss<text:s/></text:p>
              </text:list-item>
            </text:list>
          </table:table-cell>
          <table:table-cell table:style-name="TableCell474">
            <text:list text:style-name="LFO14" text:continue-numbering="true">
              <text:list-item>
                <text:p text:style-name="P475"><text:span text:style-name="T476">Muirkirk Uplands*</text:span></text:p>
              </text:list-item>
            </text:list>
          </table:table-cell>
        </table:table-row>
        <table:table-row table:style-name="TableRow477">
          <table:table-cell table:style-name="TableCell478">
            <text:list text:style-name="LFO14" text:continue-numbering="true">
              <text:list-item>
                <text:p text:style-name="P479">Carstairs Kames<text:s/></text:p>
              </text:list-item>
            </text:list>
          </table:table-cell>
          <table:table-cell table:style-name="TableCell480">
            <text:list text:style-name="LFO14" text:continue-numbering="true">
              <text:list-item>
                <text:p text:style-name="P481"><text:span text:style-name="T482">Nethan Gorge</text:span></text:p>
              </text:list-item>
            </text:list>
          </table:table-cell>
        </table:table-row>
        <table:table-row table:style-name="TableRow483">
          <table:table-cell table:style-name="TableCell484">
            <text:list text:style-name="LFO14" text:continue-numbering="true">
              <text:list-item>
                <text:p text:style-name="P485"><text:span text:style-name="T486">Cartland Craigs<text:s/></text:span></text:p>
              </text:list-item>
            </text:list>
          </table:table-cell>
          <table:table-cell table:style-name="TableCell487">
            <text:list text:style-name="LFO14" text:continue-numbering="true">
              <text:list-item>
                <text:p text:style-name="P488"><text:span text:style-name="T489">North Lowther Uplands*</text:span></text:p>
              </text:list-item>
            </text:list>
          </table:table-cell>
        </table:table-row>
        <table:table-row table:style-name="TableRow490">
          <table:table-cell table:style-name="TableCell491">
            <text:list text:style-name="LFO14" text:continue-numbering="true">
              <text:list-item>
                <text:p text:style-name="P492"><text:span text:style-name="T493">Cleghorn Glen<text:s/></text:span></text:p>
              </text:list-item>
            </text:list>
          </table:table-cell>
          <table:table-cell table:style-name="TableCell494">
            <text:list text:style-name="LFO14" text:continue-numbering="true">
              <text:list-item>
                <text:p text:style-name="P495"><text:span text:style-name="T496">Raven Gill</text:span></text:p>
              </text:list-item>
            </text:list>
          </table:table-cell>
        </table:table-row>
        <table:table-row table:style-name="TableRow497">
          <table:table-cell table:style-name="TableCell498">
            <text:list text:style-name="LFO14" text:continue-numbering="true">
              <text:list-item>
                <text:p text:style-name="P499"><text:span text:style-name="T500">Coalburn Moss<text:s/></text:span></text:p>
              </text:list-item>
            </text:list>
          </table:table-cell>
          <table:table-cell table:style-name="TableCell501">
            <text:list text:style-name="LFO14" text:continue-numbering="true">
              <text:list-item>
                <text:p text:style-name="P502"><text:span text:style-name="T503">Red Moss</text:span></text:p>
              </text:list-item>
            </text:list>
          </table:table-cell>
        </table:table-row>
        <table:table-row table:style-name="TableRow504">
          <table:table-cell table:style-name="TableCell505">
            <text:list text:style-name="LFO14" text:continue-numbering="true">
              <text:list-item>
                <text:p text:style-name="P506"><text:span text:style-name="T507">Cobbinshaw Moss*</text:span></text:p>
              </text:list-item>
            </text:list>
          </table:table-cell>
          <table:table-cell table:style-name="TableCell508">
            <text:list text:style-name="LFO14" text:continue-numbering="true">
              <text:list-item>
                <text:p text:style-name="P509"><text:span text:style-name="T510">Ree Burn and Glenbuck Loch*</text:span></text:p>
              </text:list-item>
            </text:list>
          </table:table-cell>
        </table:table-row>
        <table:table-row table:style-name="TableRow511">
          <table:table-cell table:style-name="TableCell512">
            <text:list text:style-name="LFO14" text:continue-numbering="true">
              <text:list-item>
                <text:p text:style-name="P513"><text:span text:style-name="T514">Cobbinshaw Reservoir*</text:span></text:p>
              </text:list-item>
            </text:list>
          </table:table-cell>
          <table:table-cell table:style-name="TableCell515">
            <text:list text:style-name="LFO14" text:continue-numbering="true">
              <text:list-item>
                <text:p text:style-name="P516"><text:span text:style-name="T517">River Clyde Meanders</text:span></text:p>
              </text:list-item>
            </text:list>
          </table:table-cell>
        </table:table-row>
        <table:table-row table:style-name="TableRow518">
          <table:table-cell table:style-name="TableCell519">
            <text:list text:style-name="LFO14" text:continue-numbering="true">
              <text:list-item>
                <text:p text:style-name="P520"><text:span text:style-name="T521">Craigengar*</text:span></text:p>
              </text:list-item>
            </text:list>
          </table:table-cell>
          <table:table-cell table:style-name="TableCell522">
            <text:list text:style-name="LFO14" text:continue-numbering="true">
              <text:list-item>
                <text:p text:style-name="P523"><text:span text:style-name="T524">Shiel Burn</text:span></text:p>
              </text:list-item>
            </text:list>
          </table:table-cell>
        </table:table-row>
        <table:table-row table:style-name="TableRow525">
          <table:table-cell table:style-name="TableCell526">
            <text:list text:style-name="LFO14" text:continue-numbering="true">
              <text:list-item>
                <text:p text:style-name="P527"><text:span text:style-name="T528">Craighead Hill Quarry<text:s/></text:span></text:p>
              </text:list-item>
            </text:list>
          </table:table-cell>
          <table:table-cell table:style-name="TableCell529">
            <text:list text:style-name="LFO14" text:continue-numbering="true">
              <text:list-item>
                <text:p text:style-name="P530"><text:span text:style-name="T531">Shiel Dod*</text:span></text:p>
              </text:list-item>
            </text:list>
          </table:table-cell>
        </table:table-row>
        <table:table-row table:style-name="TableRow532">
          <table:table-cell table:style-name="TableCell533">
            <text:list text:style-name="LFO14" text:continue-numbering="true">
              <text:list-item>
                <text:p text:style-name="P534"><text:span text:style-name="T535">Cranley<text:s/></text:span><text:span text:style-name="T536">Moss<text:s/></text:span></text:p>
              </text:list-item>
            </text:list>
          </table:table-cell>
          <table:table-cell table:style-name="TableCell537">
            <text:list text:style-name="LFO14" text:continue-numbering="true">
              <text:list-item>
                <text:p text:style-name="P538"><text:span text:style-name="T539">Tinto Hills</text:span></text:p>
              </text:list-item>
            </text:list>
          </table:table-cell>
        </table:table-row>
        <table:table-row table:style-name="TableRow540">
          <table:table-cell table:style-name="TableCell541">
            <text:list text:style-name="LFO14" text:continue-numbering="true">
              <text:list-item>
                <text:p text:style-name="P542"><text:span text:style-name="T543">Dunside<text:s/></text:span></text:p>
              </text:list-item>
            </text:list>
          </table:table-cell>
          <table:table-cell table:style-name="TableCell544">
            <text:list text:style-name="LFO14" text:continue-numbering="true">
              <text:list-item>
                <text:p text:style-name="P545"><text:span text:style-name="T546">Townhead Burn</text:span></text:p>
              </text:list-item>
            </text:list>
          </table:table-cell>
        </table:table-row>
        <table:table-row table:style-name="TableRow547">
          <table:table-cell table:style-name="TableCell548">
            <text:list text:style-name="LFO14" text:continue-numbering="true">
              <text:list-item>
                <text:p text:style-name="P549"><text:span text:style-name="T550">Falls of Clyde<text:s/></text:span></text:p>
              </text:list-item>
            </text:list>
          </table:table-cell>
          <table:table-cell table:style-name="TableCell551">
            <text:list text:style-name="LFO14" text:continue-numbering="true">
              <text:list-item>
                <text:p text:style-name="P552"><text:span text:style-name="T553">Upper Nethan Valley Woods<text:s/></text:span></text:p>
              </text:list-item>
            </text:list>
          </table:table-cell>
        </table:table-row>
        <table:table-row table:style-name="TableRow554">
          <table:table-cell table:style-name="TableCell555">
            <text:list text:style-name="LFO14" text:continue-numbering="true">
              <text:list-item>
                <text:p text:style-name="P556"><text:span text:style-name="T557">Fiddler Gill<text:s/></text:span></text:p>
              </text:list-item>
            </text:list>
          </table:table-cell>
          <table:table-cell table:style-name="TableCell558">
            <text:list text:style-name="LFO14" text:continue-numbering="true">
              <text:list-item>
                <text:p text:style-name="P559"><text:span text:style-name="T560">Waukenwae Moss<text:s/></text:span></text:p>
              </text:list-item>
            </text:list>
          </table:table-cell>
        </table:table-row>
        <table:table-row table:style-name="TableRow561">
          <table:table-cell table:style-name="TableCell562">
            <text:list text:style-name="LFO14" text:continue-numbering="true">
              <text:list-item>
                <text:p text:style-name="P563"><text:span text:style-name="T564">Garrion Gill*</text:span></text:p>
              </text:list-item>
            </text:list>
          </table:table-cell>
          <table:table-cell table:style-name="TableCell565">
            <text:p text:style-name="P566"/>
          </table:table-cell>
        </table:table-row>
      </table:table>
      <text:p text:style-name="Source"><text:bookmark-end text:name="TableText"/>* Sites that overlap South Lanarkshire’s borders with other local authorities</text:p>
      <text:h text:style-name="Heading3" text:outline-level="3"><text:bookmark-start text:name="_Toc138434287"/><text:bookmark-start text:name="_Toc142307595"/><text:bookmark-start text:name="_Toc149120694"/><text:bookmark-start text:name="_Toc213141006"/><text:bookmark-start text:name="_Toc213161111"/>National nature reserves<text:bookmark-end text:name="_Toc138434287"/><text:bookmark-end text:name="_Toc142307595"/><text:bookmark-end text:name="_Toc149120694"/><text:bookmark-end text:name="_Toc213141006"/><text:bookmark-end text:name="_Toc213161111"/></text:h>
      <text:list text:style-name="LFO21" text:continue-numbering="true">
        <text:list-item>
          <text:list>
            <text:list-item>
              <text:list>
                <text:list-item>
                  <text:p text:style-name="P567">National<text:s/>Nature Reserves (NNRs) have been established to protect the UK’s most important habitats, species, and geology, and to provide ‘outdoor laboratories’ for research. <text:s/>Most NNRs offer great opportunities to schools, specialist interest groups and the public to experience wildlife at first hand and to learn more about nature conservation. <text:s/>There is one NNR in South Lanarkshire, which is:</text:p>
                </text:list-item>
              </text:list>
            </text:list-item>
          </text:list>
        </text:list-item>
      </text:list>
      <text:list text:style-name="LFO14" text:continue-numbering="true">
        <text:list-item>
          <text:p text:style-name="P568">Clyde Valley Woodlands</text:p>
        </text:list-item>
      </text:list>
      <text:h text:style-name="Heading3" text:outline-level="3"><text:bookmark-start text:name="_Toc142307596"/><text:bookmark-start text:name="_Toc149120695"/><text:bookmark-start text:name="_Toc213141007"/><text:bookmark-start text:name="_Toc213161112"/>Local nature reserves<text:bookmark-end text:name="_Toc142307596"/><text:bookmark-end text:name="_Toc149120695"/><text:bookmark-end text:name="_Toc213141007"/><text:bookmark-end text:name="_Toc213161112"/></text:h>
      <text:list text:style-name="LFO21" text:continue-numbering="true">
        <text:list-item>
          <text:list>
            <text:list-item>
              <text:list>
                <text:list-item>
                  <text:p text:style-name="P569">Local Nature Reserves (LNRs) are areas of natural heritage that are at least locally important.<text:span text:style-name="FootnoteReference"><text:note text:note-class="footnote" text:id="_ftn2"><text:note-citation>3</text:note-citation><text:note-body><text:p text:style-name="FootnoteText"><text:s/>NatureScot (no date): ‘Local Nature Reserves’, [online] available to access via<text:s/><text:a xlink:href="https://www.nature.scot/professional-advice/protected-areas-and-species/protected-areas/local-designations/local-nature-reserves" office:target-frame-name="_top" xlink:show="replace"><text:span text:style-name="Hyperlink">this link</text:span></text:a></text:p><text:p text:style-name="Normal"/></text:note-body></text:note></text:span><text:s text:c="2"/>There are 75 LNRs in Scotland, usually close to towns and cities. <text:s/>Local authorities select and designate LNRs under Section 21 of<text:s/><text:soft-page-break/>the <text:a xlink:href="http://www.legislation.gov.uk/ukpga/Geo6/12-13-14/97/contents" office:target-frame-name="_top" xlink:show="replace">National Parks and Access to the Countryside Act 1949</text:a> (as amended). <text:s/>There are 17 LNRs in South Lanarkshire, which are:</text:p>
                </text:list-item>
              </text:list>
            </text:list-item>
          </text:list>
        </text:list-item>
      </text:list>
      <table:table table:style-name="Table570">
        <table:table-columns>
          <table:table-column table:style-name="TableColumn571"/>
          <table:table-column table:style-name="TableColumn572"/>
        </table:table-columns>
        <table:table-row table:style-name="TableRow573">
          <table:table-cell table:style-name="TableCell574">
            <text:list text:style-name="LFO14" text:continue-numbering="true">
              <text:list-item>
                <text:p text:style-name="P575"><text:span text:style-name="T576">Backmuir Woods</text:span></text:p>
              </text:list-item>
            </text:list>
          </table:table-cell>
          <table:table-cell table:style-name="TableCell577">
            <text:list text:style-name="LFO14" text:continue-numbering="true">
              <text:list-item>
                <text:p text:style-name="P578"><text:span text:style-name="T579">Langlands Moss</text:span></text:p>
              </text:list-item>
            </text:list>
          </table:table-cell>
        </table:table-row>
        <table:table-row table:style-name="TableRow580">
          <table:table-cell table:style-name="TableCell581">
            <text:list text:style-name="LFO14" text:continue-numbering="true">
              <text:list-item>
                <text:p text:style-name="P582">Blantyre, Bothwell and Uddingston</text:p>
              </text:list-item>
            </text:list>
          </table:table-cell>
          <table:table-cell table:style-name="TableCell583">
            <text:list text:style-name="LFO14" text:continue-numbering="true">
              <text:list-item>
                <text:p text:style-name="P584">Milton</text:p>
              </text:list-item>
            </text:list>
          </table:table-cell>
        </table:table-row>
        <table:table-row table:style-name="TableRow585">
          <table:table-cell table:style-name="TableCell586">
            <text:list text:style-name="LFO14" text:continue-numbering="true">
              <text:list-item>
                <text:p text:style-name="P587">Cadzow Glen</text:p>
              </text:list-item>
            </text:list>
          </table:table-cell>
          <table:table-cell table:style-name="TableCell588">
            <text:list text:style-name="LFO14" text:continue-numbering="true">
              <text:list-item>
                <text:p text:style-name="P589">Morgan Glen</text:p>
              </text:list-item>
            </text:list>
          </table:table-cell>
        </table:table-row>
        <table:table-row table:style-name="TableRow590">
          <table:table-cell table:style-name="TableCell591">
            <text:list text:style-name="LFO14" text:continue-numbering="true">
              <text:list-item>
                <text:p text:style-name="P592">Fernbrae Meadows</text:p>
              </text:list-item>
            </text:list>
          </table:table-cell>
          <table:table-cell table:style-name="TableCell593">
            <text:list text:style-name="LFO14" text:continue-numbering="true">
              <text:list-item>
                <text:p text:style-name="P594">Mossneuk</text:p>
              </text:list-item>
            </text:list>
          </table:table-cell>
        </table:table-row>
        <table:table-row table:style-name="TableRow595">
          <table:table-cell table:style-name="TableCell596">
            <text:list text:style-name="LFO14" text:continue-numbering="true">
              <text:list-item>
                <text:p text:style-name="P597">Greenhall, Millheugh and Barnhill</text:p>
              </text:list-item>
            </text:list>
          </table:table-cell>
          <table:table-cell table:style-name="TableCell598">
            <text:list text:style-name="LFO14" text:continue-numbering="true">
              <text:list-item>
                <text:p text:style-name="P599">Neilsland and Earnock</text:p>
              </text:list-item>
            </text:list>
          </table:table-cell>
        </table:table-row>
        <table:table-row table:style-name="TableRow600">
          <table:table-cell table:style-name="TableCell601">
            <text:list text:style-name="LFO14" text:continue-numbering="true">
              <text:list-item>
                <text:p text:style-name="P602">Hamilton Low Parks</text:p>
              </text:list-item>
            </text:list>
          </table:table-cell>
          <table:table-cell table:style-name="TableCell603">
            <text:list text:style-name="LFO14" text:continue-numbering="true">
              <text:list-item>
                <text:p text:style-name="P604">Stonehouse Park</text:p>
              </text:list-item>
            </text:list>
          </table:table-cell>
        </table:table-row>
        <table:table-row table:style-name="TableRow605">
          <table:table-cell table:style-name="TableCell606">
            <text:list text:style-name="LFO14" text:continue-numbering="true">
              <text:list-item>
                <text:p text:style-name="P607">Holmhills Wood Community Park</text:p>
              </text:list-item>
            </text:list>
          </table:table-cell>
          <table:table-cell table:style-name="TableCell608">
            <text:list text:style-name="LFO14" text:continue-numbering="true">
              <text:list-item>
                <text:p text:style-name="P609">Udston and Glenlee Woods</text:p>
              </text:list-item>
            </text:list>
          </table:table-cell>
        </table:table-row>
        <table:table-row table:style-name="TableRow610">
          <table:table-cell table:style-name="TableCell611">
            <text:list text:style-name="LFO14" text:continue-numbering="true">
              <text:list-item>
                <text:p text:style-name="P612">James Hamilton Heritage Park</text:p>
              </text:list-item>
            </text:list>
          </table:table-cell>
          <table:table-cell table:style-name="TableCell613">
            <text:list text:style-name="LFO14" text:continue-numbering="true">
              <text:list-item>
                <text:p text:style-name="P614">Westburn</text:p>
              </text:list-item>
            </text:list>
          </table:table-cell>
        </table:table-row>
        <table:table-row table:style-name="TableRow615">
          <table:table-cell table:style-name="TableCell616">
            <text:list text:style-name="LFO14" text:continue-numbering="true">
              <text:list-item>
                <text:p text:style-name="P617">Jock’s Burn</text:p>
              </text:list-item>
            </text:list>
          </table:table-cell>
          <table:table-cell table:style-name="TableCell618">
            <text:p text:style-name="ListBullet"/>
          </table:table-cell>
        </table:table-row>
      </table:table>
      <text:h text:style-name="Heading3" text:outline-level="3"><text:bookmark-start text:name="_Toc142307597"/><text:bookmark-start text:name="_Toc149120696"/><text:bookmark-start text:name="_Toc213141008"/><text:bookmark-start text:name="_Toc213161113"/>Geological<text:s/>conservation review sites<text:bookmark-end text:name="_Toc142307597"/><text:bookmark-end text:name="_Toc149120696"/><text:bookmark-end text:name="_Toc213141008"/><text:bookmark-end text:name="_Toc213161113"/></text:h>
      <text:list text:style-name="LFO21" text:continue-numbering="true">
        <text:list-item>
          <text:list>
            <text:list-item>
              <text:list>
                <text:list-item>
                  <text:p text:style-name="P619">Geological Conservation Review (GCR) sites contain geological and geomorphological features of national and international importance.<text:span text:style-name="FootnoteReference"><text:note text:note-class="footnote" text:id="_ftn3"><text:note-citation>4</text:note-citation><text:note-body><text:p text:style-name="FootnoteText"><text:s/>NatureScot (no date): ‘Geological Conservation Review sites’, [online] available to<text:s/>access via<text:s/><text:a xlink:href="https://www.nature.scot/professional-advice/protected-areas-and-species/protected-areas/local-designations/geological-conservation-review-sites" office:target-frame-name="_top" xlink:show="replace"><text:span text:style-name="Hyperlink">this link</text:span></text:a></text:p><text:p text:style-name="Normal"/></text:note-body></text:note></text:span><text:s text:c="2"/>They are selected through a process known as the <text:a office:title="The Geological Conservation Review" xlink:href="https://www.nature.scot/landforms-and-geology/protecting-our-geodiversity/geological-conservation-review" office:target-frame-name="_top" xlink:show="replace">Geological Conservation Review</text:a>. <text:s/>There are nearly 900 GCR sites in Scotland. <text:s/>Most have statutory protection through designation as geological features in SSSIs.</text:p>
                </text:list-item>
                <text:list-item>
                  <text:p text:style-name="P620">However, more than 200 GCR sites, known as ‘unnotified GCR sites’, have no protective SSSI designation status. <text:s/>Significant areas of almost 30 further GCR sites also have no protective SSSI designation status. <text:s/>National Park authorities and some local authorities, therefore, treat unnotified GCR sites as ‘candidate SSSIs’ and afford them the same protection as SSSIs. <text:s/>Some unnotified GCR sites are also <text:a office:title="Local Nature Conservation Sites" xlink:href="https://www.nature.scot/professional-advice/protected-areas-and-species/protected-areas/local-designations/local-nature-conservation-sites" office:target-frame-name="_top" xlink:show="replace">Local Nature Conservation Sites</text:a>. <text:s/>As such, they are at least given the same protection as locally important sites – though they are actually nationally or internationally important. <text:s/>All other unnotified GCR sites have no statutory protection.</text:p>
                </text:list-item>
                <text:list-item>
                  <text:p text:style-name="P621">There are 14 GCRs in South Lanarkshire, which are:</text:p>
                </text:list-item>
              </text:list>
            </text:list-item>
          </text:list>
        </text:list-item>
      </text:list>
      <table:table table:style-name="Table622">
        <table:table-columns>
          <table:table-column table:style-name="TableColumn623"/>
          <table:table-column table:style-name="TableColumn624"/>
        </table:table-columns>
        <table:table-header-rows>
          <table:table-row table:style-name="TableRow625">
            <table:table-cell table:style-name="TableCell626">
              <text:list text:style-name="LFO14" text:continue-numbering="true">
                <text:list-item>
                  <text:p text:style-name="P627"><text:span text:style-name="T628">Birkenhead Burn</text:span></text:p>
                </text:list-item>
              </text:list>
            </table:table-cell>
            <table:table-cell table:style-name="TableCell629">
              <text:list text:style-name="LFO14" text:continue-numbering="true">
                <text:list-item>
                  <text:p text:style-name="P630"><text:span text:style-name="T631">Leadhills – Wanlockhead</text:span></text:p>
                </text:list-item>
              </text:list>
            </table:table-cell>
          </table:table-row>
        </table:table-header-rows>
        <table:table-row table:style-name="TableRow632">
          <table:table-cell table:style-name="TableCell633">
            <text:list text:style-name="LFO14" text:continue-numbering="true">
              <text:list-item>
                <text:p text:style-name="P634">Birk Knowes (Llandovery)</text:p>
              </text:list-item>
            </text:list>
          </table:table-cell>
          <table:table-cell table:style-name="TableCell635">
            <text:list text:style-name="LFO14" text:continue-numbering="true">
              <text:list-item>
                <text:p text:style-name="P636">Raven Gill</text:p>
              </text:list-item>
            </text:list>
          </table:table-cell>
        </table:table-row>
        <table:table-row table:style-name="TableRow637">
          <table:table-cell table:style-name="TableCell638">
            <text:list text:style-name="LFO14" text:continue-numbering="true">
              <text:list-item>
                <text:p text:style-name="P639">Carstairs Kames</text:p>
              </text:list-item>
            </text:list>
          </table:table-cell>
          <table:table-cell table:style-name="TableCell640">
            <text:list text:style-name="LFO14" text:continue-numbering="true">
              <text:list-item>
                <text:p text:style-name="P641">Ree Burn – Glenbuck Loch</text:p>
              </text:list-item>
            </text:list>
          </table:table-cell>
        </table:table-row>
        <table:table-row table:style-name="TableRow642">
          <table:table-cell table:style-name="TableCell643">
            <text:list text:style-name="LFO14" text:continue-numbering="true">
              <text:list-item>
                <text:p text:style-name="P644">Craighead Hill Quarry, Abington</text:p>
              </text:list-item>
            </text:list>
          </table:table-cell>
          <table:table-cell table:style-name="TableCell645">
            <text:list text:style-name="LFO14" text:continue-numbering="true">
              <text:list-item>
                <text:p text:style-name="P646">River Calder</text:p>
              </text:list-item>
            </text:list>
          </table:table-cell>
        </table:table-row>
        <text:soft-page-break/>
        <table:table-row table:style-name="TableRow647">
          <table:table-cell table:style-name="TableCell648">
            <text:list text:style-name="LFO14" text:continue-numbering="true">
              <text:list-item>
                <text:p text:style-name="P649">Dunside (Silurian-Devonian Chordata)</text:p>
              </text:list-item>
            </text:list>
          </table:table-cell>
          <table:table-cell table:style-name="TableCell650">
            <text:list text:style-name="LFO14" text:continue-numbering="true">
              <text:list-item>
                <text:p text:style-name="P651">River Clyde Meanders</text:p>
              </text:list-item>
            </text:list>
          </table:table-cell>
        </table:table-row>
        <table:table-row table:style-name="TableRow652">
          <table:table-cell table:style-name="TableCell653">
            <text:list text:style-name="LFO14" text:continue-numbering="true">
              <text:list-item>
                <text:p text:style-name="P654">Falls of<text:s/>Clyde (Fluvial Geomorphology of Scotland)</text:p>
              </text:list-item>
            </text:list>
          </table:table-cell>
          <table:table-cell table:style-name="TableCell655">
            <text:list text:style-name="LFO14" text:continue-numbering="true">
              <text:list-item>
                <text:p text:style-name="P656">Shiel Burn</text:p>
              </text:list-item>
            </text:list>
          </table:table-cell>
        </table:table-row>
        <table:table-row table:style-name="TableRow657">
          <table:table-cell table:style-name="TableCell658">
            <text:list text:style-name="LFO14" text:continue-numbering="true">
              <text:list-item>
                <text:p text:style-name="P659">Kennox Water</text:p>
              </text:list-item>
            </text:list>
          </table:table-cell>
          <table:table-cell table:style-name="TableCell660">
            <text:list text:style-name="LFO14" text:continue-numbering="true">
              <text:list-item>
                <text:p text:style-name="P661">Tinto Hills</text:p>
              </text:list-item>
            </text:list>
          </table:table-cell>
        </table:table-row>
      </table:table>
      <text:h text:style-name="Heading3" text:outline-level="3"><text:bookmark-start text:name="_Toc142307598"/><text:bookmark-start text:name="_Toc149120697"/><text:bookmark-start text:name="_Toc213141009"/><text:bookmark-start text:name="_Toc213161114"/>Country parks<text:bookmark-end text:name="_Toc142307598"/><text:bookmark-end text:name="_Toc149120697"/><text:bookmark-end text:name="_Toc213141009"/><text:bookmark-end text:name="_Toc213161114"/></text:h>
      <text:list text:style-name="LFO21" text:continue-numbering="true">
        <text:list-item>
          <text:list>
            <text:list-item>
              <text:list>
                <text:list-item>
                  <text:p text:style-name="P662">Country parks have been established in many parts of Scotland.<text:span text:style-name="FootnoteReference"><text:note text:note-class="footnote" text:id="_ftn4"><text:note-citation>5</text:note-citation><text:note-body><text:p text:style-name="FootnoteText"><text:s/>NatureScot (no date): ‘Country parks’, [online] available to access via<text:s/><text:a xlink:href="https://www.nature.scot/professional-advice/protected-areas-and-species/protected-areas/local-designations/country-parks" office:target-frame-name="_top" xlink:show="replace"><text:span text:style-name="Hyperlink">this link</text:span></text:a></text:p><text:p text:style-name="Normal"/></text:note-body></text:note></text:span><text:s text:c="2"/>Local authorities may designate country parks where they see a need, using powers under Section 48 of the <text:a xlink:href="http://www.legislation.gov.uk/ukpga/1967/86/contents" office:target-frame-name="_top" xlink:show="replace">Countryside (Scotland) Act 1967</text:a>. <text:s/>Local authorities provide and manage most of Scotland’s 40 country parks. <text:s/>There are four country parks in South Lanarkshire, which are:</text:p>
                </text:list-item>
              </text:list>
            </text:list-item>
          </text:list>
        </text:list-item>
      </text:list>
      <text:list text:style-name="LFO14" text:continue-numbering="true">
        <text:list-item>
          <text:p text:style-name="P663">Calderglen</text:p>
        </text:list-item>
        <text:list-item>
          <text:p text:style-name="P664">Cathkin Braes</text:p>
        </text:list-item>
        <text:list-item>
          <text:p text:style-name="P665">Chatelherault</text:p>
        </text:list-item>
        <text:list-item>
          <text:p text:style-name="P666">Strathclyde</text:p>
        </text:list-item>
      </text:list>
      <text:h text:style-name="Heading3" text:outline-level="3"><text:bookmark-start text:name="_Toc138434288"/><text:bookmark-start text:name="_Toc142307599"/><text:bookmark-start text:name="_Toc149120698"/><text:bookmark-start text:name="_Toc213141010"/><text:bookmark-start text:name="_Toc213161115"/>Habitats and species<text:bookmark-end text:name="_Toc138434288"/><text:bookmark-end text:name="_Toc142307599"/><text:bookmark-end text:name="_Toc149120698"/><text:bookmark-end text:name="_Toc213141010"/><text:bookmark-end text:name="_Toc213161115"/></text:h>
      <text:list text:style-name="LFO21" text:continue-numbering="true">
        <text:list-item>
          <text:list>
            <text:list-item>
              <text:list>
                <text:list-item>
                  <text:p text:style-name="P667">Priority habitats found across South Lanarkshire are shown in<text:s/><text:span text:style-name="T668">Figure 4.3</text:span><text:s/>at the end of this chapter.<text:s/></text:p>
                </text:list-item>
                <text:list-item>
                  <text:p text:style-name="P669">The NBN Atlas Scotland<text:span text:style-name="FootnoteReference"><text:note text:note-class="footnote" text:id="_ftn5"><text:note-citation>6</text:note-citation><text:note-body><text:p text:style-name="FootnoteText"><text:s/>NBN Atlas<text:s/>Scotland (no date): ‘Search the NBN Atlas Scotland’, [online] available to access via<text:s/><text:a xlink:href="https://scotland.nbnatlas.org/" office:target-frame-name="_top" xlink:show="replace"><text:span text:style-name="Hyperlink">this link</text:span></text:a></text:p><text:p text:style-name="Normal"/></text:note-body></text:note></text:span><text:s/>combines information about habitats and species from multiple sources - in a single location. <text:s/>It allows users to interrogate species records, habitat, climate and soil information, and geographical boundaries using mapping tools. <text:s/>The tool produces numerous results for South Lanarkshire, which will be explored in more detail during the next stage of the SEA process (the Environmental Report).</text:p>
                </text:list-item>
                <text:list-item>
                  <text:p text:style-name="P670">Ecological features of interest which might have the potential to be impacted by transport infrastructure include road verges, trees, and hedgerows. <text:s/>As these features play an important role in providing connectivity corridors and refuges for migrating and foraging species within South Lanarkshire, it will be important for the LTS to consider the potential implications on such features within the plan making process.</text:p>
                </text:list-item>
              </text:list>
            </text:list-item>
          </text:list>
        </text:list-item>
      </text:list>
      <text:h text:style-name="Heading3" text:outline-level="3"><text:bookmark-start text:name="_Toc142307600"/><text:bookmark-start text:name="_Toc149120699"/><text:bookmark-start text:name="_Toc213141011"/><text:bookmark-start text:name="_Toc213161116"/>Habitat and green networks<text:bookmark-end text:name="_Toc142307600"/><text:bookmark-end text:name="_Toc149120699"/><text:bookmark-end text:name="_Toc213141011"/><text:bookmark-end text:name="_Toc213161116"/></text:h>
      <text:list text:style-name="LFO21" text:continue-numbering="true">
        <text:list-item>
          <text:list>
            <text:list-item>
              <text:list>
                <text:list-item>
                  <text:p text:style-name="P671">Habitat networks can help to make habitats more resilient and assist species survival in a fragmented landscape and changing climate.<text:span text:style-name="FootnoteReference"><text:note text:note-class="footnote" text:id="_ftn6"><text:note-citation>7</text:note-citation><text:note-body><text:p text:style-name="FootnoteText"><text:s/>NatureScot (no date): ‘Habitat networks’, [online] available to access via<text:s/><text:a xlink:href="https://www.nature.scot/professional-advice/land-and-sea-management/managing-land/habitat-networks" office:target-frame-name="_top" xlink:show="replace"><text:span text:style-name="Hyperlink">this link</text:span></text:a></text:p><text:p text:style-name="Normal"/></text:note-body></text:note></text:span><text:s text:c="2"/>A habitat network is one that is focused on the connectivity of a single habitat or species. <text:s/><text:soft-page-break/>Meanwhile, a green network focuses on delivering social and economic benefits as well as environmental improvements. <text:s/>An integrated habitat network combines the needs of several habitats and species.</text:p>
                </text:list-item>
                <text:list-item>
                  <text:p text:style-name="P672">Habitat fragmentation occurs when larger areas of habitat are split into separate, smaller areas. <text:s/>This splitting of larger areas of habitat into separate, smaller ones adversely affects wildlife in a number of ways. <text:s/>How easily a species can spread to new areas will affect how sensitive it is to habitat fragmentation. <text:s/>The overall ability of a species to disperse depends on a range of factors such as its mobility and reproductive ability. <text:s/>Habitat fragmentation is likely to have more of an effect on species with low dispersal ability.</text:p>
                </text:list-item>
                <text:list-item>
                  <text:p text:style-name="P673">The Central Scotland Green Network (CSGN) habitat connectivity map<text:span text:style-name="FootnoteReference"><text:note text:note-class="footnote" text:id="_ftn7"><text:note-citation>8</text:note-citation><text:note-body><text:p text:style-name="FootnoteText"><text:s/>NatureScot (2021): ‘CSGN – 2021 Habitat Connectivity Map’, [online] available to access via<text:s/><text:a xlink:href="https://www.nature.scot/professional-advice/land-and-sea-management/managing-land/habitat-networks/central-scotland-green-network-csgn-2021-habitat-connectivity-map" office:target-frame-name="_top" xlink:show="replace"><text:span text:style-name="Hyperlink">this link</text:span></text:a></text:p><text:p text:style-name="Normal"/></text:note-body></text:note></text:span><text:s/>shows that the north-western and central parts of South Lanarkshire are primarily covered by the woodlands network, whilst the north-eastern and southern parts are primarily in the bog and heath network. <text:s/>Whilst less prevalent, other networks present in South Lanarkshire include the wetlands and grasslands networks. <text:s/>The connectivity map will be a useful source of reference during the next stages of the SEA process.<text:s/></text:p>
                </text:list-item>
              </text:list>
            </text:list-item>
          </text:list>
        </text:list-item>
      </text:list>
      <text:h text:style-name="Heading2" text:outline-level="2"><text:bookmark-start text:name="_Toc138434289"/><text:bookmark-start text:name="_Toc142307601"/><text:bookmark-start text:name="_Toc149120700"/><text:bookmark-start text:name="_Toc213141012"/><text:bookmark-start text:name="_Toc213161117"/>Summary of future baseline<text:bookmark-end text:name="_Toc138434289"/><text:bookmark-end text:name="_Toc142307601"/><text:bookmark-end text:name="_Toc149120700"/><text:bookmark-end text:name="_Toc213141012"/><text:bookmark-end text:name="_Toc213161117"/></text:h>
      <text:list text:style-name="LFO21" text:continue-numbering="true">
        <text:list-item>
          <text:list>
            <text:list-item>
              <text:p text:style-name="P674"/>
              <text:list text:continue-numbering="true">
                <text:list-item>
                  <text:p text:style-name="P675">Ecological and geological resources will potentially face increasing pressures from future transport development in South Lanarkshire. <text:s/>This may include loss of habitats and impacts on biodiversity networks and potential impacts on geological resources from erosion and disturbances. <text:s/>The potential impacts on biodiversity from climate change are likely to include changes in habitat, changes in species distribution, changes in hydrology, and changes in ecosystem functioning.</text:p>
                </text:list-item>
                <text:list-item>
                  <text:p text:style-name="P676">European and nationally designated sites are particularly sensitive to air quality issues. <text:s/>In this respect, exceeding critical values for air pollutants may result in changes to the chemical status of habitat substrate, accelerating or damaging plant growth, altering vegetation structure and composition and thereby affecting the quality and availability of nesting, feeding or roosting habitats. <text:s/>Additionally, the nature, scale, timing, and duration of some human activities can result in the disturbance of<text:s/>species at a level that may substantially affect their behaviour, and consequently affect the long-term viability of their populations.</text:p>
                </text:list-item>
                <text:list-item>
                  <text:p text:style-name="P677">To maintain and improve the condition of biodiversity in the future, it will be important to not only protect and enhance important habitats but the connections between them, in addition to delivering net gains. <text:s/>It will be crucial to effectively coordinate the delivery of new transport infrastructure to ensure that opportunities to improve green infrastructure and ecological corridors are maximised within South Lanarkshire.</text:p>
                </text:list-item>
                <text:list-item>
                  <text:p text:style-name="P678">Under the Environment Act 2021, from November 2023 all planning projects, including transport and infrastructure projects, will be required to deliver at least 10% biodiversity net gain (BNG). <text:s/>BNG will be measured using<text:s/><text:soft-page-break/>biodiversity metrics and habitats will need to be secured for at least 30 years. <text:s/>Transport and infrastructure projects offer a unique opportunity to create new/expand upon existing green and blue infrastructure networks, which can utilise roadside verges or be formed alongside active travel routes.</text:p>
                </text:list-item>
              </text:list>
            </text:list-item>
          </text:list>
        </text:list-item>
      </text:list>
      <text:h text:style-name="Heading2" text:outline-level="2"><text:bookmark-start text:name="_Toc138434290"/><text:bookmark-start text:name="_Toc142307602"/><text:bookmark-start text:name="_Toc149120701"/><text:bookmark-start text:name="_Toc213141013"/><text:bookmark-start text:name="_Toc213161118"/>Key sustainability issues<text:bookmark-end text:name="_Toc138434290"/><text:bookmark-end text:name="_Toc142307602"/><text:bookmark-end text:name="_Toc149120701"/><text:bookmark-end text:name="_Toc213141013"/><text:bookmark-end text:name="_Toc213161118"/></text:h>
      <text:list text:style-name="LFO21" text:continue-numbering="true">
        <text:list-item>
          <text:list>
            <text:list-item>
              <text:p text:style-name="P679"/>
              <text:list text:continue-numbering="true">
                <text:list-item>
                  <text:p text:style-name="P680">The following key issues have been identified through the baseline review for this topic:</text:p>
                </text:list-item>
              </text:list>
            </text:list-item>
          </text:list>
        </text:list-item>
      </text:list>
      <text:list text:style-name="LFO14" text:continue-numbering="true">
        <text:list-item>
          <text:p text:style-name="P681">The nature, scale, timing, and duration of some transport activities can result in the disturbance of species at a level that may substantially affect their behaviour, and consequently affect the long-term viability of their populations. <text:s/>This can include effects of poor air quality on designated sites, severance of ecological networks from transport corridors, and road kills.</text:p>
        </text:list-item>
        <text:list-item>
          <text:p text:style-name="P682">Road verges are subject to a range of stresses imposed by passing traffic, including salt spray, oil, lead, and air pollutants. <text:s/>Parking and over running on verges can result in the complete loss of vegetation.</text:p>
        </text:list-item>
        <text:list-item>
          <text:p text:style-name="P683">There is one SPA and seven SACs located within South Lanarkshire, which all contribute to the national site network across Scotland. <text:s/>Several of these sites are located adjacent to the main road network.</text:p>
        </text:list-item>
        <text:list-item>
          <text:p text:style-name="P684">Other protected areas within the district include 45 SSSIs and one NNR. <text:s/>Several SSSIs are located adjacent to, or intersect with, the main road network.</text:p>
        </text:list-item>
        <text:list-item>
          <text:p text:style-name="P685">The 14 GCR sites in South Lanarkshire contain geological and geomorphological features of national and international importance which are threatened by erosion and disturbance. <text:s/></text:p>
        </text:list-item>
        <text:list-item>
          <text:p text:style-name="P686">In terms of the habitat network, the north-western and central parts of South Lanarkshire is primary covered by the woodlands network, whilst the north-eastern and southern parts are primary in the bog and heath network.</text:p>
        </text:list-item>
        <text:list-item>
          <text:p text:style-name="P687">Fragmentation of wildlife habitats into smaller, isolated areas caused by new and existing development, as well as increasing traffic, reduces the scope for wildlife to move and adapt to new conditions. <text:s/>Habitat creation in existing and new transport corridors, as well as the delivery of BNG, can help mitigate the impact of transport on biodiversity.</text:p>
        </text:list-item>
        <text:list-item>
          <text:p text:style-name="P688">The LTS presents an opportunity to provide benefits for biodiversity by including consideration of important habitats, species, undesignated sites, and connections between designated sites and undesignated sites at a localised scale. <text:s/>This could be achieved at an early stage of planning for future enhancements to transport infrastructure.</text:p>
        </text:list-item>
      </text:list>
      <text:list text:style-name="LFO21" text:continue-numbering="true">
        <text:list-item>
          <text:list>
            <text:list-item>
              <text:list>
                <text:list-item>
                  <text:p text:style-name="P689"><text:span text:style-name="T690">Chapter 12</text:span><text:s/>presents the SEA Framework for this topic.</text:p>
                </text:list-item>
              </text:list>
            </text:list-item>
          </text:list>
        </text:list-item>
      </text:list>
      <text:soft-page-break/>
      <text:p text:style-name="P691"><draw:frame draw:style-name="a23" draw:name="Picture 2" text:anchor-type="as-char" svg:x="0in" svg:y="0in" svg:width="8.42063in" svg:height="5.95582in" style:rel-width="scale" style:rel-height="scale"><draw:image xlink:href="media/image5.jpeg" xlink:type="simple" xlink:show="embed" xlink:actuate="onLoad"/><svg:title/><svg:desc>A map showing the location of European and nationally designated sites for biodiversity across South Lanarkshire.</svg:desc></draw:frame></text:p>
      <text:soft-page-break/>
      <text:p text:style-name="Caption">Figure 4.1 European and nationally<text:s/>designated sites for biodiversity</text:p>
      <text:soft-page-break/>
      <text:p text:style-name="P712"><draw:frame draw:style-name="a24" draw:name="Picture 3" text:anchor-type="as-char" svg:x="0in" svg:y="0in" svg:width="7.93975in" svg:height="5.61543in" style:rel-width="scale" style:rel-height="scale"><draw:image xlink:href="media/image6.jpeg" xlink:type="simple" xlink:show="embed" xlink:actuate="onLoad"/><svg:title/><svg:desc>A map showing locally important sites for biodiversity across South Lanarkshire.</svg:desc></draw:frame></text:p>
      <text:p text:style-name="Caption">Figure 4.2 locally important sites for biodiversity</text:p>
      <text:p text:style-name="BodyText"/>
      <text:soft-page-break/>
      <text:p text:style-name="BodyText"><draw:frame draw:style-name="a25" draw:name="Picture 9" text:anchor-type="as-char" svg:x="0in" svg:y="0in" svg:width="8.36969in" svg:height="5.91951in" style:rel-width="scale" style:rel-height="scale"><draw:image xlink:href="media/image7.jpeg" xlink:type="simple" xlink:show="embed" xlink:actuate="onLoad"/><svg:title/><svg:desc>A map showing priority habitats across South Lanarkshire.</svg:desc></draw:frame></text:p>
      <text:p text:style-name="Caption">Figure 4.3 priority habitat network</text:p>
      <text:list text:style-name="LFO21" text:continue-numbering="true">
        <text:list-item>
          <text:p text:style-name="P713"><text:bookmark-start text:name="_Toc213161119"/><text:soft-page-break/>Climatic factors<text:bookmark-end text:name="_Toc213161119"/></text:p>
        </text:list-item>
      </text:list>
      <text:list text:style-name="LFO21_1" text:continue-numbering="true">
        <text:list-item>
          <text:p text:style-name="P734"><text:bookmark-start text:name="_Toc138434292"/><text:bookmark-start text:name="_Toc142307604"/><text:bookmark-start text:name="_Toc149120703"/><text:bookmark-start text:name="_Toc213141015"/><text:bookmark-start text:name="_Toc213161120"/><text:bookmark-end text:name="_Toc138434292"/><text:bookmark-end text:name="_Toc142307604"/><text:bookmark-end text:name="_Toc149120703"/><text:bookmark-end text:name="_Toc213141015"/><text:bookmark-end text:name="_Toc213161120"/></text:p>
        </text:list-item>
      </text:list>
      <text:h text:style-name="Heading2" text:outline-level="2"><text:bookmark-start text:name="_Toc138434293"/><text:bookmark-start text:name="_Toc142307605"/><text:bookmark-start text:name="_Toc149120704"/><text:bookmark-start text:name="_Toc213141016"/><text:bookmark-start text:name="_Toc213161121"/>Focus of SEA topic<text:bookmark-end text:name="_Toc138434293"/><text:bookmark-end text:name="_Toc142307605"/><text:bookmark-end text:name="_Toc149120704"/><text:bookmark-end text:name="_Toc213141016"/><text:bookmark-end text:name="_Toc213161121"/></text:h>
      <text:list text:style-name="LFO14" text:continue-numbering="true">
        <text:list-item>
          <text:p text:style-name="P735">Greenhouse gas emissions.</text:p>
        </text:list-item>
        <text:list-item>
          <text:p text:style-name="P736">Potential effects of climate change.</text:p>
        </text:list-item>
        <text:list-item>
          <text:p text:style-name="P737">Flood risk.</text:p>
        </text:list-item>
        <text:list-item>
          <text:p text:style-name="P738">Climate change resilience.</text:p>
        </text:list-item>
      </text:list>
      <text:h text:style-name="Heading2" text:outline-level="2"><text:bookmark-start text:name="_Toc138434295"/><text:bookmark-start text:name="_Toc142307606"/><text:bookmark-start text:name="_Toc149120705"/><text:bookmark-start text:name="_Toc213141017"/><text:bookmark-start text:name="_Toc213161122"/>Summary of current baseline<text:bookmark-end text:name="_Toc138434295"/><text:bookmark-end text:name="_Toc142307606"/><text:bookmark-end text:name="_Toc149120705"/><text:bookmark-end text:name="_Toc213141017"/><text:bookmark-end text:name="_Toc213161122"/></text:h>
      <text:h text:style-name="Heading3" text:outline-level="3"><text:bookmark-start text:name="_Toc138434296"/><text:bookmark-start text:name="_Toc142307607"/><text:bookmark-start text:name="_Toc149120706"/><text:bookmark-start text:name="_Toc213141018"/><text:bookmark-start text:name="_Toc213161123"/>Climate change and transport<text:bookmark-end text:name="_Toc138434296"/><text:bookmark-end text:name="_Toc142307607"/><text:bookmark-end text:name="_Toc149120706"/><text:bookmark-end text:name="_Toc213141018"/><text:bookmark-end text:name="_Toc213161123"/></text:h>
      <text:list text:style-name="LFO21" text:continue-numbering="true">
        <text:list-item>
          <text:list>
            <text:list-item>
              <text:p text:style-name="P739"/>
              <text:list text:continue-numbering="true">
                <text:list-item>
                  <text:p text:style-name="P740">Scotland generally has cool summers, mild winters, and rainfall throughout the year.<text:span text:style-name="FootnoteReference"><text:note text:note-class="footnote" text:id="_ftn8"><text:note-citation>9</text:note-citation><text:note-body><text:p text:style-name="FootnoteText"><text:s/>Scotland’s Environment (no date): ‘Changing climate’, [online] available to access via<text:s/><text:a xlink:href="https://www.environment.gov.scot/our-environment/climate/changing-climate/" office:target-frame-name="_top" xlink:show="replace"><text:span text:style-name="Hyperlink">this link</text:span></text:a></text:p><text:p text:style-name="Normal"/></text:note-body></text:note></text:span><text:s text:c="2"/>However, over the last few decades, Scotland has experienced a warming trend and shifting rainfall patterns. <text:s/><text:span text:style-name="T741">Figures 5.1 and 5.2</text:span><text:s/>overleaf illustrate the climate projections for annual mean temperature and annual rainfall for Scotland. <text:s/>In the future, there is expected to be warmer, wetter winters and hotter, drier summers with more extreme events. <text:s/>These changes will have major implications for the country. <text:s/></text:p>
                </text:list-item>
                <text:list-item>
                  <text:p text:style-name="P742">Emissions from transport are a significant contributor to climate change. <text:s/>As such, there are two linkages between transportation and climate change that are important: 1) transportation is responsible for a significant portion of climate change through the emission of vehicular greenhouse gas (GHG) emissions, and 2) a changing climate could have serious consequences on the resiliency and performance of transportation systems in response to environmental conditions.</text:p>
                </text:list-item>
                <text:list-item>
                  <text:p text:style-name="P743">The hazards of a changing climate, such as warmer climate, changes in precipitation patterns, higher severity storms, increasing risk of flooding and larger storm surge, could have serious implications on a wide variety of natural and human systems, including transportation. <text:s/>In this respect, climate change is likely to damage transportation infrastructure, affecting the reliability and capacity of transportation systems. <text:s/>Climate change impacts will also likely increase the cost of Scotland’s transportation systems.</text:p>
                </text:list-item>
              </text:list>
            </text:list-item>
          </text:list>
        </text:list-item>
      </text:list>
      <text:p text:style-name="P744"/>
      <text:p text:style-name="BodyText"><draw:frame draw:style-name="a26" draw:name="Picture 1" text:anchor-type="as-char" svg:x="0in" svg:y="0in" svg:width="3.88162in" svg:height="8.00694in" style:rel-width="scale" style:rel-height="scale"><draw:image xlink:href="media/image8.png" xlink:type="simple" xlink:show="embed" xlink:actuate="onLoad"/><svg:title/><svg:desc>Flow chart describing the stages and outputs for the SEA. There are 5 stages: Scoping, developing alternatives, the Environmental Report, consultation, and the Post-adoption Statement.</svg:desc></draw:frame></text:p>
      <text:p text:style-name="Caption">Figure 5.1 UKCP18 annual mean temperature anomaly in Scotland<text:span text:style-name="T745"><text:note text:note-class="footnote" text:id="_ftn9"><text:note-citation>10</text:note-citation><text:note-body><text:p text:style-name="BodyText"><text:span text:style-name="T746"><text:s/>Probabilistic projections that combine climate model data, observations and advanced statistical methods to simulate a wide range of climate outcomes for four emissions scenarios (RCP2.6, RCP4.5, RCP6.0, RCP8.5). <text:s/>A Representative Concentration Pathway (RCP) is a greenhouse gas concentration trajectory adopted by the IPCC. <text:s/>Four pathways have been selected for climate modelling and research, which describe different climate futures, all of which are considered possible depending on how much greenhouse gase</text:span><text:span text:style-name="T747">s are emitted in the years to come. <text:s/>The four RCPs, namely RCP2.6, RCP4.5, RCP6, and RCP8.5, are labelled after a possible range of radiative forcing values in the year 2100 relative to pre-industrial values.</text:span></text:p><text:p text:style-name="FootnoteText"/><text:p text:style-name="Normal"/></text:note-body></text:note></text:span></text:p>
      <text:p text:style-name="P748"/>
      <text:p text:style-name="BodyText"><text:span text:style-name="T749"><draw:frame draw:style-name="a27" draw:name="Picture 3" text:anchor-type="as-char" svg:x="0in" svg:y="0in" svg:width="4.00694in" svg:height="8.27989in" style:rel-width="scale" style:rel-height="scale"><draw:image xlink:href="media/image9.png" xlink:type="simple" xlink:show="embed" xlink:actuate="onLoad"/><svg:title/><svg:desc>A series of twelve small maps showing projected annual mean precipitation anomalies in Scotland for 2020-2039 compared with 1981-2000. The maps are arranged in four rows (for RCP8.5, 6.0, 4.5, and 2.6 scenarios) and three columns (showing the 10th, 50th, and 90th percentiles). Each map shows Scotland shaded according to projected temperature increase, from brown (reduced precipitation) to blue-green  (increased precipitation). The 10th percentile maps show little to no colour change, while the 50th and 90th percentile maps show light to moderate increases in precipitation across Scotland.</svg:desc></draw:frame></text:span></text:p>
      <text:p text:style-name="Caption">Figure 5.2 UKCP18 annual precipitation anomaly in Scotland</text:p>
      <text:list text:style-name="LFO21" text:continue-numbering="true">
        <text:list-item>
          <text:list>
            <text:list-item>
              <text:list>
                <text:list-item>
                  <text:p text:style-name="P750">Mean annual maximum and minimum temperatures have been rising since the end of the 19<text:span text:style-name="T751">th</text:span><text:s/>Century. <text:s/>There is some evidence of an upward trend in mean annual<text:s/>rainfall, with less rain falling in summer months.</text:p>
                </text:list-item>
                <text:list-item>
                  <text:p text:style-name="P752">Scotland is already seeing a number of changes as a result of climate change, including changes in the growing, breeding and migration seasons,<text:s/><text:soft-page-break/>shifts in species abundance and diversity, and changing weather patterns with the potential for more floods and droughts. <text:s/>Continued reliance on fossil fuels, combined with demand for energy for transport and housing, has the potential to escalate emissions of carbon dioxide to increasingly dangerous and potentially irreversible levels.</text:p>
                </text:list-item>
                <text:list-item>
                  <text:p text:style-name="P753">The third UK Climate Change Risk Assessment was published in 2022. <text:s/>The key findings for Scotland were:</text:p>
                </text:list-item>
              </text:list>
            </text:list-item>
          </text:list>
        </text:list-item>
      </text:list>
      <text:list text:style-name="LFO14" text:continue-numbering="true">
        <text:list-item>
          <text:p text:style-name="P754">Milder winters are projected to reduce fuel poverty and overall financial pressures on households from the reduction in winter energy demand.<text:s/></text:p>
        </text:list-item>
        <text:list-item>
          <text:p text:style-name="P755">Hotter summers, however, may lead to a rise in heat-related deaths and hospital admissions and increased demand for air conditioning.</text:p>
        </text:list-item>
        <text:list-item>
          <text:p text:style-name="P756">Less summer rainfall may lead to a reduction in river flows, affecting public water supplies and increasing the risk of pollution, and a reduction in soil moisture, potentially damaging natural ecosystems.</text:p>
        </text:list-item>
        <text:list-item>
          <text:p text:style-name="P757">Flooding may pose an increasing threat to people, property, critical infrastructure, agriculture and important natural habitats.</text:p>
        </text:list-item>
        <text:list-item>
          <text:p text:style-name="P758">Some native animal and plant species may decline in the face of threats presented by pests, diseases and non-native invasive species.</text:p>
        </text:list-item>
        <text:list-item>
          <text:p text:style-name="P759">Agricultural output may be adversely affected from droughts, pests and disease, exacerbated by higher temperatures.</text:p>
        </text:list-item>
      </text:list>
      <text:list text:style-name="LFO21" text:continue-numbering="true">
        <text:list-item>
          <text:list>
            <text:list-item>
              <text:list>
                <text:list-item>
                  <text:p text:style-name="P760">The Scottish Greenhouse Gas<text:s/>Statistics 2021<text:span text:style-name="FootnoteReference"><text:note text:note-class="footnote" text:id="_ftn10"><text:note-citation>11</text:note-citation><text:note-body><text:p text:style-name="FootnoteText"><text:s/>Scottish Government (2023): ‘Scottish Greenhouse Gas Statistics 2021’, [online] available to access via<text:s/><text:a xlink:href="https://www.gov.scot/publications/scottish-greenhouse-gas-statistics-2021/" office:target-frame-name="_top" xlink:show="replace"><text:span text:style-name="Hyperlink">this link</text:span></text:a></text:p><text:p text:style-name="Normal"/></text:note-body></text:note></text:span><text:s/>outlines that in 2021, Scottish source emissions of the basket of seven GHGs were estimated to be 41.6 million tonnes carbon dioxide equivalent (MtCO<text:span text:style-name="T761">2</text:span>e). <text:s/>This is 2.4% higher than the 2020 figure of 40.6 MtCO<text:span text:style-name="T762">2</text:span>e; a 1.0 MtCO<text:span text:style-name="T763">2</text:span>e increase.</text:p>
                </text:list-item>
                <text:list-item>
                  <text:p text:style-name="P764">The main contributors to this increase between 2020 and 2021 were increased emissions in domestic transport (+1.1 MtCO<text:span text:style-name="T765">2</text:span>e) following the impact of the Covid-19 lockdown in 2020, and residential (+0.4 MtCO<text:span text:style-name="T766">2</text:span>e) sectors. <text:s/>Meanwhile, emissions reductions were seen across the energy (-0.5 MtCO<text:span text:style-name="T767">2</text:span>e), business (-0.2 MtCO<text:span text:style-name="T768">2</text:span>e) and international aviation and shipping (-0.1 MtCO<text:span text:style-name="T769">2</text:span>e) sectors. <text:s/>All remaining sectors showed relatively modest increases in the latest year.</text:p>
                </text:list-item>
                <text:list-item>
                  <text:p text:style-name="P770">Between 1990 and 2021, there was a 49.2% reduction in estimated emissions (40.3 MtCO<text:span text:style-name="T771">2</text:span>e decrease). <text:s/>The most significant contributors to this reduction were:</text:p>
                </text:list-item>
              </text:list>
            </text:list-item>
          </text:list>
        </text:list-item>
      </text:list>
      <text:list text:style-name="LFO14" text:continue-numbering="true">
        <text:list-item>
          <text:p text:style-name="P772">A reduction in energy supply emissions (such as power stations) (-16.8 MtCO<text:span text:style-name="T773">2</text:span>e; a 77.6% reduction).</text:p>
        </text:list-item>
        <text:list-item>
          <text:p text:style-name="P774">Land use, land-use change and forestry (LULUCF) reducing its net emissions over the period, reducing by 5.7 MtCO<text:span text:style-name="T775">2</text:span>e since 1990.</text:p>
        </text:list-item>
        <text:list-item>
          <text:p text:style-name="P776">A reduction in waste management emissions (such as landfill) (-5.0 MtCO<text:span text:style-name="T777">2</text:span>e; a 76.2% reduction).</text:p>
        </text:list-item>
        <text:list-item>
          <text:p text:style-name="P778">A reduction in business emissions (-4.2 MtCO<text:span text:style-name="T779">2</text:span>e; a 35.3% reduction).</text:p>
        </text:list-item>
        <text:list-item>
          <text:p text:style-name="P780">A reduction in domestic transport emissions (-2.6 MtCO<text:span text:style-name="T781">2</text:span>e; a 19.3% reduction).</text:p>
        </text:list-item>
      </text:list>
      <text:list text:style-name="LFO21" text:continue-numbering="true">
        <text:list-item>
          <text:list>
            <text:list-item>
              <text:list>
                <text:list-item>
                  <text:p text:style-name="P782">GHG data is not available at the local level. <text:s/>However, in 2019, per capita CO<text:span text:style-name="T783">2</text:span><text:s/>emissions in South Lanarkshire stood at 5.1t CO<text:span text:style-name="T784">2</text:span>. <text:s/>In terms of overall CO<text:span text:style-name="T785">2</text:span><text:s/>emissions, this stood at 1,621 kt CO<text:span text:style-name="T786">2</text:span>. <text:s/>The largest emitting sector in South Lanarkshire in 2019 was transport (41.7%), followed by the domestic (32.2%) and industry (12.9%) sectors. <text:s/>The smallest emitting sectors were the commercial (6.8%), LULUCF (3.5%), and public sectors (2.9%).</text:p>
                </text:list-item>
                <text:list-item>
                  <text:p text:style-name="P787">South Lanarkshire’s State of the Environment Report (2021) outlines that energy consumption rates and CO<text:span text:style-name="T788">2</text:span><text:s/>emissions continue to reduce in the Council area at the same time as renewable energy capacity increases. <text:s/></text:p>
                </text:list-item>
              </text:list>
            </text:list-item>
          </text:list>
        </text:list-item>
      </text:list>
      <text:h text:style-name="Heading2" text:outline-level="2"><text:bookmark-start text:name="_Toc138434297"/><text:bookmark-start text:name="_Toc142307608"/><text:bookmark-start text:name="_Toc149120707"/><text:bookmark-start text:name="_Toc213141019"/><text:bookmark-start text:name="_Toc213161124"/>Summary of future baseline<text:bookmark-end text:name="_Toc138434297"/><text:bookmark-end text:name="_Toc142307608"/><text:bookmark-end text:name="_Toc149120707"/><text:bookmark-end text:name="_Toc213141019"/><text:bookmark-end text:name="_Toc213161124"/></text:h>
      <text:list text:style-name="LFO21" text:continue-numbering="true">
        <text:list-item>
          <text:list>
            <text:list-item>
              <text:p text:style-name="P789"/>
              <text:list text:continue-numbering="true">
                <text:list-item>
                  <text:p text:style-name="P790">Climate change has the potential to<text:s/>increase the occurrence of extreme weather events in Scotland, with increases in mean summer and winter temperatures, increases in mean precipitation in winter, and decreases in mean precipitation in summer. <text:s/>This is likely to increase the risks associated with climate change, including surface water and fluvial flood risk, as well as flooding by sea. <text:s/>This will result in an increased need for resilience and adaptation for transport infrastructure. <text:s/></text:p>
                </text:list-item>
                <text:list-item>
                  <text:p text:style-name="P791">In terms of climate change mitigation, per capita emissions are likely to continue to decrease as energy efficiency measures, renewable energy production, and new technologies become more widely adopted. <text:s/>In particular, an ongoing increase in the use of electric vehicles (EVs) has the potential to reduce emissions from transport. <text:s/>In this respect, the UK Government has stated that it will disallow the sale of petrol and diesel cars and vans after 2030, and hybrids after 2035. <text:s/>More stringent emission standards on manufacturers will also help accelerate the trend to alternatively powered vehicles.</text:p>
                </text:list-item>
                <text:list-item>
                  <text:p text:style-name="P792">In line with the above, a modal shift to more sustainable modes of transportation, as well as improving the active travel network and reducing the need to travel through encouraging home working, would be beneficial to reducing transport emissions in Scotland.</text:p>
                </text:list-item>
              </text:list>
            </text:list-item>
          </text:list>
        </text:list-item>
      </text:list>
      <text:h text:style-name="Heading2" text:outline-level="2"><text:bookmark-start text:name="_Toc138434298"/><text:bookmark-start text:name="_Toc142307609"/><text:bookmark-start text:name="_Toc149120708"/><text:bookmark-start text:name="_Toc213141020"/><text:bookmark-start text:name="_Toc213161125"/>Key sustainability issues<text:bookmark-end text:name="_Toc138434298"/><text:bookmark-end text:name="_Toc142307609"/><text:bookmark-end text:name="_Toc149120708"/><text:bookmark-end text:name="_Toc213141020"/><text:bookmark-end text:name="_Toc213161125"/></text:h>
      <text:list text:style-name="LFO21" text:continue-numbering="true">
        <text:list-item>
          <text:list>
            <text:list-item>
              <text:p text:style-name="P793"/>
              <text:list text:continue-numbering="true">
                <text:list-item>
                  <text:p text:style-name="P794">The following key issues have been identified through the baseline review for this topic:</text:p>
                </text:list-item>
              </text:list>
            </text:list-item>
          </text:list>
        </text:list-item>
      </text:list>
      <text:list text:style-name="LFO14" text:continue-numbering="true">
        <text:list-item>
          <text:p text:style-name="P795">A range of flood risk issues exist across Scotland, including linked to fluvial, surface water, and groundwater flooding and inundation from the sea.</text:p>
        </text:list-item>
        <text:list-item>
          <text:p text:style-name="P796">Road transportation is a major contributor of CO<text:span text:style-name="T797">2</text:span><text:s/>emissions (which is one of the main components of GHGs) in Scotland, and therefore a major factor in exacerbating climate change impacts. <text:s/>However, the ongoing transition towards electric and hybrid vehicles, combined with an increase in home working and active travel uptake, has the potential to help reduce emissions from transport in the long-term.</text:p>
        </text:list-item>
        <text:list-item>
          <text:p text:style-name="P798">The transport network has the potential to become increasingly vulnerable to the potential effects of climate change in forthcoming years. <text:s/>As such the resilience of the transport network to the likely impacts of climate change will be a key factor in its effective functioning.</text:p>
        </text:list-item>
      </text:list>
      <text:list text:style-name="LFO21" text:continue-numbering="true">
        <text:list-item>
          <text:list>
            <text:list-item>
              <text:list>
                <text:list-item>
                  <text:p text:style-name="P799"><text:span text:style-name="T800">Chapter 12</text:span><text:s/>presents the SEA<text:s/>Framework for this topic.</text:p>
                </text:list-item>
              </text:list>
            </text:list-item>
          </text:list>
        </text:list-item>
        <text:list-item>
          <text:p text:style-name="P801"><text:bookmark-start text:name="_Toc213161126"/><text:soft-page-break/>Air quality and noise pollution<text:bookmark-end text:name="_Toc213161126"/></text:p>
        </text:list-item>
      </text:list>
      <text:list text:style-name="LFO21_1" text:continue-numbering="true">
        <text:list-item>
          <text:p text:style-name="P802"><text:bookmark-start text:name="_Toc138434300"/><text:bookmark-start text:name="_Toc142307611"/><text:bookmark-start text:name="_Toc149120710"/><text:bookmark-start text:name="_Toc213141022"/><text:bookmark-start text:name="_Toc213161127"/><text:bookmark-end text:name="_Toc138434300"/><text:bookmark-end text:name="_Toc142307611"/><text:bookmark-end text:name="_Toc149120710"/><text:bookmark-end text:name="_Toc213141022"/><text:bookmark-end text:name="_Toc213161127"/></text:p>
        </text:list-item>
      </text:list>
      <text:h text:style-name="Heading2" text:outline-level="2"><text:bookmark-start text:name="_Toc138434301"/><text:bookmark-start text:name="_Toc142307612"/><text:bookmark-start text:name="_Toc149120711"/><text:bookmark-start text:name="_Toc213141023"/><text:bookmark-start text:name="_Toc213161128"/>Focus of SEA topic<text:bookmark-end text:name="_Toc138434301"/><text:bookmark-end text:name="_Toc142307612"/><text:bookmark-end text:name="_Toc149120711"/><text:bookmark-end text:name="_Toc213141023"/><text:bookmark-end text:name="_Toc213161128"/></text:h>
      <text:list text:style-name="LFO14" text:continue-numbering="true">
        <text:list-item>
          <text:p text:style-name="P803">Air pollution sources.</text:p>
        </text:list-item>
        <text:list-item>
          <text:p text:style-name="P804">Air quality hotspots.</text:p>
        </text:list-item>
        <text:list-item>
          <text:p text:style-name="P805">Air quality management.</text:p>
        </text:list-item>
        <text:list-item>
          <text:p text:style-name="P806">Noise pollution.</text:p>
        </text:list-item>
      </text:list>
      <text:h text:style-name="Heading2" text:outline-level="2"><text:bookmark-start text:name="_Toc138434303"/><text:bookmark-start text:name="_Toc142307613"/><text:bookmark-start text:name="_Toc149120712"/><text:bookmark-start text:name="_Toc213141024"/><text:bookmark-start text:name="_Toc213161129"/>Summary of current baseline<text:bookmark-end text:name="_Toc138434303"/><text:bookmark-end text:name="_Toc142307613"/><text:bookmark-end text:name="_Toc149120712"/><text:bookmark-end text:name="_Toc213141024"/><text:bookmark-end text:name="_Toc213161129"/></text:h>
      <text:h text:style-name="Heading3" text:outline-level="3"><text:bookmark-start text:name="_Toc138434304"/><text:bookmark-start text:name="_Toc142307614"/><text:bookmark-start text:name="_Toc149120713"/><text:bookmark-start text:name="_Toc213141025"/><text:bookmark-start text:name="_Toc213161130"/>Air quality management areas<text:bookmark-end text:name="_Toc138434304"/><text:bookmark-end text:name="_Toc142307614"/><text:bookmark-end text:name="_Toc149120713"/><text:bookmark-end text:name="_Toc213141025"/><text:bookmark-end text:name="_Toc213161130"/></text:h>
      <text:list text:style-name="LFO21" text:continue-numbering="true">
        <text:list-item>
          <text:list>
            <text:list-item>
              <text:p text:style-name="P807"/>
            </text:list-item>
            <text:list-item>
              <text:p text:style-name="P808"/>
              <text:list text:continue-numbering="true">
                <text:list-item>
                  <text:p text:style-name="P809">Local Authorities have a duty to designate any relevant areas where the air quality objectives are not (or are unlikely to be) being met as Air Quality Management Areas (AQMAs).<text:span text:style-name="FootnoteReference"><text:note text:note-class="footnote" text:id="_ftn11"><text:note-citation>12</text:note-citation><text:note-body><text:p text:style-name="FootnoteText"><text:s/>UK Government (2023): ‘Air Quality Management Areas – Scotland’, [online] available to access via<text:s/><text:a xlink:href="https://www.data.gov.uk/dataset/2c6fd737-2c31-44a1-9c93-022f266865b2/air-quality-management-areas-scotland" office:target-frame-name="_top" xlink:show="replace"><text:span text:style-name="Hyperlink">this link</text:span></text:a></text:p><text:p text:style-name="Normal"/></text:note-body></text:note></text:span><text:s text:c="2"/>AQMAs must be designated officially by means of an 'order'. <text:s/>The extent of the AQMA may be limited to the area of exceedance or encompass a larger area. <text:s/>Following the declaration of an AQMA, the local authority is required to develop and implement a plan (Air Quality Action Plan) to improve air quality in that area. <text:s/>AQMAs can be for a combination of nitrogen dioxide (NO<text:span text:style-name="T810">2</text:span>), sulphur dioxide (SO<text:span text:style-name="T811">2</text:span>) and particular matter (PM<text:span text:style-name="T812">10</text:span>).</text:p>
                </text:list-item>
                <text:list-item>
                  <text:p text:style-name="P813">It is worth noting that Lanark AQMA (declared in 2016 due to high levels of NO<text:span text:style-name="T814">2</text:span>) was revoked in 2025.</text:p>
                </text:list-item>
                <text:list-item>
                  <text:p text:style-name="P815">The remaining active AQMAs in South Lanarkshire - which are in the process of revocation - are:</text:p>
                </text:list-item>
              </text:list>
            </text:list-item>
          </text:list>
        </text:list-item>
      </text:list>
      <text:list text:style-name="LFO14" text:continue-numbering="true">
        <text:list-item>
          <text:p text:style-name="P816"><text:span text:style-name="T817">Rutherglen</text:span><text:s/>– declared in 2016 due to high levels of PM<text:span text:style-name="T818">10</text:span>, this AQMA covers Rutherglen.</text:p>
        </text:list-item>
        <text:list-item>
          <text:p text:style-name="P819"><text:span text:style-name="T820">Whirlies Roundabout</text:span><text:s/>– declared in 2008 due to high levels of PM<text:span text:style-name="T821">10</text:span>, this AQMA covers an area around the Whirlies Roundabout in East<text:s/>Kilbride, between the A725, A749 and B783, and extending along all the roads leading in to the roundabout.</text:p>
        </text:list-item>
      </text:list>
      <text:list text:style-name="LFO21" text:continue-numbering="true">
        <text:list-item>
          <text:list>
            <text:list-item>
              <text:list>
                <text:list-item>
                  <text:p text:style-name="P822">South Lanarkshire Council has prepared an Air Quality Action Plan (2019) in line with its statutory obligations. <text:s/>It is designed to address the air quality problems identified within the Council’s two AQMAs.</text:p>
                </text:list-item>
                <text:list-item>
                  <text:p text:style-name="P823">South Lanarkshire’s State of the Environment Report (2021) highlights that air quality within the Council area is considered relatively good. <text:s/>However, there are specific ‘hotspot’ areas closely associated with heavily congested roads where air quality is poor. <text:s/>Traffic growth directly contributes to poor air quality and the release of other emissions associated with climate change. <text:s/>Covid-19 measures, particularly lockdowns, resulted in less traffic on the roads and this has led to positive effects on local air quality.</text:p>
                </text:list-item>
                <text:list-item>
                  <text:p text:style-name="P824">More recently, South Lanarkshire Council’s 2022 Air Quality Annual Progress Report (APR) highlights that air quality is generally good in most parts of South Lanarkshire. <text:s/>Monitoring network data collected during 2021 shows an overall downward trend in the measured concentrations of the main pollutants of concern. <text:s/>Whilst the concentrations measured in 2021 are not as low as in 2020, which experienced a large decrease due to the impact of the Covid-19 measures, all of the concentrations measured remain lower than those from 2019. <text:s/></text:p>
                </text:list-item>
              </text:list>
            </text:list-item>
          </text:list>
        </text:list-item>
      </text:list>
      <text:h text:style-name="Heading3" text:outline-level="3"><text:bookmark-start text:name="_Toc138434305"/><text:bookmark-start text:name="_Toc142307615"/><text:bookmark-start text:name="_Toc149120714"/><text:bookmark-start text:name="_Toc213141026"/><text:bookmark-start text:name="_Toc213161131"/>Noise pollution<text:bookmark-end text:name="_Toc138434305"/><text:bookmark-end text:name="_Toc142307615"/><text:bookmark-end text:name="_Toc149120714"/><text:bookmark-end text:name="_Toc213141026"/><text:bookmark-end text:name="_Toc213161131"/></text:h>
      <text:list text:style-name="LFO21" text:continue-numbering="true">
        <text:list-item>
          <text:list>
            <text:list-item>
              <text:list>
                <text:list-item>
                  <text:p text:style-name="P825">The Environmental Noise Directive requires, on a five yearly cycle, the Scottish Government to produce strategic noise maps.<text:span text:style-name="FootnoteReference"><text:note text:note-class="footnote" text:id="_ftn12"><text:note-citation>13</text:note-citation><text:note-body><text:p text:style-name="FootnoteText"><text:s/>Scotland’s Noise (no date): ‘Welcome to Scotland’s noise’, [online] available to access via<text:s/><text:a xlink:href="https://noise.environment.gov.scot/" office:target-frame-name="_top" xlink:show="replace"><text:span text:style-name="Hyperlink">this link</text:span></text:a></text:p><text:p text:style-name="Normal"/></text:note-body></text:note></text:span><text:s text:c="2"/>Noise action plans will be prepared based on the results of the noise mapping, with a public consultation on the draft action plans. <text:s/>The Scottish Government has commissioned work on the collaborative development of modelling and mapping to describe the noise exposure in Scotland for 2021. <text:s/>The work will be completed in early 2024 as part of the fourth round of noise mapping for Scotland, under the Environmental Noise (Scotland) Regulations 2006.</text:p>
                </text:list-item>
                <text:list-item>
                  <text:p text:style-name="P826">The noise modelling work will develop a geospatial model of the country and the updated mapping system will be capable of appraising national strategy, local policy, and individual interventions. <text:s/>This innovative work will include new road and rail noise source data, and a new calculation methodology to significantly improve the evidence base. <text:s/>The noise maps will support the delivery of new noise actions plans to prioritise the management of noise in Noise Management Areas (NMAs), as specified by the Environment Noise (Scotland) Regulations 2006.</text:p>
                </text:list-item>
                <text:list-item>
                  <text:p text:style-name="P827">The current round three noise map shows that noise pollution in South Lanarkshire is largely linked to the M74 and the main roads leading into/ out of Glasgow. <text:s/>The A73 west of Lanark, and the A70 through Carstairs, are also noise hotspots.</text:p>
                </text:list-item>
                <text:list-item>
                  <text:p text:style-name="P828">There are five candidate Noise Management Areas in South Lanarkshire: two rail related within the Uddingston and Cambuslang areas and three road related within Rutherglen and Cambuslang.</text:p>
                </text:list-item>
                <text:list-item>
                  <text:p text:style-name="P829">There are two approved quiet areas in South Lanarkshire: Bothwell Castle grounds and Cambuslang Public Park. <text:s/>Areas which have been granted quiet area status must be protected in terms of both size and noise climate.</text:p>
                </text:list-item>
              </text:list>
            </text:list-item>
          </text:list>
        </text:list-item>
      </text:list>
      <text:h text:style-name="Heading2" text:outline-level="2"><text:bookmark-start text:name="_Toc138434306"/><text:bookmark-start text:name="_Toc142307616"/><text:bookmark-start text:name="_Toc149120715"/><text:bookmark-start text:name="_Toc213141027"/><text:bookmark-start text:name="_Toc213161132"/>Summary of future baseline<text:bookmark-end text:name="_Toc138434306"/><text:bookmark-end text:name="_Toc142307616"/><text:bookmark-end text:name="_Toc149120715"/><text:bookmark-end text:name="_Toc213141027"/><text:bookmark-end text:name="_Toc213161132"/></text:h>
      <text:list text:style-name="LFO21" text:continue-numbering="true">
        <text:list-item>
          <text:list>
            <text:list-item>
              <text:p text:style-name="P830"/>
              <text:list text:continue-numbering="true">
                <text:list-item>
                  <text:p text:style-name="P831">There is likely to be a continued reliance on the private vehicle in South Lanarkshire. <text:s/>In addition, future infrastructure provision has the potential to increase the amount of traffic on key routes through South Lanarkshire, with the potential for increasing pollutants. <text:s/>This is particularly relevant in and around the two identified AQMAs. <text:s/>However, cleaner vehicles, including the update of EVs, have the potential to lead to improvements in air quality over the longer term. <text:s/>The provision and management of EV charging points<text:s/><text:soft-page-break/>across South Lanarkshire has the potential to lead to positive effects in terms of addressing EV challenges, including through increasing public confidence in charging infrastructure.</text:p>
                </text:list-item>
              </text:list>
            </text:list-item>
          </text:list>
        </text:list-item>
      </text:list>
      <text:h text:style-name="Heading2" text:outline-level="2"><text:bookmark-start text:name="_Toc138434307"/><text:bookmark-start text:name="_Toc142307617"/><text:bookmark-start text:name="_Toc149120716"/><text:bookmark-start text:name="_Toc213141028"/><text:bookmark-start text:name="_Toc213161133"/>Key sustainability issues<text:bookmark-end text:name="_Toc138434307"/><text:bookmark-end text:name="_Toc142307617"/><text:bookmark-end text:name="_Toc149120716"/><text:bookmark-end text:name="_Toc213141028"/><text:bookmark-end text:name="_Toc213161133"/></text:h>
      <text:list text:style-name="LFO21" text:continue-numbering="true">
        <text:list-item>
          <text:list>
            <text:list-item>
              <text:p text:style-name="P832"/>
              <text:list text:continue-numbering="true">
                <text:list-item>
                  <text:p text:style-name="P833">The following key issues have been identified through the baseline review for this topic:</text:p>
                </text:list-item>
              </text:list>
            </text:list-item>
          </text:list>
        </text:list-item>
      </text:list>
      <text:list text:style-name="LFO14" text:continue-numbering="true">
        <text:list-item>
          <text:p text:style-name="P834">There are two active AQMAs in South Lanarkshire: Rutherglen and Whirlies Roundabout. <text:s/>An Air Quality Action Plan is in place to address poor air quality in these areas.</text:p>
        </text:list-item>
        <text:list-item>
          <text:p text:style-name="P835">Outside key towns, areas of noise concern across South Lanarkshire broadly link to and follow the routes of the road network, particular the M74.</text:p>
        </text:list-item>
        <text:list-item>
          <text:p text:style-name="P836">Future infrastructure provision has the potential to increase the amount of traffic on key routes through South Lanarkshire, with the potential for increasing pollutants.<text:s/></text:p>
        </text:list-item>
      </text:list>
      <text:list text:style-name="LFO21" text:continue-numbering="true">
        <text:list-item>
          <text:list>
            <text:list-item>
              <text:list>
                <text:list-item>
                  <text:p text:style-name="P837"><text:span text:style-name="T838">Chapter 12</text:span><text:s/>presents the SEA Framework for this topic.</text:p>
                </text:list-item>
              </text:list>
            </text:list-item>
          </text:list>
        </text:list-item>
      </text:list>
      <text:p text:style-name="P839"/>
      <text:list text:style-name="LFO21" text:continue-numbering="true">
        <text:list-item>
          <text:p text:style-name="P840"><text:bookmark-start text:name="_Toc213161134"/><text:soft-page-break/>Soil and water resources<text:bookmark-end text:name="_Toc213161134"/></text:p>
        </text:list-item>
      </text:list>
      <text:list text:style-name="LFO21_1" text:continue-numbering="true">
        <text:list-item>
          <text:p text:style-name="P841"><text:bookmark-start text:name="_Toc138434309"/><text:bookmark-start text:name="_Toc142307619"/><text:bookmark-start text:name="_Toc149120718"/><text:bookmark-start text:name="_Toc213141030"/><text:bookmark-start text:name="_Toc213161135"/><text:bookmark-end text:name="_Toc138434309"/><text:bookmark-end text:name="_Toc142307619"/><text:bookmark-end text:name="_Toc149120718"/><text:bookmark-end text:name="_Toc213141030"/><text:bookmark-end text:name="_Toc213161135"/></text:p>
        </text:list-item>
      </text:list>
      <text:h text:style-name="Heading2" text:outline-level="2"><text:bookmark-start text:name="_Toc138434310"/><text:bookmark-start text:name="_Toc142307620"/><text:bookmark-start text:name="_Toc149120719"/><text:bookmark-start text:name="_Toc213141031"/><text:bookmark-start text:name="_Toc213161136"/>Focus of SEA topic<text:bookmark-end text:name="_Toc138434310"/><text:bookmark-end text:name="_Toc142307620"/><text:bookmark-end text:name="_Toc149120719"/><text:bookmark-end text:name="_Toc213141031"/><text:bookmark-end text:name="_Toc213161136"/></text:h>
      <text:list text:style-name="LFO14" text:continue-numbering="true">
        <text:list-item>
          <text:p text:style-name="P842">Soil resources.</text:p>
        </text:list-item>
        <text:list-item>
          <text:p text:style-name="P843">Water<text:s/>resources and quality.</text:p>
        </text:list-item>
      </text:list>
      <text:h text:style-name="Heading2" text:outline-level="2"><text:bookmark-start text:name="_Toc138434312"/><text:bookmark-start text:name="_Toc142307621"/><text:bookmark-start text:name="_Toc149120720"/><text:bookmark-start text:name="_Toc213141032"/><text:bookmark-start text:name="_Toc213161137"/>Summary of current baseline<text:bookmark-end text:name="_Toc138434312"/><text:bookmark-end text:name="_Toc142307621"/><text:bookmark-end text:name="_Toc149120720"/><text:bookmark-end text:name="_Toc213141032"/><text:bookmark-end text:name="_Toc213161137"/></text:h>
      <text:h text:style-name="Heading3" text:outline-level="3"><text:bookmark-start text:name="_Toc138434313"/><text:bookmark-start text:name="_Toc142307622"/><text:bookmark-start text:name="_Toc149120721"/><text:bookmark-start text:name="_Toc213141033"/><text:bookmark-start text:name="_Toc213161138"/>Soil resources<text:bookmark-end text:name="_Toc138434313"/><text:bookmark-end text:name="_Toc142307622"/><text:bookmark-end text:name="_Toc149120721"/><text:bookmark-end text:name="_Toc213141033"/><text:bookmark-end text:name="_Toc213161138"/></text:h>
      <text:list text:style-name="LFO21" text:continue-numbering="true">
        <text:list-item>
          <text:list>
            <text:list-item>
              <text:p text:style-name="P844"/>
            </text:list-item>
            <text:list-item>
              <text:p text:style-name="P845"/>
              <text:list text:continue-numbering="true">
                <text:list-item>
                  <text:p text:style-name="P846">Land is a limited resource with competition for agriculture, forestry, and other uses. <text:s/>The value and use of land will generally depend on its quality, location and any restrictions placed on it. <text:s/><text:span text:style-name="T847">Figure 7.1</text:span><text:s/>at the end of this chapter shows the location of prime agricultural land across the local authority area.<text:s/></text:p>
                </text:list-item>
                <text:list-item>
                  <text:p text:style-name="P848">Scotland’s national scale land capability for agriculture map provides information on the types of crops that may be grown in different areas dependent on environmental and soil characteristics.<text:span text:style-name="FootnoteReference"><text:note text:note-class="footnote" text:id="_ftn13"><text:note-citation>14</text:note-citation><text:note-body><text:p text:style-name="FootnoteText"><text:s/>Scotland’s Soils (no date): ‘National scale land capability for agriculture’, [online] available to access via<text:s/><text:a xlink:href="https://soils.environment.gov.scot/maps/capability-maps/national-scale-land-capability-for-agriculture/" office:target-frame-name="_top" xlink:show="replace"><text:span text:style-name="Hyperlink">this link</text:span></text:a></text:p><text:p text:style-name="Normal"/></text:note-body></text:note></text:span><text:s text:c="2"/>The land capability for agriculture (partial cover) was published later at a greater resolution and, where coverage exists, is seen as the definitive mapped assessment. <text:s/>Soil classes range from Class 1 (land capable of producing a wide range of crops) to Class 7 (land of very little agricultural value). <text:s/>Land within Class 3 is subdivided to provide further information on potential yields; Classes 4 and 5 are further divided to provide information on grasslands; Class 6 is divided on the quality of the natural vegetation for grazing.</text:p>
                </text:list-item>
                <text:list-item>
                  <text:p text:style-name="P849">The northern part of South Lanarkshire is primarily underlain by Classes 3.2 and 4, as well as an area of Class 5 in the northeast, whilst the southern part is primary underlain by Classes 5 and 6. <text:s/>Class 3.2 is land capable of average production though high yields of barley, oats and grass can be obtained. <text:s/>Grass leys are common. <text:s/>The largest urban area is located in the northwest in Rutherglen.</text:p>
                </text:list-item>
                <text:list-item>
                  <text:p text:style-name="P850">Scotland’s soils<text:span text:style-name="FootnoteReference"><text:note text:note-class="footnote" text:id="_ftn14"><text:note-citation>15</text:note-citation><text:note-body><text:p text:style-name="FootnoteText"><text:s/>Scotland’s soils (no date): ‘Welcome to Scotland’s soils’, [online] available to access via<text:s/><text:a xlink:href="https://soils.environment.gov.scot/" office:target-frame-name="_top" xlink:show="replace"><text:span text:style-name="Hyperlink">this link</text:span></text:a></text:p><text:p text:style-name="Normal"/></text:note-body></text:note></text:span><text:s/>provides data and information on the country’s soils. <text:s/>This includes a national soil map of Scotland, which shows that soil types across South Lanarkshire are varied. <text:s/>The northern part of South Lanarkshire is primarily underlain by mineral gleys, whilst the central part is primarily underlain by a mix of mineral gleys and brown soils. <text:s/>Meanwhile, the southern part of South Lanarkshire is primarily underlain by peaty podzols. <text:s/>Other soils present across the Council area include alluvial soils, mineral podzols, peat, and peaty gleys.</text:p>
                </text:list-item>
                <text:list-item>
                  <text:p text:style-name="P851">Other data and information provided by Scotland’s soils includes a soil risk map, which shows areas of soil at risk of erosion, runoff, leaching and compaction, and a carbon and peatland map, which shows the distribution of carbon and peatland classes across the whole of Scotland. <text:s/>These maps will<text:s/><text:soft-page-break/>be explored in more detail during the next stage of the SEA process (the Environmental Report).</text:p>
                </text:list-item>
              </text:list>
            </text:list-item>
          </text:list>
        </text:list-item>
      </text:list>
      <text:h text:style-name="Heading3" text:outline-level="3"><text:bookmark-start text:name="_Toc138434314"/><text:bookmark-start text:name="_Toc142307623"/><text:bookmark-start text:name="_Toc149120722"/><text:bookmark-start text:name="_Toc213141034"/><text:bookmark-start text:name="_Toc213161139"/>Waste resources and quality<text:bookmark-end text:name="_Toc138434314"/><text:bookmark-end text:name="_Toc142307623"/><text:bookmark-end text:name="_Toc149120722"/><text:bookmark-end text:name="_Toc213141034"/><text:bookmark-end text:name="_Toc213161139"/></text:h>
      <text:list text:style-name="LFO21" text:continue-numbering="true">
        <text:list-item>
          <text:list>
            <text:list-item>
              <text:list>
                <text:list-item>
                  <text:p text:style-name="P852">The water resources located within South Lanarkshire include a network of main rivers, lochs, lakes, small streams, brooks, and drainage ditches.</text:p>
                </text:list-item>
                <text:list-item>
                  <text:p text:style-name="P853">The Scottish Environment Protection Agency (SEPA) produce an annual <text:a xlink:href="http://www.gov.scot/Topics/Environment/Water/15561/WFD" office:target-frame-name="_top" xlink:show="replace">Water Framework Directive (WFD)</text:a> classification for all the waterbodies in Scotland. <text:s/>Most of Scotland’s water environment is already in a good condition and subject to fewer pressures than most other European waters. <text:s/>However, there are significant environmental problems caused by a number of pressures, including diffuse and point source pollution, alterations to beds, banks and shores, alterations to water levels and flows and the presence of invasive non-native species.</text:p>
                </text:list-item>
                <text:list-item>
                  <text:p text:style-name="P854">According to South Lanarkshire’s State of the Environment Report (2021), the main concerns for the water environment within South Lanarkshire are associated with diffuse pollution from historic industries and agriculture.</text:p>
                </text:list-item>
                <text:list-item>
                  <text:p text:style-name="P855">In order to measure these pressures and their potential effects, SEPA use an aquatic classification system which covers rivers, lochs, estuaries, coastal and groundwater bodies. <text:s/>These are split into management units called waterbodies, with a classification produced for each body (the number of water bodies between years varies slightly, as some water body boundaries are reviewed to ensure that they can be managed appropriately).</text:p>
                </text:list-item>
                <text:list-item>
                  <text:p text:style-name="P856">Surface waterbodies are classified using a system of five quality classes: high, good, moderate, poor, and bad. <text:s/>Meanwhile, groundwater are classified as good or poor. <text:s/>In general, the classification of waterbodies is defined by how<text:s/>much their condition or status differs from near natural conditions. <text:s/>Waterbodies in a near natural condition are at high status, whilst those whose quality has been severely damaged are at bad status.</text:p>
                </text:list-item>
                <text:list-item>
                  <text:p text:style-name="P857">The WFD requires the creation of River Basin Management Plans (RBMP).<text:span text:style-name="FootnoteReference"><text:note text:note-class="footnote" text:id="_ftn15"><text:note-citation>16</text:note-citation><text:note-body><text:p text:style-name="FootnoteText"><text:s/>NatureScot (no date): ‘Water Framework Directive’, [online] available to access via<text:s/><text:a xlink:href="https://www.nature.scot/professional-advice/protected-areas-and-species/safeguards-beyond-protected-areas/water-framework-directive" office:target-frame-name="_top" xlink:show="replace"><text:span text:style-name="Hyperlink">this link</text:span></text:a></text:p><text:p text:style-name="Normal"/></text:note-body></text:note></text:span><text:s text:c="2"/>Statutory objectives are set for Scottish waters through River Basin Management Planning.  These objectives are based on ecological assessments and economic judgments. <text:s/>The plans cover all types of waterbody, for example rivers, lochs, lakes, estuaries, coastal waters, and groundwater. <text:s/>Most waterbodies have a good or moderate status. <text:s/>However, there are several waterbodies with a high or poor status.</text:p>
                </text:list-item>
                <text:list-item>
                  <text:p text:style-name="P858">NatureScot works with SEPA and other bodies to implement RBMP.  This includes action to improve the condition of SACs and SPAs where impacts on the water environment are leading to unfavourable condition. <text:s/>The key pressures on waterbodies that have been identified in the River Basin Plans for Scotland are:</text:p>
                </text:list-item>
              </text:list>
            </text:list-item>
          </text:list>
        </text:list-item>
      </text:list>
      <text:list text:style-name="LFO14" text:continue-numbering="true">
        <text:list-item>
          <text:p text:style-name="P859">Pollution – rural diffuse pollution (mainly from agriculture); waste water discharges.</text:p>
        </text:list-item>
        <text:list-item>
          <text:p text:style-name="P860">Barriers to fish migration.</text:p>
        </text:list-item>
        <text:list-item>
          <text:p text:style-name="P861">Physical modification of waterbodies.</text:p>
        </text:list-item>
        <text:list-item>
          <text:p text:style-name="P862">Invasive non-native species.</text:p>
        </text:list-item>
        <text:list-item>
          <text:p text:style-name="P863">Pressures on flows and levels, for example abstraction.</text:p>
        </text:list-item>
      </text:list>
      <text:h text:style-name="Heading2" text:outline-level="2"><text:bookmark-start text:name="_Toc138434315"/><text:bookmark-start text:name="_Toc142307624"/><text:bookmark-start text:name="_Toc149120723"/><text:bookmark-start text:name="_Toc213141035"/><text:bookmark-start text:name="_Toc213161140"/>Summary of future baseline<text:bookmark-end text:name="_Toc138434315"/><text:bookmark-end text:name="_Toc142307624"/><text:bookmark-end text:name="_Toc149120723"/><text:bookmark-end text:name="_Toc213141035"/><text:bookmark-end text:name="_Toc213161140"/></text:h>
      <text:list text:style-name="LFO21" text:continue-numbering="true">
        <text:list-item>
          <text:list>
            <text:list-item>
              <text:p text:style-name="P864"/>
              <text:list text:continue-numbering="true">
                <text:list-item>
                  <text:p text:style-name="P865">Population growth, development, and climate change is likely to increase pressure on WFD associated objectives and water resources. <text:s/>Climate change could also increase flooding, which could lead to adverse effects on water quality from overflowing of storm water drains and leaching of contaminated soils into surface waters.</text:p>
                </text:list-item>
                <text:list-item>
                  <text:p text:style-name="P866">Soil erosion is likely to continue due to surface water flash flooding and other causes. <text:s/>Compaction and sealing is also likely to continue, for example through an increase in developed areas and impermeable surfaces (for example, associated with new road infrastructure). <text:s/>Continued pressure for development and new infrastructure within the undeveloped areas of South Lanarkshire has the potential to lead to the loss of areas of productive agricultural land.</text:p>
                </text:list-item>
              </text:list>
            </text:list-item>
          </text:list>
        </text:list-item>
      </text:list>
      <text:h text:style-name="Heading2" text:outline-level="2"><text:bookmark-start text:name="_Toc138434316"/><text:bookmark-start text:name="_Toc142307625"/><text:bookmark-start text:name="_Toc149120724"/><text:bookmark-start text:name="_Toc213141036"/><text:bookmark-start text:name="_Toc213161141"/>Key sustainability issues<text:bookmark-end text:name="_Toc138434316"/><text:bookmark-end text:name="_Toc142307625"/><text:bookmark-end text:name="_Toc149120724"/><text:bookmark-end text:name="_Toc213141036"/><text:bookmark-end text:name="_Toc213161141"/></text:h>
      <text:list text:style-name="LFO21" text:continue-numbering="true">
        <text:list-item>
          <text:list>
            <text:list-item>
              <text:p text:style-name="P867"/>
              <text:list text:continue-numbering="true">
                <text:list-item>
                  <text:p text:style-name="P868">The following key issues have been identified through the baseline review for this topic:</text:p>
                </text:list-item>
              </text:list>
            </text:list-item>
          </text:list>
        </text:list-item>
      </text:list>
      <text:list text:style-name="LFO14" text:continue-numbering="true">
        <text:list-item>
          <text:p text:style-name="P869">The northern part of South Lanarkshire is underlain by Class 3.2 agricultural land, which is capable of average production, though high yields of barley, oats and grass can be obtained. <text:s/>Therefore, this land should be protected from new transport infrastructure where possible.</text:p>
        </text:list-item>
        <text:list-item>
          <text:p text:style-name="P870">Increased soil erosion and compaction could be an issue for new infrastructure schemes, with impermeable materials reducing the drainage capacity and increasing the potential for surface water run-off issues.</text:p>
        </text:list-item>
        <text:list-item>
          <text:p text:style-name="P871">The key pressures on waterbodies in Scotland are pollution, barriers to fish migration, physical modification of waterbodies, invasive non-native species, and pressures on flows and levels.</text:p>
        </text:list-item>
      </text:list>
      <text:list text:style-name="LFO21" text:continue-numbering="true">
        <text:list-item>
          <text:list>
            <text:list-item>
              <text:list>
                <text:list-item>
                  <text:p text:style-name="P872"><text:span text:style-name="T873">Chapter 12</text:span><text:s/>presents the SEA Framework for this topic.<text:s/></text:p>
                </text:list-item>
              </text:list>
            </text:list-item>
          </text:list>
        </text:list-item>
      </text:list>
      <text:soft-page-break/>
      <text:p text:style-name="P874"><draw:frame draw:style-name="a28" draw:name="Picture 4" text:anchor-type="as-char" svg:x="0in" svg:y="0in" svg:width="8.3777in" svg:height="5.92518in" style:rel-width="scale" style:rel-height="scale"><draw:image xlink:href="media/image10.jpeg" xlink:type="simple" xlink:show="embed" xlink:actuate="onLoad"/><svg:title/><svg:desc>A map showing the location of prime agricultural land across South Lanarkshire.</svg:desc></draw:frame></text:p>
      <text:p text:style-name="Caption">Figure 7.1 prime agricultural land</text:p>
      <text:list text:style-name="LFO21" text:continue-numbering="true">
        <text:list-item>
          <text:p text:style-name="P895"><text:bookmark-start text:name="_Toc213161142"/><text:soft-page-break/>Cultural heritage<text:bookmark-end text:name="_Toc213161142"/></text:p>
        </text:list-item>
      </text:list>
      <text:list text:style-name="LFO21_1" text:continue-numbering="true">
        <text:list-item>
          <text:p text:style-name="P916"><text:bookmark-start text:name="_Toc138434318"/><text:bookmark-start text:name="_Toc142307627"/><text:bookmark-start text:name="_Toc149120726"/><text:bookmark-start text:name="_Toc213141038"/><text:bookmark-start text:name="_Toc213161143"/><text:bookmark-end text:name="_Toc138434318"/><text:bookmark-end text:name="_Toc142307627"/><text:bookmark-end text:name="_Toc149120726"/><text:bookmark-end text:name="_Toc213141038"/><text:bookmark-end text:name="_Toc213161143"/></text:p>
        </text:list-item>
      </text:list>
      <text:h text:style-name="Heading2" text:outline-level="2"><text:bookmark-start text:name="_Toc138434319"/><text:bookmark-start text:name="_Toc142307628"/><text:bookmark-start text:name="_Toc149120727"/><text:bookmark-start text:name="_Toc213141039"/><text:bookmark-start text:name="_Toc213161144"/>Focus of SEA topic<text:bookmark-end text:name="_Toc138434319"/><text:bookmark-end text:name="_Toc142307628"/><text:bookmark-end text:name="_Toc149120727"/><text:bookmark-end text:name="_Toc213141039"/><text:bookmark-end text:name="_Toc213161144"/></text:h>
      <text:list text:style-name="LFO14" text:continue-numbering="true">
        <text:list-item>
          <text:p text:style-name="P917">Designated and non-designated heritage assets.</text:p>
        </text:list-item>
        <text:list-item>
          <text:p text:style-name="P918">Setting, special<text:s/>qualities, and significance of heritage assets.</text:p>
        </text:list-item>
        <text:list-item>
          <text:p text:style-name="P919">Locally important heritage assets.</text:p>
        </text:list-item>
        <text:list-item>
          <text:p text:style-name="P920">Archaeological resources.</text:p>
        </text:list-item>
      </text:list>
      <text:h text:style-name="Heading2" text:outline-level="2"><text:bookmark-start text:name="_Toc138434321"/><text:bookmark-start text:name="_Toc142307629"/><text:bookmark-start text:name="_Toc149120728"/><text:bookmark-start text:name="_Toc213141040"/><text:bookmark-start text:name="_Toc213161145"/>Summary of current baseline<text:bookmark-end text:name="_Toc138434321"/><text:bookmark-end text:name="_Toc142307629"/><text:bookmark-end text:name="_Toc149120728"/><text:bookmark-end text:name="_Toc213141040"/><text:bookmark-end text:name="_Toc213161145"/></text:h>
      <text:h text:style-name="Heading3" text:outline-level="3"><text:bookmark-start text:name="_Toc138434322"/><text:bookmark-start text:name="_Toc142307630"/><text:bookmark-start text:name="_Toc149120729"/><text:bookmark-start text:name="_Toc213141041"/><text:bookmark-start text:name="_Toc213161146"/>Introduction<text:bookmark-end text:name="_Toc138434322"/><text:bookmark-end text:name="_Toc142307630"/><text:bookmark-end text:name="_Toc149120729"/><text:bookmark-end text:name="_Toc213141041"/><text:bookmark-end text:name="_Toc213161146"/></text:h>
      <text:list text:style-name="LFO21" text:continue-numbering="true">
        <text:list-item>
          <text:list>
            <text:list-item>
              <text:p text:style-name="P921"/>
            </text:list-item>
            <text:list-item>
              <text:p text:style-name="P922"/>
              <text:list text:continue-numbering="true">
                <text:list-item>
                  <text:p text:style-name="P923">The built heritage of South Lanarkshire includes archaeological sites and monuments, historic buildings, industrial and military remains, gardens, and historic landscapes.</text:p>
                </text:list-item>
                <text:list-item>
                  <text:p text:style-name="P924">As well as designated sites, there are also a significant number of assets of historical and archaeological importance that do not meet the criteria for designation and are classed as ‘record only’.</text:p>
                </text:list-item>
                <text:list-item>
                  <text:p text:style-name="P925">Canmore contains more than 320,000 records and 1.3 million catalogue entries for archaeological sites, buildings, industry and maritime heritage across Scotland.<text:span text:style-name="FootnoteReference"><text:note text:note-class="footnote" text:id="_ftn16"><text:note-citation>17</text:note-citation><text:note-body><text:p text:style-name="FootnoteText"><text:s/>Canmore (no date): ‘About Canmore’, [online] available to access via<text:s/><text:a xlink:href="https://canmore.org.uk/content/about" office:target-frame-name="_top" xlink:show="replace"><text:span text:style-name="Hyperlink">this link</text:span></text:a></text:p><text:p text:style-name="Normal"/></text:note-body></text:note></text:span><text:s/> Compiled and managed by Historic Environment Scotland (HES), Canmore contains information and collections from all its survey and recording work, as well as from a wide range of other organisations, communities and individuals who are helping to enhance this national resource.</text:p>
                </text:list-item>
                <text:list-item>
                  <text:p text:style-name="P926">HES’s search tool<text:span text:style-name="FootnoteReference"><text:note text:note-class="footnote" text:id="_ftn17"><text:note-citation>18</text:note-citation><text:note-body><text:p text:style-name="FootnoteText"><text:s/>HES (no date): ‘Search’, [online] available to access via<text:s/><text:a xlink:href="http://portal.historicenvironment.scot/search" office:target-frame-name="_top" xlink:show="replace"><text:span text:style-name="Hyperlink">this link</text:span></text:a></text:p><text:p text:style-name="Normal"/></text:note-body></text:note></text:span><text:s/>produces 1,254 results for South Lanarkshire, and will be an essential source of evidence during the next stages of the SEA.</text:p>
                </text:list-item>
              </text:list>
            </text:list-item>
          </text:list>
        </text:list-item>
      </text:list>
      <text:h text:style-name="Heading3" text:outline-level="3"><text:bookmark-start text:name="_Toc138434323"/><text:bookmark-start text:name="_Toc142307631"/><text:bookmark-start text:name="_Toc149120730"/><text:bookmark-start text:name="_Toc213141042"/><text:bookmark-start text:name="_Toc213161147"/>World heritage sites<text:bookmark-end text:name="_Toc138434323"/><text:bookmark-end text:name="_Toc142307631"/><text:bookmark-end text:name="_Toc149120730"/><text:bookmark-end text:name="_Toc213141042"/><text:bookmark-end text:name="_Toc213161147"/></text:h>
      <text:list text:style-name="LFO21" text:continue-numbering="true">
        <text:list-item>
          <text:list>
            <text:list-item>
              <text:list>
                <text:list-item>
                  <text:p text:style-name="P927">To be included on the World Heritage List, sites must be of outstanding universal value and meet at least one out of ten selection criteria.</text:p>
                </text:list-item>
                <text:list-item>
                  <text:p text:style-name="P928">There is one World Heritage Site (WHS) in the central northern part of South Lanarkshire, to the north of Lanark. <text:s/>This is shown in<text:s/><text:span text:style-name="T929">Figure 8.1</text:span><text:s/>at the end of this chapter, and is:</text:p>
                </text:list-item>
              </text:list>
            </text:list-item>
          </text:list>
        </text:list-item>
      </text:list>
      <text:list text:style-name="LFO14" text:continue-numbering="true">
        <text:list-item>
          <text:p text:style-name="P930"><text:span text:style-name="T931">New Lanark</text:span><text:s/>– This is a restored 18<text:span text:style-name="T932">th</text:span><text:s/>Century cotton mill village on the banks of the River Clyde, close to the Falls of Clyde in southern Scotland. <text:s/>New Lanark was created as a cotton-spinning village in the late 18<text:span text:style-name="T933">th</text:span><text:s/>to early 19<text:span text:style-name="T934">th</text:span><text:s/>Century. <text:s/>It was transformed under the management of Robert Owen. <text:s/>Owen greatly improved the conditions, facilities and services for the workers and their families and this<text:s/><text:soft-page-break/>influenced many social improvements. <text:s/>By 1799, New Lanark was the biggest cotton mill in Scotland and formed one of the largest factory sites in the world. <text:s/>More than 2,000 people lived and/ or worked in the village. <text:s/>The mill continued to manufacture cotton for nearly 200 years, until 1968. <text:s/>This helps to explain why the buildings in the village have changed so little.</text:p>
        </text:list-item>
      </text:list>
      <text:h text:style-name="Heading3" text:outline-level="3"><text:bookmark-start text:name="_Toc138434324"/><text:bookmark-start text:name="_Toc142307632"/><text:bookmark-start text:name="_Toc149120731"/><text:bookmark-start text:name="_Toc213141043"/><text:bookmark-start text:name="_Toc213161148"/>Listed buildings<text:bookmark-end text:name="_Toc138434324"/><text:bookmark-end text:name="_Toc142307632"/><text:bookmark-end text:name="_Toc149120731"/><text:bookmark-end text:name="_Toc213141043"/><text:bookmark-end text:name="_Toc213161148"/></text:h>
      <text:list text:style-name="LFO21" text:continue-numbering="true">
        <text:list-item>
          <text:list>
            <text:list-item>
              <text:list>
                <text:list-item>
                  <text:p text:style-name="P935">HES lists buildings of special architectural or historic interest.<text:span text:style-name="FootnoteReference"><text:note text:note-class="footnote" text:id="_ftn18"><text:note-citation>19</text:note-citation><text:note-body><text:p text:style-name="FootnoteText"><text:s/>HES (no date): ‘What is listing’, [online] available to access via<text:s/><text:a xlink:href="https://www.historicenvironment.scot/advice-and-support/listing-scheduling-and-designations/listed-buildings/what-is-listing/" office:target-frame-name="_top" xlink:show="replace"><text:span text:style-name="Hyperlink">this link</text:span></text:a></text:p><text:p text:style-name="Normal"/></text:note-body></text:note></text:span><text:s text:c="2"/>A dedicated team researches and assesses all designation applications. <text:s/>Listing is carried out under the <text:a xlink:href="http://www.legislation.gov.uk/ukpga/1997/9/contents" office:target-frame-name="_top" xlink:show="replace">Planning (Listed Buildings and Conservation Areas) (Scotland) Act 1997</text:a>.</text:p>
                </text:list-item>
                <text:list-item>
                  <text:p text:style-name="P936">Buildings are put into one of three listing categories according to their relative importance.  These are as follows:</text:p>
                </text:list-item>
              </text:list>
            </text:list-item>
          </text:list>
        </text:list-item>
      </text:list>
      <text:list text:style-name="LFO14" text:continue-numbering="true">
        <text:list-item>
          <text:p text:style-name="P937"><text:span text:style-name="T938">Category A</text:span><text:s/>– Buildings of special architectural or historical interest which are outstanding examples of a particular period, style or building type.</text:p>
        </text:list-item>
        <text:list-item>
          <text:p text:style-name="P939"><text:span text:style-name="T940">Category B</text:span><text:s/>– Buildings of special architectural or historic interest which are major examples of a particular period, style or building type.</text:p>
        </text:list-item>
        <text:list-item>
          <text:p text:style-name="P941"><text:span text:style-name="T942">Category C</text:span><text:s/>– Buildings of special architectural or historic interest which are representative examples of a period, style or building type.</text:p>
        </text:list-item>
      </text:list>
      <text:list text:style-name="LFO21" text:continue-numbering="true">
        <text:list-item>
          <text:list>
            <text:list-item>
              <text:list>
                <text:list-item>
                  <text:p text:style-name="P943">HES’s search tool produces 1,067 results for listed buildings in South Lanarkshire. <text:s/>As shown in<text:s/><text:span text:style-name="T944">Figure 8.2</text:span><text:s/>at the end of this chapter, listed buildings are largely concentrated in the main settlements of South Lanarkshire.</text:p>
                </text:list-item>
              </text:list>
            </text:list-item>
          </text:list>
        </text:list-item>
      </text:list>
      <text:h text:style-name="Heading3" text:outline-level="3"><text:bookmark-start text:name="_Toc138434325"/><text:bookmark-start text:name="_Toc142307633"/><text:bookmark-start text:name="_Toc149120732"/><text:bookmark-start text:name="_Toc213141044"/><text:bookmark-start text:name="_Toc213161149"/>Scheduled monument<text:bookmark-end text:name="_Toc138434325"/><text:bookmark-end text:name="_Toc142307633"/><text:bookmark-end text:name="_Toc149120732"/><text:bookmark-end text:name="_Toc213141044"/><text:bookmark-end text:name="_Toc213161149"/></text:h>
      <text:list text:style-name="LFO21" text:continue-numbering="true">
        <text:list-item>
          <text:list>
            <text:list-item>
              <text:list>
                <text:list-item>
                  <text:p text:style-name="P945">HES maintains a schedule (a list) of monuments of national importance.<text:span text:style-name="FootnoteReference"><text:note text:note-class="footnote" text:id="_ftn19"><text:note-citation>20</text:note-citation><text:note-body><text:p text:style-name="FootnoteText"><text:s/>HES (no date): ‘What is scheduling?’, [online] available to access via<text:s/><text:a xlink:href="https://www.historicenvironment.scot/advice-and-support/listing-scheduling-and-designations/scheduled-monuments/what-is-scheduling/" office:target-frame-name="_top" xlink:show="replace"><text:span text:style-name="Hyperlink">this link</text:span></text:a></text:p><text:p text:style-name="Normal"/></text:note-body></text:note></text:span><text:s text:c="2"/>Scheduling is the process of adding monuments to this list. <text:s/>It is carried out under the <text:a office:title="Ancient Monuments and Archaeological Areas Act 1979" xlink:href="http://www.legislation.gov.uk/ukpga/1979/46" office:target-frame-name="_top" xlink:show="replace">Ancient Monuments and Archaeological Areas Act 1979</text:a>. <text:s/>The aim of scheduling is to preserve our most significant sites and monuments as far as possible in the form in which they have been passed down to us today.</text:p>
                </text:list-item>
                <text:list-item>
                  <text:p text:style-name="P946">HES’s search tool produces 179 results for scheduled monuments in South Lanarkshire. <text:s/>As shown in<text:s/><text:span text:style-name="T947">Figure 8.1</text:span><text:s/>at the end of this chapter, a large scheduled monument can be found in the southern part of South Lanarkshire, adjacent to its western boundary. <text:s/>This is ‘Leadhills, remains of lead mining and smelting’.</text:p>
                </text:list-item>
                <text:list-item>
                  <text:p text:style-name="P948">As shown in<text:s/><text:span text:style-name="T949">Figure 8.1</text:span>, there are further, smaller scheduled monuments scattered throughout South Lanarkshire. <text:s/>Whilst smaller in size, these still hold significant value.</text:p>
                </text:list-item>
              </text:list>
            </text:list-item>
          </text:list>
        </text:list-item>
      </text:list>
      <text:h text:style-name="Heading3" text:outline-level="3"><text:bookmark-start text:name="_Toc138434326"/><text:bookmark-start text:name="_Toc142307634"/><text:bookmark-start text:name="_Toc149120733"/><text:bookmark-start text:name="_Toc213141045"/><text:bookmark-start text:name="_Toc213161150"/><text:soft-page-break/>Gardens and designed landscapes<text:bookmark-end text:name="_Toc138434326"/><text:bookmark-end text:name="_Toc142307634"/><text:bookmark-end text:name="_Toc149120733"/><text:bookmark-end text:name="_Toc213141045"/><text:bookmark-end text:name="_Toc213161150"/></text:h>
      <text:list text:style-name="LFO21" text:continue-numbering="true">
        <text:list-item>
          <text:list>
            <text:list-item>
              <text:list>
                <text:list-item>
                  <text:p text:style-name="P950">Gardens and designed landscapes – grounds consciously laid out for artistic effect – are an important element of Scotland’s historic environment and landscape. <text:s/>Such spaces play a big role in Scotland’s heritage. <text:s/>HES select nationally important sites for the Inventory under the terms of the <text:a office:title="UK Legislation website" xlink:href="http://www.legislation.gov.uk/ukpga/1979/46" office:target-frame-name="_top" xlink:show="replace">Ancient Monuments and Archaeological Areas Act 1979</text:a>.</text:p>
                </text:list-item>
                <text:list-item>
                  <text:p text:style-name="P951">HES’s search tool produces six results for gardens and designated landscapes in South Lanarkshire. <text:s/>These are shown in<text:s/><text:span text:style-name="T952">Figure 8.3</text:span><text:s/>at the end of this chapter, and are:</text:p>
                </text:list-item>
              </text:list>
            </text:list-item>
          </text:list>
        </text:list-item>
      </text:list>
      <text:list text:style-name="LFO14" text:continue-numbering="true">
        <text:list-item>
          <text:p text:style-name="P953"><text:span text:style-name="T954">Barncluith</text:span><text:s/>– This site is located in the north-western part of South Lanarkshire, to the southeast of Hamilton, within another garden and designed landscape (Chatelherault). <text:s/>Formerly an outstanding work of art, the early terraces and gardens are still of special historical significance, and the designed landscape forms an impressive setting for a category A listed building.</text:p>
        </text:list-item>
        <text:list-item>
          <text:p text:style-name="P955"><text:span text:style-name="T956">Chatelherault (Wham)</text:span><text:s/>– This site is located in the north-western part of South Lanarkshire, to the southeast of Hamilton. <text:s/>Formerly one of Scotland's grandest designed landscapes, Chatelherault still has remnants of scenically beautiful parkland, ancient trees and some very fine architecture. <text:s/>The High Parks and Avon Gorge are valuable wildlife habitats.</text:p>
        </text:list-item>
        <text:list-item>
          <text:p text:style-name="P957"><text:span text:style-name="T958">Lee Castle</text:span><text:s/>– This site is located in the central northern part of South Lanarkshire, to the northwest of Lanark. <text:s/>The woodland, parkland and gardens make an impressive setting for the category A listed Lee Castle, and the natural broad valley is of outstanding nature conservation value.</text:p>
        </text:list-item>
        <text:list-item>
          <text:p text:style-name="P959"><text:span text:style-name="T960">Little Sparta (Stonypath)</text:span><text:s/>– This site is located in the north-eastern part of South Lanarkshire, to the northwest of Dunsyre. <text:s/>It is a world-famous garden and an outstanding work of art. <text:s/>The sculptor and poet Ian Hamilton Finlay has created a unique blend of landscape, sculpture and poetry.</text:p>
        </text:list-item>
        <text:list-item>
          <text:p text:style-name="P961"><text:span text:style-name="T962">Scot’s Mining Company House</text:span><text:s/>– This site is located in the southern part of South Lanarkshire, in Leadhills. <text:s/>It is outstanding example of a virtually unaltered, small, 18<text:span text:style-name="T963">th</text:span><text:s/>Century garden layout connected with James Stirling, the development of the profitable Leadhills mining enterprise, and possibly William Adam.</text:p>
        </text:list-item>
        <text:list-item>
          <text:p text:style-name="P964"><text:span text:style-name="T965">The Falls of<text:s/></text:span><text:span text:style-name="T966">Clyde</text:span><text:s/>– This site is located in the central northern part of South Lanarkshire, to the south of Lanark. <text:s/>The Falls of Clyde are one of the most significant examples of the picturesque movement of the late 18<text:span text:style-name="T967">th</text:span><text:s/>Century in Scotland. <text:s/>It incorporates New Lanark, and the estates of Corehouse, Bonnington, Braxfield and Castlebank Park.</text:p>
        </text:list-item>
      </text:list>
      <text:h text:style-name="Heading3" text:outline-level="3"><text:bookmark-start text:name="_Toc138434327"/><text:bookmark-start text:name="_Toc142307635"/><text:bookmark-start text:name="_Toc149120734"/><text:bookmark-start text:name="_Toc213141046"/><text:bookmark-start text:name="_Toc213161151"/>Battlefields<text:bookmark-end text:name="_Toc138434327"/><text:bookmark-end text:name="_Toc142307635"/><text:bookmark-end text:name="_Toc149120734"/><text:bookmark-end text:name="_Toc213141046"/><text:bookmark-end text:name="_Toc213161151"/></text:h>
      <text:list text:style-name="LFO21" text:continue-numbering="true">
        <text:list-item>
          <text:list>
            <text:list-item>
              <text:list>
                <text:list-item>
                  <text:p text:style-name="P968">Historic battles hold a significant place in Scotland’s national consciousness and play an important part in its sense of identity. <text:s/>These momentous events live on<text:s/>today, through memorials, music, poetry and literature.</text:p>
                </text:list-item>
                <text:list-item>
                  <text:p text:style-name="P969">Battlefields – the landscapes where these events took place – are hugely important because of what they can tell us about the course of the battle, and the physical remains and artefacts they can contain. <text:s/>Battlefields are also places of remembrance, as sites where soldiers fought and died and may have been buried.</text:p>
                </text:list-item>
                <text:list-item>
                  <text:p text:style-name="P970">HES maintain an Inventory of Historic Battlefields.<text:span text:style-name="FootnoteReference"><text:note text:note-class="footnote" text:id="_ftn20"><text:note-citation>21</text:note-citation><text:note-body><text:p text:style-name="FootnoteText"><text:s/>HES (no date): ‘What is the Inventory of Historic Battlefields?’, [online] available to access via<text:s/><text:a xlink:href="https://www.historicenvironment.scot/advice-and-support/listing-scheduling-and-designations/battlefields/what-is-the-inventory-of-historic-battlefields/" office:target-frame-name="_top" xlink:show="replace"><text:span text:style-name="Hyperlink">this link</text:span></text:a></text:p><text:p text:style-name="Normal"/></text:note-body></text:note></text:span><text:s text:c="2"/>This is a list of nationally important battlefields in Scotland that meet the criteria published in <text:a xlink:href="https://www.historicenvironment.scot/archives-and-research/publications/publication/?publicationId=8d8bbaeb-ce5a-46c1-a558-aa2500ff7d3b" office:target-frame-name="_top" xlink:show="replace">Designation Policy and Selection Guidance 2019</text:a>.</text:p>
                </text:list-item>
                <text:list-item>
                  <text:p text:style-name="P971">HES’s search tool produces two results for battlefields in South Lanarkshire. <text:s/>These are shown in<text:s/><text:span text:style-name="T972">Figure 8.1</text:span><text:s/>at the end of this chapter, and are:</text:p>
                </text:list-item>
              </text:list>
            </text:list-item>
          </text:list>
        </text:list-item>
      </text:list>
      <text:list text:style-name="LFO14" text:continue-numbering="true">
        <text:list-item>
          <text:p text:style-name="P973"><text:span text:style-name="T974">Battle of Bothwell Bridge</text:span><text:s/>– This site is located in the north-western part of South Lanarkshire, in the north of Hamilton. <text:s/>The Battle of Bothwell Bridge is significant as it ended the 1679 Covenanter rebellion. <text:s/>This was the largest of the Covenanter uprisings of the 17<text:span text:style-name="T975">th</text:span><text:s/>Century and features many figures who were prominent in Scottish political and military history in the latter part of the century. <text:s/>It is also final major battle between the Covenanters and their Government opponents.</text:p>
        </text:list-item>
        <text:list-item>
          <text:p text:style-name="P976"><text:span text:style-name="T977">Battle of Drumclog</text:span><text:s/>– This site is located in the north-western part of South Lanarkshire, to the northwest of Drumclog. <text:s/>The Battle of Drumclog is significant as the opening battle of the 1679 Covenanter uprising. <text:s/>It was a resounding victory for the Covenanters, boosting recruitment to their cause, but the uprising would be quickly suppressed at Bothwell Bridge a few weeks later, sparking a period of brutal reprisal against the Covenanters.</text:p>
        </text:list-item>
      </text:list>
      <text:h text:style-name="Heading3" text:outline-level="3"><text:bookmark-start text:name="_Toc138434328"/><text:bookmark-start text:name="_Toc142307636"/><text:bookmark-start text:name="_Toc149120735"/><text:bookmark-start text:name="_Toc213141047"/><text:bookmark-start text:name="_Toc213161152"/>Conservation areas<text:bookmark-end text:name="_Toc138434328"/><text:bookmark-end text:name="_Toc142307636"/><text:bookmark-end text:name="_Toc149120735"/><text:bookmark-end text:name="_Toc213141047"/><text:bookmark-end text:name="_Toc213161152"/></text:h>
      <text:list text:style-name="LFO21" text:continue-numbering="true">
        <text:list-item>
          <text:list>
            <text:list-item>
              <text:list>
                <text:list-item>
                  <text:p text:style-name="P978">There are 30 conservation areas in South Lanarkshire.<text:span text:style-name="FootnoteReference"><text:note text:note-class="footnote" text:id="_ftn21"><text:note-citation>22</text:note-citation><text:note-body><text:p text:style-name="FootnoteText"><text:s/>South Lanarkshire Council (no date): ‘Conservation areas’, [online] available to access via<text:s/><text:a xlink:href="https://www.southlanarkshire.gov.uk/info/200216/conservation_areas/35/conservation_areas" office:target-frame-name="_top" xlink:show="replace"><text:span text:style-name="Hyperlink">this link</text:span></text:a></text:p><text:p text:style-name="Normal"/></text:note-body></text:note></text:span><text:s text:c="2"/><text:a office:title="Conservation area maps" xlink:href="http://www.southlanarkshire.gov.uk/downloads/download/844/conservation_area_maps" office:target-frame-name="_top" xlink:show="replace">Conservation areas</text:a> have been given protected status to protect or enhance their appearance or character because they have special historical or architectural interest. <text:s/>These are located in the following settlements:</text:p>
                </text:list-item>
              </text:list>
            </text:list-item>
          </text:list>
        </text:list-item>
      </text:list>
      <table:table table:style-name="Table979">
        <table:table-columns>
          <table:table-column table:style-name="TableColumn980"/>
          <table:table-column table:style-name="TableColumn981"/>
        </table:table-columns>
        <table:table-row table:style-name="TableRow982">
          <table:table-cell table:style-name="TableCell983">
            <text:list text:style-name="LFO14" text:continue-numbering="true">
              <text:list-item>
                <text:p text:style-name="P984"><text:span text:style-name="T985">Biggar</text:span></text:p>
              </text:list-item>
            </text:list>
          </table:table-cell>
          <table:table-cell table:style-name="TableCell986">
            <text:list text:style-name="LFO14" text:continue-numbering="true">
              <text:list-item>
                <text:p text:style-name="P987"><text:span text:style-name="T988">Lamington</text:span></text:p>
              </text:list-item>
            </text:list>
          </table:table-cell>
        </table:table-row>
        <table:table-row table:style-name="TableRow989">
          <table:table-cell table:style-name="TableCell990">
            <text:list text:style-name="LFO14" text:continue-numbering="true">
              <text:list-item>
                <text:p text:style-name="P991">Bothwell</text:p>
              </text:list-item>
            </text:list>
          </table:table-cell>
          <table:table-cell table:style-name="TableCell992">
            <text:list text:style-name="LFO14" text:continue-numbering="true">
              <text:list-item>
                <text:p text:style-name="P993">Lanark</text:p>
              </text:list-item>
            </text:list>
          </table:table-cell>
        </table:table-row>
        <table:table-row table:style-name="TableRow994">
          <table:table-cell table:style-name="TableCell995">
            <text:list text:style-name="LFO14" text:continue-numbering="true">
              <text:list-item>
                <text:p text:style-name="P996">Cambuslang</text:p>
              </text:list-item>
            </text:list>
          </table:table-cell>
          <table:table-cell table:style-name="TableCell997">
            <text:list text:style-name="LFO14" text:continue-numbering="true">
              <text:list-item>
                <text:p text:style-name="P998">Leadhills</text:p>
              </text:list-item>
            </text:list>
          </table:table-cell>
        </table:table-row>
        <table:table-row table:style-name="TableRow999">
          <table:table-cell table:style-name="TableCell1000">
            <text:list text:style-name="LFO14" text:continue-numbering="true">
              <text:list-item>
                <text:p text:style-name="P1001">Carnwath</text:p>
              </text:list-item>
            </text:list>
          </table:table-cell>
          <table:table-cell table:style-name="TableCell1002">
            <text:list text:style-name="LFO14" text:continue-numbering="true">
              <text:list-item>
                <text:p text:style-name="P1003">Lesmahagow</text:p>
              </text:list-item>
            </text:list>
          </table:table-cell>
        </table:table-row>
        <table:table-row table:style-name="TableRow1004">
          <table:table-cell table:style-name="TableCell1005">
            <text:list text:style-name="LFO14" text:continue-numbering="true">
              <text:list-item>
                <text:p text:style-name="P1006">Coulter</text:p>
              </text:list-item>
            </text:list>
          </table:table-cell>
          <table:table-cell table:style-name="TableCell1007">
            <text:list text:style-name="LFO14" text:continue-numbering="true">
              <text:list-item>
                <text:p text:style-name="P1008">Maxwellton</text:p>
              </text:list-item>
            </text:list>
          </table:table-cell>
        </table:table-row>
        <table:table-row table:style-name="TableRow1009">
          <table:table-cell table:style-name="TableCell1010">
            <text:list text:style-name="LFO14" text:continue-numbering="true">
              <text:list-item>
                <text:p text:style-name="P1011">Covington</text:p>
              </text:list-item>
            </text:list>
          </table:table-cell>
          <table:table-cell table:style-name="TableCell1012">
            <text:list text:style-name="LFO14" text:continue-numbering="true">
              <text:list-item>
                <text:p text:style-name="P1013">New Lanark</text:p>
              </text:list-item>
            </text:list>
          </table:table-cell>
        </table:table-row>
        <table:table-row table:style-name="TableRow1014">
          <table:table-cell table:style-name="TableCell1015">
            <text:list text:style-name="LFO14" text:continue-numbering="true">
              <text:list-item>
                <text:p text:style-name="P1016">Dalserf</text:p>
              </text:list-item>
            </text:list>
          </table:table-cell>
          <table:table-cell table:style-name="TableCell1017">
            <text:list text:style-name="LFO14" text:continue-numbering="true">
              <text:list-item>
                <text:p text:style-name="P1018">Rosebank</text:p>
              </text:list-item>
            </text:list>
          </table:table-cell>
        </table:table-row>
        <table:table-row table:style-name="TableRow1019">
          <table:table-cell table:style-name="TableCell1020">
            <text:list text:style-name="LFO14" text:continue-numbering="true">
              <text:list-item>
                <text:p text:style-name="P1021">Douglas</text:p>
              </text:list-item>
            </text:list>
          </table:table-cell>
          <table:table-cell table:style-name="TableCell1022">
            <text:list text:style-name="LFO14" text:continue-numbering="true">
              <text:list-item>
                <text:p text:style-name="P1023">Rutherglen</text:p>
              </text:list-item>
            </text:list>
          </table:table-cell>
        </table:table-row>
        <text:soft-page-break/>
        <table:table-row table:style-name="TableRow1024">
          <table:table-cell table:style-name="TableCell1025">
            <text:list text:style-name="LFO14" text:continue-numbering="true">
              <text:list-item>
                <text:p text:style-name="P1026">East Kilbride Village</text:p>
              </text:list-item>
            </text:list>
          </table:table-cell>
          <table:table-cell table:style-name="TableCell1027">
            <text:list text:style-name="LFO14" text:continue-numbering="true">
              <text:list-item>
                <text:p text:style-name="P1028">Sandford</text:p>
              </text:list-item>
            </text:list>
          </table:table-cell>
        </table:table-row>
        <table:table-row table:style-name="TableRow1029">
          <table:table-cell table:style-name="TableCell1030">
            <text:list text:style-name="LFO14" text:continue-numbering="true">
              <text:list-item>
                <text:p text:style-name="P1031">Farme Cross –<text:s/>Cambuslang</text:p>
              </text:list-item>
            </text:list>
          </table:table-cell>
          <table:table-cell table:style-name="TableCell1032">
            <text:list text:style-name="LFO14" text:continue-numbering="true">
              <text:list-item>
                <text:p text:style-name="P1033">Stonehouse</text:p>
              </text:list-item>
            </text:list>
          </table:table-cell>
        </table:table-row>
        <table:table-row table:style-name="TableRow1034">
          <table:table-cell table:style-name="TableCell1035">
            <text:list text:style-name="LFO14" text:continue-numbering="true">
              <text:list-item>
                <text:p text:style-name="P1036">Glassford</text:p>
              </text:list-item>
            </text:list>
          </table:table-cell>
          <table:table-cell table:style-name="TableCell1037">
            <text:list text:style-name="LFO14" text:continue-numbering="true">
              <text:list-item>
                <text:p text:style-name="P1038">Strathaven</text:p>
              </text:list-item>
            </text:list>
          </table:table-cell>
        </table:table-row>
        <table:table-row table:style-name="TableRow1039">
          <table:table-cell table:style-name="TableCell1040">
            <text:list text:style-name="LFO14" text:continue-numbering="true">
              <text:list-item>
                <text:p text:style-name="P1041">Hamilton Area 1</text:p>
              </text:list-item>
            </text:list>
          </table:table-cell>
          <table:table-cell table:style-name="TableCell1042">
            <text:list text:style-name="LFO14" text:continue-numbering="true">
              <text:list-item>
                <text:p text:style-name="P1043">Uddingston – Douglas Gardens</text:p>
              </text:list-item>
            </text:list>
          </table:table-cell>
        </table:table-row>
        <table:table-row table:style-name="TableRow1044">
          <table:table-cell table:style-name="TableCell1045">
            <text:list text:style-name="LFO14" text:continue-numbering="true">
              <text:list-item>
                <text:p text:style-name="P1046">Hamilton Area 2</text:p>
              </text:list-item>
            </text:list>
          </table:table-cell>
          <table:table-cell table:style-name="TableCell1047">
            <text:list text:style-name="LFO14" text:continue-numbering="true">
              <text:list-item>
                <text:p text:style-name="P1048">Uddingston – Gardenside Avenue</text:p>
              </text:list-item>
            </text:list>
          </table:table-cell>
        </table:table-row>
        <table:table-row table:style-name="TableRow1049">
          <table:table-cell table:style-name="TableCell1050">
            <text:list text:style-name="LFO14" text:continue-numbering="true">
              <text:list-item>
                <text:p text:style-name="P1051">Hamilton – Burnbank Road</text:p>
              </text:list-item>
            </text:list>
          </table:table-cell>
          <table:table-cell table:style-name="TableCell1052">
            <text:list text:style-name="LFO14" text:continue-numbering="true">
              <text:list-item>
                <text:p text:style-name="P1053">Uddingston – Glasgow Road</text:p>
              </text:list-item>
            </text:list>
          </table:table-cell>
        </table:table-row>
        <table:table-row table:style-name="TableRow1054">
          <table:table-cell table:style-name="TableCell1055">
            <text:list text:style-name="LFO14" text:continue-numbering="true">
              <text:list-item>
                <text:p text:style-name="P1056">Hamilton – Castlehill Crescent</text:p>
              </text:list-item>
            </text:list>
          </table:table-cell>
          <table:table-cell table:style-name="TableCell1057">
            <text:list text:style-name="LFO14" text:continue-numbering="true">
              <text:list-item>
                <text:p text:style-name="P1058">Uddingston - Kylepark</text:p>
              </text:list-item>
            </text:list>
          </table:table-cell>
        </table:table-row>
      </table:table>
      <text:list text:style-name="LFO21" text:continue-numbering="true">
        <text:list-item>
          <text:list>
            <text:list-item>
              <text:p text:style-name="P1059"><text:bookmark-start text:name="_Toc138434329"/>Conservation area guides, appraisals, and management plans have been prepared for many (but not all) of the conservation areas in South Lanarkshire, providing further clarity on their special character and significance alongside the key threats and issues facing these areas. <text:s/>These resources will be essential sources of reference during the next stages of the SEA.<text:s/></text:p>
            </text:list-item>
          </text:list>
        </text:list-item>
      </text:list>
      <text:h text:style-name="Heading3" text:outline-level="3"><text:bookmark-start text:name="_Toc142307637"/><text:bookmark-start text:name="_Toc149120736"/><text:bookmark-start text:name="_Toc213141048"/><text:bookmark-start text:name="_Toc213161153"/>Buildings at risk<text:bookmark-end text:name="_Toc138434329"/><text:bookmark-end text:name="_Toc142307637"/><text:bookmark-end text:name="_Toc149120736"/><text:bookmark-end text:name="_Toc213141048"/><text:bookmark-end text:name="_Toc213161153"/></text:h>
      <text:list text:style-name="LFO21" text:continue-numbering="true">
        <text:list-item>
          <text:list>
            <text:list-item>
              <text:list>
                <text:list-item>
                  <text:p text:style-name="P1060">The Buildings at Risk Register, which is maintained by HES, brings together potential restorers and redevelopers with buildings and sites that are considered at risk or under threat.<text:span text:style-name="FootnoteReference"><text:note text:note-class="footnote" text:id="_ftn22"><text:note-citation>23</text:note-citation><text:note-body><text:p text:style-name="FootnoteText"><text:s/>HES (no date): ‘Buildings at Risk Register’, [online] available to access via<text:s/><text:a xlink:href="https://www.historicenvironment.scot/advice-and-support/planning-and-guidance/buildings-at-risk-register/" office:target-frame-name="_top" xlink:show="replace"><text:span text:style-name="Hyperlink">this link</text:span></text:a></text:p><text:p text:style-name="Normal"/></text:note-body></text:note></text:span><text:s text:c="2"/>The historic places on the Register are all of architectural or historic importance. <text:s/>They are usually <text:a office:title="What is listing?" xlink:href="https://www.historicenvironment.scot/advice-and-support/listing-scheduling-and-designations/listed-buildings/what-is-listing/" office:target-frame-name="_top" xlink:show="replace">listed buildings</text:a> or an unlisted building within a <text:a office:title="Living in a Conservation Area" xlink:href="https://www.historicenvironment.scot/advice-and-support/your-property/owning-a-traditional-property/living-in-a-conservation-area/" office:target-frame-name="_top" xlink:show="replace">conservation area</text:a>. <text:s/>A building at risk may be:</text:p>
                </text:list-item>
              </text:list>
            </text:list-item>
          </text:list>
        </text:list-item>
      </text:list>
      <text:list text:style-name="LFO14" text:continue-numbering="true">
        <text:list-item>
          <text:p text:style-name="P1061">Long-term vacant.</text:p>
        </text:list-item>
        <text:list-item>
          <text:p text:style-name="P1062">Neglected and/ or poorly maintained.</text:p>
        </text:list-item>
        <text:list-item>
          <text:p text:style-name="P1063">Structurally unsound.</text:p>
        </text:list-item>
        <text:list-item>
          <text:p text:style-name="P1064">Damaged by<text:s/>fire.</text:p>
        </text:list-item>
        <text:list-item>
          <text:p text:style-name="P1065">Unsecured and open to the elements.</text:p>
        </text:list-item>
        <text:list-item>
          <text:p text:style-name="P1066">Threatened with demolition.</text:p>
        </text:list-item>
      </text:list>
      <text:list text:style-name="LFO21" text:continue-numbering="true">
        <text:list-item>
          <text:list>
            <text:list-item>
              <text:list>
                <text:list-item>
                  <text:p text:style-name="P1067">There are 88 Buildings at Risk in South Lanarkshire. <text:s/>Whilst these are located across the whole Council area, a notable cluster can be seen in and around Lanark. <text:s/>These will be explored in more detail during the next stage of the SEA process (the Environment Report).</text:p>
                </text:list-item>
              </text:list>
            </text:list-item>
          </text:list>
        </text:list-item>
      </text:list>
      <text:h text:style-name="Heading3" text:outline-level="3"><text:bookmark-start text:name="_Toc138434330"/><text:bookmark-start text:name="_Toc142307638"/><text:bookmark-start text:name="_Toc149120737"/><text:bookmark-start text:name="_Toc213141049"/><text:bookmark-start text:name="_Toc213161154"/>Additional heritage features and areas of interest<text:bookmark-end text:name="_Toc138434330"/><text:bookmark-end text:name="_Toc142307638"/><text:bookmark-end text:name="_Toc149120737"/><text:bookmark-end text:name="_Toc213141049"/><text:bookmark-end text:name="_Toc213161154"/></text:h>
      <text:list text:style-name="LFO21" text:continue-numbering="true">
        <text:list-item>
          <text:list>
            <text:list-item>
              <text:list>
                <text:list-item>
                  <text:p text:style-name="P1068">It should be noted that not all historic environment features are subject to statutory designations, and non-designated features comprise a large part of what people have contact with as part of daily life – whether at home, work, or leisure. <text:s/>Although not designated, many buildings and areas are of historic<text:s/><text:soft-page-break/>interest and are important by local communities. <text:s/>For example, open spaces and key distinctive buildings are likely to have a local historic value.</text:p>
                </text:list-item>
              </text:list>
            </text:list-item>
          </text:list>
        </text:list-item>
      </text:list>
      <text:h text:style-name="Heading2" text:outline-level="2"><text:bookmark-start text:name="_Toc138434331"/><text:bookmark-start text:name="_Toc142307639"/><text:bookmark-start text:name="_Toc149120738"/><text:bookmark-start text:name="_Toc213141050"/><text:bookmark-start text:name="_Toc213161155"/>Summary of future baseline<text:bookmark-end text:name="_Toc138434331"/><text:bookmark-end text:name="_Toc142307639"/><text:bookmark-end text:name="_Toc149120738"/><text:bookmark-end text:name="_Toc213141050"/><text:bookmark-end text:name="_Toc213161155"/></text:h>
      <text:list text:style-name="LFO21" text:continue-numbering="true">
        <text:list-item>
          <text:list>
            <text:list-item>
              <text:p text:style-name="P1069"/>
              <text:list text:continue-numbering="true">
                <text:list-item>
                  <text:p text:style-name="P1070">New transport infrastructure provision within South Lanarkshire has the potential to impact on the fabric and setting of heritage assets, for<text:s/>example, through ground disturbance and inappropriate design and layout. <text:s/>It should be noted, however, that existing historic environment designations offer a degree of protection to heritage assets and their settings, and there are a range of existing initiatives to enhance historic environment assets across Scotland.</text:p>
                </text:list-item>
                <text:list-item>
                  <text:p text:style-name="P1071">Increasing traffic levels associated with an increase in population has the potential to negatively impact heritage assets. <text:s/>In urban areas, this can be from vibration affecting the structural integrity of vulnerable buildings, emissions, and from the provision of street furniture affecting the setting of assets.</text:p>
                </text:list-item>
                <text:list-item>
                  <text:p text:style-name="P1072">Increases in visitor numbers may increase demand for recreational activities associated with key heritage assets in South Lanarkshire.</text:p>
                </text:list-item>
              </text:list>
            </text:list-item>
          </text:list>
        </text:list-item>
      </text:list>
      <text:h text:style-name="Heading2" text:outline-level="2"><text:bookmark-start text:name="_Toc138434332"/><text:bookmark-start text:name="_Toc142307640"/><text:bookmark-start text:name="_Toc149120739"/><text:bookmark-start text:name="_Toc213141051"/><text:bookmark-start text:name="_Toc213161156"/>Key sustainability issues<text:bookmark-end text:name="_Toc138434332"/><text:bookmark-end text:name="_Toc142307640"/><text:bookmark-end text:name="_Toc149120739"/><text:bookmark-end text:name="_Toc213141051"/><text:bookmark-end text:name="_Toc213161156"/></text:h>
      <text:list text:style-name="LFO21" text:continue-numbering="true">
        <text:list-item>
          <text:list>
            <text:list-item>
              <text:p text:style-name="P1073"/>
              <text:list text:continue-numbering="true">
                <text:list-item>
                  <text:p text:style-name="P1074">The following key issues have been identified through the baseline review for this topic:</text:p>
                </text:list-item>
              </text:list>
            </text:list-item>
          </text:list>
        </text:list-item>
      </text:list>
      <text:list text:style-name="LFO14" text:continue-numbering="true">
        <text:list-item>
          <text:p text:style-name="P1075">A significant number of features and areas of historic environment interest are present in the vicinity of South Lanarkshire’s transport network, including the road and rail network. <text:s/>Many features of cultural heritage interest are directly associated with the transport network of South Lanarkshire in this respect, including railways and bridges.</text:p>
        </text:list-item>
        <text:list-item>
          <text:p text:style-name="P1076">New transport infrastructure provision has the potential to impact on the fabric and setting of historic environment assets, through ground disturbance, inappropriate design, and layout.</text:p>
        </text:list-item>
        <text:list-item>
          <text:p text:style-name="P1077">The transport network should avoid loss of or damage to heritage features, and where possible, recognise and better reveal the significance of heritage assets into transport infrastructure, providing opportunities for enhancing their fabric and setting.</text:p>
        </text:list-item>
        <text:list-item>
          <text:p text:style-name="P1078">New development need not however be harmful to the significance of a heritage asset, and in the context of the LTS, there may be opportunity for new transport infrastructure to enhance the historic settings of localities and better reveal assets’ heritage significance.</text:p>
        </text:list-item>
        <text:list-item>
          <text:p text:style-name="P1079">It is also recognised that the LTS has the potential to establish cross-cutting provisions relating to development. <text:s/>This could include the creation and enhancement of functional environmental infrastructure, ecosystem services and biodiversity, providing appropriate buffers to natural spaces and restoring and enhancing connectivity. <text:s/>In this context, improving the resilience of such networks is likely to protect the historic environment, important views, and/ or the setting of designated and non-<text:soft-page-break/>designated assets, in addition to the wider character of key historic settlements across South Lanarkshire.</text:p>
        </text:list-item>
      </text:list>
      <text:list text:style-name="LFO21" text:continue-numbering="true">
        <text:list-item>
          <text:list>
            <text:list-item>
              <text:list>
                <text:list-item>
                  <text:p text:style-name="P1080"><text:span text:style-name="T1081">Chapter 12</text:span><text:s/>presents the SEA Framework for this topic.</text:p>
                </text:list-item>
              </text:list>
            </text:list-item>
          </text:list>
        </text:list-item>
      </text:list>
      <text:soft-page-break/>
      <text:p text:style-name="P1082"><draw:frame draw:style-name="a29" draw:name="Picture 5" text:anchor-type="as-char" svg:x="0in" svg:y="0in" svg:width="8.00756in" svg:height="5.66339in" style:rel-width="scale" style:rel-height="scale"><draw:image xlink:href="media/image11.jpeg" xlink:type="simple" xlink:show="embed" xlink:actuate="onLoad"/><svg:title/><svg:desc>A map showing conservation areas, battlefields, scheduled monuments, and world heritage sites across South Lanarkshire.</svg:desc></draw:frame></text:p>
      <text:p text:style-name="Caption">Figure 8.1 designated heritage assets</text:p>
      <text:p text:style-name="P1103"/>
      <text:p text:style-name="BodyText"><draw:frame draw:style-name="a30" draw:name="Picture 6" text:anchor-type="as-char" svg:x="0in" svg:y="0in" svg:width="8.00388in" svg:height="5.6608in" style:rel-width="scale" style:rel-height="scale"><draw:image xlink:href="media/image12.jpeg" xlink:type="simple" xlink:show="embed" xlink:actuate="onLoad"/><svg:title/><svg:desc>A map showing listed buildings across South Lanarkshire.</svg:desc></draw:frame></text:p>
      <text:p text:style-name="Caption">Figure 8.2 listed buildings</text:p>
      <text:p text:style-name="P1104"/>
      <text:p text:style-name="BodyText"><draw:frame draw:style-name="a31" draw:name="Picture 7" text:anchor-type="as-char" svg:x="0in" svg:y="0in" svg:width="8.33196in" svg:height="5.89283in" style:rel-width="scale" style:rel-height="scale"><draw:image xlink:href="media/image13.jpeg" xlink:type="simple" xlink:show="embed" xlink:actuate="onLoad"/><svg:title/><svg:desc>A map showing gardens and designated landscapes across South Lanarkshire.</svg:desc></draw:frame></text:p>
      <text:soft-page-break/>
      <text:p text:style-name="Caption">Figure 8.3 gardens and designated landscapes</text:p>
      <text:list text:style-name="LFO21" text:continue-numbering="true">
        <text:list-item>
          <text:p text:style-name="P1105"><text:bookmark-start text:name="_Toc213161157"/><text:soft-page-break/>Landscape<text:bookmark-end text:name="_Toc213161157"/></text:p>
        </text:list-item>
      </text:list>
      <text:list text:style-name="LFO21_1" text:continue-numbering="true">
        <text:list-item>
          <text:p text:style-name="P1126"><text:bookmark-start text:name="_Toc138434334"/><text:bookmark-start text:name="_Toc142307642"/><text:bookmark-start text:name="_Toc149120741"/><text:bookmark-start text:name="_Toc213141053"/><text:bookmark-start text:name="_Toc213161158"/><text:bookmark-end text:name="_Toc138434334"/><text:bookmark-end text:name="_Toc142307642"/><text:bookmark-end text:name="_Toc149120741"/><text:bookmark-end text:name="_Toc213141053"/><text:bookmark-end text:name="_Toc213161158"/></text:p>
        </text:list-item>
      </text:list>
      <text:h text:style-name="Heading2" text:outline-level="2"><text:bookmark-start text:name="_Toc138434335"/><text:bookmark-start text:name="_Toc142307643"/><text:bookmark-start text:name="_Toc149120742"/><text:bookmark-start text:name="_Toc213141054"/><text:bookmark-start text:name="_Toc213161159"/>Focus of SEA topic<text:bookmark-end text:name="_Toc138434335"/><text:bookmark-end text:name="_Toc142307643"/><text:bookmark-end text:name="_Toc149120742"/><text:bookmark-end text:name="_Toc213141054"/><text:bookmark-end text:name="_Toc213161159"/></text:h>
      <text:list text:style-name="LFO14" text:continue-numbering="true">
        <text:list-item>
          <text:p text:style-name="P1127">Designated and non-designated sites and areas.</text:p>
        </text:list-item>
        <text:list-item>
          <text:p text:style-name="P1128">Landscape character and quality.</text:p>
        </text:list-item>
        <text:list-item>
          <text:p text:style-name="P1129">Visual amenity.</text:p>
        </text:list-item>
      </text:list>
      <text:h text:style-name="Heading2" text:outline-level="2"><text:bookmark-start text:name="_Toc138434337"/><text:bookmark-start text:name="_Toc142307644"/><text:bookmark-start text:name="_Toc149120743"/><text:bookmark-start text:name="_Toc213141055"/><text:bookmark-start text:name="_Toc213161160"/>Summary of current baseline<text:bookmark-end text:name="_Toc138434337"/><text:bookmark-end text:name="_Toc142307644"/><text:bookmark-end text:name="_Toc149120743"/><text:bookmark-end text:name="_Toc213141055"/><text:bookmark-end text:name="_Toc213161160"/></text:h>
      <text:h text:style-name="Heading3" text:outline-level="3"><text:bookmark-start text:name="_Toc138434338"/><text:bookmark-start text:name="_Toc142307645"/><text:bookmark-start text:name="_Toc149120744"/><text:bookmark-start text:name="_Toc213141056"/><text:bookmark-start text:name="_Toc213161161"/>National scenic areas<text:bookmark-end text:name="_Toc138434338"/><text:bookmark-end text:name="_Toc142307645"/><text:bookmark-end text:name="_Toc149120744"/><text:bookmark-end text:name="_Toc213141056"/><text:bookmark-end text:name="_Toc213161161"/></text:h>
      <text:list text:style-name="LFO21" text:continue-numbering="true">
        <text:list-item>
          <text:list>
            <text:list-item>
              <text:p text:style-name="P1130"/>
            </text:list-item>
            <text:list-item>
              <text:p text:style-name="P1131"/>
              <text:list text:continue-numbering="true">
                <text:list-item>
                  <text:p text:style-name="P1132">Scotland’s 40 National Scenic Areas (NSAs) cover 13% of the land.<text:span text:style-name="FootnoteReference"><text:note text:note-class="footnote" text:id="_ftn23"><text:note-citation>24</text:note-citation><text:note-body><text:p text:style-name="FootnoteText"><text:s/>NatureScot (no date): ‘National Scenic Areas’, [online] available to access via<text:s/><text:a xlink:href="https://www.nature.scot/professional-advice/protected-areas-and-species/protected-areas/national-designations/national-scenic-areas" office:target-frame-name="_top" xlink:show="replace"><text:span text:style-name="Hyperlink">this link</text:span></text:a></text:p><text:p text:style-name="Normal"/></text:note-body></text:note></text:span><text:s text:c="2"/>Their outstanding scenery makes them Scotland’s finest landscapes. <text:s/>The designation’s purpose is both to identify the nation’s finest scenery and to ensure its protection from inappropriate development. <text:s/>This is achieved through the <text:a office:title="National Scenic Areas: background, guidance and policy " xlink:href="https://www.nature.scot/professional-advice/protected-areas-and-species/protected-areas/national-designations/national-scenic-areas/national-scenic-areas-background-guidance" office:target-frame-name="_top" xlink:show="replace">planning system</text:a>. <text:s/>NSAs are broadly equivalent to the <text:a xlink:href="http://www.landscapesforlife.org.uk/" office:target-frame-name="_top" xlink:show="replace">Areas of Outstanding Natural Beauty</text:a><text:s/>(AONBs) found in England, Wales and Northern Ireland. <text:s/>There are no NSAs in or near South Lanarkshire.</text:p>
                </text:list-item>
              </text:list>
            </text:list-item>
          </text:list>
        </text:list-item>
      </text:list>
      <text:h text:style-name="Heading3" text:outline-level="3"><text:bookmark-start text:name="_Toc138434339"/><text:bookmark-start text:name="_Toc142307646"/><text:bookmark-start text:name="_Toc149120745"/><text:bookmark-start text:name="_Toc213141057"/><text:bookmark-start text:name="_Toc213161162"/>Landscape character and quality<text:bookmark-end text:name="_Toc138434339"/><text:bookmark-end text:name="_Toc142307646"/><text:bookmark-end text:name="_Toc149120745"/><text:bookmark-end text:name="_Toc213141057"/><text:bookmark-end text:name="_Toc213161162"/></text:h>
      <text:list text:style-name="LFO21" text:continue-numbering="true">
        <text:list-item>
          <text:list>
            <text:list-item>
              <text:list>
                <text:list-item>
                  <text:p text:style-name="P1133">South Lanarkshire’s Landscape Character Assessment (2010) outlines that the landscape of South Lanarkshire represents a transition from the urban area of greater Glasgow, and its neighbouring large towns, through a largely rural landscape, to the remote hills of the Southern Uplands. <text:s/>The River Clyde flows through South Lanarkshire from its source at Watermeetings in the south, to Cambuslang, at the south-eastern edge of the Glasgow conurbation, in the north. <text:s/>The river valley forms one of the key features<text:s/>of South Lanarkshire, draining most of it to the north. <text:s/>Running through or near much of the Clyde Valley are the M74 motorway and West Coast Main Line, the main transport links through the area, which connect Glasgow with north-western England.</text:p>
                </text:list-item>
                <text:list-item>
                  <text:p text:style-name="P1134">The middle and lower Clyde Basin and its tributaries are surrounded by extensive areas of farmland. <text:s/>This is relatively rolling and sheltered in lower areas of the Clyde Valley but grades into a more plateau-like and exposed form with lower tree cover as it extends to the upland areas in the north and west. <text:s/>Closer to the settlements in the north the farmland becomes influenced by urban fringe uses and the visual effects of settlements. <text:s/>A number of deeply incised river valleys, including the Clyde itself,<text:s/>cut through the farmlands.</text:p>
                </text:list-item>
                <text:list-item>
                  <text:p text:style-name="P1135">Along the western boundary of the area is an extensive area of moorlands, which separate Lanarkshire from Ayrshire to the west. <text:s/>This band of hills runs south-east from Whitelee Moor, above the new town East Kilbride, merging into the Southern Uplands at the Lowther Hills around Leadhills. <text:s/>Across the M74 corridor, the Southern Uplands continue past Culter Fell into the Scottish Borders. <text:s/>North of these hills is Biggar, at the south edge of an area<text:s/><text:soft-page-break/>of farmland which stretches to the western end of the Pentlands. <text:s/>Northwest are the towns of Lanark and Carluke, with moorland beyond extending into North Lanarkshire and West Lothian.</text:p>
                </text:list-item>
                <text:list-item>
                  <text:p text:style-name="P1136">Tinto is an isolated hill, forming a significant landmark in the Clyde Valley, and is located almost at the centre of South Lanarkshire. <text:s/>The Clyde Valley becomes more enclosed to the north, particularly around New Lanark and the Falls of Clyde. <text:s/>The valley and the M74 corridor become increasingly urban as they converge around Larkhall and pass between Motherwell and Lanark. <text:s/>The Clyde here becomes a green corridor, linking parts and historic features through Hamilton, Blantyre, Cambuslang and Rutherglen, the latter two being suburbs of Glasgow.</text:p>
                </text:list-item>
              </text:list>
            </text:list-item>
          </text:list>
        </text:list-item>
      </text:list>
      <text:h text:style-name="Heading3" text:outline-level="3"><text:bookmark-start text:name="_Toc138434340"/><text:bookmark-start text:name="_Toc142307647"/><text:bookmark-start text:name="_Toc149120746"/><text:bookmark-start text:name="_Toc213141058"/><text:bookmark-start text:name="_Toc213161163"/>Regional landscape areas<text:bookmark-end text:name="_Toc138434340"/><text:bookmark-end text:name="_Toc142307647"/><text:bookmark-end text:name="_Toc149120746"/><text:bookmark-end text:name="_Toc213141058"/><text:bookmark-end text:name="_Toc213161163"/></text:h>
      <text:list text:style-name="LFO21" text:continue-numbering="true">
        <text:list-item>
          <text:list>
            <text:list-item>
              <text:list>
                <text:list-item>
                  <text:p text:style-name="P1137">There are seven Regional Landscape Areas (RLAs) in South Lanarkshire, which are:</text:p>
                </text:list-item>
              </text:list>
            </text:list-item>
          </text:list>
        </text:list-item>
      </text:list>
      <text:list text:style-name="LFO14" text:continue-numbering="true">
        <text:list-item>
          <text:p text:style-name="P1138"><text:span text:style-name="T1139">Central Plateau Moorlands</text:span><text:s/>– This RLA is located in the north-eastern part of South Lanarkshire, along its northern boundary with North Lanarkshire and West Lothian.</text:p>
        </text:list-item>
        <text:list-item>
          <text:p text:style-name="P1140"><text:span text:style-name="T1141">Clyde and Ayrshire Basins Moorlands</text:span><text:s/>– This RLA is located in the central western part of South Lanarkshire, along its western boundary with East Renfrewshire, East Ayrshire and Dumfries and Galloway.</text:p>
        </text:list-item>
        <text:list-item>
          <text:p text:style-name="P1142"><text:span text:style-name="T1143">Clyde Basin Farmlands</text:span><text:s/>– This RLA is located in the northern part of South Lanarkshire, covering Rutherglen, East Kilbride, Strathaven, Larkhall, Lanark and Carnwath.</text:p>
        </text:list-item>
        <text:list-item>
          <text:p text:style-name="P1144"><text:span text:style-name="T1145">Inner Clyde Valley</text:span><text:s/>– This RLA is located in the central northern part of South<text:s/>Lanarkshire, along its northern boundary with North Lanarkshire. <text:s/>It covers the A72 (Lanark Road) between Larkhall and Lanark.<text:s/></text:p>
        </text:list-item>
        <text:list-item>
          <text:p text:style-name="P1146"><text:span text:style-name="T1147">Peatland Hills</text:span><text:s/>– This RLA is located in the north-eastern part of South Lanarkshire, along its northeastern boundary with West Lothian and the Scottish Borders.</text:p>
        </text:list-item>
        <text:list-item>
          <text:p text:style-name="P1148"><text:span text:style-name="T1149">Southern Uplands</text:span><text:s/>– This RLA is located in the southern part of South Lanarkshire, covering Abington, Crawford and Elvanfoot.</text:p>
        </text:list-item>
        <text:list-item>
          <text:p text:style-name="P1150"><text:span text:style-name="T1151">Southern Uplands Foothills</text:span><text:s/>– This RLA is located in the central eastern part of South Lanarkshire, covering Biggar, Symington, Thankerton, Wiston and Roberton.</text:p>
        </text:list-item>
      </text:list>
      <text:h text:style-name="Heading3" text:outline-level="3"><text:bookmark-start text:name="_Toc138434341"/><text:bookmark-start text:name="_Toc142307648"/><text:bookmark-start text:name="_Toc149120747"/><text:bookmark-start text:name="_Toc213141059"/><text:bookmark-start text:name="_Toc213161164"/>Landscape character areas<text:bookmark-end text:name="_Toc138434341"/><text:bookmark-end text:name="_Toc142307648"/><text:bookmark-end text:name="_Toc149120747"/><text:bookmark-end text:name="_Toc213141059"/><text:bookmark-end text:name="_Toc213161164"/></text:h>
      <text:list text:style-name="LFO21" text:continue-numbering="true">
        <text:list-item>
          <text:list>
            <text:list-item>
              <text:list>
                <text:list-item>
                  <text:p text:style-name="P1152">There are 14 Landscape Character Areas (LCAs) in South Lanarkshire, which are:</text:p>
                </text:list-item>
              </text:list>
            </text:list-item>
          </text:list>
        </text:list-item>
      </text:list>
      <text:list text:style-name="LFO14" text:continue-numbering="true">
        <text:list-item>
          <text:p text:style-name="P1153"><text:span text:style-name="T1154">1 – Urban Fringe Farmland</text:span><text:s/>– This LCA covers East Kilbride; Hamilton and Cambusland; Larkhall and Ferniegair; and Carluke. <text:s/>It is defined by its urban-influenced character, which occurs where urban fringe, industrial/ commercial activity and leisure related activity has broken up or influenced agricultural land patterns and character to the extent that they are less dominant in the landscape. <text:s/>Many of the urban fringe landscapes still contain substantial tracts of intact and well managed<text:s/><text:soft-page-break/>farmland amongst other non-agricultural land<text:s/>uses, particularly south of East Kilbride, where it quickly grades into LCA 6 (Plateau Farmland). <text:s/>In most parts of this LCA, the nearby urban area has a direct or indirect effect on landscape character.</text:p>
        </text:list-item>
        <text:list-item>
          <text:p text:style-name="P1155"><text:span text:style-name="T1156">2 – Incised River Valley</text:span><text:s/>– This LCA covers the River Clyde, Bothwell/ Blantyre; Rotten Calder Water; Mid-Clyde Water; Avon Water; River Nethan; and Mouse Water. <text:s/>It passes through the underlying carboniferous coal basin of central Scotland and south eastwards into a band of carboniferous limestone. <text:s/>The Falls of Clyde are created by a knickpoint where the bordering areas to north and south of old red sandstone meet the softer carboniferous rocks of the river valley. <text:s/>This LCA has one sub type: 2A (Broad Valley Floor).</text:p>
        </text:list-item>
        <text:list-item>
          <text:p text:style-name="P1157"><text:span text:style-name="T1158">3 – Broad Urban Valley</text:span><text:s/>– This LCA covers the Lower River Clyde: Hamilton and Bothwell; Kylepark to Carmyle; and Carmyle to Dalmarnock. <text:s/>These sections of river valley, now often serving as transport corridors into the conurbation, are characterised by well-defined floodplains up to about a kilometre in width, bordered by valley slopes, above which lie neighbouring urban areas. <text:s/>These settlements have a strong visual relationship with the valleys. <text:s/>A range of past and present land uses within the valley floors means that the former rural character of these landscapes has been lost.</text:p>
        </text:list-item>
        <text:list-item>
          <text:p text:style-name="P1159"><text:span text:style-name="T1160">4 – Rolling Farmland</text:span><text:s/>– This LCA covers the areas north and east of Lanark; west of Lanark and Clyde Valley; south of Strathaven; and Biggar and Dunsyre. <text:s/>Its underlying geology varies, but consists largely of carboniferous limestone, with some areas overlying the carboniferous milestone grit that surrounds the Glasgow coal basin. <text:s/>It is distinguished from LCA 5 (Plateau Farmland) by its more complex landform. <text:s/>This LCA has one sub type: 4A (Forestry).</text:p>
        </text:list-item>
        <text:list-item>
          <text:p text:style-name="P1161"><text:span text:style-name="T1162">5 – Plateau Farmland</text:span><text:s/>– This LCA covers the Western Plateau: Lesmahagow/ Strathaven; and the Central Plateau: Carnwath, Forth and Libberton. <text:s/>Its underlying geology is largely carboniferous millstone grit and carboniferous limestone, bands of which encircle the Glasgow coal basin. <text:s/>The landform is predominantly flat, gently sloping or slightly undulating. <text:s/>In contract to the more sheltered valleys and gorges, and LCA 4 (Rolling Farmland), this is an exposed landscape, the uniformity of landform offering very little shelter from<text:s/>wind. <text:s/>Drainage here often takes the form of meandering streams through broad and shallow valleys. <text:s/>Streams have little visual impact on the landscape. <text:s/>This LCA has three sub types: 5A (Forestry); 5B (Opencast Mining); and 5C (Windfarm).</text:p>
        </text:list-item>
        <text:list-item>
          <text:p text:style-name="P1163"><text:span text:style-name="T1164">6 – Plateau Moorland</text:span><text:s/>– This LCA covers the Central Plateau: Black Law/ Forth with smaller areas in adjacent LCA 5 (Plateau Farmland); and the Western (Ayrshire) Plateau: Whitelee with smaller areas in adjacent LCA 5 (Plateau Farmland) near Coalburn, Douglas Water and Crawfordjohn. <text:s/>The LCA consists primarily of blanket bog, heath and grass moorland. <text:s/>The topography is comparatively level with extensive plateau basins rising to very softly contoured ridges. <text:s/>Farmland, often with wind bent trees and thorn hedges, extends onto the lower slopes, particularly on the Central Plateau where exposure is less extreme. <text:s/>The landscape has become modified over time by extensive commercial<text:s/><text:soft-page-break/>forestry and windfarms. <text:s/>This LCA has four sub-types: 6A (Forestry); 6B (Forestry/ Windfarm); 6C (Windfarm); and 6D (Opencast Mining).</text:p>
        </text:list-item>
        <text:list-item>
          <text:p text:style-name="P1165"><text:span text:style-name="T1166">7 – Rolling Moorland</text:span><text:s/>– This LCA covers Hagshaw/ Dungavel and Cairn Table/ Crawfordjohn. <text:s/>Whilst land use in this LCA is similar to LCA 6 (Plateau Moorland), the landscape comprises separately defined hills of generally greater elevation, much more frequently dissected by drainage lines. <text:s/>These rise in scale as they approach LCA 13 (Southern Uplands). <text:s/>The moors along the Ayrshire Rim rise to almost 600m at Cairn Table in the south. <text:s/>This LCA has two sub-types: 7A (Forestry) and 7B (Windfarm).</text:p>
        </text:list-item>
        <text:list-item>
          <text:p text:style-name="P1167"><text:span text:style-name="T1168">8 – Upland River Valley</text:span><text:s/>– This LCA covers Avon Water; the River Nethan; Douglas Water; and Duneaton Water. <text:s/>Whilst this LCA does not form breach valleys through the upland mass, it tends to follow fault lines generally with a southwest-northeast trend and are often mirrored by similar valleys to the west of LCA 7 (Rolling Moorland) watershed. <text:s/>The valleys cut through the complex mixture of sandstones, limestones, millstone grits and coal measures which lie along to the north of the Southern Upland Fault. <text:s/>The Duneaton Water marks<text:s/>the transition from the Central Valley to LCA 13 (Southern Uplands). <text:s/>This LCA has two sub-types: 8A (Incised) and 8B (Opencast Mining).</text:p>
        </text:list-item>
        <text:list-item>
          <text:p text:style-name="P1169"><text:span text:style-name="T1170">9 – Broad Valley Upland</text:span><text:s/>– This LCA covers the Upper Clyde Valley: Elvanfoot-Abington; Abington-Thankerton; Biggar; Thankerton-Bonnington Linn; and Medwin Water and Douglas Water. <text:s/>The Clyde Valley, which broadens as it approaches LCA 13 (Southern Uplands) to form a broad triangle of lowland, was originally cut by headwaters of the River Tweed but was subsequently ‘captured’ by the River Clyde. <text:s/>These two phases of erosion, allied to glacial enlargement, contributed to the open, basin-like character of this part of the valley and<text:s/>the open gap to the south of Biggar. <text:s/>The valley is partially enclosed to the west and north by LCA 10 (Foothills) and 11 (Prominent Isolated Hills), to the north and east by LCA 4 (Rolling Farmland) and to the south and east by the steep rolling walls presented by LCA 13 (Southern Uplands).</text:p>
        </text:list-item>
        <text:list-item>
          <text:p text:style-name="P1171"><text:span text:style-name="T1172">10 – Foothills</text:span><text:s/>– This LCA covers the areas south, west and north of Tinto (Roberton-Carmichael); between Biggar and the Clyde (Biggar Common); and east of the A702, adjacent to Scottish Borders (Broomy Law). <text:s/>It forms the main transition between LCA 13 (Southern Uplands) and LCA <text:s/>7 (Rolling Moorlands) and Clyde Basin Farmlands. <text:s/>It lies to the north west of the Southern Uplands Fault and comprises an area of complex geology, including limestones, millstone grits, basalts and sandstones. <text:s/>The area is significantly faulted<text:s/>and has been modified by periods of glacial and fluvial erosion. <text:s/>Several hills remain prominent features in the landscape. <text:s/>This LCA has one sub-type: 10A (Forestry).</text:p>
        </text:list-item>
        <text:list-item>
          <text:p text:style-name="P1173"><text:span text:style-name="T1174">11 – Prominent Isolated Hills</text:span><text:s/>– This LCA covers Tinto; Black Mount; and Dungavel Hill. <text:s/>This LCA lies to the northwest of the Southern Uplands Fault and can be differentiated from the adjacent LCA 10 (Foothills) by its apparent isolation as a result of division by the Clyde Valley and associated tributaries. <text:s/>The area has been modified by periods of glacial and fluvial erosion. <text:s/>A small group of hills remain<text:s/><text:soft-page-break/>prominent features in the landscape; they have an overall conical form with long shoulders.</text:p>
        </text:list-item>
        <text:list-item>
          <text:p text:style-name="P1175"><text:span text:style-name="T1176">12 – Old Red Sandstone Hills</text:span><text:s/>– This LCA covers the Western Pentland Hills. <text:s/>The uplands here rise to over 400m AOD and consist of a consolidated rolling moorland landscape of fairly even height dropping, in some cases quite steeply, to the outlying valleys. <text:s/>Generally, the geology consists of Upper Old Red Sandstone of the Devonian period, with some outer areas of igneous rock.</text:p>
        </text:list-item>
        <text:list-item>
          <text:p text:style-name="P1177"><text:span text:style-name="T1178">13 – Southern Uplands</text:span><text:s/>– This<text:s/>LCA covers the Southern Uplands to the east of Abington and the Clyde and the Lowther Hills (west of the Clyde and south of Elvanfoot). <text:s/>Immediately south of the Southern Upland Fault lies a number of bold upland areas, which have a character very different to the lower moorlands and hills to the north and west. <text:s/>This character is derived from the hills’ height, their geology and the influence of glacial erosion. <text:s/>The hills are characterised by steep, smooth slopes rising to rounded summits. <text:s/>Cut into the uplands are a series of distinctive glacial valleys, with U-shaped cross sections, sometime with precipitous side slopes, hanging valleys, waterfalls, crags and screes. <text:s/>This LCA has three sub-types: 13A (Forestry); 13B (Windfarm); and 13C (Leadhills).</text:p>
        </text:list-item>
        <text:list-item>
          <text:p text:style-name="P1179"><text:span text:style-name="T1180">14 – Upland Glen</text:span><text:s/>– This LCA covers Glengonnar Water; Elvan Water; Dear Water and Potrail Water; Clydes Burn and Evan Water; Midlock Water; Camps Water; and Culter Water and Cow Gill. <text:s/>This LCA is characterised by a series of deep troughs, which have been created where glacial erosion has enlarged river valleys draining the upland mass. <text:s/>The solid geology of the glen is similar to the enclosing Southern Uplands, comprising sedimentary greywackes and shales of the Ordovician period. <text:s/>The process of glacial erosion has created a distinctive valley profile comprising steep, and in places craggy, valley slopes and a rounded valley floor, containing a comparatively small ‘misfit’ river.</text:p>
        </text:list-item>
      </text:list>
      <text:list text:style-name="LFO21" text:continue-numbering="true">
        <text:list-item>
          <text:list>
            <text:list-item>
              <text:list>
                <text:list-item>
                  <text:p text:style-name="P1181">Each LCA has distinctive features and qualities which contribute to their character (i.e., geology, landform, cultural and ecological features etc.). <text:s/>South Lanarkshire’s Landscape Character Assessment also provides guidance for the management of LCAs in response to new development, including transport infrastructure, which may adversely impact upon the distinctive qualities of each LCA in the absence of sensitive design.</text:p>
                </text:list-item>
              </text:list>
            </text:list-item>
          </text:list>
        </text:list-item>
      </text:list>
      <text:h text:style-name="Heading3" text:outline-level="3"><text:bookmark-start text:name="_Toc142307649"/><text:bookmark-start text:name="_Toc149120748"/><text:bookmark-start text:name="_Toc213141060"/><text:bookmark-start text:name="_Toc213161165"/>Local landscape areas<text:bookmark-end text:name="_Toc142307649"/><text:bookmark-end text:name="_Toc149120748"/><text:bookmark-end text:name="_Toc213141060"/><text:bookmark-end text:name="_Toc213161165"/></text:h>
      <text:list text:style-name="LFO21" text:continue-numbering="true">
        <text:list-item>
          <text:list>
            <text:list-item>
              <text:list>
                <text:list-item>
                  <text:p text:style-name="P1182">In many places in Scotland, the scenery is highly valued locally, and local authorities often give these landscapes a local designation.<text:span text:style-name="FootnoteReference"><text:note text:note-class="footnote" text:id="_ftn24"><text:note-citation>25</text:note-citation><text:note-body><text:p text:style-name="FootnoteText"><text:s/>NatureScot (no date): ‘Local Landscape Areas’, [online] available to access via<text:s/><text:a xlink:href="https://www.nature.scot/professional-advice/protected-areas-and-species/protected-areas/local-designations/local-landscape-areas" office:target-frame-name="_top" xlink:show="replace"><text:span text:style-name="Hyperlink">this link</text:span></text:a></text:p><text:p text:style-name="Normal"/></text:note-body></text:note></text:span><text:s text:c="2"/>These are defined as Local Landscape Areas (LLAs), following Scottish Government policy. <text:s/>It is noted that previous names include Special Landscape Areas (SLAs) and Areas of Great Landscape Value (AGLVs).</text:p>
                </text:list-item>
                <text:list-item>
                  <text:p text:style-name="P1183">LLAs are present across Scotland, as defined and mapped through Local development plans. <text:s/>NatureScot does not maintain a national record of local<text:s/><text:soft-page-break/>landscape designations, but it does provide a nation-wide map which shows their coverage based on data from August 2016. <text:s/>The map shows several LLAs in South Lanarkshire, covering a large proportion of the Council area.</text:p>
                </text:list-item>
              </text:list>
            </text:list-item>
          </text:list>
        </text:list-item>
      </text:list>
      <text:h text:style-name="Heading3" text:outline-level="3"><text:bookmark-start text:name="_Toc142307650"/><text:bookmark-start text:name="_Toc149120749"/><text:bookmark-start text:name="_Toc213141061"/><text:bookmark-start text:name="_Toc213161166"/>Wild land areas<text:bookmark-end text:name="_Toc142307650"/><text:bookmark-end text:name="_Toc149120749"/><text:bookmark-end text:name="_Toc213141061"/><text:bookmark-end text:name="_Toc213161166"/></text:h>
      <text:list text:style-name="LFO21" text:continue-numbering="true">
        <text:list-item>
          <text:list>
            <text:list-item>
              <text:list>
                <text:list-item>
                  <text:p text:style-name="P1184">Wild Land Areas (WLAs) are the most extensive areas of high wildness.<text:span text:style-name="FootnoteReference"><text:note text:note-class="footnote" text:id="_ftn25"><text:note-citation>26</text:note-citation><text:note-body><text:p text:style-name="FootnoteText"><text:s/>NatureScot (2014): ‘Wild Land Areas map and descriptions 2014’, [online] available to<text:s/>access via<text:s/><text:a xlink:href="https://www.nature.scot/doc/wild-land-areas-map-and-descriptions-2014" office:target-frame-name="_top" xlink:show="replace"><text:span text:style-name="Hyperlink">this link</text:span></text:a></text:p><text:p text:style-name="Normal"/></text:note-body></text:note></text:span><text:s text:c="2"/>They are identified as nationally important in Scottish Planning Policy but are not a statutory designation. <text:s/>NatureScot identified 42 wild land areas following a detailed analysis in 2014. <text:s/>Fieldwork for the wild land descriptions was undertaken between 2013 and 2015 and the final document was published in 2017. <text:s/>There are no WLAs in South Lanarkshire, although it is recognised that Talla-Hartfell WLA is within proximity to its boundaries.</text:p>
                </text:list-item>
              </text:list>
            </text:list-item>
          </text:list>
        </text:list-item>
      </text:list>
      <text:h text:style-name="Heading3" text:outline-level="3"><text:bookmark-start text:name="_Toc138434342"/><text:bookmark-start text:name="_Toc142307651"/><text:bookmark-start text:name="_Toc149120750"/><text:bookmark-start text:name="_Toc213141062"/><text:bookmark-start text:name="_Toc213161167"/>Visual amenity<text:bookmark-end text:name="_Toc138434342"/><text:bookmark-end text:name="_Toc142307651"/><text:bookmark-end text:name="_Toc149120750"/><text:bookmark-end text:name="_Toc213141062"/><text:bookmark-end text:name="_Toc213161167"/></text:h>
      <text:list text:style-name="LFO21" text:continue-numbering="true">
        <text:list-item>
          <text:list>
            <text:list-item>
              <text:list>
                <text:list-item>
                  <text:p text:style-name="P1185">The views across South Lanarkshire are also an important consideration in the planning process as the scale, height and mass of development can ultimately impact important views if they are not considered and assessed through the process. <text:s/>Changes due to both development and landscape manipulation can see these views degraded over time.</text:p>
                </text:list-item>
                <text:list-item>
                  <text:p text:style-name="P1186">In this respect, views experienced from the road network can often be far reaching and dramatic, particularly within the more rural areas of South Lanarkshire and on the approach into key towns.</text:p>
                </text:list-item>
              </text:list>
            </text:list-item>
          </text:list>
        </text:list-item>
      </text:list>
      <text:h text:style-name="Heading2" text:outline-level="2"><text:bookmark-start text:name="_Toc138434343"/><text:bookmark-start text:name="_Toc142307652"/><text:bookmark-start text:name="_Toc149120751"/><text:bookmark-start text:name="_Toc213141063"/><text:bookmark-start text:name="_Toc213161168"/>Summary of future baseline<text:bookmark-end text:name="_Toc138434343"/><text:bookmark-end text:name="_Toc142307652"/><text:bookmark-end text:name="_Toc149120751"/><text:bookmark-end text:name="_Toc213141063"/><text:bookmark-end text:name="_Toc213161168"/></text:h>
      <text:list text:style-name="LFO21" text:continue-numbering="true">
        <text:list-item>
          <text:list>
            <text:list-item>
              <text:p text:style-name="P1187"/>
              <text:list text:continue-numbering="true">
                <text:list-item>
                  <text:p text:style-name="P1188">New transport infrastructure provision across South Lanarkshire has the potential to lead to incremental but small changes in landscape character and quality. <text:s/>This includes from the loss of landscape features and areas with an important visual amenity value. <text:s/>Increasing traffic levels associated with an increase in population also has the potential to negatively impact landscape character and tranquillity.</text:p>
                </text:list-item>
              </text:list>
            </text:list-item>
          </text:list>
        </text:list-item>
      </text:list>
      <text:h text:style-name="Heading2" text:outline-level="2"><text:bookmark-start text:name="_Toc138434344"/><text:bookmark-start text:name="_Toc142307653"/><text:bookmark-start text:name="_Toc149120752"/><text:bookmark-start text:name="_Toc213141064"/><text:bookmark-start text:name="_Toc213161169"/>Key sustainability issues<text:bookmark-end text:name="_Toc138434344"/><text:bookmark-end text:name="_Toc142307653"/><text:bookmark-end text:name="_Toc149120752"/><text:bookmark-end text:name="_Toc213141064"/><text:bookmark-end text:name="_Toc213161169"/></text:h>
      <text:list text:style-name="LFO21" text:continue-numbering="true">
        <text:list-item>
          <text:list>
            <text:list-item>
              <text:p text:style-name="P1189"/>
              <text:list text:continue-numbering="true">
                <text:list-item>
                  <text:p text:style-name="P1190">The following key issues have been identified through the baseline review for this topic:</text:p>
                </text:list-item>
              </text:list>
            </text:list-item>
          </text:list>
        </text:list-item>
      </text:list>
      <text:list text:style-name="LFO14" text:continue-numbering="true">
        <text:list-item>
          <text:p text:style-name="P1191">South Lanarkshire’s Landscape Character Assessment identifies seven RLAs and 14 LCAs in South Lanarkshire. <text:s/>The assessments provide a summary of the character, sensitivities, and forces of change for each area.</text:p>
        </text:list-item>
        <text:list-item>
          <text:p text:style-name="P1192">Views are also an important consideration in the planning process as the scale, height and mass of development can ultimately impact important views if they are not appropriately considered through design and layout of new transport infrastructure.</text:p>
        </text:list-item>
      </text:list>
      <text:list text:style-name="LFO21" text:continue-numbering="true">
        <text:list-item>
          <text:list>
            <text:list-item>
              <text:list>
                <text:list-item>
                  <text:p text:style-name="P1193"><text:span text:style-name="T1194">Chapter 12</text:span><text:s/>presents the SEA Framework for this topic.</text:p>
                </text:list-item>
              </text:list>
            </text:list-item>
          </text:list>
        </text:list-item>
      </text:list>
      <text:soft-page-break/>
      <text:p text:style-name="P1195"><draw:frame draw:style-name="a32" draw:name="Picture 8" text:anchor-type="as-char" svg:x="0in" svg:y="0in" svg:width="8.2845in" svg:height="5.85954in" style:rel-width="scale" style:rel-height="scale"><draw:image xlink:href="media/image14.jpeg" xlink:type="simple" xlink:show="embed" xlink:actuate="onLoad"/><svg:title/><svg:desc>A map showing the special landscape areas across South Lanarkshire.</svg:desc></draw:frame></text:p>
      <text:p text:style-name="Caption">Figure 9.1 special landscape areas</text:p>
      <text:list text:style-name="LFO21" text:continue-numbering="true">
        <text:list-item>
          <text:p text:style-name="P1216"><text:bookmark-start text:name="_Toc213161170"/><text:soft-page-break/>Material assets<text:bookmark-end text:name="_Toc213161170"/></text:p>
        </text:list-item>
      </text:list>
      <text:list text:style-name="LFO21_1" text:continue-numbering="true">
        <text:list-item>
          <text:p text:style-name="P1237"><text:bookmark-start text:name="_Toc138434346"/><text:bookmark-start text:name="_Toc142307655"/><text:bookmark-start text:name="_Toc149120754"/><text:bookmark-start text:name="_Toc213141066"/><text:bookmark-start text:name="_Toc213161171"/><text:bookmark-end text:name="_Toc138434346"/><text:bookmark-end text:name="_Toc142307655"/><text:bookmark-end text:name="_Toc149120754"/><text:bookmark-end text:name="_Toc213141066"/><text:bookmark-end text:name="_Toc213161171"/></text:p>
        </text:list-item>
      </text:list>
      <text:h text:style-name="Heading2" text:outline-level="2"><text:bookmark-start text:name="_Toc138434347"/><text:bookmark-start text:name="_Toc142307656"/><text:bookmark-start text:name="_Toc149120755"/><text:bookmark-start text:name="_Toc213141067"/><text:bookmark-start text:name="_Toc213161172"/>Focus of SEA topic<text:bookmark-end text:name="_Toc138434347"/><text:bookmark-end text:name="_Toc142307656"/><text:bookmark-end text:name="_Toc149120755"/><text:bookmark-end text:name="_Toc213141067"/><text:bookmark-end text:name="_Toc213161172"/></text:h>
      <text:list text:style-name="LFO14" text:continue-numbering="true">
        <text:list-item>
          <text:p text:style-name="P1238">Mineral<text:s/>resources.</text:p>
        </text:list-item>
        <text:list-item>
          <text:p text:style-name="P1239">Waste.</text:p>
        </text:list-item>
        <text:list-item>
          <text:p text:style-name="P1240">Sustainable design.</text:p>
        </text:list-item>
      </text:list>
      <text:h text:style-name="Heading2" text:outline-level="2"><text:bookmark-start text:name="_Toc138434349"/><text:bookmark-start text:name="_Toc142307657"/><text:bookmark-start text:name="_Toc149120756"/><text:bookmark-start text:name="_Toc213141068"/><text:bookmark-start text:name="_Toc213161173"/>Summary of current baseline<text:bookmark-end text:name="_Toc138434349"/><text:bookmark-end text:name="_Toc142307657"/><text:bookmark-end text:name="_Toc149120756"/><text:bookmark-end text:name="_Toc213141068"/><text:bookmark-end text:name="_Toc213161173"/></text:h>
      <text:h text:style-name="Heading3" text:outline-level="3"><text:bookmark-start text:name="_Toc138434350"/><text:bookmark-start text:name="_Toc142307658"/><text:bookmark-start text:name="_Toc149120757"/><text:bookmark-start text:name="_Toc213141069"/><text:bookmark-start text:name="_Toc213161174"/>Mineral resources<text:bookmark-end text:name="_Toc138434350"/><text:bookmark-end text:name="_Toc142307658"/><text:bookmark-end text:name="_Toc149120757"/><text:bookmark-end text:name="_Toc213141069"/><text:bookmark-end text:name="_Toc213161174"/></text:h>
      <text:list text:style-name="LFO21" text:continue-numbering="true">
        <text:list-item>
          <text:list>
            <text:list-item>
              <text:p text:style-name="P1241"/>
            </text:list-item>
            <text:list-item>
              <text:p text:style-name="P1242"/>
              <text:list text:continue-numbering="true">
                <text:list-item>
                  <text:p text:style-name="P1243">Mineral resources are defined as natural concentrations of minerals or, in the case of aggregates, bodies of rock that are, or may become, of potential economic<text:s/>interest due to their inherent properties. <text:s/>Since minerals are a non-renewable resource, minerals safeguarding is the process of ensuring that non-minerals development does not needlessly prevent the future extraction of mineral resources, of local and national importance.<text:span text:style-name="FootnoteReference"><text:note text:note-class="footnote" text:id="_ftn26"><text:note-citation>27</text:note-citation><text:note-body><text:p text:style-name="FootnoteText"><text:s/>GOV.UK (2014): ‘Minerals Guidance’, [online] available to access via<text:s/><text:a xlink:href="https://www.gov.uk/guidance/minerals" office:target-frame-name="_top" xlink:show="replace"><text:span text:style-name="Hyperlink">this link</text:span></text:a></text:p><text:p text:style-name="Normal"/></text:note-body></text:note></text:span></text:p>
                </text:list-item>
                <text:list-item>
                  <text:p text:style-name="P1244">South Lanarkshire’s minerals deposits and extraction map<text:span text:style-name="FootnoteReference"><text:note text:note-class="footnote" text:id="_ftn27"><text:note-citation>28</text:note-citation><text:note-body><text:p text:style-name="FootnoteText"><text:s/>South Lanarkshire Council (no date): ‘Local Development Plan 2 minerals: Minerals deposits and extraction map’, [online] available to access via<text:s/><text:a xlink:href="https://www.southlanarkshire.gov.uk/downloads/file/14524/minerals_deposits_and_extraction_map" office:target-frame-name="_top" xlink:show="replace"><text:span text:style-name="Hyperlink">this link</text:span></text:a></text:p><text:p text:style-name="Normal"/></text:note-body></text:note></text:span><text:s/>shows that there are 26 mineral sites in South Lanarkshire, particularly in the northern and central parts of the Council area. <text:s/>These are:</text:p>
                </text:list-item>
              </text:list>
            </text:list-item>
          </text:list>
        </text:list-item>
      </text:list>
      <table:table table:style-name="Table1245">
        <table:table-columns>
          <table:table-column table:style-name="TableColumn1246"/>
          <table:table-column table:style-name="TableColumn1247"/>
        </table:table-columns>
        <table:table-header-rows>
          <table:table-row table:style-name="TableRow1248">
            <table:table-cell table:style-name="TableCell1249">
              <text:list text:style-name="LFO14" text:continue-numbering="true">
                <text:list-item>
                  <text:p text:style-name="P1250"><text:span text:style-name="T1251">Edge Farm</text:span></text:p>
                </text:list-item>
              </text:list>
            </table:table-cell>
            <table:table-cell table:style-name="TableCell1252">
              <text:list text:style-name="LFO14" text:continue-numbering="true">
                <text:list-item>
                  <text:p text:style-name="P1253"><text:span text:style-name="T1254">Ryeflat Moss</text:span></text:p>
                </text:list-item>
              </text:list>
            </table:table-cell>
          </table:table-row>
        </table:table-header-rows>
        <table:table-row table:style-name="TableRow1255">
          <table:table-cell table:style-name="TableCell1256">
            <text:list text:style-name="LFO14" text:continue-numbering="true">
              <text:list-item>
                <text:p text:style-name="P1257">Carscallan</text:p>
              </text:list-item>
            </text:list>
          </table:table-cell>
          <table:table-cell table:style-name="TableCell1258">
            <text:list text:style-name="LFO14" text:continue-numbering="true">
              <text:list-item>
                <text:p text:style-name="P1259">White Loch and West End Wood</text:p>
              </text:list-item>
            </text:list>
          </table:table-cell>
        </table:table-row>
        <table:table-row table:style-name="TableRow1260">
          <table:table-cell table:style-name="TableCell1261">
            <text:list text:style-name="LFO14" text:continue-numbering="true">
              <text:list-item>
                <text:p text:style-name="P1262">Ross<text:s/>Tip</text:p>
              </text:list-item>
            </text:list>
          </table:table-cell>
          <table:table-cell table:style-name="TableCell1263">
            <text:list text:style-name="LFO14" text:continue-numbering="true">
              <text:list-item>
                <text:p text:style-name="P1264">West End Wood</text:p>
              </text:list-item>
            </text:list>
          </table:table-cell>
        </table:table-row>
        <table:table-row table:style-name="TableRow1265">
          <table:table-cell table:style-name="TableCell1266">
            <text:list text:style-name="LFO14" text:continue-numbering="true">
              <text:list-item>
                <text:p text:style-name="P1267">Rigg Farm</text:p>
              </text:list-item>
            </text:list>
          </table:table-cell>
          <table:table-cell table:style-name="TableCell1268">
            <text:list text:style-name="LFO14" text:continue-numbering="true">
              <text:list-item>
                <text:p text:style-name="P1269">Hyndford</text:p>
              </text:list-item>
            </text:list>
          </table:table-cell>
        </table:table-row>
        <table:table-row table:style-name="TableRow1270">
          <table:table-cell table:style-name="TableCell1271">
            <text:list text:style-name="LFO14" text:continue-numbering="true">
              <text:list-item>
                <text:p text:style-name="P1272">Cladance Moss</text:p>
              </text:list-item>
            </text:list>
          </table:table-cell>
          <table:table-cell table:style-name="TableCell1273">
            <text:list text:style-name="LFO14" text:continue-numbering="true">
              <text:list-item>
                <text:p text:style-name="P1274">Prettsmill</text:p>
              </text:list-item>
            </text:list>
          </table:table-cell>
        </table:table-row>
        <table:table-row table:style-name="TableRow1275">
          <table:table-cell table:style-name="TableCell1276">
            <text:list text:style-name="LFO14" text:continue-numbering="true">
              <text:list-item>
                <text:p text:style-name="P1277">Snabe</text:p>
              </text:list-item>
            </text:list>
          </table:table-cell>
          <table:table-cell table:style-name="TableCell1278">
            <text:list text:style-name="LFO14" text:continue-numbering="true">
              <text:list-item>
                <text:p text:style-name="P1279">Cloburn</text:p>
              </text:list-item>
            </text:list>
          </table:table-cell>
        </table:table-row>
        <table:table-row table:style-name="TableRow1280">
          <table:table-cell table:style-name="TableCell1281">
            <text:list text:style-name="LFO14" text:continue-numbering="true">
              <text:list-item>
                <text:p text:style-name="P1282">Bankend</text:p>
              </text:list-item>
            </text:list>
          </table:table-cell>
          <table:table-cell table:style-name="TableCell1283">
            <text:list text:style-name="LFO14" text:continue-numbering="true">
              <text:list-item>
                <text:p text:style-name="P1284">Annieston Farm</text:p>
              </text:list-item>
            </text:list>
          </table:table-cell>
        </table:table-row>
        <table:table-row table:style-name="TableRow1285">
          <table:table-cell table:style-name="TableCell1286">
            <text:list text:style-name="LFO14" text:continue-numbering="true">
              <text:list-item>
                <text:p text:style-name="P1287">Dunduff</text:p>
              </text:list-item>
            </text:list>
          </table:table-cell>
          <table:table-cell table:style-name="TableCell1288">
            <text:list text:style-name="LFO14" text:continue-numbering="true">
              <text:list-item>
                <text:p text:style-name="P1289">Hillhouse</text:p>
              </text:list-item>
            </text:list>
          </table:table-cell>
        </table:table-row>
        <table:table-row table:style-name="TableRow1290">
          <table:table-cell table:style-name="TableCell1291">
            <text:list text:style-name="LFO14" text:continue-numbering="true">
              <text:list-item>
                <text:p text:style-name="P1292">Wilsontown</text:p>
              </text:list-item>
            </text:list>
          </table:table-cell>
          <table:table-cell table:style-name="TableCell1293">
            <text:list text:style-name="LFO14" text:continue-numbering="true">
              <text:list-item>
                <text:p text:style-name="P1294">Broken Cross (in aftercare)</text:p>
              </text:list-item>
            </text:list>
          </table:table-cell>
        </table:table-row>
        <table:table-row table:style-name="TableRow1295">
          <table:table-cell table:style-name="TableCell1296">
            <text:list text:style-name="LFO14" text:continue-numbering="true">
              <text:list-item>
                <text:p text:style-name="P1297">Hardgatehead</text:p>
              </text:list-item>
            </text:list>
          </table:table-cell>
          <table:table-cell table:style-name="TableCell1298">
            <text:list text:style-name="LFO14" text:continue-numbering="true">
              <text:list-item>
                <text:p text:style-name="P1299">Mainshill (in aftercare)</text:p>
              </text:list-item>
            </text:list>
          </table:table-cell>
        </table:table-row>
        <table:table-row table:style-name="TableRow1300">
          <table:table-cell table:style-name="TableCell1301">
            <text:list text:style-name="LFO14" text:continue-numbering="true">
              <text:list-item>
                <text:p text:style-name="P1302">Garvald</text:p>
              </text:list-item>
            </text:list>
          </table:table-cell>
          <table:table-cell table:style-name="TableCell1303">
            <text:list text:style-name="LFO14" text:continue-numbering="true">
              <text:list-item>
                <text:p text:style-name="P1304">Glentaggart (in aftercare)</text:p>
              </text:list-item>
            </text:list>
          </table:table-cell>
        </table:table-row>
        <table:table-row table:style-name="TableRow1305">
          <table:table-cell table:style-name="TableCell1306">
            <text:list text:style-name="LFO14" text:continue-numbering="true">
              <text:list-item>
                <text:p text:style-name="P1307">Newbigging</text:p>
              </text:list-item>
            </text:list>
          </table:table-cell>
          <table:table-cell table:style-name="TableCell1308">
            <text:list text:style-name="LFO14" text:continue-numbering="true">
              <text:list-item>
                <text:p text:style-name="P1309">Thirstone</text:p>
              </text:list-item>
            </text:list>
          </table:table-cell>
        </table:table-row>
        <table:table-row table:style-name="TableRow1310">
          <table:table-cell table:style-name="TableCell1311">
            <text:list text:style-name="LFO14" text:continue-numbering="true">
              <text:list-item>
                <text:p text:style-name="P1312">Woodend Farm</text:p>
              </text:list-item>
            </text:list>
          </table:table-cell>
          <table:table-cell table:style-name="TableCell1313">
            <text:list text:style-name="LFO14" text:continue-numbering="true">
              <text:list-item>
                <text:p text:style-name="P1314">Duneaton</text:p>
              </text:list-item>
            </text:list>
          </table:table-cell>
        </table:table-row>
      </table:table>
      <text:soft-page-break/>
      <text:list text:style-name="LFO21" text:continue-numbering="true">
        <text:list-item>
          <text:list>
            <text:list-item>
              <text:list>
                <text:list-item>
                  <text:p text:style-name="P1315">South Lanarkshire Council’s Non-Statutory Planning Guidance on Minerals (2017) outlines that South Lanarkshire has a long history of mineral workings and significant mineral resources remain to be worked. <text:s/>Mining operations lead to the creation of employment and support economic development and infrastructure activity. <text:s/>However, at the same time, it is fully recognised that mining workings can affect communities and the environment.</text:p>
                </text:list-item>
                <text:list-item>
                  <text:p text:style-name="P1316">Historically South Lanarkshire was key in supporting the heavy industry that centred on the Clyde with a focus on textiles, engineering and mineral extraction. <text:s/>South Lanarkshire includes significant sections of the Scottish Central Coalfield, and whilst coal extraction has currently diminished, there is still a large coal resource in situ throughout the Douglas and Clyde Valleys.</text:p>
                </text:list-item>
                <text:list-item>
                  <text:p text:style-name="P1317">South Lanarkshire has a diverse geology consisting of sedimentary, igneous and metamorphic rocks suitable for producing hard rock aggregates and<text:s/>natural building stone. <text:s/>The sedimentary coal measures, in addition to coal, contain fireclays and mudstones suitable for brick making. <text:s/>In addition, there are deposits of sand and gravel which provide natural aggregates for the construction industries. <text:s/>These are found particularly along the river valleys of the Avon, Mouse, Medwin and Clyde. <text:s/>South Lanarkshire can be divided into a number of discrete geographical areas, each having its own minerals resource potential. <text:s/>These are:</text:p>
                </text:list-item>
              </text:list>
            </text:list-item>
          </text:list>
        </text:list-item>
      </text:list>
      <text:list text:style-name="LFO14" text:continue-numbering="true">
        <text:list-item>
          <text:p text:style-name="P1318"><text:span text:style-name="T1319">Avon Valley</text:span><text:s/>– sand and gravel, clay, iron ore, coal, and peat.</text:p>
        </text:list-item>
        <text:list-item>
          <text:p text:style-name="P1320"><text:span text:style-name="T1321">Douglas Valley</text:span><text:s/>– coal, fireclay, peat, and sand and gravel.</text:p>
        </text:list-item>
        <text:list-item>
          <text:p text:style-name="P1322"><text:span text:style-name="T1323">Forth Playeau</text:span><text:s/>– coal and fireclay.</text:p>
        </text:list-item>
        <text:list-item>
          <text:p text:style-name="P1324"><text:span text:style-name="T1325">Mouse/ Medwin Valley</text:span><text:s/>– sand and gravel and peat.</text:p>
        </text:list-item>
        <text:list-item>
          <text:p text:style-name="P1326"><text:span text:style-name="T1327">Clyde Valley</text:span><text:s/>– sand and gravel, sandstone, whinstone, coal, clay, and peat.</text:p>
        </text:list-item>
      </text:list>
      <text:list text:style-name="LFO21" text:continue-numbering="true">
        <text:list-item>
          <text:list>
            <text:list-item>
              <text:list>
                <text:list-item>
                  <text:p text:style-name="P1328">Across South Lanarkshire there are currently 16 operational mineral sites. <text:s/>However, extensive mineral reserves remain outside current operational sites. <text:s/>Not all these reserves may be currently economically viable. <text:s/>Economic viability fluctuates depending on market prices for particular minerals and on the costs of extraction and transportation.</text:p>
                </text:list-item>
              </text:list>
            </text:list-item>
          </text:list>
        </text:list-item>
      </text:list>
      <text:h text:style-name="Heading3" text:outline-level="3"><text:bookmark-start text:name="_Toc138434351"/><text:bookmark-start text:name="_Toc142307659"/><text:bookmark-start text:name="_Toc149120758"/><text:bookmark-start text:name="_Toc213141070"/><text:bookmark-start text:name="_Toc213161175"/>Waste<text:bookmark-end text:name="_Toc138434351"/><text:bookmark-end text:name="_Toc142307659"/><text:bookmark-end text:name="_Toc149120758"/><text:bookmark-end text:name="_Toc213141070"/><text:bookmark-end text:name="_Toc213161175"/></text:h>
      <text:list text:style-name="LFO21" text:continue-numbering="true">
        <text:list-item>
          <text:list>
            <text:list-item>
              <text:list>
                <text:list-item>
                  <text:p text:style-name="P1329">The production and disposal of waste is becoming an increasingly important issue. <text:s/>Waste is produced by households, by industrial processes, by the construction and demolition industry, through commercial activities and agricultural practices and by public services and utilities. <text:s/>Waste can affect the environment through its visual impact, emissions to the air, leachate to groundwater, runoff to surface water as well as the contamination of land.</text:p>
                </text:list-item>
                <text:list-item>
                  <text:p text:style-name="P1330">South Lanarkshire’s State of the Environment Report (2021) highlights that the level of waste generated per household in South Lanarkshire had been steadily reducing, and recycling rates had increased until Covid-19 measures reversed this trend. <text:s/>Street litter and fly tipping is considered an environmental eyesore, affecting people’s views on the condition of their local environment. <text:s/>Street cleanliness continues to improve in South Lanarkshire and satisfaction levels remain higher than the national average. <text:s/><text:soft-page-break/>However, incidences of fly tipping and abandoned vehicles reported to the Council have significantly increased in recent years.</text:p>
                </text:list-item>
              </text:list>
            </text:list-item>
          </text:list>
        </text:list-item>
      </text:list>
      <text:h text:style-name="Heading3" text:outline-level="3"><text:bookmark-start text:name="_Toc142307660"/><text:bookmark-start text:name="_Toc149120759"/><text:bookmark-start text:name="_Toc213141071"/><text:bookmark-start text:name="_Toc213161176"/>Transport and material assets<text:bookmark-end text:name="_Toc142307660"/><text:bookmark-end text:name="_Toc149120759"/><text:bookmark-end text:name="_Toc213141071"/><text:bookmark-end text:name="_Toc213161176"/></text:h>
      <text:list text:style-name="LFO21" text:continue-numbering="true">
        <text:list-item>
          <text:list>
            <text:list-item>
              <text:list>
                <text:list-item>
                  <text:p text:style-name="P1331">South Lanarkshire’s State of the Environment Report (2021) highlights that the Council area has an extensive road network and the urban areas are well served by public transport. <text:s/>However, challenges exist within the rural area as the availability of public transport is more limited. <text:s/>Work is ongoing to develop and promote modes of active travel as an alternative to car use to reduce congestion on South Lanarkshire’s roads.</text:p>
                </text:list-item>
                <text:list-item>
                  <text:p text:style-name="P1332">The construction and maintenance of transport infrastructure requires the use of material assets, particularly roads. <text:s/>Asphalt is the most common material uses to construct roads; it is a mixture of aggregates, binder and filler. <text:s/>Aggregates are processed mineral materials such as crushed rock, sand, gravel, and various other materials. <text:s/>Binder is used to unite the aggregates together to form a cohesive mixture.</text:p>
                </text:list-item>
                <text:list-item>
                  <text:p text:style-name="P1333">Notably, asphalt can be made using recycled materials or non-petroleum based renewable resources (bio-asphalt). <text:s/>The use of such materials will ensure that non-renewable resources are not depleted.</text:p>
                </text:list-item>
              </text:list>
            </text:list-item>
          </text:list>
        </text:list-item>
      </text:list>
      <text:h text:style-name="Heading2" text:outline-level="2"><text:bookmark-start text:name="_Toc138434354"/><text:bookmark-start text:name="_Toc142307661"/><text:bookmark-start text:name="_Toc149120760"/><text:bookmark-start text:name="_Toc213141072"/><text:bookmark-start text:name="_Toc213161177"/>Summary of future baseline<text:bookmark-end text:name="_Toc138434354"/><text:bookmark-end text:name="_Toc142307661"/><text:bookmark-end text:name="_Toc149120760"/><text:bookmark-end text:name="_Toc213141072"/><text:bookmark-end text:name="_Toc213161177"/></text:h>
      <text:list text:style-name="LFO21" text:continue-numbering="true">
        <text:list-item>
          <text:list>
            <text:list-item>
              <text:p text:style-name="P1334"/>
              <text:list text:continue-numbering="true">
                <text:list-item>
                  <text:p text:style-name="P1335">The consumption of natural resources to maintain South Lanarkshire’s transport network has a negative environmental effect. <text:s/>However, if maintenance is not undertaken, the integrity and quality of the transport network would deteriorate to the detriment of accessibility and economic growth. <text:s/>Additionally, there would be impacts on the environment, for example increased GHG emissions from longer travel times.</text:p>
                </text:list-item>
                <text:list-item>
                  <text:p text:style-name="P1336">New infrastructure projects (including transport infrastructure) inherently use material assets and produce waste. <text:s/>It is anticipated that this trend will continue over the coming years.</text:p>
                </text:list-item>
              </text:list>
            </text:list-item>
          </text:list>
        </text:list-item>
      </text:list>
      <text:h text:style-name="Heading2" text:outline-level="2"><text:bookmark-start text:name="_Toc138434355"/><text:bookmark-start text:name="_Toc142307662"/><text:bookmark-start text:name="_Toc149120761"/><text:bookmark-start text:name="_Toc213141073"/><text:bookmark-start text:name="_Toc213161178"/>Key sustainability issues<text:bookmark-end text:name="_Toc138434355"/><text:bookmark-end text:name="_Toc142307662"/><text:bookmark-end text:name="_Toc149120761"/><text:bookmark-end text:name="_Toc213141073"/><text:bookmark-end text:name="_Toc213161178"/></text:h>
      <text:list text:style-name="LFO21" text:continue-numbering="true">
        <text:list-item>
          <text:list>
            <text:list-item>
              <text:p text:style-name="P1337"/>
              <text:list text:continue-numbering="true">
                <text:list-item>
                  <text:p text:style-name="P1338">The following key issues have been identified through the baseline review for this topic:</text:p>
                </text:list-item>
              </text:list>
            </text:list-item>
          </text:list>
        </text:list-item>
      </text:list>
      <text:list text:style-name="LFO14" text:continue-numbering="true">
        <text:list-item>
          <text:p text:style-name="P1339">The construction, maintenance and operation of transport infrastructure should seek to reduce the quantity of primary materials required, make use of surplus materials, and minimise the disposal of waste via landfill.</text:p>
        </text:list-item>
        <text:list-item>
          <text:p text:style-name="P1340">Transport infrastructure projects (akin to most development projects) inherently use<text:s/>material assets and produce waste. <text:s/>If not appropriately mitigated, waste can affect the environment through its visual impact or by emissions to the air, leachate to groundwater, and runoff to surface water as well as the contamination of land.</text:p>
        </text:list-item>
      </text:list>
      <text:list text:style-name="LFO21" text:continue-numbering="true">
        <text:list-item>
          <text:list>
            <text:list-item>
              <text:list>
                <text:list-item>
                  <text:p text:style-name="P1341"><text:span text:style-name="T1342">Chapter 12</text:span><text:s/>presents the SEA Framework for this topic.</text:p>
                </text:list-item>
              </text:list>
            </text:list-item>
          </text:list>
        </text:list-item>
      </text:list>
      <text:list text:style-name="LFO21" text:continue-numbering="true">
        <text:list-item>
          <text:p text:style-name="P1343"><text:bookmark-start text:name="_Toc213161179"/><text:soft-page-break/>Population and human health<text:bookmark-end text:name="_Toc213161179"/></text:p>
        </text:list-item>
      </text:list>
      <text:list text:style-name="LFO21_1" text:continue-numbering="true">
        <text:list-item>
          <text:p text:style-name="P1364"><text:bookmark-start text:name="_Toc138434357"/><text:bookmark-start text:name="_Toc142307664"/><text:bookmark-start text:name="_Toc149120763"/><text:bookmark-start text:name="_Toc213141075"/><text:bookmark-start text:name="_Toc213161180"/><text:bookmark-end text:name="_Toc138434357"/><text:bookmark-end text:name="_Toc142307664"/><text:bookmark-end text:name="_Toc149120763"/><text:bookmark-end text:name="_Toc213141075"/><text:bookmark-end text:name="_Toc213161180"/></text:p>
        </text:list-item>
      </text:list>
      <text:h text:style-name="Heading2" text:outline-level="2"><text:bookmark-start text:name="_Toc138434358"/><text:bookmark-start text:name="_Toc142307665"/><text:bookmark-start text:name="_Toc149120764"/><text:bookmark-start text:name="_Toc213141076"/><text:bookmark-start text:name="_Toc213161181"/>Focus of SEA topic<text:bookmark-end text:name="_Toc138434358"/><text:bookmark-end text:name="_Toc142307665"/><text:bookmark-end text:name="_Toc149120764"/><text:bookmark-end text:name="_Toc213141076"/><text:bookmark-end text:name="_Toc213161181"/></text:h>
      <text:list text:style-name="LFO14" text:continue-numbering="true">
        <text:list-item>
          <text:p text:style-name="P1365">Population.</text:p>
        </text:list-item>
        <text:list-item>
          <text:p text:style-name="P1366">Health and wellbeing.</text:p>
        </text:list-item>
        <text:list-item>
          <text:p text:style-name="P1367">Crime and community safety.</text:p>
        </text:list-item>
        <text:list-item>
          <text:p text:style-name="P1368">Road safety.</text:p>
        </text:list-item>
      </text:list>
      <text:h text:style-name="Heading2" text:outline-level="2"><text:bookmark-start text:name="_Toc138434360"/><text:bookmark-start text:name="_Toc142307666"/><text:bookmark-start text:name="_Toc149120765"/><text:bookmark-start text:name="_Toc213141077"/><text:bookmark-start text:name="_Toc213161182"/>Summary of current baseline<text:bookmark-end text:name="_Toc138434360"/><text:bookmark-end text:name="_Toc142307666"/><text:bookmark-end text:name="_Toc149120765"/><text:bookmark-end text:name="_Toc213141077"/><text:bookmark-end text:name="_Toc213161182"/></text:h>
      <text:h text:style-name="Heading3" text:outline-level="3"><text:bookmark-start text:name="_Toc138434361"/><text:bookmark-start text:name="_Toc142307667"/><text:bookmark-start text:name="_Toc149120766"/><text:bookmark-start text:name="_Toc213141078"/><text:bookmark-start text:name="_Toc213161183"/>Population estimates and change<text:bookmark-end text:name="_Toc138434361"/><text:bookmark-end text:name="_Toc142307667"/><text:bookmark-end text:name="_Toc149120766"/><text:bookmark-end text:name="_Toc213141078"/><text:bookmark-end text:name="_Toc213161183"/></text:h>
      <text:list text:style-name="LFO21" text:continue-numbering="true">
        <text:list-item>
          <text:list>
            <text:list-item>
              <text:p text:style-name="P1369"/>
            </text:list-item>
            <text:list-item>
              <text:p text:style-name="P1370"/>
              <text:list text:continue-numbering="true">
                <text:list-item>
                  <text:p text:style-name="P1371">At the time of the 2011 Census, the population of South Lanarkshire stood at 313,830. <text:s/>National Records of Scotland’s (NRS) mid-2021 population estimates put the population of South Lanarkshire at 322,630 in 2021. <text:s/>Hence, between 2011 and 2021 the population increased by only 2.5%. <text:s/>Comparatively, the population of neighbouring Glasgow City has increased by 7.1% during the same time period, whilst the population of neighbouring Dumfries and Galloway has decreased by 1.7%. <text:s/>Nationally, the population has increased by 3.4% during this period.</text:p>
                </text:list-item>
                <text:list-item>
                  <text:p text:style-name="P1372">Over a longer period, between 2001 and 2021, the population of South Lanarkshire has increased by 6.7%. Meanwhile, the population nationally has increased by 8.2%. <text:s/>In this respect, population growth in South Lanarkshire is below the national average. <text:s/>Notably, South Lanarkshire had the 5<text:span text:style-name="T1373">th</text:span><text:s/>highest population in 2021, out of all 32 council areas in Scotland.</text:p>
                </text:list-item>
                <text:list-item>
                  <text:p text:style-name="P1374">In terms of overall size, the 45-64 age group was the largest in South Lanarkshire in 2021, with a population of 93,320. <text:s/>In contrast, the 75+ age group was the smallest, with a population of 27,966. <text:s/>Between 2001 and 2021, the 25-44 age group saw the largest percentage decrease (-10.9%), whilst the 75+ age group saw the largest percentage increase (+43.1%).</text:p>
                </text:list-item>
              </text:list>
            </text:list-item>
          </text:list>
        </text:list-item>
      </text:list>
      <text:h text:style-name="Heading3" text:outline-level="3"><text:bookmark-start text:name="_Toc138434362"/><text:bookmark-start text:name="_Toc142307668"/><text:bookmark-start text:name="_Toc149120767"/><text:bookmark-start text:name="_Toc213141079"/><text:bookmark-start text:name="_Toc213161184"/>Scottish index of multiple deprivation<text:bookmark-end text:name="_Toc138434362"/><text:bookmark-end text:name="_Toc142307668"/><text:bookmark-end text:name="_Toc149120767"/><text:bookmark-end text:name="_Toc213141079"/><text:bookmark-end text:name="_Toc213161184"/></text:h>
      <text:list text:style-name="LFO21" text:continue-numbering="true">
        <text:list-item>
          <text:list>
            <text:list-item>
              <text:list>
                <text:list-item>
                  <text:p text:style-name="P1375">The Scottish Index of Multiple Deprivation (SIMD) is a relative measure of deprivation across 6,976 small areas (called data zones).<text:span text:style-name="FootnoteReference"><text:note text:note-class="footnote" text:id="_ftn28"><text:note-citation>29</text:note-citation><text:note-body><text:p text:style-name="FootnoteText"><text:s/>Scottish Government (no date): ‘Scottish Index of Multiple Deprivation 2020’, [online] available to access via<text:s/><text:a xlink:href="https://www.gov.scot/collections/scottish-index-of-multiple-deprivation-2020/" office:target-frame-name="_top" xlink:show="replace"><text:span text:style-name="Hyperlink">this link</text:span></text:a></text:p><text:p text:style-name="Normal"/></text:note-body></text:note></text:span><text:s text:c="2"/>If an area is identified as ‘deprived’, this can relate to people having a low income but it can also mean fewer resources or opportunities. <text:s/>SIMD looks at the extent to which an area is deprived across seven domains: income, employment, education, health, access to services, crime and housing.</text:p>
                </text:list-item>
                <text:list-item>
                  <text:p text:style-name="P1376">SIMD ranks data zones from most deprived (ranked 1) to least deprived (ranked 6,976). <text:s/>People using SIMD will often focus on the data zones below a certain rank, for example, the 5%, 10%, 15% or 20% most deprived data zones in Scotland.</text:p>
                </text:list-item>
                <text:list-item>
                  <text:p text:style-name="P1377">SIMD is an area-based measure of relative deprivation: not every person in a highly deprived area will themselves be experiencing high levels of deprivation. <text:s/>Data zones in rural areas tend to cover a large land area and reflect a more mixed picture of people experiencing different levels of deprivation. <text:s/>This means that SIMD is less helpful at identifying the smaller pockets of deprivation found in more rural areas, compared to the larger pockets found in urban areas.</text:p>
                </text:list-item>
                <text:list-item>
                  <text:p text:style-name="P1378">Areas within the 10% most deprived include parts of Rutherglen, Cambuslang, Blantyre, Hamilton, Larkhall, Carluke, Blackwood, Lesmahagow, Douglas Water, Rigside, and Uddington.</text:p>
                </text:list-item>
                <text:list-item>
                  <text:p text:style-name="P1379">South Lanarkshire’s State of the Environment Report (2021) outlines that there are pockets of serious deprivation within both urban and rural areas where people may experience disadvantage and encounter problems associated with low income, poor health, low educational attainment, lack of access to learning opportunities and employment, and low expectations.</text:p>
                </text:list-item>
              </text:list>
            </text:list-item>
          </text:list>
        </text:list-item>
      </text:list>
      <text:h text:style-name="Heading3" text:outline-level="3"><text:bookmark-start text:name="_Toc138434363"/><text:bookmark-start text:name="_Toc142307669"/><text:bookmark-start text:name="_Toc149120768"/><text:bookmark-start text:name="_Toc213141080"/><text:bookmark-start text:name="_Toc213161185"/>Health and wellbeing<text:bookmark-end text:name="_Toc138434363"/><text:bookmark-end text:name="_Toc142307669"/><text:bookmark-end text:name="_Toc149120768"/><text:bookmark-end text:name="_Toc213141080"/><text:bookmark-end text:name="_Toc213161185"/></text:h>
      <text:list text:style-name="LFO21" text:continue-numbering="true">
        <text:list-item>
          <text:list>
            <text:list-item>
              <text:list>
                <text:list-item>
                  <text:p text:style-name="P1380">According to South Lanarkshire’s State of the Environment Report (2021), the health of the Council area’s population is relatively poor and below the national average for some key indicators. <text:s/>This is particularly evident within communities identified as economically, socially and environmentally deprived. <text:s/>However, the difference between South Lanarkshire and the national average continues to narrow.</text:p>
                </text:list-item>
                <text:list-item>
                  <text:p text:style-name="P1381">There is well documented evidence that environmental deprivation is related to health and health behaviour. <text:s/>Access to good quality greenspace and the wider countryside are important in promoting healthy lifestyles. <text:s/>The provision of greenspace and access to the core path network varies considerably across South Lanarkshire but is generally improving.</text:p>
                </text:list-item>
                <text:list-item>
                  <text:p text:style-name="P1382">Data from NRS outlines that, in South Lanarkshire, life expectancy at birth was higher for females (80.4 years) than for males (75.9 years) during the period 2019-2021. <text:s/>Life expectancy at birth for females and males in South Lanarkshire is lower than the national level. <text:s/>Notably, male life expectancy at birth in South Lanarkshire has increased more rapidly than female life expectancy at birth between 2001-2003 and 2019-2021.</text:p>
                </text:list-item>
                <text:list-item>
                  <text:p text:style-name="P1383">Data from Scotland’s 2011 Census<text:span text:style-name="FootnoteReference"><text:note text:note-class="footnote" text:id="_ftn29"><text:note-citation>30</text:note-citation><text:note-body><text:p text:style-name="FootnoteText"><text:s/>Data from the 2011 Census has been used because data from the 2022 Census is not due to be released until Autumn 2023. <text:s/>Therefore, whilst this data provides some insight into the health of the population, it is recognised that it is not up to date.</text:p><text:p text:style-name="Normal"/></text:note-body></text:note></text:span><text:s/>shows that 51.3% of the population of South Lanarkshire during this time were in very good health, 29.1% were in good health, 13.1% were in fair health, 5% were in bad health, and 1.5% were in very bad health. <text:s/>In addition, 10.5% of the population provided varying levels of unpaid care during this time.</text:p>
                </text:list-item>
                <text:list-item>
                  <text:p text:style-name="P1384">The Scottish Household Survey (SHS) is an annual survey conducted by the Scottish Government that covers a range of areas, including transport. <text:s/>This data is published at a local authority level. <text:s/>Although the sample sizes in this survey are smaller than in the Census they are more up to date and are more reflective of the current travel behaviours of residents. <text:s/>The SHS<text:s/><text:soft-page-break/>results for 2021 show that the main mode of travel to work in South Lanarkshire was car/van with 75% of respondents travelling this way. <text:s/>Of the remaining modes 12% walked to work, 6% took bus and train respectively with 1% using other modes. <text:s/>None of the respondents travelled by bicycle. <text:s/>It is noted that this survey had a very small sample size, and therefore does not represent an entirely accurate picture.</text:p>
                </text:list-item>
              </text:list>
            </text:list-item>
          </text:list>
        </text:list-item>
      </text:list>
      <text:h text:style-name="Heading3" text:outline-level="3"><text:bookmark-start text:name="_Toc138434364"/><text:bookmark-start text:name="_Toc142307670"/><text:bookmark-start text:name="_Toc149120769"/><text:bookmark-start text:name="_Toc213141081"/><text:bookmark-start text:name="_Toc213161186"/>Crime and community safety<text:bookmark-end text:name="_Toc138434364"/><text:bookmark-end text:name="_Toc142307670"/><text:bookmark-end text:name="_Toc149120769"/><text:bookmark-end text:name="_Toc213141081"/><text:bookmark-end text:name="_Toc213161186"/></text:h>
      <text:list text:style-name="LFO21" text:continue-numbering="true">
        <text:list-item>
          <text:list>
            <text:list-item>
              <text:list>
                <text:list-item>
                  <text:p text:style-name="P1385">According to data provided by the Scottish Government<text:span text:style-name="FootnoteReference"><text:note text:note-class="footnote" text:id="_ftn30"><text:note-citation>31</text:note-citation><text:note-body><text:p text:style-name="FootnoteText"><text:s/>Scottish Government (no date): ‘Council Area: South Lanarkshire’, [online] available to access via<text:s/><text:a xlink:href="https://statistics.gov.scot/atlas/resource?uri=http%3A%2F%2Fstatistics.gov.scot%2Fid%2Fstatistical-geography%2FS12000029" office:target-frame-name="_top" xlink:show="replace"><text:span text:style-name="Hyperlink">this link</text:span></text:a></text:p><text:p text:style-name="Normal"/></text:note-body></text:note></text:span>, there were 15,526 recorded crimes in South Lanarkshire during the period 2021/ 2022. <text:s/>This represents 5.4% of all recorded crimes in Scotland during this period (South Lanarkshire’s population represents 5.9% of the national population). <text:s/></text:p>
                </text:list-item>
                <text:list-item>
                  <text:p text:style-name="P1386">Also according to data provided by the Scottish Government<text:span text:style-name="FootnoteReference"><text:note text:note-class="footnote" text:id="_ftn31"><text:note-citation>32</text:note-citation><text:note-body><text:p text:style-name="FootnoteText"><text:s/>Ibid.</text:p><text:p text:style-name="Normal"/></text:note-body></text:note></text:span>, in terms of perceived crime rate, 72.4% of adults in South Lanarkshire perceive the local crime rate as the same or improved. <text:s/>This is compared to 75% for Scotland. <text:s/>This suggests that 27.6% of adults in South Lanarkshire perceive the local crime rate as deteriorating.</text:p>
                </text:list-item>
              </text:list>
            </text:list-item>
          </text:list>
        </text:list-item>
      </text:list>
      <text:h text:style-name="Heading3" text:outline-level="3"><text:bookmark-start text:name="_Toc138434365"/><text:bookmark-start text:name="_Toc142307671"/><text:bookmark-start text:name="_Toc149120770"/><text:bookmark-start text:name="_Toc213141082"/><text:bookmark-start text:name="_Toc213161187"/>Road safety<text:bookmark-end text:name="_Toc138434365"/><text:bookmark-end text:name="_Toc142307671"/><text:bookmark-end text:name="_Toc149120770"/><text:bookmark-end text:name="_Toc213141082"/><text:bookmark-end text:name="_Toc213161187"/></text:h>
      <text:list text:style-name="LFO21" text:continue-numbering="true">
        <text:list-item>
          <text:list>
            <text:list-item>
              <text:list>
                <text:list-item>
                  <text:p text:style-name="P1387">According to data provided by the Scottish Government<text:span text:style-name="FootnoteReference"><text:note text:note-class="footnote" text:id="_ftn32"><text:note-citation>33</text:note-citation><text:note-body><text:p text:style-name="FootnoteText"><text:s/>Scottish Government (2023): ‘Road traffic accident data for South Lanarkshire and Scotland: FOI release’, [online] available to access via<text:s/><text:a xlink:href="https://www.gov.scot/publications/foi-202200328850/" office:target-frame-name="_top" xlink:show="replace"><text:span text:style-name="Hyperlink">this link</text:span></text:a></text:p><text:p text:style-name="Normal"/></text:note-body></text:note></text:span>, there were 254 road accident incidents in South Lanarkshire in 2021. <text:s/>This represents 5% of all road accident incidents in Scotland during this year. <text:s/>Comparatively, there were 319 road accident incidents in 2020, and therefore there was a 20.4% decrease in incidents between 2020 and 2021. <text:s/>Moreover, since records began in 2004, there has been a 76.6% decrease in incidents.</text:p>
                </text:list-item>
                <text:list-item>
                  <text:p text:style-name="P1388">Using STATS-19 data, which collects data from Police Scotland for people killed or seriously injured on Scotland’s roads, it is possible to gain an understanding of the casualty rate on the road network within a local authority area. <text:s/>Within South Lanarkshire from 2021-2021 the number of casualties killed or seriously injured on roads within South Lanarkshire has remained consistent with small fluctuations. <text:s/></text:p>
                </text:list-item>
              </text:list>
            </text:list-item>
          </text:list>
        </text:list-item>
      </text:list>
      <text:h text:style-name="Heading2" text:outline-level="2"><text:bookmark-start text:name="_Toc138434366"/><text:bookmark-start text:name="_Toc142307672"/><text:bookmark-start text:name="_Toc149120771"/><text:bookmark-start text:name="_Toc213141083"/><text:bookmark-start text:name="_Toc213161188"/>Summary of future baseline<text:bookmark-end text:name="_Toc138434366"/><text:bookmark-end text:name="_Toc142307672"/><text:bookmark-end text:name="_Toc149120771"/><text:bookmark-end text:name="_Toc213141083"/><text:bookmark-end text:name="_Toc213161188"/></text:h>
      <text:list text:style-name="LFO21" text:continue-numbering="true">
        <text:list-item>
          <text:list>
            <text:list-item>
              <text:p text:style-name="P1389"/>
              <text:list text:continue-numbering="true">
                <text:list-item>
                  <text:p text:style-name="P1390">South Lanarkshire has an aging<text:s/>population, with a 43.1% increase in the 75+ age group between 2001 and 2021. <text:s/>This has associated transport and accessibility issues.</text:p>
                </text:list-item>
                <text:list-item>
                  <text:p text:style-name="P1391">New housing and employment provision has the potential to increase traffic and cause congestion at key pinch points on South Lanarkshire’s transport network. <text:s/>This could lead to declining road safety for pedestrians.</text:p>
                </text:list-item>
                <text:list-item>
                  <text:p text:style-name="P1392">Obesity is seen as an increasing issue by health professionals, and one that will contribute to significant health impacts on individuals, including<text:s/><text:soft-page-break/>increasing the risk of a range of diseases, including heart disease, diabetes and some forms of cancer. <text:s/>Transport planning will play a key role in encouraging active transport choices (for example, walking and cycling) as well as accessibility to sports and recreation facilities.</text:p>
                </text:list-item>
                <text:list-item>
                  <text:p text:style-name="P1393">Changes in air quality and noise quality in the vicinity of certain routes in South Lanarkshire are likely to take place with the implementation of ongoing transport improvements. <text:s/>This will likely impact upon the health of residents.</text:p>
                </text:list-item>
              </text:list>
            </text:list-item>
          </text:list>
        </text:list-item>
      </text:list>
      <text:h text:style-name="Heading2" text:outline-level="2"><text:bookmark-start text:name="_Toc138434367"/><text:bookmark-start text:name="_Toc142307673"/><text:bookmark-start text:name="_Toc149120772"/><text:bookmark-start text:name="_Toc213141084"/><text:bookmark-start text:name="_Toc213161189"/>Key sustainability issues<text:bookmark-end text:name="_Toc138434367"/><text:bookmark-end text:name="_Toc142307673"/><text:bookmark-end text:name="_Toc149120772"/><text:bookmark-end text:name="_Toc213141084"/><text:bookmark-end text:name="_Toc213161189"/></text:h>
      <text:list text:style-name="LFO21" text:continue-numbering="true">
        <text:list-item>
          <text:list>
            <text:list-item>
              <text:p text:style-name="P1394"/>
              <text:list text:continue-numbering="true">
                <text:list-item>
                  <text:p text:style-name="P1395">The following key issues have been identified through the baseline review for this topic:</text:p>
                </text:list-item>
              </text:list>
            </text:list-item>
          </text:list>
        </text:list-item>
      </text:list>
      <text:list text:style-name="LFO14" text:continue-numbering="true">
        <text:list-item>
          <text:p text:style-name="P1396">South Lanarkshire is experiencing a slow increase in population, which is likely to translate into a slightly higher demand for<text:s/>transport. <text:s/>The population is also ageing; this has implications for transport provision and accessibility.</text:p>
        </text:list-item>
        <text:list-item>
          <text:p text:style-name="P1397">Several areas, primarily in the northern parts of South Lanarkshire, are amongst the ‘most deprived’ according to the overall SIMD.</text:p>
        </text:list-item>
        <text:list-item>
          <text:p text:style-name="P1398">In 2011, 6.5% of the population of South Lanarkshire were in bad or very bad health, whilst 10.5% of the population provided varying levels of unpaid care.</text:p>
        </text:list-item>
        <text:list-item>
          <text:p text:style-name="P1399">Only 10.4% of the population of South Lanarkshire walk or cycle to work or study. <text:s/>This could imply that functioning active travel infrastructure provision across the Council area, or access to this provision, is currently limited. <text:s/>The majority of people in South Lanarkshire drive to work.</text:p>
        </text:list-item>
        <text:list-item>
          <text:p text:style-name="P1400">There were 15,526 recorded crimes in South Lanarkshire during the period 2021 / 2022, representing 5.4% of all recorded crimes in Scotland.</text:p>
        </text:list-item>
        <text:list-item>
          <text:p text:style-name="P1401">In terms of road safety, there were 254 road accident incidents in South Lanarkshire in 2021, representing 5% of all road accident incidents in Scotland.</text:p>
        </text:list-item>
      </text:list>
      <text:list text:style-name="LFO21" text:continue-numbering="true">
        <text:list-item>
          <text:list>
            <text:list-item>
              <text:list>
                <text:list-item>
                  <text:p text:style-name="P1402"><text:span text:style-name="T1403">Chapter 12</text:span><text:s/>presents the SEA Framework for this topic.</text:p>
                </text:list-item>
              </text:list>
            </text:list-item>
          </text:list>
        </text:list-item>
      </text:list>
      <text:list text:style-name="LFO21" text:continue-numbering="true">
        <text:list-item>
          <text:p text:style-name="P1404"><text:bookmark-start text:name="_Toc213161190"/><text:soft-page-break/>SEA framework<text:bookmark-end text:name="_Toc213161190"/></text:p>
        </text:list-item>
      </text:list>
      <text:list text:style-name="LFO21_1" text:continue-numbering="true">
        <text:list-item>
          <text:p text:style-name="P1425"><text:bookmark-start text:name="_Toc138434369"/><text:bookmark-start text:name="_Toc142307675"/><text:bookmark-start text:name="_Toc149120774"/><text:bookmark-start text:name="_Toc213141086"/><text:bookmark-start text:name="_Toc213161191"/><text:bookmark-end text:name="_Toc138434369"/><text:bookmark-end text:name="_Toc142307675"/><text:bookmark-end text:name="_Toc149120774"/><text:bookmark-end text:name="_Toc213141086"/><text:bookmark-end text:name="_Toc213161191"/></text:p>
        </text:list-item>
      </text:list>
      <text:h text:style-name="Heading2" text:outline-level="2"><text:bookmark-start text:name="_Toc138434370"/><text:bookmark-start text:name="_Toc142307676"/><text:bookmark-start text:name="_Toc149120775"/><text:bookmark-start text:name="_Toc213161192"/>Proposed SEA framework<text:bookmark-end text:name="_Toc138434370"/><text:bookmark-end text:name="_Toc142307676"/><text:bookmark-end text:name="_Toc149120775"/><text:bookmark-end text:name="_Toc213161192"/></text:h>
      <text:list text:style-name="LFO21" text:continue-numbering="true">
        <text:list-item>
          <text:list>
            <text:list-item>
              <text:list>
                <text:list-item>
                  <text:p text:style-name="P1426">All eight topics have been scoped in to the SEA.<text:span text:style-name="T1427"><text:s text:c="2"/>Table 12.1</text:span><text:s/>below sets out the proposed SEA Framework, providing SEA objectives against each topic.</text:p>
                </text:list-item>
                <text:list-item>
                  <text:p text:style-name="P1428">It is important to note that the Framework is deliberately high-level to ensure flexibility to respond to the scope of the emerging LTS/ alternatives and the latest evidence. <text:s/>Equally, there is flexibility to make modest adjustments to the SEA Framework over the course of the plan-making/ SEA process.</text:p>
                </text:list-item>
              </text:list>
            </text:list-item>
          </text:list>
        </text:list-item>
      </text:list>
      <text:p text:style-name="Caption">Table 12.1 proposed SEA framework</text:p>
      <table:table table:style-name="Table1429">
        <table:table-columns>
          <table:table-column table:style-name="TableColumn1430"/>
          <table:table-column table:style-name="TableColumn1431"/>
        </table:table-columns>
        <table:table-header-rows>
          <table:table-row table:style-name="TableRow1432">
            <table:table-cell table:style-name="TableCell1433">
              <text:p text:style-name="P1434">SEA topic</text:p>
            </table:table-cell>
            <table:table-cell table:style-name="TableCell1435">
              <text:p text:style-name="P1436">SEA objectives</text:p>
            </table:table-cell>
          </table:table-row>
        </table:table-header-rows>
        <table:table-row table:style-name="TableRow1437">
          <table:table-cell table:style-name="TableCell1438">
            <text:p text:style-name="P1439">Biodiversity, flora and fauna, and geodiversity</text:p>
          </table:table-cell>
          <table:table-cell table:style-name="TableCell1440">
            <text:list text:style-name="LFO19" text:continue-numbering="true">
              <text:list-item>
                <text:p text:style-name="P1441">Conserve and enhance internationally, nationally, and locally designated sites for biodiversity and geodiversity in accordance with their<text:s/>significance and in line with established good practice. <text:s/></text:p>
              </text:list-item>
              <text:list-item>
                <text:p text:style-name="P1442">Take a strategic, landscape-scale approach, focused on habitat connectivity across the transport network and climate change resilience. <text:s/></text:p>
              </text:list-item>
              <text:list-item>
                <text:p text:style-name="P1443">Ensure accordance with the mitigation hierarchy (avoid, mitigate, compensate) in order to reduce negative effects of new transport infrastructure on ecological and geological resources.</text:p>
              </text:list-item>
            </text:list>
          </table:table-cell>
        </table:table-row>
        <table:table-row table:style-name="TableRow1444">
          <table:table-cell table:style-name="TableCell1445">
            <text:p text:style-name="P1446">Climatic factors</text:p>
          </table:table-cell>
          <table:table-cell table:style-name="TableCell1447">
            <text:list text:style-name="LFO19" text:continue-numbering="true">
              <text:list-item>
                <text:p text:style-name="P1448">Support climate change mitigation through limiting the contribution of transport to GHG emissions and<text:s/>support the resilience of the transport network to the potential effects of climate change, including flooding and extreme heat events. <text:s/></text:p>
              </text:list-item>
              <text:list-item>
                <text:p text:style-name="P1449">Linked to the biodiversity objective, support the restoration of natural processes, and avoid actions that further constrain the natural environment’s ability to respond to climate change.</text:p>
              </text:list-item>
            </text:list>
          </table:table-cell>
        </table:table-row>
        <table:table-row table:style-name="TableRow1450">
          <table:table-cell table:style-name="TableCell1451">
            <text:p text:style-name="P1452">Air quality and noise pollution</text:p>
          </table:table-cell>
          <table:table-cell table:style-name="TableCell1453">
            <text:list text:style-name="LFO19" text:continue-numbering="true">
              <text:list-item>
                <text:p text:style-name="P1454">Deliver improvements to air quality in South Lanarkshire by supporting the use of more sustainable modes of travel, including active travel and public transport.</text:p>
              </text:list-item>
              <text:list-item>
                <text:p text:style-name="P1455">Support the achievement of air quality objectives, including within air quality management areas (AQMAs). <text:s/></text:p>
              </text:list-item>
              <text:list-item>
                <text:p text:style-name="P1456">Reduce noise from transportation sources to improve the environment for both people and species that make up South Lanarkshire’s local biodiversity.</text:p>
              </text:list-item>
            </text:list>
          </table:table-cell>
        </table:table-row>
        <table:table-row table:style-name="TableRow1457">
          <table:table-cell table:style-name="TableCell1458">
            <text:p text:style-name="P1459">Soil and water resources</text:p>
          </table:table-cell>
          <table:table-cell table:style-name="TableCell1460">
            <text:list text:style-name="LFO19" text:continue-numbering="true">
              <text:list-item>
                <text:p text:style-name="P1461">Promote the efficient use of land, with a focus on avoiding the loss of best and most versatile agricultural land as far as possible. <text:s/></text:p>
              </text:list-item>
              <text:list-item>
                <text:p text:style-name="P1462">Minimise the impact the transport network has on water quality, associated biodiversity, and the physical state of water bodies.</text:p>
              </text:list-item>
            </text:list>
          </table:table-cell>
        </table:table-row>
        <text:soft-page-break/>
        <table:table-row table:style-name="TableRow1463">
          <table:table-cell table:style-name="TableCell1464">
            <text:p text:style-name="P1465">Cultural heritage</text:p>
          </table:table-cell>
          <table:table-cell table:style-name="TableCell1466">
            <text:list text:style-name="LFO19" text:continue-numbering="true">
              <text:list-item>
                <text:p text:style-name="P1467">Conserve and enhance South Lanarkshire’s historic environment, including both designated and non-designated heritage assets. <text:s/></text:p>
              </text:list-item>
              <text:list-item>
                <text:p text:style-name="P1468">Protect archaeological assets from disturbance as a result of the construction of new transport infrastructure. <text:s/></text:p>
              </text:list-item>
              <text:list-item>
                <text:p text:style-name="P1469">Consider links to landscape and place-making and promote an understanding of the local heritage resource.</text:p>
              </text:list-item>
            </text:list>
          </table:table-cell>
        </table:table-row>
        <table:table-row table:style-name="TableRow1470">
          <table:table-cell table:style-name="TableCell1471">
            <text:p text:style-name="P1472">Landscape</text:p>
          </table:table-cell>
          <table:table-cell table:style-name="TableCell1473">
            <text:list text:style-name="LFO19" text:continue-numbering="true">
              <text:list-item>
                <text:p text:style-name="P1474">Protect and enhance the character, quality and setting of South<text:s/>Lanarkshire’s landscape, townscape and villagescape features at all strategic scales. <text:s/></text:p>
              </text:list-item>
              <text:list-item>
                <text:p text:style-name="P1475">Integrate high quality green infrastructure into new transport infrastructure, linking it to the wider landscape. <text:s/></text:p>
              </text:list-item>
              <text:list-item>
                <text:p text:style-name="P1476">Recognise close links with other objectives, including biodiversity and heritage.</text:p>
              </text:list-item>
            </text:list>
          </table:table-cell>
        </table:table-row>
        <table:table-row table:style-name="TableRow1477">
          <table:table-cell table:style-name="TableCell1478">
            <text:p text:style-name="P1479">Material assets</text:p>
          </table:table-cell>
          <table:table-cell table:style-name="TableCell1480">
            <text:list text:style-name="LFO19" text:continue-numbering="true">
              <text:list-item>
                <text:p text:style-name="P1481">Promote sustainable management and design solutions that encourage the reduction, re-use and recycling of waste and materials during the construction, maintenance, and operational phases of transportation projects and schemes. <text:s text:c="2"/></text:p>
              </text:list-item>
            </text:list>
          </table:table-cell>
        </table:table-row>
        <table:table-row table:style-name="TableRow1482">
          <table:table-cell table:style-name="TableCell1483">
            <text:p text:style-name="P1484">Population and human health</text:p>
          </table:table-cell>
          <table:table-cell table:style-name="TableCell1485">
            <text:list text:style-name="LFO19" text:continue-numbering="true">
              <text:list-item>
                <text:p text:style-name="P1486">Encourage opportunities to improve access and connectivity to educational facilities and employment opportunities, and reduce the cost-of-living, which in turn will help reduce inequality in South Lanarkshire (for example, between rural and urban areas). <text:s/></text:p>
              </text:list-item>
              <text:list-item>
                <text:p text:style-name="P1487">Encourage opportunities to improve access and connectivity to health services, leisure facilities, open green space and green infrastructure and reduce the need to travel. <text:s/></text:p>
              </text:list-item>
              <text:list-item>
                <text:p text:style-name="P1488">Promote good health by encouraging active modes of travel (for example, walking and cycling) and reducing road accidents.</text:p>
              </text:list-item>
            </text:list>
          </table:table-cell>
        </table:table-row>
      </table:table>
      <text:p text:style-name="P1489"/>
      <text:p text:style-name="P1490"/>
      <text:p text:style-name="P1491"/>
      <text:p text:style-name="P1492"/>
      <text:p text:style-name="P1493"/>
      <text:p text:style-name="P1494"/>
      <text:p text:style-name="P1495"/>
      <text:p text:style-name="P1496"/>
      <text:p text:style-name="P1497"/>
      <text:p text:style-name="P1498"/>
      <text:p text:style-name="P1499"/>
      <text:p text:style-name="P1500"/>
      <text:p text:style-name="P1501"/>
      <text:p text:style-name="P1502"/>
      <text:p text:style-name="P1503"/>
      <text:p text:style-name="P1504"/>
      <text:p text:style-name="P1505"/>
      <text:p text:style-name="P1506"/>
      <text:p text:style-name="P1507">This page is intentionally blank</text:p>
      <text:p text:style-name="P1508"/>
      <text:p text:style-name="BodyText"/>
      <text:p text:style-name="BodyText"/>
      <text:p text:style-name="BodyText"/>
      <text:p text:style-name="BodyText"><text:bookmark-start text:name="EOD"/><text:bookmark-end text:name="EOD"/><text:span text:style-name="T1509"><draw:custom-shape svg:x="0in" svg:y="0.00694in" svg:width="6.63681in" svg:height="11.35764in" draw:z-index="251658245" draw:id="id19" draw:style-name="a33" draw:name="BackCoverBlue" text:anchor-type="paragraph"><svg:title/><svg:desc/><draw:enhanced-geometry draw:type="non-primitive" svg:viewBox="0 0 21600 21600" draw:enhanced-path="M 0 0 L 21600 0 21600 21600 0 21600 Z N"/></draw:custom-shape></text:span></text:p>
      <table:table table:style-name="Table1510">
        <table:table-columns>
          <table:table-column table:style-name="TableColumn1511"/>
          <table:table-column table:style-name="TableColumn1512"/>
        </table:table-columns>
        <table:table-row table:style-name="TableRow1513">
          <table:table-cell table:style-name="TableCell1514">
            <text:p text:style-name="Coverfooter"><text:bookmark-start text:name="Contact"/><text:bookmark-start text:name="BackCoverText"/><text:bookmark-start text:name="BackCoverTable1"/><text:s/><text:bookmark-end text:name="Contact"/></text:p>
            <text:p text:style-name="Coverfooter"/>
            <text:p text:style-name="Coverfooter"><text:bookmark-start text:name="OfficeAddress"/><text:s/><text:bookmark-end text:name="OfficeAddress"/><text:s/></text:p>
            <text:p text:style-name="Coverfooter"/>
          </table:table-cell>
          <table:table-cell table:style-name="TableCell1515">
            <text:p text:style-name="P1516"/>
          </table:table-cell>
        </table:table-row>
      </table:table>
      <text:p text:style-name="Normal"><text:bookmark-end text:name="BackCoverText"/><text:bookmark-end text:name="BackCoverTable1"/><draw:g draw:z-index="251658247" draw:name="CTA" draw:id="id22" draw:style-name="a36" text:anchor-type="paragraph"><svg:title/><svg:desc/><draw:custom-shape svg:x="1.0309in" svg:y="11.20181in" svg:width="0.1875in" svg:height="0.18726in" draw:id="id20" draw:style-name="a34" draw:name="Freeform: Shape 43"><svg:title/><svg:desc/><draw:enhanced-geometry draw:type="non-primitive" svg:viewBox="0 0 171450 171541" draw:enhanced-path="M ?f3 ?f4 C ?f5 ?f4 ?f0 ?f6 ?f0 ?f7 ?f0 ?f8 ?f5 ?f9 ?f3 ?f9 L ?f3 ?f10 C ?f11 ?f12 ?f13 ?f14 ?f15 ?f16 L ?f17 ?f16 ?f18 ?f19 ?f20 ?f21 ?f22 ?f7 ?f23 ?f24 ?f25 ?f26 ?f27 ?f28 ?f29 ?f28 C ?f30 ?f31 ?f32 ?f33 ?f34 ?f35 ?f36 ?f37 ?f38 ?f39 ?f40 ?f41 L ?f1 ?f41 C ?f1 ?f5 ?f42 ?f0 ?f3 ?f0 N" draw:text-areas="?f101 ?f103 ?f102 ?f104" draw:glue-points="?f105 ?f106 ?f107 ?f108 ?f105 ?f109 ?f105 ?f110 ?f111 ?f112 ?f113 ?f112 ?f114 ?f115 ?f116 ?f117 ?f118 ?f108 ?f119 ?f120 ?f121 ?f122 ?f123 ?f124 ?f125 ?f124 ?f126 ?f127 ?f128 ?f129 ?f130 ?f129 ?f105 ?f131" draw:glue-point-leaving-directions="-90, -90, -90, -90, -90, -90, -90, -90, -90, -90, -90, -90, -90, -90, -90, -90, -90"><draw:equation draw:name="f0" draw:formula="0"/><draw:equation draw:name="f1" draw:formula="171450"/><draw:equation draw:name="f2" draw:formula="171541"/><draw:equation draw:name="f3" draw:formula="85725"/><draw:equation draw:name="f4" draw:formula="95"/><draw:equation draw:name="f5" draw:formula="38380"/><draw:equation draw:name="f6" draw:formula="38475"/><draw:equation draw:name="f7" draw:formula="85819"/><draw:equation draw:name="f8" draw:formula="133162"/><draw:equation draw:name="f9" draw:formula="171542"/><draw:equation draw:name="f10" draw:formula="155064"/><draw:equation draw:name="f11" draw:formula="50549"/><draw:equation draw:name="f12" draw:formula="155052"/><draw:equation draw:name="f13" draw:formula="20970"/><draw:equation draw:name="f14" draw:formula="128670"/><draw:equation draw:name="f15" draw:formula="16954"/><draw:equation draw:name="f16" draw:formula="93724"/><draw:equation draw:name="f17" draw:formula="100013"/><draw:equation draw:name="f18" draw:formula="74581"/><draw:equation draw:name="f19" draw:formula="118489"/><draw:equation draw:name="f20" draw:formula="86106"/><draw:equation draw:name="f21" draw:formula="130299"/><draw:equation draw:name="f22" draw:formula="131540"/><draw:equation draw:name="f23" draw:formula="85916"/><draw:equation draw:name="f24" draw:formula="40671"/><draw:equation draw:name="f25" draw:formula="74390"/><draw:equation draw:name="f26" draw:formula="52291"/><draw:equation draw:name="f27" draw:formula="99441"/><draw:equation draw:name="f28" draw:formula="77151"/><draw:equation draw:name="f29" draw:formula="17050"/><draw:equation draw:name="f30" draw:formula="21950"/><draw:equation draw:name="f31" draw:formula="39223"/><draw:equation draw:name="f32" draw:formula="56670"/><draw:equation draw:name="f33" draw:formula="12449"/><draw:equation draw:name="f34" draw:formula="94599"/><draw:equation draw:name="f35" draw:formula="17349"/><draw:equation draw:name="f36" draw:formula="129012"/><draw:equation draw:name="f37" draw:formula="21796"/><draw:equation draw:name="f38" draw:formula="154821"/><draw:equation draw:name="f39" draw:formula="51025"/><draw:equation draw:name="f40" draw:formula="154972"/><draw:equation draw:name="f41" draw:formula="85723"/><draw:equation draw:name="f42" draw:formula="133070"/><draw:equation draw:name="f43" draw:formula="?f2 - ?f0"/><draw:equation draw:name="f44" draw:formula="?f1 - ?f0"/><draw:equation draw:name="f45" draw:formula="?f44 / 171450"/><draw:equation draw:name="f46" draw:formula="?f43 / 171541"/><draw:equation draw:name="f47" draw:formula="85725 * ?f44"/><draw:equation draw:name="f48" draw:formula="95 * ?f43"/><draw:equation draw:name="f49" draw:formula="0 * ?f44"/><draw:equation draw:name="f50" draw:formula="85819 * ?f43"/><draw:equation draw:name="f51" draw:formula="171542 * ?f43"/><draw:equation draw:name="f52" draw:formula="155064 * ?f43"/><draw:equation draw:name="f53" draw:formula="16954 * ?f44"/><draw:equation draw:name="f54" draw:formula="93724 * ?f43"/><draw:equation draw:name="f55" draw:formula="100013 * ?f44"/><draw:equation draw:name="f56" draw:formula="74581 * ?f44"/><draw:equation draw:name="f57" draw:formula="118489 * ?f43"/><draw:equation draw:name="f58" draw:formula="86106 * ?f44"/><draw:equation draw:name="f59" draw:formula="130299 * ?f43"/><draw:equation draw:name="f60" draw:formula="131540 * ?f44"/><draw:equation draw:name="f61" draw:formula="85916 * ?f44"/><draw:equation draw:name="f62" draw:formula="40671 * ?f43"/><draw:equation draw:name="f63" draw:formula="74390 * ?f44"/><draw:equation draw:name="f64" draw:formula="52291 * ?f43"/><draw:equation draw:name="f65" draw:formula="99441 * ?f44"/><draw:equation draw:name="f66" draw:formula="77151 * ?f43"/><draw:equation draw:name="f67" draw:formula="17050 * ?f44"/><draw:equation draw:name="f68" draw:formula="94599 * ?f44"/><draw:equation draw:name="f69" draw:formula="17349 * ?f43"/><draw:equation draw:name="f70" draw:formula="154972 * ?f44"/><draw:equation draw:name="f71" draw:formula="85723 * ?f43"/><draw:equation draw:name="f72" draw:formula="171450 * ?f44"/><draw:equation draw:name="f73" draw:formula="0 * ?f43"/><draw:equation draw:name="f74" draw:formula="?f47 / 171450"/><draw:equation draw:name="f75" draw:formula="?f48 / 171541"/><draw:equation draw:name="f76" draw:formula="?f49 / 171450"/><draw:equation draw:name="f77" draw:formula="?f50 / 171541"/><draw:equation draw:name="f78" draw:formula="?f51 / 171541"/><draw:equation draw:name="f79" draw:formula="?f52 / 171541"/><draw:equation draw:name="f80" draw:formula="?f53 / 171450"/><draw:equation draw:name="f81" draw:formula="?f54 / 171541"/><draw:equation draw:name="f82" draw:formula="?f55 / 171450"/><draw:equation draw:name="f83" draw:formula="?f56 / 171450"/><draw:equation draw:name="f84" draw:formula="?f57 / 171541"/><draw:equation draw:name="f85" draw:formula="?f58 / 171450"/><draw:equation draw:name="f86" draw:formula="?f59 / 171541"/><draw:equation draw:name="f87" draw:formula="?f60 / 171450"/><draw:equation draw:name="f88" draw:formula="?f61 / 171450"/><draw:equation draw:name="f89" draw:formula="?f62 / 171541"/><draw:equation draw:name="f90" draw:formula="?f63 / 171450"/><draw:equation draw:name="f91" draw:formula="?f64 / 171541"/><draw:equation draw:name="f92" draw:formula="?f65 / 171450"/><draw:equation draw:name="f93" draw:formula="?f66 / 171541"/><draw:equation draw:name="f94" draw:formula="?f67 / 171450"/><draw:equation draw:name="f95" draw:formula="?f68 / 171450"/><draw:equation draw:name="f96" draw:formula="?f69 / 171541"/><draw:equation draw:name="f97" draw:formula="?f70 / 171450"/><draw:equation draw:name="f98" draw:formula="?f71 / 171541"/><draw:equation draw:name="f99" draw:formula="?f72 / 171450"/><draw:equation draw:name="f100" draw:formula="?f73 / 171541"/><draw:equation draw:name="f101" draw:formula="?f0 / ?f45"/><draw:equation draw:name="f102" draw:formula="?f1 / ?f45"/><draw:equation draw:name="f103" draw:formula="?f0 / ?f46"/><draw:equation draw:name="f104" draw:formula="?f2 / ?f46"/><draw:equation draw:name="f105" draw:formula="?f74 / ?f45"/><draw:equation draw:name="f106" draw:formula="?f75 / ?f46"/><draw:equation draw:name="f107" draw:formula="?f76 / ?f45"/><draw:equation draw:name="f108" draw:formula="?f77 / ?f46"/><draw:equation draw:name="f109" draw:formula="?f78 / ?f46"/><draw:equation draw:name="f110" draw:formula="?f79 / ?f46"/><draw:equation draw:name="f111" draw:formula="?f80 / ?f45"/><draw:equation draw:name="f112" draw:formula="?f81 / ?f46"/><draw:equation draw:name="f113" draw:formula="?f82 / ?f45"/><draw:equation draw:name="f114" draw:formula="?f83 / ?f45"/><draw:equation draw:name="f115" draw:formula="?f84 / ?f46"/><draw:equation draw:name="f116" draw:formula="?f85 / ?f45"/><draw:equation draw:name="f117" draw:formula="?f86 / ?f46"/><draw:equation draw:name="f118" draw:formula="?f87 / ?f45"/><draw:equation draw:name="f119" draw:formula="?f88 / ?f45"/><draw:equation draw:name="f120" draw:formula="?f89 / ?f46"/><draw:equation draw:name="f121" draw:formula="?f90 / ?f45"/><draw:equation draw:name="f122" draw:formula="?f91 / ?f46"/><draw:equation draw:name="f123" draw:formula="?f92 / ?f45"/><draw:equation draw:name="f124" draw:formula="?f93 / ?f46"/><draw:equation draw:name="f125" draw:formula="?f94 / ?f45"/><draw:equation draw:name="f126" draw:formula="?f95 / ?f45"/><draw:equation draw:name="f127" draw:formula="?f96 / ?f46"/><draw:equation draw:name="f128" draw:formula="?f97 / ?f45"/><draw:equation draw:name="f129" draw:formula="?f98 / ?f46"/><draw:equation draw:name="f130" draw:formula="?f99 / ?f45"/><draw:equation draw:name="f131" draw:formula="?f100 / ?f46"/></draw:enhanced-geometry></draw:custom-shape><draw:custom-shape svg:x="1.26527in" svg:y="11.25771in" svg:width="0.67198in" svg:height="0.06997in" draw:id="id21" draw:style-name="a35" draw:name="Freeform: Shape 46"><svg:title/><svg:desc/><draw:enhanced-geometry draw:type="non-primitive" svg:viewBox="0 0 614455 64098" draw:enhanced-path="M ?f3 ?f4 L ?f5 ?f4 ?f5 ?f6 C ?f7 ?f8 ?f9 ?f10 ?f11 ?f12 ?f13 ?f14 ?f15 ?f16 ?f17 ?f18 ?f19 ?f20 ?f21 ?f22 ?f23 ?f24 ?f25 ?f26 ?f27 ?f28 ?f29 ?f30 ?f31 ?f32 ?f33 ?f34 ?f35 ?f36 ?f37 ?f38 ?f39 ?f40 ?f41 ?f42 ?f43 ?f44 ?f45 ?f46 ?f47 ?f48 ?f49 ?f50 ?f51 ?f52 ?f53 ?f54 L ?f53 ?f55 ?f56 ?f55 ?f56 ?f57 C ?f58 ?f59 ?f60 ?f61 ?f62 ?f63 ?f64 ?f65 ?f66 ?f67 ?f68 ?f69 ?f70 ?f71 ?f72 ?f73 ?f74 ?f75 ?f76 ?f77 ?f78 ?f79 ?f80 ?f81 ?f82 ?f83 ?f84 ?f85 ?f86 ?f87 ?f88 ?f89 ?f90 ?f91 ?f92 ?f93 ?f94 ?f95 ?f96 ?f97 ?f98 ?f99 ?f100 ?f101 ?f102 ?f103 ?f104 ?f105 L ?f104 ?f106 ?f107 ?f106 ?f107 ?f108 C ?f109 ?f110 ?f111 ?f112 ?f113 ?f114 ?f115 ?f116 ?f117 ?f118 ?f119 ?f120 ?f121 ?f122 ?f123 ?f124 ?f125 ?f126 ?f127 ?f128 ?f129 ?f130 ?f131 ?f132 ?f133 ?f134 ?f135 ?f136 ?f137 ?f138 ?f139 ?f140 ?f141 ?f140 ?f142 ?f138 ?f143 ?f144 ?f145 ?f146 ?f147 ?f148 L ?f147 ?f149 ?f3 ?f149 Z M ?f150 ?f151 C ?f152 ?f153 ?f154 ?f155 ?f156 ?f157 ?f158 ?f159 ?f160 ?f161 ?f150 ?f162 ?f163 ?f164 ?f165 ?f166 ?f167 ?f168 ?f169 ?f170 ?f171 ?f172 ?f173 ?f162 ?f174 ?f175 ?f176 ?f177 ?f178 ?f157 ?f179 ?f180 ?f181 ?f182 ?f173 ?f151 ?f183 ?f184 ?f185 ?f186 ?f187 ?f188 ?f189 ?f190 ?f191 ?f192 ?f193 ?f151 M ?f194 ?f195 C ?f196 ?f197 ?f198 ?f199 ?f200 ?f201 ?f202 ?f203 ?f204 ?f205 ?f206 ?f207 ?f208 ?f209 ?f210 ?f211 ?f212 ?f213 ?f214 ?f215 ?f216 ?f217 ?f218 ?f219 ?f220 ?f221 ?f222 ?f223 ?f224 ?f225 ?f226 ?f227 ?f228 ?f229 ?f230 ?f138 ?f231 ?f232 ?f233 ?f232 ?f234 ?f138 ?f235 ?f236 ?f237 ?f238 ?f239 ?f225 ?f240 ?f241 ?f242 ?f243 ?f244 ?f245 ?f246 ?f247 ?f248 ?f249 ?f250 ?f157 ?f251 ?f252 ?f253 ?f254 ?f255 ?f256 ?f257 ?f258 ?f259 ?f260 ?f167 ?f261 ?f262 ?f263 ?f264 ?f265 ?f194 ?f266 M ?f267 ?f268 C ?f269 ?f270 ?f271 ?f272 ?f273 ?f274 ?f275 ?f276 ?f277 ?f278 ?f279 ?f280 ?f281 ?f282 ?f283 ?f284 ?f285 ?f286 ?f287 ?f288 ?f289 ?f290 ?f291 ?f292 ?f293 ?f294 ?f295 ?f296 ?f297 ?f298 ?f299 ?f300 ?f301 ?f302 ?f303 ?f157 ?f304 ?f305 ?f304 ?f306 ?f303 ?f57 ?f307 ?f308 ?f309 ?f310 ?f311 ?f219 ?f312 ?f313 ?f314 ?f315 ?f316 ?f317 ?f318 ?f319 ?f320 ?f321 ?f322 ?f323 ?f324 ?f325 ?f326 ?f327 ?f328 ?f93 ?f329 ?f330 ?f331 ?f332 ?f333 ?f334 L ?f335 ?f12 C ?f336 ?f337 ?f338 ?f339 ?f340 ?f341 ?f342 ?f343 ?f344 ?f345 ?f346 ?f347 ?f348 ?f349 ?f350 ?f351 ?f352 ?f353 ?f354 ?f355 ?f356 ?f357 ?f358 ?f120 ?f359 ?f360 ?f361 ?f362 ?f363 ?f364 ?f365 ?f366 ?f367 ?f368 ?f369 ?f370 ?f371 ?f372 ?f373 ?f374 ?f375 ?f376 ?f377 ?f378 ?f379 ?f380 ?f381 ?f382 ?f383 ?f384 ?f385 ?f386 ?f387 ?f388 ?f389 ?f390 ?f391 ?f392 ?f393 ?f394 ?f395 ?f396 ?f397 ?f398 ?f399 ?f400 ?f401 ?f402 ?f403 ?f404 ?f405 ?f406 ?f407 ?f408 ?f409 ?f410 ?f411 ?f412 ?f413 ?f414 ?f415 ?f416 ?f417 ?f418 Z M ?f419 ?f195 L ?f420 ?f195 ?f420 ?f421 ?f422 ?f421 Z M ?f423 ?f195 L ?f424 ?f195 ?f424 ?f6 C ?f425 ?f8 ?f426 ?f10 ?f427 ?f12 ?f428 ?f14 ?f429 ?f16 ?f430 ?f18 ?f431 ?f432 ?f433 ?f434 ?f435 ?f24 ?f436 ?f437 ?f438 ?f439 ?f440 ?f30 ?f441 ?f442 ?f443 ?f444 ?f445 ?f36 ?f446 ?f447 ?f448 ?f449 ?f450 ?f42 ?f451 ?f44 ?f452 ?f46 ?f453 ?f48 ?f454 ?f50 ?f455 ?f52 ?f456 ?f54 L ?f456 ?f55 ?f457 ?f55 ?f457 ?f57 C ?f458 ?f459 ?f460 ?f461 ?f462 ?f63 ?f463 ?f464 ?f465 ?f466 ?f467 ?f69 ?f468 ?f469 ?f470 ?f471 ?f472 ?f75 ?f473 ?f77 ?f474 ?f79 ?f475 ?f81 ?f476 ?f477 ?f478 ?f479 ?f480 ?f87 ?f481 ?f89 ?f482 ?f91 ?f483 ?f93 ?f484 ?f485 ?f486 ?f487 ?f488 ?f99 ?f489 ?f101 ?f490 ?f103 ?f491 ?f105 L ?f491 ?f106 ?f492 ?f106 ?f492 ?f108 C ?f493 ?f494 ?f495 ?f496 ?f497 ?f114 ?f498 ?f499 ?f500 ?f501 ?f502 ?f120 ?f503 ?f504 ?f505 ?f506 ?f507 ?f126 ?f508 ?f509 ?f510 ?f511 ?f512 ?f132 ?f513 ?f514 ?f515 ?f516 ?f517 ?f138 ?f518 ?f519 ?f520 ?f521 ?f522 ?f120 ?f523 ?f524 ?f525 ?f526 ?f527 ?f126 ?f528 ?f529 ?f530 ?f531 ?f532 ?f533 L ?f532 ?f534 ?f535 ?f534 Z M ?f536 ?f537 C ?f538 ?f539 ?f540 ?f541 ?f542 ?f543 ?f544 ?f545 ?f546 ?f547 ?f536 ?f548 ?f549 ?f550 ?f551 ?f552 ?f553 ?f341 ?f554 ?f555 ?f556 ?f557 ?f558 ?f548 ?f559 ?f560 ?f561 ?f562 ?f563 ?f543 ?f564 ?f565 ?f566 ?f567 ?f558 ?f537 ?f568 ?f569 ?f570 ?f571 ?f572 ?f573 ?f574 ?f575 ?f576 ?f577 ?f536 ?f537 M ?f578 ?f195 C ?f579 ?f580 ?f581 ?f582 ?f583 ?f201 ?f584 ?f585 ?f586 ?f587 ?f588 ?f207 ?f589 ?f590 ?f591 ?f592 ?f593 ?f213 ?f594 ?f595 ?f596 ?f597 ?f598 ?f219 ?f599 ?f600 ?f601 ?f602 ?f603 ?f225 ?f604 ?f227 ?f605 ?f229 ?f606 ?f138 ?f607 ?f608 ?f609 ?f610 ?f611 ?f612 ?f613 ?f614 ?f615 ?f616 ?f617 ?f138 ?f618 ?f236 ?f619 ?f238 ?f620 ?f225 ?f621 ?f622 ?f623 ?f624 ?f625 ?f219 ?f626 ?f627 ?f628 ?f629 ?f630 ?f213 ?f631 ?f632 ?f633 ?f634 ?f635 ?f636 ?f637 ?f638 ?f639 ?f640 ?f611 ?f641 ?f642 ?f643 ?f644 ?f645 ?f646 ?f647 M ?f648 ?f649 C ?f650 ?f651 ?f652 ?f653 ?f654 ?f655 ?f656 ?f657 ?f658 ?f659 ?f660 ?f661 ?f662 ?f663 ?f664 ?f665 ?f666 ?f667 ?f668 ?f669 ?f670 ?f671 ?f672 ?f537 ?f673 ?f674 ?f675 ?f676 ?f677 ?f678 ?f679 ?f680 ?f681 ?f682 ?f683 ?f213 ?f684 ?f685 ?f686 ?f687 ?f677 ?f688 ?f689 ?f690 ?f691 ?f692 ?f693 ?f694 ?f695 ?f696 ?f697 ?f698 ?f699 ?f700 ?f701 ?f702 ?f703 ?f704 ?f705 ?f81 ?f706 ?f707 ?f708 ?f709 ?f710 ?f711 ?f712 ?f713 ?f714 ?f715 ?f716 ?f717 L ?f718 ?f719 C ?f720 ?f721 ?f722 ?f723 ?f724 ?f725 ?f726 ?f727 ?f728 ?f729 ?f730 ?f347 ?f731 ?f732 ?f733 ?f734 ?f735 ?f353 ?f736 ?f355 ?f737 ?f357 ?f738 ?f120 ?f739 ?f360 ?f740 ?f362 ?f741 ?f364 ?f742 ?f743 ?f744 ?f745 ?f746 ?f370 ?f747 ?f372 ?f748 ?f374 ?f749 ?f376 ?f750 ?f751 ?f752 ?f753 ?f754 ?f755 ?f756 ?f757 ?f758 ?f759 ?f760 ?f761 ?f762 ?f763 ?f764 ?f765 ?f766 ?f394 ?f767 ?f768 ?f769 ?f770 ?f683 ?f400 ?f771 ?f772 ?f773 ?f774 ?f775 ?f261 ?f776 ?f777 ?f778 ?f779 ?f730 ?f780 ?f781 ?f782 ?f783 ?f784 ?f785 ?f268 Z M ?f786 ?f57 C ?f787 ?f788 ?f789 ?f790 ?f791 ?f792 ?f793 ?f794 ?f795 ?f796 ?f797 ?f798 ?f799 ?f800 ?f801 ?f802 ?f803 ?f725 ?f804 ?f805 ?f806 ?f807 ?f808 ?f809 ?f810 ?f811 ?f812 ?f813 ?f814 ?f93 ?f815 ?f816 ?f817 ?f818 ?f819 ?f57 Z M ?f820 ?f821 C ?f822 ?f823 ?f824 ?f825 ?f826 ?f827 ?f828 ?f829 ?f830 ?f831 ?f832 ?f833 ?f834 ?f835 ?f836 ?f837 ?f838 ?f839 ?f840 ?f841 ?f842 ?f843 ?f844 ?f845 L ?f846 ?f845 ?f846 ?f847 C ?f848 ?f849 ?f850 ?f851 ?f852 ?f853 ?f854 ?f855 ?f856 ?f857 ?f858 ?f120 ?f859 ?f860 ?f861 ?f862 ?f863 ?f149 ?f864 ?f865 ?f866 ?f867 ?f868 ?f869 ?f870 ?f871 ?f872 ?f873 ?f874 ?f245 ?f875 ?f876 ?f877 ?f878 ?f879 ?f755 ?f880 ?f881 ?f882 ?f254 ?f883 ?f256 ?f884 ?f885 ?f886 ?f887 ?f858 ?f261 ?f888 ?f889 ?f890 ?f891 ?f892 ?f893 ?f894 ?f895 ?f896 ?f897 ?f898 ?f899 Z M ?f900 ?f901 C ?f902 ?f903 ?f904 ?f905 ?f906 ?f907 ?f908 ?f909 ?f910 ?f911 ?f912 ?f913 ?f914 ?f915 ?f916 ?f917 ?f918 ?f919 ?f920 ?f569 ?f921 ?f922 ?f923 ?f924 ?f925 ?f926 ?f927 ?f928 ?f929 ?f292 ?f930 ?f931 ?f932 ?f933 ?f934 ?f935 ?f936 ?f937 ?f938 ?f939 ?f940 ?f941 ?f942 ?f943 ?f944 ?f945 ?f946 ?f947 ?f948 ?f949 ?f950 ?f951 ?f952 ?f953 L ?f900 ?f953 Z M ?f900 ?f954 L ?f955 ?f954 ?f955 ?f956 C ?f957 ?f958 ?f959 ?f960 ?f961 ?f87 ?f962 ?f963 ?f964 ?f965 ?f966 ?f967 ?f968 ?f969 ?f970 ?f971 ?f972 ?f973 ?f974 ?f975 ?f976 ?f977 ?f978 ?f979 ?f980 ?f981 ?f982 ?f983 ?f984 ?f985 ?f986 ?f987 ?f988 ?f989 ?f990 ?f991 L ?f992 ?f219 C ?f993 ?f75 ?f994 ?f995 ?f996 ?f995 ?f997 ?f998 ?f999 ?f1000 ?f1001 ?f87 ?f1002 ?f1003 ?f1004 ?f1005 ?f1006 ?f1007 L ?f1006 ?f57 ?f1008 ?f57 C ?f1009 ?f1010 ?f1011 ?f1012 ?f1013 ?f1014 ?f1015 ?f1016 ?f1017 ?f1018 ?f1019 ?f847 ?f1020 ?f1021 ?f1022 ?f1023 ?f990 ?f1024 ?f1025 ?f1026 ?f1027 ?f1028 ?f1029 ?f1030 ?f1031 ?f1032 ?f1033 ?f1034 ?f1035 ?f1036 ?f1037 ?f1038 ?f1039 ?f1040 ?f1041 ?f1042 ?f1043 ?f1044 ?f1045 ?f1046 ?f1047 ?f55 ?f1048 ?f1049 ?f1050 ?f1051 ?f1052 ?f261 ?f1053 ?f1054 ?f1055 ?f1056 ?f1057 ?f1058 ?f1059 ?f1060 ?f1061 ?f1062 ?f1063 ?f1064 Z N" draw:text-areas="?f1735 ?f1737 ?f1736 ?f1738" draw:glue-points="?f1739 ?f1740 ?f1741 ?f1740 ?f1741 ?f1742 ?f1743 ?f1744 ?f1745 ?f1746 ?f1747 ?f1748 ?f1749 ?f1750 ?f1751 ?f1752 ?f1753 ?f1754 ?f1755 ?f1756 ?f1757 ?f1758 ?f1757 ?f1759 ?f1760 ?f1759 ?f1760 ?f1761 ?f1762 ?f1763 ?f1764 ?f1765 ?f1766 ?f1767 ?f1768 ?f1769 ?f1770 ?f1771 ?f1772 ?f1773 ?f1774 ?f1775 ?f1776 ?f1777 ?f1776 ?f1778 ?f1779 ?f1778 ?f1779 ?f1780 ?f1781 ?f1782 ?f1783 ?f1784 ?f1785 ?f1786 ?f1787 ?f1788 ?f1789 ?f1790 ?f1791 ?f1790 ?f1792 ?f1793 ?f1792 ?f1794 ?f1739 ?f1794 ?f1795 ?f1796 ?f1797 ?f1798 ?f1795 ?f1799 ?f1800 ?f1801 ?f1802 ?f1799 ?f1803 ?f1798 ?f1802 ?f1796 ?f1804 ?f1805 ?f1806 ?f1796 ?f1807 ?f1808 ?f1809 ?f1810 ?f1811 ?f1812 ?f1813 ?f1814 ?f1815 ?f1816 ?f1817 ?f1818 ?f1819 ?f1790 ?f1820 ?f1790 ?f1821 ?f1818 ?f1822 ?f1823 ?f1824 ?f1798 ?f1825 ?f1826 ?f1800 ?f1827 ?f1807 ?f1828 ?f1829 ?f1830 ?f1831 ?f1832 ?f1833 ?f1834 ?f1835 ?f1836 ?f1837 ?f1838 ?f1839 ?f1840 ?f1841 ?f1798 ?f1841 ?f1761 ?f1842 ?f1816 ?f1843 ?f1844 ?f1845 ?f1846 ?f1847 ?f1773 ?f1848 ?f1849 ?f1850 ?f1744 ?f1851 ?f1852 ?f1853 ?f1854 ?f1855 ?f1856 ?f1857 ?f1784 ?f1858 ?f1859 ?f1860 ?f1861 ?f1862 ?f1863 ?f1864 ?f1865 ?f1866 ?f1867 ?f1868 ?f1869 ?f1870 ?f1871 ?f1872 ?f1873 ?f1874 ?f1875 ?f1876 ?f1877 ?f1878 ?f1808 ?f1879 ?f1808 ?f1879 ?f1880 ?f1881 ?f1880 ?f1882 ?f1808 ?f1883 ?f1808 ?f1883 ?f1742 ?f1884 ?f1744 ?f1885 ?f1746 ?f1886 ?f1748 ?f1887 ?f1750 ?f1888 ?f1752 ?f1889 ?f1754 ?f1890 ?f1756 ?f1891 ?f1758 ?f1891 ?f1759 ?f1892 ?f1759 ?f1892 ?f1761 ?f1893 ?f1763 ?f1894 ?f1765 ?f1895 ?f1767 ?f1896 ?f1769 ?f1897 ?f1771 ?f1898 ?f1773 ?f1899 ?f1775 ?f1900 ?f1777 ?f1900 ?f1778 ?f1901 ?f1778 ?f1901 ?f1780 ?f1902 ?f1782 ?f1903 ?f1784 ?f1904 ?f1786 ?f1905 ?f1788 ?f1906 ?f1790 ?f1907 ?f1784 ?f1908 ?f1786 ?f1909 ?f1910 ?f1909 ?f1911 ?f1912 ?f1911 ?f1913 ?f1914 ?f1915 ?f1916 ?f1913 ?f1917 ?f1918 ?f1852 ?f1919 ?f1917 ?f1920 ?f1916 ?f1919 ?f1914 ?f1921 ?f1922 ?f1913 ?f1914 ?f1923 ?f1808 ?f1924 ?f1810 ?f1925 ?f1812 ?f1926 ?f1814 ?f1927 ?f1816 ?f1928 ?f1818 ?f1929 ?f1790 ?f1930 ?f1931 ?f1932 ?f1790 ?f1933 ?f1818 ?f1934 ?f1816 ?f1935 ?f1814 ?f1936 ?f1937 ?f1930 ?f1938 ?f1939 ?f1940 ?f1941 ?f1942 ?f1943 ?f1944 ?f1945 ?f1946 ?f1947 ?f1948 ?f1949 ?f1914 ?f1950 ?f1951 ?f1952 ?f1814 ?f1950 ?f1953 ?f1954 ?f1955 ?f1956 ?f1957 ?f1958 ?f1769 ?f1959 ?f1960 ?f1961 ?f1962 ?f1963 ?f1964 ?f1965 ?f1966 ?f1967 ?f1854 ?f1968 ?f1856 ?f1969 ?f1784 ?f1970 ?f1859 ?f1971 ?f1861 ?f1972 ?f1863 ?f1973 ?f1974 ?f1975 ?f1976 ?f1977 ?f1869 ?f1952 ?f1871 ?f1978 ?f1827 ?f1967 ?f1979 ?f1980 ?f1830 ?f1981 ?f1761 ?f1982 ?f1983 ?f1984 ?f1985 ?f1986 ?f1966 ?f1987 ?f1988 ?f1989 ?f1773 ?f1990 ?f1761 ?f1991 ?f1992 ?f1993 ?f1994 ?f1995 ?f1996 ?f1997 ?f1998 ?f1999 ?f2000 ?f2001 ?f2000 ?f2001 ?f2002 ?f2003 ?f2004 ?f2005 ?f1784 ?f2006 ?f1794 ?f2007 ?f2008 ?f2009 ?f1823 ?f2010 ?f1974 ?f2011 ?f1826 ?f2005 ?f1827 ?f2012 ?f2013 ?f2014 ?f2015 ?f2016 ?f2017 ?f2018 ?f2019 ?f2020 ?f2021 ?f2022 ?f2023 ?f2024 ?f2025 ?f2026 ?f1838 ?f2027 ?f2028 ?f2029 ?f2030 ?f2031 ?f2032 ?f2033 ?f2034 ?f2016 ?f2034 ?f2016 ?f2035 ?f2036 ?f2035 ?f2036 ?f2037 ?f2038 ?f1771 ?f2039 ?f2040 ?f2041 ?f2042 ?f2043 ?f2044 ?f2045 ?f2046 ?f2047 ?f2048 ?f2049 ?f1816 ?f2050 ?f2051 ?f2052 ?f1771 ?f2053 ?f2054 ?f2053 ?f1761 ?f2055 ?f1761 ?f2056 ?f2057 ?f2058 ?f2002 ?f2047 ?f2059 ?f2060 ?f2061 ?f2062 ?f2063 ?f2064 ?f2065 ?f2066 ?f1759 ?f2067 ?f1827 ?f2068 ?f2069 ?f2070 ?f2071" draw:glue-point-leaving-directions="-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draw:equation draw:name="f0" draw:formula="0"/><draw:equation draw:name="f1" draw:formula="614455"/><draw:equation draw:name="f2" draw:formula="64098"/><draw:equation draw:name="f3" draw:formula="527975"/><draw:equation draw:name="f4" draw:formula="61755"/><draw:equation draw:name="f5" draw:formula="543977"/><draw:equation draw:name="f6" draw:formula="25847"/><draw:equation draw:name="f7" draw:formula="543933"/><draw:equation draw:name="f8" draw:formula="24177"/><draw:equation draw:name="f9" draw:formula="544258"/><draw:equation draw:name="f10" draw:formula="22518"/><draw:equation draw:name="f11" draw:formula="544929"/><draw:equation draw:name="f12" draw:formula="20989"/><draw:equation draw:name="f13" draw:formula="545537"/><draw:equation draw:name="f14" draw:formula="19567"/><draw:equation draw:name="f15" draw:formula="546410"/><draw:equation draw:name="f16" draw:formula="18274"/><draw:equation draw:name="f17" draw:formula="547501"/><draw:equation draw:name="f18" draw:formula="17179"/><draw:equation draw:name="f19" draw:formula="548584"/><draw:equation draw:name="f20" draw:formula="15982"/><draw:equation draw:name="f21" draw:formula="549917"/><draw:equation draw:name="f22" draw:formula="15039"/><draw:equation draw:name="f23" draw:formula="551406"/><draw:equation draw:name="f24" draw:formula="14417"/><draw:equation draw:name="f25" draw:formula="552825"/><draw:equation draw:name="f26" draw:formula="13831"/><draw:equation draw:name="f27" draw:formula="554348"/><draw:equation draw:name="f28" draw:formula="13539"/><draw:equation draw:name="f29" draw:formula="555883"/><draw:equation draw:name="f30" draw:formula="13560"/><draw:equation draw:name="f31" draw:formula="556854"/><draw:equation draw:name="f32" draw:formula="13572"/><draw:equation draw:name="f33" draw:formula="557818"/><draw:equation draw:name="f34" draw:formula="13732"/><draw:equation draw:name="f35" draw:formula="558741"/><draw:equation draw:name="f36" draw:formula="14036"/><draw:equation draw:name="f37" draw:formula="559633"/><draw:equation draw:name="f38" draw:formula="14362"/><draw:equation draw:name="f39" draw:formula="560423"/><draw:equation draw:name="f40" draw:formula="14921"/><draw:equation draw:name="f41" draw:formula="561027"/><draw:equation draw:name="f42" draw:formula="15655"/><draw:equation draw:name="f43" draw:formula="561757"/><draw:equation draw:name="f44" draw:formula="16579"/><draw:equation draw:name="f45" draw:formula="562278"/><draw:equation draw:name="f46" draw:formula="17652"/><draw:equation draw:name="f47" draw:formula="562551"/><draw:equation draw:name="f48" draw:formula="18798"/><draw:equation draw:name="f49" draw:formula="562983"/><draw:equation draw:name="f50" draw:formula="20510"/><draw:equation draw:name="f51" draw:formula="563175"/><draw:equation draw:name="f52" draw:formula="22273"/><draw:equation draw:name="f53" draw:formula="563122"/><draw:equation draw:name="f54" draw:formula="24037"/><draw:equation draw:name="f55" draw:formula="62136"/><draw:equation draw:name="f56" draw:formula="579124"/><draw:equation draw:name="f57" draw:formula="25085"/><draw:equation draw:name="f58" draw:formula="579118"/><draw:equation draw:name="f59" draw:formula="23561"/><draw:equation draw:name="f60" draw:formula="579477"/><draw:equation draw:name="f61" draw:formula="22059"/><draw:equation draw:name="f62" draw:formula="580172"/><draw:equation draw:name="f63" draw:formula="20703"/><draw:equation draw:name="f64" draw:formula="580761"/><draw:equation draw:name="f65" draw:formula="19327"/><draw:equation draw:name="f66" draw:formula="581638"/><draw:equation draw:name="f67" draw:formula="18093"/><draw:equation draw:name="f68" draw:formula="582744"/><draw:equation draw:name="f69" draw:formula="17084"/><draw:equation draw:name="f70" draw:formula="583808"/><draw:equation draw:name="f71" draw:formula="15866"/><draw:equation draw:name="f72" draw:formula="585147"/><draw:equation draw:name="f73" draw:formula="14920"/><draw:equation draw:name="f74" draw:formula="586649"/><draw:equation draw:name="f75" draw:formula="14322"/><draw:equation draw:name="f76" draw:formula="588034"/><draw:equation draw:name="f77" draw:formula="13735"/><draw:equation draw:name="f78" draw:formula="589526"/><draw:equation draw:name="f79" draw:formula="13444"/><draw:equation draw:name="f80" draw:formula="591030"/><draw:equation draw:name="f81" draw:formula="13464"/><draw:equation draw:name="f82" draw:formula="592003"/><draw:equation draw:name="f83" draw:formula="13467"/><draw:equation draw:name="f84" draw:formula="592968"/><draw:equation draw:name="f85" draw:formula="13628"/><draw:equation draw:name="f86" draw:formula="593888"/><draw:equation draw:name="f87" draw:formula="13941"/><draw:equation draw:name="f88" draw:formula="594822"/><draw:equation draw:name="f89" draw:formula="14238"/><draw:equation draw:name="f90" draw:formula="595650"/><draw:equation draw:name="f91" draw:formula="14800"/><draw:equation draw:name="f92" draw:formula="596269"/><draw:equation draw:name="f93" draw:formula="15560"/><draw:equation draw:name="f94" draw:formula="597000"/><draw:equation draw:name="f95" draw:formula="16484"/><draw:equation draw:name="f96" draw:formula="597520"/><draw:equation draw:name="f97" draw:formula="17557"/><draw:equation draw:name="f98" draw:formula="597793"/><draw:equation draw:name="f99" draw:formula="18703"/><draw:equation draw:name="f100" draw:formula="598226"/><draw:equation draw:name="f101" draw:formula="20414"/><draw:equation draw:name="f102" draw:formula="598418"/><draw:equation draw:name="f103" draw:formula="22177"/><draw:equation draw:name="f104" draw:formula="598365"/><draw:equation draw:name="f105" draw:formula="23942"/><draw:equation draw:name="f106" draw:formula="62041"/><draw:equation draw:name="f107" draw:formula="614367"/><draw:equation draw:name="f108" draw:formula="21846"/><draw:equation draw:name="f109" draw:formula="614878"/><draw:equation draw:name="f110" draw:formula="15923"/><draw:equation draw:name="f111" draw:formula="613182"/><draw:equation draw:name="f112" draw:formula="10021"/><draw:equation draw:name="f113" draw:formula="609604"/><draw:equation draw:name="f114" draw:formula="5273"/><draw:equation draw:name="f115" draw:formula="605936"/><draw:equation draw:name="f116" draw:formula="1691"/><draw:equation draw:name="f117" draw:formula="600907"/><draw:equation draw:name="f118" draw:formula="-147"/><draw:equation draw:name="f119" draw:formula="595793"/><draw:equation draw:name="f120" draw:formula="225"/><draw:equation draw:name="f121" draw:formula="592282"/><draw:equation draw:name="f122" draw:formula="164"/><draw:equation draw:name="f123" draw:formula="588811"/><draw:equation draw:name="f124" draw:formula="983"/><draw:equation draw:name="f125" draw:formula="585697"/><draw:equation draw:name="f126" draw:formula="2606"/><draw:equation draw:name="f127" draw:formula="582275"/><draw:equation draw:name="f128" draw:formula="4590"/><draw:equation draw:name="f129" draw:formula="579319"/><draw:equation draw:name="f130" draw:formula="7286"/><draw:equation draw:name="f131" draw:formula="577029"/><draw:equation draw:name="f132" draw:formula="10512"/><draw:equation draw:name="f133" draw:formula="576020"/><draw:equation draw:name="f134" draw:formula="7382"/><draw:equation draw:name="f135" draw:formula="573969"/><draw:equation draw:name="f136" draw:formula="4693"/><draw:equation draw:name="f137" draw:formula="571218"/><draw:equation draw:name="f138" draw:formula="2892"/><draw:equation draw:name="f139" draw:formula="564977"/><draw:equation draw:name="f140" draw:formula="-478"/><draw:equation draw:name="f141" draw:formula="557458"/><draw:equation draw:name="f142" draw:formula="551216"/><draw:equation draw:name="f143" draw:formula="548022"/><draw:equation draw:name="f144" draw:formula="4662"/><draw:equation draw:name="f145" draw:formula="545333"/><draw:equation draw:name="f146" draw:formula="7220"/><draw:equation draw:name="f147" draw:formula="543405"/><draw:equation draw:name="f148" draw:formula="10321"/><draw:equation draw:name="f149" draw:formula="2320"/><draw:equation draw:name="f150" draw:formula="475397"/><draw:equation draw:name="f151" draw:formula="45849"/><draw:equation draw:name="f152" draw:formula="472922"/><draw:equation draw:name="f153" draw:formula="41581"/><draw:equation draw:name="f154" draw:formula="471762"/><draw:equation draw:name="f155" draw:formula="36677"/><draw:equation draw:name="f156" draw:formula="472063"/><draw:equation draw:name="f157" draw:formula="31752"/><draw:equation draw:name="f158" draw:formula="471760"/><draw:equation draw:name="f159" draw:formula="26888"/><draw:equation draw:name="f160" draw:formula="472921"/><draw:equation draw:name="f161" draw:formula="22044"/><draw:equation draw:name="f162" draw:formula="17846"/><draw:equation draw:name="f163" draw:formula="477775"/><draw:equation draw:name="f164" draw:formula="14529"/><draw:equation draw:name="f165" draw:formula="481709"/><draw:equation draw:name="f166" draw:formula="12688"/><draw:equation draw:name="f167" draw:formula="485779"/><draw:equation draw:name="f168" draw:formula="12988"/><draw:equation draw:name="f169" draw:formula="489791"/><draw:equation draw:name="f170" draw:formula="12719"/><draw:equation draw:name="f171" draw:formula="493654"/><draw:equation draw:name="f172" draw:formula="14560"/><draw:equation draw:name="f173" draw:formula="495971"/><draw:equation draw:name="f174" draw:formula="498526"/><draw:equation draw:name="f175" draw:formula="22015"/><draw:equation draw:name="f176" draw:formula="499724"/><draw:equation draw:name="f177" draw:formula="26873"/><draw:equation draw:name="f178" draw:formula="499400"/><draw:equation draw:name="f179" draw:formula="499696"/><draw:equation draw:name="f180" draw:formula="36688"/><draw:equation draw:name="f181" draw:formula="498501"/><draw:equation draw:name="f182" draw:formula="41600"/><draw:equation draw:name="f183" draw:formula="491335"/><draw:equation draw:name="f184" draw:formula="51504"/><draw:equation draw:name="f185" draw:formula="482993"/><draw:equation draw:name="f186" draw:formula="52330"/><draw:equation draw:name="f187" draw:formula="477338"/><draw:equation draw:name="f188" draw:formula="47695"/><draw:equation draw:name="f189" draw:formula="476664"/><draw:equation draw:name="f190" draw:formula="47142"/><draw:equation draw:name="f191" draw:formula="476045"/><draw:equation draw:name="f192" draw:formula="46523"/><draw:equation draw:name="f193" draw:formula="475492"/><draw:equation draw:name="f194" draw:formula="498257"/><draw:equation draw:name="f195" draw:formula="61374"/><draw:equation draw:name="f196" draw:formula="501858"/><draw:equation draw:name="f197" draw:formula="60010"/><draw:equation draw:name="f198" draw:formula="505112"/><draw:equation draw:name="f199" draw:formula="57863"/><draw:equation draw:name="f200" draw:formula="507782"/><draw:equation draw:name="f201" draw:formula="55088"/><draw:equation draw:name="f202" draw:formula="510411"/><draw:equation draw:name="f203" draw:formula="52355"/><draw:equation draw:name="f204" draw:formula="512453"/><draw:equation draw:name="f205" draw:formula="49114"/><draw:equation draw:name="f206" draw:formula="513783"/><draw:equation draw:name="f207" draw:formula="45563"/><draw:equation draw:name="f208" draw:formula="515288"/><draw:equation draw:name="f209" draw:formula="41281"/><draw:equation draw:name="f210" draw:formula="516030"/><draw:equation draw:name="f211" draw:formula="36767"/><draw:equation draw:name="f212" draw:formula="515973"/><draw:equation draw:name="f213" draw:formula="32228"/><draw:equation draw:name="f214" draw:formula="516005"/><draw:equation draw:name="f215" draw:formula="27761"/><draw:equation draw:name="f216" draw:formula="515297"/><draw:equation draw:name="f217" draw:formula="23320"/><draw:equation draw:name="f218" draw:formula="513878"/><draw:equation draw:name="f219" draw:formula="19084"/><draw:equation draw:name="f220" draw:formula="512667"/><draw:equation draw:name="f221" draw:formula="15336"/><draw:equation draw:name="f222" draw:formula="510614"/><draw:equation draw:name="f223" draw:formula="11915"/><draw:equation draw:name="f224" draw:formula="507877"/><draw:equation draw:name="f225" draw:formula="9083"/><draw:equation draw:name="f226" draw:formula="505176"/><draw:equation draw:name="f227" draw:formula="6368"/><draw:equation draw:name="f228" draw:formula="501930"/><draw:equation draw:name="f229" draw:formula="4258"/><draw:equation draw:name="f230" draw:formula="498352"/><draw:equation draw:name="f231" draw:formula="490258"/><draw:equation draw:name="f232" draw:formula="-32"/><draw:equation draw:name="f233" draw:formula="481396"/><draw:equation draw:name="f234" draw:formula="473301"/><draw:equation draw:name="f235" draw:formula="469712"/><draw:equation draw:name="f236" draw:formula="4234"/><draw:equation draw:name="f237" draw:formula="466460"/><draw:equation draw:name="f238" draw:formula="6347"/><draw:equation draw:name="f239" draw:formula="463776"/><draw:equation draw:name="f240" draw:formula="460927"/><draw:equation draw:name="f241" draw:formula="11749"/><draw:equation draw:name="f242" draw:formula="458685"/><draw:equation draw:name="f243" draw:formula="14997"/><draw:equation draw:name="f244" draw:formula="457204"/><draw:equation draw:name="f245" draw:formula="18608"/><draw:equation draw:name="f246" draw:formula="455740"/><draw:equation draw:name="f247" draw:formula="22832"/><draw:equation draw:name="f248" draw:formula="455030"/><draw:equation draw:name="f249" draw:formula="27282"/><draw:equation draw:name="f250" draw:formula="455109"/><draw:equation draw:name="f251" draw:formula="454547"/><draw:equation draw:name="f252" draw:formula="40329"/><draw:equation draw:name="f253" draw:formula="457387"/><draw:equation draw:name="f254" draw:formula="48781"/><draw:equation draw:name="f255" draw:formula="463014"/><draw:equation draw:name="f256" draw:formula="55278"/><draw:equation draw:name="f257" draw:formula="469114"/><draw:equation draw:name="f258" draw:formula="61063"/><draw:equation draw:name="f259" draw:formula="477407"/><draw:equation draw:name="f260" draw:formula="63943"/><draw:equation draw:name="f261" draw:formula="63184"/><draw:equation draw:name="f262" draw:formula="490037"/><draw:equation draw:name="f263" draw:formula="63218"/><draw:equation draw:name="f264" draw:formula="494265"/><draw:equation draw:name="f265" draw:formula="62475"/><draw:equation draw:name="f266" draw:formula="60993"/><draw:equation draw:name="f267" draw:formula="432249"/><draw:equation draw:name="f268" draw:formula="39753"/><draw:equation draw:name="f269" draw:formula="432148"/><draw:equation draw:name="f270" draw:formula="42655"/><draw:equation draw:name="f271" draw:formula="431074"/><draw:equation draw:name="f272" draw:formula="45439"/><draw:equation draw:name="f273" draw:formula="429201"/><draw:equation draw:name="f274" draw:formula="47658"/><draw:equation draw:name="f275" draw:formula="427195"/><draw:equation draw:name="f276" draw:formula="49528"/><draw:equation draw:name="f277" draw:formula="424509"/><draw:equation draw:name="f278" draw:formula="50493"/><draw:equation draw:name="f279" draw:formula="421771"/><draw:equation draw:name="f280" draw:formula="50325"/><draw:equation draw:name="f281" draw:formula="419634"/><draw:equation draw:name="f282" draw:formula="50424"/><draw:equation draw:name="f283" draw:formula="417515"/><draw:equation draw:name="f284" draw:formula="49894"/><draw:equation draw:name="f285" draw:formula="415675"/><draw:equation draw:name="f286" draw:formula="48801"/><draw:equation draw:name="f287" draw:formula="414045"/><draw:equation draw:name="f288" draw:formula="47808"/><draw:equation draw:name="f289" draw:formula="412751"/><draw:equation draw:name="f290" draw:formula="46348"/><draw:equation draw:name="f291" draw:formula="411960"/><draw:equation draw:name="f292" draw:formula="44610"/><draw:equation draw:name="f293" draw:formula="410964"/><draw:equation draw:name="f294" draw:formula="42736"/><draw:equation draw:name="f295" draw:formula="410288"/><draw:equation draw:name="f296" draw:formula="40708"/><draw:equation draw:name="f297" draw:formula="409960"/><draw:equation draw:name="f298" draw:formula="38610"/><draw:equation draw:name="f299" draw:formula="409654"/><draw:equation draw:name="f300" draw:formula="36337"/><draw:equation draw:name="f301" draw:formula="409526"/><draw:equation draw:name="f302" draw:formula="34044"/><draw:equation draw:name="f303" draw:formula="409579"/><draw:equation draw:name="f304" draw:formula="409407"/><draw:equation draw:name="f305" draw:formula="29533"/><draw:equation draw:name="f306" draw:formula="27304"/><draw:equation draw:name="f307" draw:formula="409928"/><draw:equation draw:name="f308" draw:formula="22992"/><draw:equation draw:name="f309" draw:formula="410603"/><draw:equation draw:name="f310" draw:formula="20967"/><draw:equation draw:name="f311" draw:formula="411579"/><draw:equation draw:name="f312" draw:formula="412487"/><draw:equation draw:name="f313" draw:formula="17422"/><draw:equation draw:name="f314" draw:formula="413797"/><draw:equation draw:name="f315" draw:formula="16014"/><draw:equation draw:name="f316" draw:formula="415389"/><draw:equation draw:name="f317" draw:formula="14988"/><draw:equation draw:name="f318" draw:formula="417219"/><draw:equation draw:name="f319" draw:formula="13863"/><draw:equation draw:name="f320" draw:formula="419339"/><draw:equation draw:name="f321" draw:formula="13300"/><draw:equation draw:name="f322" draw:formula="421485"/><draw:equation draw:name="f323" draw:formula="13369"/><draw:equation draw:name="f324" draw:formula="424082"/><draw:equation draw:name="f325" draw:formula="12874"/><draw:equation draw:name="f326" draw:formula="426756"/><draw:equation draw:name="f327" draw:formula="13694"/><draw:equation draw:name="f328" draw:formula="428629"/><draw:equation draw:name="f329" draw:formula="430168"/><draw:equation draw:name="f330" draw:formula="17717"/><draw:equation draw:name="f331" draw:formula="431091"/><draw:equation draw:name="f332" draw:formula="20252"/><draw:equation draw:name="f333" draw:formula="431296"/><draw:equation draw:name="f334" draw:formula="22894"/><draw:equation draw:name="f335" draw:formula="447679"/><draw:equation draw:name="f336" draw:formula="447336"/><draw:equation draw:name="f337" draw:formula="18097"/><draw:equation draw:name="f338" draw:formula="446566"/><draw:equation draw:name="f339" draw:formula="15273"/><draw:equation draw:name="f340" draw:formula="445393"/><draw:equation draw:name="f341" draw:formula="12607"/><draw:equation draw:name="f342" draw:formula="444296"/><draw:equation draw:name="f343" draw:formula="10100"/><draw:equation draw:name="f344" draw:formula="442672"/><draw:equation draw:name="f345" draw:formula="7858"/><draw:equation draw:name="f346" draw:formula="440631"/><draw:equation draw:name="f347" draw:formula="6035"/><draw:equation draw:name="f348" draw:formula="438393"/><draw:equation draw:name="f349" draw:formula="4125"/><draw:equation draw:name="f350" draw:formula="435805"/><draw:equation draw:name="f351" draw:formula="2670"/><draw:equation draw:name="f352" draw:formula="433011"/><draw:equation draw:name="f353" draw:formula="1749"/><draw:equation draw:name="f354" draw:formula="429594"/><draw:equation draw:name="f355" draw:formula="663"/><draw:equation draw:name="f356" draw:formula="426022"/><draw:equation draw:name="f357" draw:formula="148"/><draw:equation draw:name="f358" draw:formula="422438"/><draw:equation draw:name="f359" draw:formula="418136"/><draw:equation draw:name="f360" draw:formula="139"/><draw:equation draw:name="f361" draw:formula="413861"/><draw:equation draw:name="f362" draw:formula="916"/><draw:equation draw:name="f363" draw:formula="409865"/><draw:equation draw:name="f364" draw:formula="2511"/><draw:equation draw:name="f365" draw:formula="406241"/><draw:equation draw:name="f366" draw:formula="3922"/><draw:equation draw:name="f367" draw:formula="402984"/><draw:equation draw:name="f368" draw:formula="6136"/><draw:equation draw:name="f369" draw:formula="400340"/><draw:equation draw:name="f370" draw:formula="8988"/><draw:equation draw:name="f371" draw:formula="397771"/><draw:equation draw:name="f372" draw:formula="11731"/><draw:equation draw:name="f373" draw:formula="395793"/><draw:equation draw:name="f374" draw:formula="14973"/><draw:equation draw:name="f375" draw:formula="394530"/><draw:equation draw:name="f376" draw:formula="18513"/><draw:equation draw:name="f377" draw:formula="393158"/><draw:equation draw:name="f378" draw:formula="22725"/><draw:equation draw:name="f379" draw:formula="392483"/><draw:equation draw:name="f380" draw:formula="27132"/><draw:equation draw:name="f381" draw:formula="392529"/><draw:equation draw:name="f382" draw:formula="31562"/><draw:equation draw:name="f383" draw:formula="392486"/><draw:equation draw:name="f384" draw:formula="35907"/><draw:equation draw:name="f385" draw:formula="393063"/><draw:equation draw:name="f386" draw:formula="40237"/><draw:equation draw:name="f387" draw:formula="394244"/><draw:equation draw:name="f388" draw:formula="44420"/><draw:equation draw:name="f389" draw:formula="395352"/><draw:equation draw:name="f390" draw:formula="48312"/><draw:equation draw:name="f391" draw:formula="397340"/><draw:equation draw:name="f392" draw:formula="51897"/><draw:equation draw:name="f393" draw:formula="400054"/><draw:equation draw:name="f394" draw:formula="54897"/><draw:equation draw:name="f395" draw:formula="402502"/><draw:equation draw:name="f396" draw:formula="57691"/><draw:equation draw:name="f397" draw:formula="405568"/><draw:equation draw:name="f398" draw:formula="59876"/><draw:equation draw:name="f399" draw:formula="409008"/><draw:equation draw:name="f400" draw:formula="61279"/><draw:equation draw:name="f401" draw:formula="413163"/><draw:equation draw:name="f402" draw:formula="62899"/><draw:equation draw:name="f403" draw:formula="417599"/><draw:equation draw:name="f404" draw:formula="63676"/><draw:equation draw:name="f405" draw:formula="422057"/><draw:equation draw:name="f406" draw:formula="63565"/><draw:equation draw:name="f407" draw:formula="435166"/><draw:equation draw:name="f408" draw:formula="65144"/><draw:equation draw:name="f409" draw:formula="447073"/><draw:equation draw:name="f410" draw:formula="55797"/><draw:equation draw:name="f411" draw:formula="448653"/><draw:equation draw:name="f412" draw:formula="42689"/><draw:equation draw:name="f413" draw:formula="448755"/><draw:equation draw:name="f414" draw:formula="41841"/><draw:equation draw:name="f415" draw:formula="448811"/><draw:equation draw:name="f416" draw:formula="40988"/><draw:equation draw:name="f417" draw:formula="448822"/><draw:equation draw:name="f418" draw:formula="40134"/><draw:equation draw:name="f419" draw:formula="368526"/><draw:equation draw:name="f420" draw:formula="384814"/><draw:equation draw:name="f421" draw:formula="43277"/><draw:equation draw:name="f422" draw:formula="368431"/><draw:equation draw:name="f423" draw:formula="268514"/><draw:equation draw:name="f424" draw:formula="284516"/><draw:equation draw:name="f425" draw:formula="284472"/><draw:equation draw:name="f426" draw:formula="284797"/><draw:equation draw:name="f427" draw:formula="285468"/><draw:equation draw:name="f428" draw:formula="286076"/><draw:equation draw:name="f429" draw:formula="286949"/><draw:equation draw:name="f430" draw:formula="288040"/><draw:equation draw:name="f431" draw:formula="289104"/><draw:equation draw:name="f432" draw:formula="15962"/><draw:equation draw:name="f433" draw:formula="290443"/><draw:equation draw:name="f434" draw:formula="15015"/><draw:equation draw:name="f435" draw:formula="291945"/><draw:equation draw:name="f436" draw:formula="293334"/><draw:equation draw:name="f437" draw:formula="13841"/><draw:equation draw:name="f438" draw:formula="294824"/><draw:equation draw:name="f439" draw:formula="13550"/><draw:equation draw:name="f440" draw:formula="296327"/><draw:equation draw:name="f441" draw:formula="297299"/><draw:equation draw:name="f442" draw:formula="13562"/><draw:equation draw:name="f443" draw:formula="298264"/><draw:equation draw:name="f444" draw:formula="13723"/><draw:equation draw:name="f445" draw:formula="299184"/><draw:equation draw:name="f446" draw:formula="300119"/><draw:equation draw:name="f447" draw:formula="14333"/><draw:equation draw:name="f448" draw:formula="300946"/><draw:equation draw:name="f449" draw:formula="14896"/><draw:equation draw:name="f450" draw:formula="301566"/><draw:equation draw:name="f451" draw:formula="302296"/><draw:equation draw:name="f452" draw:formula="302817"/><draw:equation draw:name="f453" draw:formula="303090"/><draw:equation draw:name="f454" draw:formula="303522"/><draw:equation draw:name="f455" draw:formula="303714"/><draw:equation draw:name="f456" draw:formula="303661"/><draw:equation draw:name="f457" draw:formula="319663"/><draw:equation draw:name="f458" draw:formula="319686"/><draw:equation draw:name="f459" draw:formula="23575"/><draw:equation draw:name="f460" draw:formula="320010"/><draw:equation draw:name="f461" draw:formula="22086"/><draw:equation draw:name="f462" draw:formula="320616"/><draw:equation draw:name="f463" draw:formula="321274"/><draw:equation draw:name="f464" draw:formula="19367"/><draw:equation draw:name="f465" draw:formula="322142"/><draw:equation draw:name="f466" draw:formula="18145"/><draw:equation draw:name="f467" draw:formula="323187"/><draw:equation draw:name="f468" draw:formula="324303"/><draw:equation draw:name="f469" draw:formula="15882"/><draw:equation draw:name="f470" draw:formula="325669"/><draw:equation draw:name="f471" draw:formula="14939"/><draw:equation draw:name="f472" draw:formula="327188"/><draw:equation draw:name="f473" draw:formula="328573"/><draw:equation draw:name="f474" draw:formula="330065"/><draw:equation draw:name="f475" draw:formula="331569"/><draw:equation draw:name="f476" draw:formula="332541"/><draw:equation draw:name="f477" draw:formula="13477"/><draw:equation draw:name="f478" draw:formula="333504"/><draw:equation draw:name="f479" draw:formula="13637"/><draw:equation draw:name="f480" draw:formula="334427"/><draw:equation draw:name="f481" draw:formula="335361"/><draw:equation draw:name="f482" draw:formula="336188"/><draw:equation draw:name="f483" draw:formula="336808"/><draw:equation draw:name="f484" draw:formula="337506"/><draw:equation draw:name="f485" draw:formula="16505"/><draw:equation draw:name="f486" draw:formula="338022"/><draw:equation draw:name="f487" draw:formula="17570"/><draw:equation draw:name="f488" draw:formula="338332"/><draw:equation draw:name="f489" draw:formula="338764"/><draw:equation draw:name="f490" draw:formula="338957"/><draw:equation draw:name="f491" draw:formula="338904"/><draw:equation draw:name="f492" draw:formula="354906"/><draw:equation draw:name="f493" draw:formula="355444"/><draw:equation draw:name="f494" draw:formula="15936"/><draw:equation draw:name="f495" draw:formula="353782"/><draw:equation draw:name="f496" draw:formula="10034"/><draw:equation draw:name="f497" draw:formula="350238"/><draw:equation draw:name="f498" draw:formula="346541"/><draw:equation draw:name="f499" draw:formula="1675"/><draw:equation draw:name="f500" draw:formula="341477"/><draw:equation draw:name="f501" draw:formula="-163"/><draw:equation draw:name="f502" draw:formula="336332"/><draw:equation draw:name="f503" draw:formula="333013"/><draw:equation draw:name="f504" draw:formula="253"/><draw:equation draw:name="f505" draw:formula="329749"/><draw:equation draw:name="f506" draw:formula="1069"/><draw:equation draw:name="f507" draw:formula="326807"/><draw:equation draw:name="f508" draw:formula="323367"/><draw:equation draw:name="f509" draw:formula="4565"/><draw:equation draw:name="f510" draw:formula="320406"/><draw:equation draw:name="f511" draw:formula="7266"/><draw:equation draw:name="f512" draw:formula="318139"/><draw:equation draw:name="f513" draw:formula="317127"/><draw:equation draw:name="f514" draw:formula="7357"/><draw:equation draw:name="f515" draw:formula="315037"/><draw:equation draw:name="f516" draw:formula="4659"/><draw:equation draw:name="f517" draw:formula="312234"/><draw:equation draw:name="f518" draw:formula="309045"/><draw:equation draw:name="f519" draw:formula="992"/><draw:equation draw:name="f520" draw:formula="305370"/><draw:equation draw:name="f521" draw:formula="65"/><draw:equation draw:name="f522" draw:formula="301661"/><draw:equation draw:name="f523" draw:formula="298335"/><draw:equation draw:name="f524" draw:formula="194"/><draw:equation draw:name="f525" draw:formula="295056"/><draw:equation draw:name="f526" draw:formula="1014"/><draw:equation draw:name="f527" draw:formula="292136"/><draw:equation draw:name="f528" draw:formula="288991"/><draw:equation draw:name="f529" draw:formula="4409"/><draw:equation draw:name="f530" draw:formula="286341"/><draw:equation draw:name="f531" draw:formula="6961"/><draw:equation draw:name="f532" draw:formula="284421"/><draw:equation draw:name="f533" draw:formula="10035"/><draw:equation draw:name="f534" draw:formula="2035"/><draw:equation draw:name="f535" draw:formula="268419"/><draw:equation draw:name="f536" draw:formula="215936"/><draw:equation draw:name="f537" draw:formula="45468"/><draw:equation draw:name="f538" draw:formula="213417"/><draw:equation draw:name="f539" draw:formula="41217"/><draw:equation draw:name="f540" draw:formula="212254"/><draw:equation draw:name="f541" draw:formula="36300"/><draw:equation draw:name="f542" draw:formula="212602"/><draw:equation draw:name="f543" draw:formula="31371"/><draw:equation draw:name="f544" draw:formula="212299"/><draw:equation draw:name="f545" draw:formula="26507"/><draw:equation draw:name="f546" draw:formula="213460"/><draw:equation draw:name="f547" draw:formula="21663"/><draw:equation draw:name="f548" draw:formula="17465"/><draw:equation draw:name="f549" draw:formula="218296"/><draw:equation draw:name="f550" draw:formula="14178"/><draw:equation draw:name="f551" draw:formula="222185"/><draw:equation draw:name="f552" draw:formula="12341"/><draw:equation draw:name="f553" draw:formula="226223"/><draw:equation draw:name="f554" draw:formula="230231"/><draw:equation draw:name="f555" draw:formula="12356"/><draw:equation draw:name="f556" draw:formula="234085"/><draw:equation draw:name="f557" draw:formula="14193"/><draw:equation draw:name="f558" draw:formula="236415"/><draw:equation draw:name="f559" draw:formula="238936"/><draw:equation draw:name="f560" draw:formula="21644"/><draw:equation draw:name="f561" draw:formula="240101"/><draw:equation draw:name="f562" draw:formula="26503"/><draw:equation draw:name="f563" draw:formula="239748"/><draw:equation draw:name="f564" draw:formula="240073"/><draw:equation draw:name="f565" draw:formula="36298"/><draw:equation draw:name="f566" draw:formula="238912"/><draw:equation draw:name="f567" draw:formula="41208"/><draw:equation draw:name="f568" draw:formula="231779"/><draw:equation draw:name="f569" draw:formula="51123"/><draw:equation draw:name="f570" draw:formula="223437"/><draw:equation draw:name="f571" draw:formula="51949"/><draw:equation draw:name="f572" draw:formula="217782"/><draw:equation draw:name="f573" draw:formula="47314"/><draw:equation draw:name="f574" draw:formula="217107"/><draw:equation draw:name="f575" draw:formula="46761"/><draw:equation draw:name="f576" draw:formula="216489"/><draw:equation draw:name="f577" draw:formula="46142"/><draw:equation draw:name="f578" draw:formula="238129"/><draw:equation draw:name="f579" draw:formula="241736"/><draw:equation draw:name="f580" draw:formula="60021"/><draw:equation draw:name="f581" draw:formula="244992"/><draw:equation draw:name="f582" draw:formula="57873"/><draw:equation draw:name="f583" draw:formula="247654"/><draw:equation draw:name="f584" draw:formula="250254"/><draw:equation draw:name="f585" draw:formula="52333"/><draw:equation draw:name="f586" draw:formula="252293"/><draw:equation draw:name="f587" draw:formula="49098"/><draw:equation draw:name="f588" draw:formula="253655"/><draw:equation draw:name="f589" draw:formula="255128"/><draw:equation draw:name="f590" draw:formula="41275"/><draw:equation draw:name="f591" draw:formula="255837"/><draw:equation draw:name="f592" draw:formula="36761"/><draw:equation draw:name="f593" draw:formula="255750"/><draw:equation draw:name="f594" draw:formula="255813"/><draw:equation draw:name="f595" draw:formula="27767"/><draw:equation draw:name="f596" draw:formula="255137"/><draw:equation draw:name="f597" draw:formula="23325"/><draw:equation draw:name="f598" draw:formula="253750"/><draw:equation draw:name="f599" draw:formula="252459"/><draw:equation draw:name="f600" draw:formula="15373"/><draw:equation draw:name="f601" draw:formula="250416"/><draw:equation draw:name="f602" draw:formula="11969"/><draw:equation draw:name="f603" draw:formula="247749"/><draw:equation draw:name="f604" draw:formula="245048"/><draw:equation draw:name="f605" draw:formula="241802"/><draw:equation draw:name="f606" draw:formula="238224"/><draw:equation draw:name="f607" draw:formula="234200"/><draw:equation draw:name="f608" draw:formula="1409"/><draw:equation draw:name="f609" draw:formula="229940"/><draw:equation draw:name="f610" draw:formula="666"/><draw:equation draw:name="f611" draw:formula="225651"/><draw:equation draw:name="f612" draw:formula="701"/><draw:equation draw:name="f613" draw:formula="221393"/><draw:equation draw:name="f614" draw:formula="659"/><draw:equation draw:name="f615" draw:formula="217163"/><draw:equation draw:name="f616" draw:formula="1401"/><draw:equation draw:name="f617" draw:formula="213174"/><draw:equation draw:name="f618" draw:formula="209584"/><draw:equation draw:name="f619" draw:formula="206333"/><draw:equation draw:name="f620" draw:formula="203649"/><draw:equation draw:name="f621" draw:formula="200913"/><draw:equation draw:name="f622" draw:formula="11933"/><draw:equation draw:name="f623" draw:formula="198833"/><draw:equation draw:name="f624" draw:formula="15346"/><draw:equation draw:name="f625" draw:formula="197553"/><draw:equation draw:name="f626" draw:formula="196088"/><draw:equation draw:name="f627" draw:formula="23309"/><draw:equation draw:name="f628" draw:formula="195379"/><draw:equation draw:name="f629" draw:formula="27758"/><draw:equation draw:name="f630" draw:formula="195457"/><draw:equation draw:name="f631" draw:formula="194853"/><draw:equation draw:name="f632" draw:formula="40810"/><draw:equation draw:name="f633" draw:formula="197699"/><draw:equation draw:name="f634" draw:formula="49279"/><draw:equation draw:name="f635" draw:formula="203363"/><draw:equation draw:name="f636" draw:formula="55755"/><draw:equation draw:name="f637" draw:formula="209283"/><draw:equation draw:name="f638" draw:formula="61549"/><draw:equation draw:name="f639" draw:formula="217384"/><draw:equation draw:name="f640" draw:formula="64561"/><draw:equation draw:name="f641" draw:formula="64041"/><draw:equation draw:name="f642" draw:formula="229879"/><draw:equation draw:name="f643" draw:formula="64085"/><draw:equation draw:name="f644" draw:formula="234078"/><draw:equation draw:name="f645" draw:formula="63342"/><draw:equation draw:name="f646" draw:formula="238034"/><draw:equation draw:name="f647" draw:formula="61850"/><draw:equation draw:name="f648" draw:formula="172121"/><draw:equation draw:name="f649" draw:formula="40610"/><draw:equation draw:name="f650" draw:formula="172020"/><draw:equation draw:name="f651" draw:formula="43512"/><draw:equation draw:name="f652" draw:formula="170946"/><draw:equation draw:name="f653" draw:formula="46297"/><draw:equation draw:name="f654" draw:formula="169073"/><draw:equation draw:name="f655" draw:formula="48516"/><draw:equation draw:name="f656" draw:formula="167067"/><draw:equation draw:name="f657" draw:formula="50386"/><draw:equation draw:name="f658" draw:formula="164381"/><draw:equation draw:name="f659" draw:formula="51350"/><draw:equation draw:name="f660" draw:formula="161643"/><draw:equation draw:name="f661" draw:formula="51183"/><draw:equation draw:name="f662" draw:formula="159506"/><draw:equation draw:name="f663" draw:formula="51281"/><draw:equation draw:name="f664" draw:formula="157387"/><draw:equation draw:name="f665" draw:formula="50751"/><draw:equation draw:name="f666" draw:formula="155547"/><draw:equation draw:name="f667" draw:formula="49659"/><draw:equation draw:name="f668" draw:formula="153929"/><draw:equation draw:name="f669" draw:formula="48623"/><draw:equation draw:name="f670" draw:formula="152614"/><draw:equation draw:name="f671" draw:formula="47177"/><draw:equation draw:name="f672" draw:formula="151737"/><draw:equation draw:name="f673" draw:formula="150807"/><draw:equation draw:name="f674" draw:formula="43574"/><draw:equation draw:name="f675" draw:formula="150164"/><draw:equation draw:name="f676" draw:formula="41551"/><draw:equation draw:name="f677" draw:formula="149832"/><draw:equation draw:name="f678" draw:formula="39467"/><draw:equation draw:name="f679" draw:formula="149442"/><draw:equation draw:name="f680" draw:formula="37074"/><draw:equation draw:name="f681" draw:formula="149250"/><draw:equation draw:name="f682" draw:formula="34653"/><draw:equation draw:name="f683" draw:formula="149261"/><draw:equation draw:name="f684" draw:formula="149258"/><draw:equation draw:name="f685" draw:formula="29867"/><draw:equation draw:name="f686" draw:formula="149449"/><draw:equation draw:name="f687" draw:formula="27510"/><draw:equation draw:name="f688" draw:formula="25180"/><draw:equation draw:name="f689" draw:formula="150181"/><draw:equation draw:name="f690" draw:formula="23087"/><draw:equation draw:name="f691" draw:formula="150856"/><draw:equation draw:name="f692" draw:formula="21063"/><draw:equation draw:name="f693" draw:formula="151833"/><draw:equation draw:name="f694" draw:formula="19179"/><draw:equation draw:name="f695" draw:formula="152712"/><draw:equation draw:name="f696" draw:formula="17497"/><draw:equation draw:name="f697" draw:formula="154028"/><draw:equation draw:name="f698" draw:formula="16082"/><draw:equation draw:name="f699" draw:formula="155643"/><draw:equation draw:name="f700" draw:formula="15084"/><draw:equation draw:name="f701" draw:formula="157472"/><draw:equation draw:name="f702" draw:formula="13958"/><draw:equation draw:name="f703" draw:formula="159592"/><draw:equation draw:name="f704" draw:formula="13395"/><draw:equation draw:name="f705" draw:formula="161739"/><draw:equation draw:name="f706" draw:formula="164420"/><draw:equation draw:name="f707" draw:formula="13168"/><draw:equation draw:name="f708" draw:formula="167070"/><draw:equation draw:name="f709" draw:formula="14242"/><draw:equation draw:name="f710" draw:formula="168787"/><draw:equation draw:name="f711" draw:formula="16322"/><draw:equation draw:name="f712" draw:formula="170326"/><draw:equation draw:name="f713" draw:formula="18479"/><draw:equation draw:name="f714" draw:formula="171248"/><draw:equation draw:name="f715" draw:formula="21014"/><draw:equation draw:name="f716" draw:formula="171454"/><draw:equation draw:name="f717" draw:formula="23656"/><draw:equation draw:name="f718" draw:formula="187551"/><draw:equation draw:name="f719" draw:formula="21465"/><draw:equation draw:name="f720" draw:formula="187208"/><draw:equation draw:name="f721" draw:formula="18574"/><draw:equation draw:name="f722" draw:formula="186438"/><draw:equation draw:name="f723" draw:formula="15749"/><draw:equation draw:name="f724" draw:formula="185265"/><draw:equation draw:name="f725" draw:formula="13083"/><draw:equation draw:name="f726" draw:formula="184369"/><draw:equation draw:name="f727" draw:formula="10449"/><draw:equation draw:name="f728" draw:formula="182906"/><draw:equation draw:name="f729" draw:formula="8043"/><draw:equation draw:name="f730" draw:formula="180979"/><draw:equation draw:name="f731" draw:formula="178727"/><draw:equation draw:name="f732" draw:formula="4146"/><draw:equation draw:name="f733" draw:formula="176143"/><draw:equation draw:name="f734" draw:formula="2693"/><draw:equation draw:name="f735" draw:formula="173359"/><draw:equation draw:name="f736" draw:formula="169943"/><draw:equation draw:name="f737" draw:formula="166371"/><draw:equation draw:name="f738" draw:formula="162786"/><draw:equation draw:name="f739" draw:formula="158485"/><draw:equation draw:name="f740" draw:formula="154210"/><draw:equation draw:name="f741" draw:formula="150213"/><draw:equation draw:name="f742" draw:formula="146577"/><draw:equation draw:name="f743" draw:formula="3898"/><draw:equation draw:name="f744" draw:formula="143315"/><draw:equation draw:name="f745" draw:formula="6116"/><draw:equation draw:name="f746" draw:formula="140688"/><draw:equation draw:name="f747" draw:formula="138120"/><draw:equation draw:name="f748" draw:formula="136142"/><draw:equation draw:name="f749" draw:formula="134878"/><draw:equation draw:name="f750" draw:formula="133616"/><draw:equation draw:name="f751" draw:formula="22904"/><draw:equation draw:name="f752" draw:formula="133101"/><draw:equation draw:name="f753" draw:formula="27476"/><draw:equation draw:name="f754" draw:formula="133354"/><draw:equation draw:name="f755" draw:formula="32038"/><draw:equation draw:name="f756" draw:formula="133310"/><draw:equation draw:name="f757" draw:formula="36384"/><draw:equation draw:name="f758" draw:formula="133888"/><draw:equation draw:name="f759" draw:formula="40714"/><draw:equation draw:name="f760" draw:formula="135069"/><draw:equation draw:name="f761" draw:formula="44896"/><draw:equation draw:name="f762" draw:formula="136073"/><draw:equation draw:name="f763" draw:formula="48569"/><draw:equation draw:name="f764" draw:formula="137860"/><draw:equation draw:name="f765" draw:formula="51981"/><draw:equation draw:name="f766" draw:formula="140307"/><draw:equation draw:name="f767" draw:formula="142739"/><draw:equation draw:name="f768" draw:formula="57710"/><draw:equation draw:name="f769" draw:formula="145809"/><draw:equation draw:name="f770" draw:formula="59898"/><draw:equation draw:name="f771" draw:formula="153323"/><draw:equation draw:name="f772" draw:formula="62720"/><draw:equation draw:name="f773" draw:formula="157623"/><draw:equation draw:name="f774" draw:formula="63367"/><draw:equation draw:name="f775" draw:formula="161929"/><draw:equation draw:name="f776" draw:formula="168874"/><draw:equation draw:name="f777" draw:formula="63663"/><draw:equation draw:name="f778" draw:formula="175724"/><draw:equation draw:name="f779" draw:formula="61368"/><draw:equation draw:name="f780" draw:formula="56802"/><draw:equation draw:name="f781" draw:formula="185446"/><draw:equation draw:name="f782" draw:formula="52220"/><draw:equation draw:name="f783" draw:formula="188058"/><draw:equation draw:name="f784" draw:formula="46147"/><draw:equation draw:name="f785" draw:formula="188313"/><draw:equation draw:name="f786" draw:formula="82110"/><draw:equation draw:name="f787" draw:formula="82132"/><draw:equation draw:name="f788" draw:formula="23328"/><draw:equation draw:name="f789" draw:formula="82454"/><draw:equation draw:name="f790" draw:formula="21589"/><draw:equation draw:name="f791" draw:formula="83062"/><draw:equation draw:name="f792" draw:formula="19941"/><draw:equation draw:name="f793" draw:formula="83713"/><draw:equation draw:name="f794" draw:formula="18457"/><draw:equation draw:name="f795" draw:formula="84580"/><draw:equation draw:name="f796" draw:formula="17077"/><draw:equation draw:name="f797" draw:formula="85634"/><draw:equation draw:name="f798" draw:formula="15846"/><draw:equation draw:name="f799" draw:formula="86800"/><draw:equation draw:name="f800" draw:formula="14659"/><draw:equation draw:name="f801" draw:formula="88193"/><draw:equation draw:name="f802" draw:formula="13720"/><draw:equation draw:name="f803" draw:formula="89730"/><draw:equation draw:name="f804" draw:formula="91514"/><draw:equation draw:name="f805" draw:formula="12362"/><draw:equation draw:name="f806" draw:formula="93425"/><draw:equation draw:name="f807" draw:formula="12005"/><draw:equation draw:name="f808" draw:formula="95349"/><draw:equation draw:name="f809" draw:formula="12036"/><draw:equation draw:name="f810" draw:formula="98859"/><draw:equation draw:name="f811" draw:formula="11758"/><draw:equation draw:name="f812" draw:formula="102312"/><draw:equation draw:name="f813" draw:formula="13049"/><draw:equation draw:name="f814" draw:formula="104779"/><draw:equation draw:name="f815" draw:formula="106917"/><draw:equation draw:name="f816" draw:formula="18260"/><draw:equation draw:name="f817" draw:formula="108001"/><draw:equation draw:name="f818" draw:formula="21645"/><draw:equation draw:name="f819" draw:formula="107827"/><draw:equation draw:name="f820" draw:formula="106970"/><draw:equation draw:name="f821" draw:formula="42896"/><draw:equation draw:name="f822" draw:formula="106215"/><draw:equation draw:name="f823" draw:formula="48102"/><draw:equation draw:name="f824" draw:formula="101382"/><draw:equation draw:name="f825" draw:formula="51710"/><draw:equation draw:name="f826" draw:formula="96176"/><draw:equation draw:name="f827" draw:formula="50954"/><draw:equation draw:name="f828" draw:formula="96059"/><draw:equation draw:name="f829" draw:formula="50937"/><draw:equation draw:name="f830" draw:formula="95942"/><draw:equation draw:name="f831" draw:formula="50918"/><draw:equation draw:name="f832" draw:formula="95826"/><draw:equation draw:name="f833" draw:formula="50897"/><draw:equation draw:name="f834" draw:formula="92043"/><draw:equation draw:name="f835" draw:formula="51185"/><draw:equation draw:name="f836" draw:formula="88333"/><draw:equation draw:name="f837" draw:formula="49750"/><draw:equation draw:name="f838" draw:formula="85729"/><draw:equation draw:name="f839" draw:formula="46992"/><draw:equation draw:name="f840" draw:formula="83246"/><draw:equation draw:name="f841" draw:formula="43778"/><draw:equation draw:name="f842" draw:formula="81935"/><draw:equation draw:name="f843" draw:formula="39813"/><draw:equation draw:name="f844" draw:formula="82014"/><draw:equation draw:name="f845" draw:formula="35752"/><draw:equation draw:name="f846" draw:formula="123448"/><draw:equation draw:name="f847" draw:formula="29371"/><draw:equation draw:name="f848" draw:formula="123838"/><draw:equation draw:name="f849" draw:formula="21674"/><draw:equation draw:name="f850" draw:formula="121361"/><draw:equation draw:name="f851" draw:formula="14107"/><draw:equation draw:name="f852" draw:formula="116495"/><draw:equation draw:name="f853" draw:formula="8130"/><draw:equation draw:name="f854" draw:formula="110988"/><draw:equation draw:name="f855" draw:formula="2398"/><draw:equation draw:name="f856" draw:formula="103169"/><draw:equation draw:name="f857" draw:formula="-512"/><draw:equation draw:name="f858" draw:formula="95254"/><draw:equation draw:name="f859" draw:formula="91127"/><draw:equation draw:name="f860" draw:formula="166"/><draw:equation draw:name="f861" draw:formula="87025"/><draw:equation draw:name="f862" draw:formula="877"/><draw:equation draw:name="f863" draw:formula="83157"/><draw:equation draw:name="f864" draw:formula="79563"/><draw:equation draw:name="f865" draw:formula="3699"/><draw:equation draw:name="f866" draw:formula="76313"/><draw:equation draw:name="f867" draw:formula="5844"/><draw:equation draw:name="f868" draw:formula="73632"/><draw:equation draw:name="f869" draw:formula="8607"/><draw:equation draw:name="f870" draw:formula="70909"/><draw:equation draw:name="f871" draw:formula="11466"/><draw:equation draw:name="f872" draw:formula="68830"/><draw:equation draw:name="f873" draw:formula="14877"/><draw:equation draw:name="f874" draw:formula="67536"/><draw:equation draw:name="f875" draw:formula="66024"/><draw:equation draw:name="f876" draw:formula="22921"/><draw:equation draw:name="f877" draw:formula="65282"/><draw:equation draw:name="f878" draw:formula="27467"/><draw:equation draw:name="f879" draw:formula="65346"/><draw:equation draw:name="f880" draw:formula="64784"/><draw:equation draw:name="f881" draw:formula="40462"/><draw:equation draw:name="f882" draw:formula="67478"/><draw:equation draw:name="f883" draw:formula="72870"/><draw:equation draw:name="f884" draw:formula="78832"/><draw:equation draw:name="f885" draw:formula="61035"/><draw:equation draw:name="f886" draw:formula="87000"/><draw:equation draw:name="f887" draw:formula="63919"/><draw:equation draw:name="f888" draw:formula="102021"/><draw:equation draw:name="f889" draw:formula="63717"/><draw:equation draw:name="f890" draw:formula="108761"/><draw:equation draw:name="f891" draw:formula="61863"/><draw:equation draw:name="f892" draw:formula="114304"/><draw:equation draw:name="f893" draw:formula="57945"/><draw:equation draw:name="f894" draw:formula="118816"/><draw:equation draw:name="f895" draw:formula="54070"/><draw:equation draw:name="f896" draw:formula="121678"/><draw:equation draw:name="f897" draw:formula="48619"/><draw:equation draw:name="f898" draw:formula="122305"/><draw:equation draw:name="f899" draw:formula="42706"/><draw:equation draw:name="f900" draw:formula="38866"/><draw:equation draw:name="f901" draw:formula="37943"/><draw:equation draw:name="f902" draw:formula="38918"/><draw:equation draw:name="f903" draw:formula="40083"/><draw:equation draw:name="f904" draw:formula="38461"/><draw:equation draw:name="f905" draw:formula="42205"/><draw:equation draw:name="f906" draw:formula="37533"/><draw:equation draw:name="f907" draw:formula="44134"/><draw:equation draw:name="f908" draw:formula="36640"/><draw:equation draw:name="f909" draw:formula="45721"/><draw:equation draw:name="f910" draw:formula="35403"/><draw:equation draw:name="f911" draw:formula="47088"/><draw:equation draw:name="f912" draw:formula="33913"/><draw:equation draw:name="f913" draw:formula="48135"/><draw:equation draw:name="f914" draw:formula="30978"/><draw:equation draw:name="f915" draw:formula="50148"/><draw:equation draw:name="f916" draw:formula="27468"/><draw:equation draw:name="f917" draw:formula="51151"/><draw:equation draw:name="f918" draw:formula="23912"/><draw:equation draw:name="f919" draw:formula="50992"/><draw:equation draw:name="f920" draw:formula="21863"/><draw:equation draw:name="f921" draw:formula="19835"/><draw:equation draw:name="f922" draw:formula="50515"/><draw:equation draw:name="f923" draw:formula="18197"/><draw:equation draw:name="f924" draw:formula="49278"/><draw:equation draw:name="f925" draw:formula="16790"/><draw:equation draw:name="f926" draw:formula="48148"/><draw:equation draw:name="f927" draw:formula="16010"/><draw:equation draw:name="f928" draw:formula="46412"/><draw:equation draw:name="f929" draw:formula="16101"/><draw:equation draw:name="f930" draw:formula="16081"/><draw:equation draw:name="f931" draw:formula="43411"/><draw:equation draw:name="f932" draw:formula="16275"/><draw:equation draw:name="f933" draw:formula="42218"/><draw:equation draw:name="f934" draw:formula="16673"/><draw:equation draw:name="f935" draw:formula="41086"/><draw:equation draw:name="f936" draw:formula="17140"/><draw:equation draw:name="f937" draw:formula="39931"/><draw:equation draw:name="f938" draw:formula="17934"/><draw:equation draw:name="f939" draw:formula="38938"/><draw:equation draw:name="f940" draw:formula="18959"/><draw:equation draw:name="f941" draw:formula="38229"/><draw:equation draw:name="f942" draw:formula="20394"/><draw:equation draw:name="f943" draw:formula="37311"/><draw:equation draw:name="f944" draw:formula="21971"/><draw:equation draw:name="f945" draw:formula="36635"/><draw:equation draw:name="f946" draw:formula="23626"/><draw:equation draw:name="f947" draw:formula="36229"/><draw:equation draw:name="f948" draw:formula="26319"/><draw:equation draw:name="f949" draw:formula="35644"/><draw:equation draw:name="f950" draw:formula="29063"/><draw:equation draw:name="f951" draw:formula="35325"/><draw:equation draw:name="f952" draw:formula="31818"/><draw:equation draw:name="f953" draw:formula="35276"/><draw:equation draw:name="f954" draw:formula="61565"/><draw:equation draw:name="f955" draw:formula="54297"/><draw:equation draw:name="f956" draw:formula="23465"/><draw:equation draw:name="f957" draw:formula="54291"/><draw:equation draw:name="f958" draw:formula="20244"/><draw:equation draw:name="f959" draw:formula="53842"/><draw:equation draw:name="f960" draw:formula="17039"/><draw:equation draw:name="f961" draw:formula="52963"/><draw:equation draw:name="f962" draw:formula="52159"/><draw:equation draw:name="f963" draw:formula="11145"/><draw:equation draw:name="f964" draw:formula="50725"/><draw:equation draw:name="f965" draw:formula="8571"/><draw:equation draw:name="f966" draw:formula="48772"/><draw:equation draw:name="f967" draw:formula="6416"/><draw:equation draw:name="f968" draw:formula="46581"/><draw:equation draw:name="f969" draw:formula="4282"/><draw:equation draw:name="f970" draw:formula="43947"/><draw:equation draw:name="f971" draw:formula="2656"/><draw:equation draw:name="f972" draw:formula="41057"/><draw:equation draw:name="f973" draw:formula="1654"/><draw:equation draw:name="f974" draw:formula="37260"/><draw:equation draw:name="f975" draw:formula="507"/><draw:equation draw:name="f976" draw:formula="33307"/><draw:equation draw:name="f977" draw:formula="-39"/><draw:equation draw:name="f978" draw:formula="29341"/><draw:equation draw:name="f979" draw:formula="34"/><draw:equation draw:name="f980" draw:formula="23130"/><draw:equation draw:name="f981" draw:formula="-247"/><draw:equation draw:name="f982" draw:formula="16963"/><draw:equation draw:name="f983" draw:formula="1204"/><draw:equation draw:name="f984" draw:formula="11529"/><draw:equation draw:name="f985" draw:formula="4225"/><draw:equation draw:name="f986" draw:formula="6968"/><draw:equation draw:name="f987" draw:formula="7334"/><draw:equation draw:name="f988" draw:formula="3980"/><draw:equation draw:name="f989" draw:formula="12268"/><draw:equation draw:name="f990" draw:formula="3338"/><draw:equation draw:name="f991" draw:formula="17751"/><draw:equation draw:name="f992" draw:formula="17911"/><draw:equation draw:name="f993" draw:formula="18864"/><draw:equation draw:name="f994" draw:formula="22483"/><draw:equation draw:name="f995" draw:formula="11940"/><draw:equation draw:name="f996" draw:formula="28770"/><draw:equation draw:name="f997" draw:formula="31298"/><draw:equation draw:name="f998" draw:formula="11873"/><draw:equation draw:name="f999" draw:formula="33788"/><draw:equation draw:name="f1000" draw:formula="12571"/><draw:equation draw:name="f1001" draw:formula="35913"/><draw:equation draw:name="f1002" draw:formula="38173"/><draw:equation draw:name="f1003" draw:formula="15787"/><draw:equation draw:name="f1004" draw:formula="39325"/><draw:equation draw:name="f1005" draw:formula="18665"/><draw:equation draw:name="f1006" draw:formula="38961"/><draw:equation draw:name="f1007" draw:formula="21560"/><draw:equation draw:name="f1008" draw:formula="31341"/><draw:equation draw:name="f1009" draw:formula="27577"/><draw:equation draw:name="f1010" draw:formula="25267"/><draw:equation draw:name="f1011" draw:formula="23826"/><draw:equation draw:name="f1012" draw:formula="25649"/><draw:equation draw:name="f1013" draw:formula="20102"/><draw:equation draw:name="f1014" draw:formula="26228"/><draw:equation draw:name="f1015" draw:formula="16802"/><draw:equation draw:name="f1016" draw:formula="26851"/><draw:equation draw:name="f1017" draw:formula="13600"/><draw:equation draw:name="f1018" draw:formula="27908"/><draw:equation draw:name="f1019" draw:formula="10577"/><draw:equation draw:name="f1020" draw:formula="7673"/><draw:equation draw:name="f1021" draw:formula="30690"/><draw:equation draw:name="f1022" draw:formula="5173"/><draw:equation draw:name="f1023" draw:formula="32762"/><draw:equation draw:name="f1024" draw:formula="35371"/><draw:equation draw:name="f1025" draw:formula="1227"/><draw:equation draw:name="f1026" draw:formula="38284"/><draw:equation draw:name="f1027" draw:formula="63"/><draw:equation draw:name="f1028" draw:formula="41776"/><draw:equation draw:name="f1029" draw:formula="4"/><draw:equation draw:name="f1030" draw:formula="45372"/><draw:equation draw:name="f1031" draw:formula="-54"/><draw:equation draw:name="f1032" draw:formula="48157"/><draw:equation draw:name="f1033" draw:formula="498"/><draw:equation draw:name="f1034" draw:formula="50921"/><draw:equation draw:name="f1035" draw:formula="1623"/><draw:equation draw:name="f1036" draw:formula="53469"/><draw:equation draw:name="f1037" draw:formula="2611"/><draw:equation draw:name="f1038" draw:formula="55614"/><draw:equation draw:name="f1039" draw:formula="4077"/><draw:equation draw:name="f1040" draw:formula="57504"/><draw:equation draw:name="f1041" draw:formula="5910"/><draw:equation draw:name="f1042" draw:formula="58993"/><draw:equation draw:name="f1043" draw:formula="7774"/><draw:equation draw:name="f1044" draw:formula="60450"/><draw:equation draw:name="f1045" draw:formula="9912"/><draw:equation draw:name="f1046" draw:formula="61519"/><draw:equation draw:name="f1047" draw:formula="12196"/><draw:equation draw:name="f1048" draw:formula="14667"/><draw:equation draw:name="f1049" draw:formula="62877"/><draw:equation draw:name="f1050" draw:formula="17237"/><draw:equation draw:name="f1051" draw:formula="63230"/><draw:equation draw:name="f1052" draw:formula="19816"/><draw:equation draw:name="f1053" draw:formula="23743"/><draw:equation draw:name="f1054" draw:formula="63330"/><draw:equation draw:name="f1055" draw:formula="27643"/><draw:equation draw:name="f1056" draw:formula="62478"/><draw:equation draw:name="f1057" draw:formula="31151"/><draw:equation draw:name="f1058" draw:formula="60707"/><draw:equation draw:name="f1059" draw:formula="34149"/><draw:equation draw:name="f1060" draw:formula="58955"/><draw:equation draw:name="f1061" draw:formula="36850"/><draw:equation draw:name="f1062" draw:formula="56736"/><draw:equation draw:name="f1063" draw:formula="39152"/><draw:equation draw:name="f1064" draw:formula="54135"/><draw:equation draw:name="f1065" draw:formula="?f2 - ?f0"/><draw:equation draw:name="f1066" draw:formula="?f1 - ?f0"/><draw:equation draw:name="f1067" draw:formula="?f1066 / 614455"/><draw:equation draw:name="f1068" draw:formula="?f1065 / 64098"/><draw:equation draw:name="f1069" draw:formula="527975 * ?f1066"/><draw:equation draw:name="f1070" draw:formula="61755 * ?f1065"/><draw:equation draw:name="f1071" draw:formula="543977 * ?f1066"/><draw:equation draw:name="f1072" draw:formula="25847 * ?f1065"/><draw:equation draw:name="f1073" draw:formula="544929 * ?f1066"/><draw:equation draw:name="f1074" draw:formula="20989 * ?f1065"/><draw:equation draw:name="f1075" draw:formula="547501 * ?f1066"/><draw:equation draw:name="f1076" draw:formula="17179 * ?f1065"/><draw:equation draw:name="f1077" draw:formula="551406 * ?f1066"/><draw:equation draw:name="f1078" draw:formula="14417 * ?f1065"/><draw:equation draw:name="f1079" draw:formula="555883 * ?f1066"/><draw:equation draw:name="f1080" draw:formula="13560 * ?f1065"/><draw:equation draw:name="f1081" draw:formula="558741 * ?f1066"/><draw:equation draw:name="f1082" draw:formula="14036 * ?f1065"/><draw:equation draw:name="f1083" draw:formula="561027 * ?f1066"/><draw:equation draw:name="f1084" draw:formula="15655 * ?f1065"/><draw:equation draw:name="f1085" draw:formula="562551 * ?f1066"/><draw:equation draw:name="f1086" draw:formula="18798 * ?f1065"/><draw:equation draw:name="f1087" draw:formula="563122 * ?f1066"/><draw:equation draw:name="f1088" draw:formula="24037 * ?f1065"/><draw:equation draw:name="f1089" draw:formula="62136 * ?f1065"/><draw:equation draw:name="f1090" draw:formula="579124 * ?f1066"/><draw:equation draw:name="f1091" draw:formula="25085 * ?f1065"/><draw:equation draw:name="f1092" draw:formula="580172 * ?f1066"/><draw:equation draw:name="f1093" draw:formula="20703 * ?f1065"/><draw:equation draw:name="f1094" draw:formula="582744 * ?f1066"/><draw:equation draw:name="f1095" draw:formula="17084 * ?f1065"/><draw:equation draw:name="f1096" draw:formula="586649 * ?f1066"/><draw:equation draw:name="f1097" draw:formula="14322 * ?f1065"/><draw:equation draw:name="f1098" draw:formula="591030 * ?f1066"/><draw:equation draw:name="f1099" draw:formula="13464 * ?f1065"/><draw:equation draw:name="f1100" draw:formula="593888 * ?f1066"/><draw:equation draw:name="f1101" draw:formula="13941 * ?f1065"/><draw:equation draw:name="f1102" draw:formula="596269 * ?f1066"/><draw:equation draw:name="f1103" draw:formula="15560 * ?f1065"/><draw:equation draw:name="f1104" draw:formula="597793 * ?f1066"/><draw:equation draw:name="f1105" draw:formula="18703 * ?f1065"/><draw:equation draw:name="f1106" draw:formula="598365 * ?f1066"/><draw:equation draw:name="f1107" draw:formula="23942 * ?f1065"/><draw:equation draw:name="f1108" draw:formula="62041 * ?f1065"/><draw:equation draw:name="f1109" draw:formula="614367 * ?f1066"/><draw:equation draw:name="f1110" draw:formula="21846 * ?f1065"/><draw:equation draw:name="f1111" draw:formula="609604 * ?f1066"/><draw:equation draw:name="f1112" draw:formula="5273 * ?f1065"/><draw:equation draw:name="f1113" draw:formula="595793 * ?f1066"/><draw:equation draw:name="f1114" draw:formula="225 * ?f1065"/><draw:equation draw:name="f1115" draw:formula="585697 * ?f1066"/><draw:equation draw:name="f1116" draw:formula="2606 * ?f1065"/><draw:equation draw:name="f1117" draw:formula="577029 * ?f1066"/><draw:equation draw:name="f1118" draw:formula="10512 * ?f1065"/><draw:equation draw:name="f1119" draw:formula="571218 * ?f1066"/><draw:equation draw:name="f1120" draw:formula="2892 * ?f1065"/><draw:equation draw:name="f1121" draw:formula="551216 * ?f1066"/><draw:equation draw:name="f1122" draw:formula="543405 * ?f1066"/><draw:equation draw:name="f1123" draw:formula="10321 * ?f1065"/><draw:equation draw:name="f1124" draw:formula="2320 * ?f1065"/><draw:equation draw:name="f1125" draw:formula="475397 * ?f1066"/><draw:equation draw:name="f1126" draw:formula="45849 * ?f1065"/><draw:equation draw:name="f1127" draw:formula="472063 * ?f1066"/><draw:equation draw:name="f1128" draw:formula="31752 * ?f1065"/><draw:equation draw:name="f1129" draw:formula="17846 * ?f1065"/><draw:equation draw:name="f1130" draw:formula="485779 * ?f1066"/><draw:equation draw:name="f1131" draw:formula="12988 * ?f1065"/><draw:equation draw:name="f1132" draw:formula="495971 * ?f1066"/><draw:equation draw:name="f1133" draw:formula="499400 * ?f1066"/><draw:equation draw:name="f1134" draw:formula="477338 * ?f1066"/><draw:equation draw:name="f1135" draw:formula="47695 * ?f1065"/><draw:equation draw:name="f1136" draw:formula="475492 * ?f1066"/><draw:equation draw:name="f1137" draw:formula="498257 * ?f1066"/><draw:equation draw:name="f1138" draw:formula="61374 * ?f1065"/><draw:equation draw:name="f1139" draw:formula="507782 * ?f1066"/><draw:equation draw:name="f1140" draw:formula="55088 * ?f1065"/><draw:equation draw:name="f1141" draw:formula="513783 * ?f1066"/><draw:equation draw:name="f1142" draw:formula="45563 * ?f1065"/><draw:equation draw:name="f1143" draw:formula="515973 * ?f1066"/><draw:equation draw:name="f1144" draw:formula="32228 * ?f1065"/><draw:equation draw:name="f1145" draw:formula="513878 * ?f1066"/><draw:equation draw:name="f1146" draw:formula="19084 * ?f1065"/><draw:equation draw:name="f1147" draw:formula="507877 * ?f1066"/><draw:equation draw:name="f1148" draw:formula="9083 * ?f1065"/><draw:equation draw:name="f1149" draw:formula="498352 * ?f1066"/><draw:equation draw:name="f1150" draw:formula="473301 * ?f1066"/><draw:equation draw:name="f1151" draw:formula="463776 * ?f1066"/><draw:equation draw:name="f1152" draw:formula="457204 * ?f1066"/><draw:equation draw:name="f1153" draw:formula="18608 * ?f1065"/><draw:equation draw:name="f1154" draw:formula="455109 * ?f1066"/><draw:equation draw:name="f1155" draw:formula="463014 * ?f1066"/><draw:equation draw:name="f1156" draw:formula="55278 * ?f1065"/><draw:equation draw:name="f1157" draw:formula="63184 * ?f1065"/><draw:equation draw:name="f1158" draw:formula="60993 * ?f1065"/><draw:equation draw:name="f1159" draw:formula="432249 * ?f1066"/><draw:equation draw:name="f1160" draw:formula="39753 * ?f1065"/><draw:equation draw:name="f1161" draw:formula="429201 * ?f1066"/><draw:equation draw:name="f1162" draw:formula="47658 * ?f1065"/><draw:equation draw:name="f1163" draw:formula="421771 * ?f1066"/><draw:equation draw:name="f1164" draw:formula="50325 * ?f1065"/><draw:equation draw:name="f1165" draw:formula="415675 * ?f1066"/><draw:equation draw:name="f1166" draw:formula="48801 * ?f1065"/><draw:equation draw:name="f1167" draw:formula="411960 * ?f1066"/><draw:equation draw:name="f1168" draw:formula="44610 * ?f1065"/><draw:equation draw:name="f1169" draw:formula="409960 * ?f1066"/><draw:equation draw:name="f1170" draw:formula="38610 * ?f1065"/><draw:equation draw:name="f1171" draw:formula="409579 * ?f1066"/><draw:equation draw:name="f1172" draw:formula="411579 * ?f1066"/><draw:equation draw:name="f1173" draw:formula="415389 * ?f1066"/><draw:equation draw:name="f1174" draw:formula="14988 * ?f1065"/><draw:equation draw:name="f1175" draw:formula="421485 * ?f1066"/><draw:equation draw:name="f1176" draw:formula="13369 * ?f1065"/><draw:equation draw:name="f1177" draw:formula="428629 * ?f1066"/><draw:equation draw:name="f1178" draw:formula="431296 * ?f1066"/><draw:equation draw:name="f1179" draw:formula="22894 * ?f1065"/><draw:equation draw:name="f1180" draw:formula="447679 * ?f1066"/><draw:equation draw:name="f1181" draw:formula="445393 * ?f1066"/><draw:equation draw:name="f1182" draw:formula="12607 * ?f1065"/><draw:equation draw:name="f1183" draw:formula="440631 * ?f1066"/><draw:equation draw:name="f1184" draw:formula="6035 * ?f1065"/><draw:equation draw:name="f1185" draw:formula="433011 * ?f1066"/><draw:equation draw:name="f1186" draw:formula="1749 * ?f1065"/><draw:equation draw:name="f1187" draw:formula="422438 * ?f1066"/><draw:equation draw:name="f1188" draw:formula="409865 * ?f1066"/><draw:equation draw:name="f1189" draw:formula="2511 * ?f1065"/><draw:equation draw:name="f1190" draw:formula="400340 * ?f1066"/><draw:equation draw:name="f1191" draw:formula="8988 * ?f1065"/><draw:equation draw:name="f1192" draw:formula="394530 * ?f1066"/><draw:equation draw:name="f1193" draw:formula="18513 * ?f1065"/><draw:equation draw:name="f1194" draw:formula="392529 * ?f1066"/><draw:equation draw:name="f1195" draw:formula="31562 * ?f1065"/><draw:equation draw:name="f1196" draw:formula="394244 * ?f1066"/><draw:equation draw:name="f1197" draw:formula="44420 * ?f1065"/><draw:equation draw:name="f1198" draw:formula="400054 * ?f1066"/><draw:equation draw:name="f1199" draw:formula="54897 * ?f1065"/><draw:equation draw:name="f1200" draw:formula="409008 * ?f1066"/><draw:equation draw:name="f1201" draw:formula="61279 * ?f1065"/><draw:equation draw:name="f1202" draw:formula="422057 * ?f1066"/><draw:equation draw:name="f1203" draw:formula="63565 * ?f1065"/><draw:equation draw:name="f1204" draw:formula="448653 * ?f1066"/><draw:equation draw:name="f1205" draw:formula="42689 * ?f1065"/><draw:equation draw:name="f1206" draw:formula="448822 * ?f1066"/><draw:equation draw:name="f1207" draw:formula="40134 * ?f1065"/><draw:equation draw:name="f1208" draw:formula="368526 * ?f1066"/><draw:equation draw:name="f1209" draw:formula="384814 * ?f1066"/><draw:equation draw:name="f1210" draw:formula="43277 * ?f1065"/><draw:equation draw:name="f1211" draw:formula="368431 * ?f1066"/><draw:equation draw:name="f1212" draw:formula="268514 * ?f1066"/><draw:equation draw:name="f1213" draw:formula="284516 * ?f1066"/><draw:equation draw:name="f1214" draw:formula="285468 * ?f1066"/><draw:equation draw:name="f1215" draw:formula="288040 * ?f1066"/><draw:equation draw:name="f1216" draw:formula="291945 * ?f1066"/><draw:equation draw:name="f1217" draw:formula="296327 * ?f1066"/><draw:equation draw:name="f1218" draw:formula="299184 * ?f1066"/><draw:equation draw:name="f1219" draw:formula="301566 * ?f1066"/><draw:equation draw:name="f1220" draw:formula="303090 * ?f1066"/><draw:equation draw:name="f1221" draw:formula="303661 * ?f1066"/><draw:equation draw:name="f1222" draw:formula="319663 * ?f1066"/><draw:equation draw:name="f1223" draw:formula="320616 * ?f1066"/><draw:equation draw:name="f1224" draw:formula="323187 * ?f1066"/><draw:equation draw:name="f1225" draw:formula="327188 * ?f1066"/><draw:equation draw:name="f1226" draw:formula="331569 * ?f1066"/><draw:equation draw:name="f1227" draw:formula="334427 * ?f1066"/><draw:equation draw:name="f1228" draw:formula="336808 * ?f1066"/><draw:equation draw:name="f1229" draw:formula="338332 * ?f1066"/><draw:equation draw:name="f1230" draw:formula="338904 * ?f1066"/><draw:equation draw:name="f1231" draw:formula="354906 * ?f1066"/><draw:equation draw:name="f1232" draw:formula="350238 * ?f1066"/><draw:equation draw:name="f1233" draw:formula="336332 * ?f1066"/><draw:equation draw:name="f1234" draw:formula="326807 * ?f1066"/><draw:equation draw:name="f1235" draw:formula="318139 * ?f1066"/><draw:equation draw:name="f1236" draw:formula="312234 * ?f1066"/><draw:equation draw:name="f1237" draw:formula="301661 * ?f1066"/><draw:equation draw:name="f1238" draw:formula="292136 * ?f1066"/><draw:equation draw:name="f1239" draw:formula="284421 * ?f1066"/><draw:equation draw:name="f1240" draw:formula="10035 * ?f1065"/><draw:equation draw:name="f1241" draw:formula="2035 * ?f1065"/><draw:equation draw:name="f1242" draw:formula="268419 * ?f1066"/><draw:equation draw:name="f1243" draw:formula="215936 * ?f1066"/><draw:equation draw:name="f1244" draw:formula="45468 * ?f1065"/><draw:equation draw:name="f1245" draw:formula="212602 * ?f1066"/><draw:equation draw:name="f1246" draw:formula="31371 * ?f1065"/><draw:equation draw:name="f1247" draw:formula="17465 * ?f1065"/><draw:equation draw:name="f1248" draw:formula="226223 * ?f1066"/><draw:equation draw:name="f1249" draw:formula="236415 * ?f1066"/><draw:equation draw:name="f1250" draw:formula="239748 * ?f1066"/><draw:equation draw:name="f1251" draw:formula="217782 * ?f1066"/><draw:equation draw:name="f1252" draw:formula="47314 * ?f1065"/><draw:equation draw:name="f1253" draw:formula="238129 * ?f1066"/><draw:equation draw:name="f1254" draw:formula="247654 * ?f1066"/><draw:equation draw:name="f1255" draw:formula="253655 * ?f1066"/><draw:equation draw:name="f1256" draw:formula="255750 * ?f1066"/><draw:equation draw:name="f1257" draw:formula="253750 * ?f1066"/><draw:equation draw:name="f1258" draw:formula="247749 * ?f1066"/><draw:equation draw:name="f1259" draw:formula="238224 * ?f1066"/><draw:equation draw:name="f1260" draw:formula="225651 * ?f1066"/><draw:equation draw:name="f1261" draw:formula="701 * ?f1065"/><draw:equation draw:name="f1262" draw:formula="213174 * ?f1066"/><draw:equation draw:name="f1263" draw:formula="203649 * ?f1066"/><draw:equation draw:name="f1264" draw:formula="197553 * ?f1066"/><draw:equation draw:name="f1265" draw:formula="195457 * ?f1066"/><draw:equation draw:name="f1266" draw:formula="203363 * ?f1066"/><draw:equation draw:name="f1267" draw:formula="55755 * ?f1065"/><draw:equation draw:name="f1268" draw:formula="64041 * ?f1065"/><draw:equation draw:name="f1269" draw:formula="238034 * ?f1066"/><draw:equation draw:name="f1270" draw:formula="61850 * ?f1065"/><draw:equation draw:name="f1271" draw:formula="172121 * ?f1066"/><draw:equation draw:name="f1272" draw:formula="40610 * ?f1065"/><draw:equation draw:name="f1273" draw:formula="169073 * ?f1066"/><draw:equation draw:name="f1274" draw:formula="48516 * ?f1065"/><draw:equation draw:name="f1275" draw:formula="161643 * ?f1066"/><draw:equation draw:name="f1276" draw:formula="51183 * ?f1065"/><draw:equation draw:name="f1277" draw:formula="155547 * ?f1066"/><draw:equation draw:name="f1278" draw:formula="49659 * ?f1065"/><draw:equation draw:name="f1279" draw:formula="151737 * ?f1066"/><draw:equation draw:name="f1280" draw:formula="149832 * ?f1066"/><draw:equation draw:name="f1281" draw:formula="39467 * ?f1065"/><draw:equation draw:name="f1282" draw:formula="149261 * ?f1066"/><draw:equation draw:name="f1283" draw:formula="25180 * ?f1065"/><draw:equation draw:name="f1284" draw:formula="151833 * ?f1066"/><draw:equation draw:name="f1285" draw:formula="19179 * ?f1065"/><draw:equation draw:name="f1286" draw:formula="155643 * ?f1066"/><draw:equation draw:name="f1287" draw:formula="15084 * ?f1065"/><draw:equation draw:name="f1288" draw:formula="161739 * ?f1066"/><draw:equation draw:name="f1289" draw:formula="168787 * ?f1066"/><draw:equation draw:name="f1290" draw:formula="16322 * ?f1065"/><draw:equation draw:name="f1291" draw:formula="171454 * ?f1066"/><draw:equation draw:name="f1292" draw:formula="23656 * ?f1065"/><draw:equation draw:name="f1293" draw:formula="187551 * ?f1066"/><draw:equation draw:name="f1294" draw:formula="21465 * ?f1065"/><draw:equation draw:name="f1295" draw:formula="185265 * ?f1066"/><draw:equation draw:name="f1296" draw:formula="13083 * ?f1065"/><draw:equation draw:name="f1297" draw:formula="180979 * ?f1066"/><draw:equation draw:name="f1298" draw:formula="173359 * ?f1066"/><draw:equation draw:name="f1299" draw:formula="162786 * ?f1066"/><draw:equation draw:name="f1300" draw:formula="150213 * ?f1066"/><draw:equation draw:name="f1301" draw:formula="140688 * ?f1066"/><draw:equation draw:name="f1302" draw:formula="134878 * ?f1066"/><draw:equation draw:name="f1303" draw:formula="133354 * ?f1066"/><draw:equation draw:name="f1304" draw:formula="32038 * ?f1065"/><draw:equation draw:name="f1305" draw:formula="135069 * ?f1066"/><draw:equation draw:name="f1306" draw:formula="44896 * ?f1065"/><draw:equation draw:name="f1307" draw:formula="140307 * ?f1066"/><draw:equation draw:name="f1308" draw:formula="161929 * ?f1066"/><draw:equation draw:name="f1309" draw:formula="56802 * ?f1065"/><draw:equation draw:name="f1310" draw:formula="188313 * ?f1066"/><draw:equation draw:name="f1311" draw:formula="82110 * ?f1066"/><draw:equation draw:name="f1312" draw:formula="83062 * ?f1066"/><draw:equation draw:name="f1313" draw:formula="19941 * ?f1065"/><draw:equation draw:name="f1314" draw:formula="85634 * ?f1066"/><draw:equation draw:name="f1315" draw:formula="15846 * ?f1065"/><draw:equation draw:name="f1316" draw:formula="89730 * ?f1066"/><draw:equation draw:name="f1317" draw:formula="95349 * ?f1066"/><draw:equation draw:name="f1318" draw:formula="12036 * ?f1065"/><draw:equation draw:name="f1319" draw:formula="104779 * ?f1066"/><draw:equation draw:name="f1320" draw:formula="107827 * ?f1066"/><draw:equation draw:name="f1321" draw:formula="106970 * ?f1066"/><draw:equation draw:name="f1322" draw:formula="42896 * ?f1065"/><draw:equation draw:name="f1323" draw:formula="96176 * ?f1066"/><draw:equation draw:name="f1324" draw:formula="50954 * ?f1065"/><draw:equation draw:name="f1325" draw:formula="95826 * ?f1066"/><draw:equation draw:name="f1326" draw:formula="50897 * ?f1065"/><draw:equation draw:name="f1327" draw:formula="85729 * ?f1066"/><draw:equation draw:name="f1328" draw:formula="46992 * ?f1065"/><draw:equation draw:name="f1329" draw:formula="82014 * ?f1066"/><draw:equation draw:name="f1330" draw:formula="35752 * ?f1065"/><draw:equation draw:name="f1331" draw:formula="123448 * ?f1066"/><draw:equation draw:name="f1332" draw:formula="29371 * ?f1065"/><draw:equation draw:name="f1333" draw:formula="116495 * ?f1066"/><draw:equation draw:name="f1334" draw:formula="8130 * ?f1065"/><draw:equation draw:name="f1335" draw:formula="95254 * ?f1066"/><draw:equation draw:name="f1336" draw:formula="83157 * ?f1066"/><draw:equation draw:name="f1337" draw:formula="73632 * ?f1066"/><draw:equation draw:name="f1338" draw:formula="8607 * ?f1065"/><draw:equation draw:name="f1339" draw:formula="67536 * ?f1066"/><draw:equation draw:name="f1340" draw:formula="65346 * ?f1066"/><draw:equation draw:name="f1341" draw:formula="72870 * ?f1066"/><draw:equation draw:name="f1342" draw:formula="114304 * ?f1066"/><draw:equation draw:name="f1343" draw:formula="57945 * ?f1065"/><draw:equation draw:name="f1344" draw:formula="122305 * ?f1066"/><draw:equation draw:name="f1345" draw:formula="42706 * ?f1065"/><draw:equation draw:name="f1346" draw:formula="38866 * ?f1066"/><draw:equation draw:name="f1347" draw:formula="37943 * ?f1065"/><draw:equation draw:name="f1348" draw:formula="37533 * ?f1066"/><draw:equation draw:name="f1349" draw:formula="44134 * ?f1065"/><draw:equation draw:name="f1350" draw:formula="33913 * ?f1066"/><draw:equation draw:name="f1351" draw:formula="48135 * ?f1065"/><draw:equation draw:name="f1352" draw:formula="23912 * ?f1066"/><draw:equation draw:name="f1353" draw:formula="50992 * ?f1065"/><draw:equation draw:name="f1354" draw:formula="18197 * ?f1066"/><draw:equation draw:name="f1355" draw:formula="49278 * ?f1065"/><draw:equation draw:name="f1356" draw:formula="16101 * ?f1066"/><draw:equation draw:name="f1357" draw:formula="16673 * ?f1066"/><draw:equation draw:name="f1358" draw:formula="41086 * ?f1065"/><draw:equation draw:name="f1359" draw:formula="18959 * ?f1066"/><draw:equation draw:name="f1360" draw:formula="38229 * ?f1065"/><draw:equation draw:name="f1361" draw:formula="23626 * ?f1066"/><draw:equation draw:name="f1362" draw:formula="36229 * ?f1065"/><draw:equation draw:name="f1363" draw:formula="31818 * ?f1066"/><draw:equation draw:name="f1364" draw:formula="35276 * ?f1065"/><draw:equation draw:name="f1365" draw:formula="61565 * ?f1065"/><draw:equation draw:name="f1366" draw:formula="54297 * ?f1066"/><draw:equation draw:name="f1367" draw:formula="23465 * ?f1065"/><draw:equation draw:name="f1368" draw:formula="52963 * ?f1066"/><draw:equation draw:name="f1369" draw:formula="48772 * ?f1066"/><draw:equation draw:name="f1370" draw:formula="6416 * ?f1065"/><draw:equation draw:name="f1371" draw:formula="41057 * ?f1066"/><draw:equation draw:name="f1372" draw:formula="1654 * ?f1065"/><draw:equation draw:name="f1373" draw:formula="29341 * ?f1066"/><draw:equation draw:name="f1374" draw:formula="34 * ?f1065"/><draw:equation draw:name="f1375" draw:formula="11529 * ?f1066"/><draw:equation draw:name="f1376" draw:formula="4225 * ?f1065"/><draw:equation draw:name="f1377" draw:formula="3338 * ?f1066"/><draw:equation draw:name="f1378" draw:formula="17751 * ?f1065"/><draw:equation draw:name="f1379" draw:formula="17911 * ?f1066"/><draw:equation draw:name="f1380" draw:formula="28770 * ?f1066"/><draw:equation draw:name="f1381" draw:formula="11940 * ?f1065"/><draw:equation draw:name="f1382" draw:formula="35913 * ?f1066"/><draw:equation draw:name="f1383" draw:formula="38961 * ?f1066"/><draw:equation draw:name="f1384" draw:formula="21560 * ?f1065"/><draw:equation draw:name="f1385" draw:formula="31341 * ?f1066"/><draw:equation draw:name="f1386" draw:formula="20102 * ?f1066"/><draw:equation draw:name="f1387" draw:formula="26228 * ?f1065"/><draw:equation draw:name="f1388" draw:formula="10577 * ?f1066"/><draw:equation draw:name="f1389" draw:formula="35371 * ?f1065"/><draw:equation draw:name="f1390" draw:formula="4 * ?f1066"/><draw:equation draw:name="f1391" draw:formula="45372 * ?f1065"/><draw:equation draw:name="f1392" draw:formula="1623 * ?f1066"/><draw:equation draw:name="f1393" draw:formula="53469 * ?f1065"/><draw:equation draw:name="f1394" draw:formula="5910 * ?f1066"/><draw:equation draw:name="f1395" draw:formula="58993 * ?f1065"/><draw:equation draw:name="f1396" draw:formula="12196 * ?f1066"/><draw:equation draw:name="f1397" draw:formula="19816 * ?f1066"/><draw:equation draw:name="f1398" draw:formula="31151 * ?f1066"/><draw:equation draw:name="f1399" draw:formula="60707 * ?f1065"/><draw:equation draw:name="f1400" draw:formula="39152 * ?f1066"/><draw:equation draw:name="f1401" draw:formula="54135 * ?f1065"/><draw:equation draw:name="f1402" draw:formula="?f1069 / 614455"/><draw:equation draw:name="f1403" draw:formula="?f1070 / 64098"/><draw:equation draw:name="f1404" draw:formula="?f1071 / 614455"/><draw:equation draw:name="f1405" draw:formula="?f1072 / 64098"/><draw:equation draw:name="f1406" draw:formula="?f1073 / 614455"/><draw:equation draw:name="f1407" draw:formula="?f1074 / 64098"/><draw:equation draw:name="f1408" draw:formula="?f1075 / 614455"/><draw:equation draw:name="f1409" draw:formula="?f1076 / 64098"/><draw:equation draw:name="f1410" draw:formula="?f1077 / 614455"/><draw:equation draw:name="f1411" draw:formula="?f1078 / 64098"/><draw:equation draw:name="f1412" draw:formula="?f1079 / 614455"/><draw:equation draw:name="f1413" draw:formula="?f1080 / 64098"/><draw:equation draw:name="f1414" draw:formula="?f1081 / 614455"/><draw:equation draw:name="f1415" draw:formula="?f1082 / 64098"/><draw:equation draw:name="f1416" draw:formula="?f1083 / 614455"/><draw:equation draw:name="f1417" draw:formula="?f1084 / 64098"/><draw:equation draw:name="f1418" draw:formula="?f1085 / 614455"/><draw:equation draw:name="f1419" draw:formula="?f1086 / 64098"/><draw:equation draw:name="f1420" draw:formula="?f1087 / 614455"/><draw:equation draw:name="f1421" draw:formula="?f1088 / 64098"/><draw:equation draw:name="f1422" draw:formula="?f1089 / 64098"/><draw:equation draw:name="f1423" draw:formula="?f1090 / 614455"/><draw:equation draw:name="f1424" draw:formula="?f1091 / 64098"/><draw:equation draw:name="f1425" draw:formula="?f1092 / 614455"/><draw:equation draw:name="f1426" draw:formula="?f1093 / 64098"/><draw:equation draw:name="f1427" draw:formula="?f1094 / 614455"/><draw:equation draw:name="f1428" draw:formula="?f1095 / 64098"/><draw:equation draw:name="f1429" draw:formula="?f1096 / 614455"/><draw:equation draw:name="f1430" draw:formula="?f1097 / 64098"/><draw:equation draw:name="f1431" draw:formula="?f1098 / 614455"/><draw:equation draw:name="f1432" draw:formula="?f1099 / 64098"/><draw:equation draw:name="f1433" draw:formula="?f1100 / 614455"/><draw:equation draw:name="f1434" draw:formula="?f1101 / 64098"/><draw:equation draw:name="f1435" draw:formula="?f1102 / 614455"/><draw:equation draw:name="f1436" draw:formula="?f1103 / 64098"/><draw:equation draw:name="f1437" draw:formula="?f1104 / 614455"/><draw:equation draw:name="f1438" draw:formula="?f1105 / 64098"/><draw:equation draw:name="f1439" draw:formula="?f1106 / 614455"/><draw:equation draw:name="f1440" draw:formula="?f1107 / 64098"/><draw:equation draw:name="f1441" draw:formula="?f1108 / 64098"/><draw:equation draw:name="f1442" draw:formula="?f1109 / 614455"/><draw:equation draw:name="f1443" draw:formula="?f1110 / 64098"/><draw:equation draw:name="f1444" draw:formula="?f1111 / 614455"/><draw:equation draw:name="f1445" draw:formula="?f1112 / 64098"/><draw:equation draw:name="f1446" draw:formula="?f1113 / 614455"/><draw:equation draw:name="f1447" draw:formula="?f1114 / 64098"/><draw:equation draw:name="f1448" draw:formula="?f1115 / 614455"/><draw:equation draw:name="f1449" draw:formula="?f1116 / 64098"/><draw:equation draw:name="f1450" draw:formula="?f1117 / 614455"/><draw:equation draw:name="f1451" draw:formula="?f1118 / 64098"/><draw:equation draw:name="f1452" draw:formula="?f1119 / 614455"/><draw:equation draw:name="f1453" draw:formula="?f1120 / 64098"/><draw:equation draw:name="f1454" draw:formula="?f1121 / 614455"/><draw:equation draw:name="f1455" draw:formula="?f1122 / 614455"/><draw:equation draw:name="f1456" draw:formula="?f1123 / 64098"/><draw:equation draw:name="f1457" draw:formula="?f1124 / 64098"/><draw:equation draw:name="f1458" draw:formula="?f1125 / 614455"/><draw:equation draw:name="f1459" draw:formula="?f1126 / 64098"/><draw:equation draw:name="f1460" draw:formula="?f1127 / 614455"/><draw:equation draw:name="f1461" draw:formula="?f1128 / 64098"/><draw:equation draw:name="f1462" draw:formula="?f1129 / 64098"/><draw:equation draw:name="f1463" draw:formula="?f1130 / 614455"/><draw:equation draw:name="f1464" draw:formula="?f1131 / 64098"/><draw:equation draw:name="f1465" draw:formula="?f1132 / 614455"/><draw:equation draw:name="f1466" draw:formula="?f1133 / 614455"/><draw:equation draw:name="f1467" draw:formula="?f1134 / 614455"/><draw:equation draw:name="f1468" draw:formula="?f1135 / 64098"/><draw:equation draw:name="f1469" draw:formula="?f1136 / 614455"/><draw:equation draw:name="f1470" draw:formula="?f1137 / 614455"/><draw:equation draw:name="f1471" draw:formula="?f1138 / 64098"/><draw:equation draw:name="f1472" draw:formula="?f1139 / 614455"/><draw:equation draw:name="f1473" draw:formula="?f1140 / 64098"/><draw:equation draw:name="f1474" draw:formula="?f1141 / 614455"/><draw:equation draw:name="f1475" draw:formula="?f1142 / 64098"/><draw:equation draw:name="f1476" draw:formula="?f1143 / 614455"/><draw:equation draw:name="f1477" draw:formula="?f1144 / 64098"/><draw:equation draw:name="f1478" draw:formula="?f1145 / 614455"/><draw:equation draw:name="f1479" draw:formula="?f1146 / 64098"/><draw:equation draw:name="f1480" draw:formula="?f1147 / 614455"/><draw:equation draw:name="f1481" draw:formula="?f1148 / 64098"/><draw:equation draw:name="f1482" draw:formula="?f1149 / 614455"/><draw:equation draw:name="f1483" draw:formula="?f1150 / 614455"/><draw:equation draw:name="f1484" draw:formula="?f1151 / 614455"/><draw:equation draw:name="f1485" draw:formula="?f1152 / 614455"/><draw:equation draw:name="f1486" draw:formula="?f1153 / 64098"/><draw:equation draw:name="f1487" draw:formula="?f1154 / 614455"/><draw:equation draw:name="f1488" draw:formula="?f1155 / 614455"/><draw:equation draw:name="f1489" draw:formula="?f1156 / 64098"/><draw:equation draw:name="f1490" draw:formula="?f1157 / 64098"/><draw:equation draw:name="f1491" draw:formula="?f1158 / 64098"/><draw:equation draw:name="f1492" draw:formula="?f1159 / 614455"/><draw:equation draw:name="f1493" draw:formula="?f1160 / 64098"/><draw:equation draw:name="f1494" draw:formula="?f1161 / 614455"/><draw:equation draw:name="f1495" draw:formula="?f1162 / 64098"/><draw:equation draw:name="f1496" draw:formula="?f1163 / 614455"/><draw:equation draw:name="f1497" draw:formula="?f1164 / 64098"/><draw:equation draw:name="f1498" draw:formula="?f1165 / 614455"/><draw:equation draw:name="f1499" draw:formula="?f1166 / 64098"/><draw:equation draw:name="f1500" draw:formula="?f1167 / 614455"/><draw:equation draw:name="f1501" draw:formula="?f1168 / 64098"/><draw:equation draw:name="f1502" draw:formula="?f1169 / 614455"/><draw:equation draw:name="f1503" draw:formula="?f1170 / 64098"/><draw:equation draw:name="f1504" draw:formula="?f1171 / 614455"/><draw:equation draw:name="f1505" draw:formula="?f1172 / 614455"/><draw:equation draw:name="f1506" draw:formula="?f1173 / 614455"/><draw:equation draw:name="f1507" draw:formula="?f1174 / 64098"/><draw:equation draw:name="f1508" draw:formula="?f1175 / 614455"/><draw:equation draw:name="f1509" draw:formula="?f1176 / 64098"/><draw:equation draw:name="f1510" draw:formula="?f1177 / 614455"/><draw:equation draw:name="f1511" draw:formula="?f1178 / 614455"/><draw:equation draw:name="f1512" draw:formula="?f1179 / 64098"/><draw:equation draw:name="f1513" draw:formula="?f1180 / 614455"/><draw:equation draw:name="f1514" draw:formula="?f1181 / 614455"/><draw:equation draw:name="f1515" draw:formula="?f1182 / 64098"/><draw:equation draw:name="f1516" draw:formula="?f1183 / 614455"/><draw:equation draw:name="f1517" draw:formula="?f1184 / 64098"/><draw:equation draw:name="f1518" draw:formula="?f1185 / 614455"/><draw:equation draw:name="f1519" draw:formula="?f1186 / 64098"/><draw:equation draw:name="f1520" draw:formula="?f1187 / 614455"/><draw:equation draw:name="f1521" draw:formula="?f1188 / 614455"/><draw:equation draw:name="f1522" draw:formula="?f1189 / 64098"/><draw:equation draw:name="f1523" draw:formula="?f1190 / 614455"/><draw:equation draw:name="f1524" draw:formula="?f1191 / 64098"/><draw:equation draw:name="f1525" draw:formula="?f1192 / 614455"/><draw:equation draw:name="f1526" draw:formula="?f1193 / 64098"/><draw:equation draw:name="f1527" draw:formula="?f1194 / 614455"/><draw:equation draw:name="f1528" draw:formula="?f1195 / 64098"/><draw:equation draw:name="f1529" draw:formula="?f1196 / 614455"/><draw:equation draw:name="f1530" draw:formula="?f1197 / 64098"/><draw:equation draw:name="f1531" draw:formula="?f1198 / 614455"/><draw:equation draw:name="f1532" draw:formula="?f1199 / 64098"/><draw:equation draw:name="f1533" draw:formula="?f1200 / 614455"/><draw:equation draw:name="f1534" draw:formula="?f1201 / 64098"/><draw:equation draw:name="f1535" draw:formula="?f1202 / 614455"/><draw:equation draw:name="f1536" draw:formula="?f1203 / 64098"/><draw:equation draw:name="f1537" draw:formula="?f1204 / 614455"/><draw:equation draw:name="f1538" draw:formula="?f1205 / 64098"/><draw:equation draw:name="f1539" draw:formula="?f1206 / 614455"/><draw:equation draw:name="f1540" draw:formula="?f1207 / 64098"/><draw:equation draw:name="f1541" draw:formula="?f1208 / 614455"/><draw:equation draw:name="f1542" draw:formula="?f1209 / 614455"/><draw:equation draw:name="f1543" draw:formula="?f1210 / 64098"/><draw:equation draw:name="f1544" draw:formula="?f1211 / 614455"/><draw:equation draw:name="f1545" draw:formula="?f1212 / 614455"/><draw:equation draw:name="f1546" draw:formula="?f1213 / 614455"/><draw:equation draw:name="f1547" draw:formula="?f1214 / 614455"/><draw:equation draw:name="f1548" draw:formula="?f1215 / 614455"/><draw:equation draw:name="f1549" draw:formula="?f1216 / 614455"/><draw:equation draw:name="f1550" draw:formula="?f1217 / 614455"/><draw:equation draw:name="f1551" draw:formula="?f1218 / 614455"/><draw:equation draw:name="f1552" draw:formula="?f1219 / 614455"/><draw:equation draw:name="f1553" draw:formula="?f1220 / 614455"/><draw:equation draw:name="f1554" draw:formula="?f1221 / 614455"/><draw:equation draw:name="f1555" draw:formula="?f1222 / 614455"/><draw:equation draw:name="f1556" draw:formula="?f1223 / 614455"/><draw:equation draw:name="f1557" draw:formula="?f1224 / 614455"/><draw:equation draw:name="f1558" draw:formula="?f1225 / 614455"/><draw:equation draw:name="f1559" draw:formula="?f1226 / 614455"/><draw:equation draw:name="f1560" draw:formula="?f1227 / 614455"/><draw:equation draw:name="f1561" draw:formula="?f1228 / 614455"/><draw:equation draw:name="f1562" draw:formula="?f1229 / 614455"/><draw:equation draw:name="f1563" draw:formula="?f1230 / 614455"/><draw:equation draw:name="f1564" draw:formula="?f1231 / 614455"/><draw:equation draw:name="f1565" draw:formula="?f1232 / 614455"/><draw:equation draw:name="f1566" draw:formula="?f1233 / 614455"/><draw:equation draw:name="f1567" draw:formula="?f1234 / 614455"/><draw:equation draw:name="f1568" draw:formula="?f1235 / 614455"/><draw:equation draw:name="f1569" draw:formula="?f1236 / 614455"/><draw:equation draw:name="f1570" draw:formula="?f1237 / 614455"/><draw:equation draw:name="f1571" draw:formula="?f1238 / 614455"/><draw:equation draw:name="f1572" draw:formula="?f1239 / 614455"/><draw:equation draw:name="f1573" draw:formula="?f1240 / 64098"/><draw:equation draw:name="f1574" draw:formula="?f1241 / 64098"/><draw:equation draw:name="f1575" draw:formula="?f1242 / 614455"/><draw:equation draw:name="f1576" draw:formula="?f1243 / 614455"/><draw:equation draw:name="f1577" draw:formula="?f1244 / 64098"/><draw:equation draw:name="f1578" draw:formula="?f1245 / 614455"/><draw:equation draw:name="f1579" draw:formula="?f1246 / 64098"/><draw:equation draw:name="f1580" draw:formula="?f1247 / 64098"/><draw:equation draw:name="f1581" draw:formula="?f1248 / 614455"/><draw:equation draw:name="f1582" draw:formula="?f1249 / 614455"/><draw:equation draw:name="f1583" draw:formula="?f1250 / 614455"/><draw:equation draw:name="f1584" draw:formula="?f1251 / 614455"/><draw:equation draw:name="f1585" draw:formula="?f1252 / 64098"/><draw:equation draw:name="f1586" draw:formula="?f1253 / 614455"/><draw:equation draw:name="f1587" draw:formula="?f1254 / 614455"/><draw:equation draw:name="f1588" draw:formula="?f1255 / 614455"/><draw:equation draw:name="f1589" draw:formula="?f1256 / 614455"/><draw:equation draw:name="f1590" draw:formula="?f1257 / 614455"/><draw:equation draw:name="f1591" draw:formula="?f1258 / 614455"/><draw:equation draw:name="f1592" draw:formula="?f1259 / 614455"/><draw:equation draw:name="f1593" draw:formula="?f1260 / 614455"/><draw:equation draw:name="f1594" draw:formula="?f1261 / 64098"/><draw:equation draw:name="f1595" draw:formula="?f1262 / 614455"/><draw:equation draw:name="f1596" draw:formula="?f1263 / 614455"/><draw:equation draw:name="f1597" draw:formula="?f1264 / 614455"/><draw:equation draw:name="f1598" draw:formula="?f1265 / 614455"/><draw:equation draw:name="f1599" draw:formula="?f1266 / 614455"/><draw:equation draw:name="f1600" draw:formula="?f1267 / 64098"/><draw:equation draw:name="f1601" draw:formula="?f1268 / 64098"/><draw:equation draw:name="f1602" draw:formula="?f1269 / 614455"/><draw:equation draw:name="f1603" draw:formula="?f1270 / 64098"/><draw:equation draw:name="f1604" draw:formula="?f1271 / 614455"/><draw:equation draw:name="f1605" draw:formula="?f1272 / 64098"/><draw:equation draw:name="f1606" draw:formula="?f1273 / 614455"/><draw:equation draw:name="f1607" draw:formula="?f1274 / 64098"/><draw:equation draw:name="f1608" draw:formula="?f1275 / 614455"/><draw:equation draw:name="f1609" draw:formula="?f1276 / 64098"/><draw:equation draw:name="f1610" draw:formula="?f1277 / 614455"/><draw:equation draw:name="f1611" draw:formula="?f1278 / 64098"/><draw:equation draw:name="f1612" draw:formula="?f1279 / 614455"/><draw:equation draw:name="f1613" draw:formula="?f1280 / 614455"/><draw:equation draw:name="f1614" draw:formula="?f1281 / 64098"/><draw:equation draw:name="f1615" draw:formula="?f1282 / 614455"/><draw:equation draw:name="f1616" draw:formula="?f1283 / 64098"/><draw:equation draw:name="f1617" draw:formula="?f1284 / 614455"/><draw:equation draw:name="f1618" draw:formula="?f1285 / 64098"/><draw:equation draw:name="f1619" draw:formula="?f1286 / 614455"/><draw:equation draw:name="f1620" draw:formula="?f1287 / 64098"/><draw:equation draw:name="f1621" draw:formula="?f1288 / 614455"/><draw:equation draw:name="f1622" draw:formula="?f1289 / 614455"/><draw:equation draw:name="f1623" draw:formula="?f1290 / 64098"/><draw:equation draw:name="f1624" draw:formula="?f1291 / 614455"/><draw:equation draw:name="f1625" draw:formula="?f1292 / 64098"/><draw:equation draw:name="f1626" draw:formula="?f1293 / 614455"/><draw:equation draw:name="f1627" draw:formula="?f1294 / 64098"/><draw:equation draw:name="f1628" draw:formula="?f1295 / 614455"/><draw:equation draw:name="f1629" draw:formula="?f1296 / 64098"/><draw:equation draw:name="f1630" draw:formula="?f1297 / 614455"/><draw:equation draw:name="f1631" draw:formula="?f1298 / 614455"/><draw:equation draw:name="f1632" draw:formula="?f1299 / 614455"/><draw:equation draw:name="f1633" draw:formula="?f1300 / 614455"/><draw:equation draw:name="f1634" draw:formula="?f1301 / 614455"/><draw:equation draw:name="f1635" draw:formula="?f1302 / 614455"/><draw:equation draw:name="f1636" draw:formula="?f1303 / 614455"/><draw:equation draw:name="f1637" draw:formula="?f1304 / 64098"/><draw:equation draw:name="f1638" draw:formula="?f1305 / 614455"/><draw:equation draw:name="f1639" draw:formula="?f1306 / 64098"/><draw:equation draw:name="f1640" draw:formula="?f1307 / 614455"/><draw:equation draw:name="f1641" draw:formula="?f1308 / 614455"/><draw:equation draw:name="f1642" draw:formula="?f1309 / 64098"/><draw:equation draw:name="f1643" draw:formula="?f1310 / 614455"/><draw:equation draw:name="f1644" draw:formula="?f1311 / 614455"/><draw:equation draw:name="f1645" draw:formula="?f1312 / 614455"/><draw:equation draw:name="f1646" draw:formula="?f1313 / 64098"/><draw:equation draw:name="f1647" draw:formula="?f1314 / 614455"/><draw:equation draw:name="f1648" draw:formula="?f1315 / 64098"/><draw:equation draw:name="f1649" draw:formula="?f1316 / 614455"/><draw:equation draw:name="f1650" draw:formula="?f1317 / 614455"/><draw:equation draw:name="f1651" draw:formula="?f1318 / 64098"/><draw:equation draw:name="f1652" draw:formula="?f1319 / 614455"/><draw:equation draw:name="f1653" draw:formula="?f1320 / 614455"/><draw:equation draw:name="f1654" draw:formula="?f1321 / 614455"/><draw:equation draw:name="f1655" draw:formula="?f1322 / 64098"/><draw:equation draw:name="f1656" draw:formula="?f1323 / 614455"/><draw:equation draw:name="f1657" draw:formula="?f1324 / 64098"/><draw:equation draw:name="f1658" draw:formula="?f1325 / 614455"/><draw:equation draw:name="f1659" draw:formula="?f1326 / 64098"/><draw:equation draw:name="f1660" draw:formula="?f1327 / 614455"/><draw:equation draw:name="f1661" draw:formula="?f1328 / 64098"/><draw:equation draw:name="f1662" draw:formula="?f1329 / 614455"/><draw:equation draw:name="f1663" draw:formula="?f1330 / 64098"/><draw:equation draw:name="f1664" draw:formula="?f1331 / 614455"/><draw:equation draw:name="f1665" draw:formula="?f1332 / 64098"/><draw:equation draw:name="f1666" draw:formula="?f1333 / 614455"/><draw:equation draw:name="f1667" draw:formula="?f1334 / 64098"/><draw:equation draw:name="f1668" draw:formula="?f1335 / 614455"/><draw:equation draw:name="f1669" draw:formula="?f1336 / 614455"/><draw:equation draw:name="f1670" draw:formula="?f1337 / 614455"/><draw:equation draw:name="f1671" draw:formula="?f1338 / 64098"/><draw:equation draw:name="f1672" draw:formula="?f1339 / 614455"/><draw:equation draw:name="f1673" draw:formula="?f1340 / 614455"/><draw:equation draw:name="f1674" draw:formula="?f1341 / 614455"/><draw:equation draw:name="f1675" draw:formula="?f1342 / 614455"/><draw:equation draw:name="f1676" draw:formula="?f1343 / 64098"/><draw:equation draw:name="f1677" draw:formula="?f1344 / 614455"/><draw:equation draw:name="f1678" draw:formula="?f1345 / 64098"/><draw:equation draw:name="f1679" draw:formula="?f1346 / 614455"/><draw:equation draw:name="f1680" draw:formula="?f1347 / 64098"/><draw:equation draw:name="f1681" draw:formula="?f1348 / 614455"/><draw:equation draw:name="f1682" draw:formula="?f1349 / 64098"/><draw:equation draw:name="f1683" draw:formula="?f1350 / 614455"/><draw:equation draw:name="f1684" draw:formula="?f1351 / 64098"/><draw:equation draw:name="f1685" draw:formula="?f1352 / 614455"/><draw:equation draw:name="f1686" draw:formula="?f1353 / 64098"/><draw:equation draw:name="f1687" draw:formula="?f1354 / 614455"/><draw:equation draw:name="f1688" draw:formula="?f1355 / 64098"/><draw:equation draw:name="f1689" draw:formula="?f1356 / 614455"/><draw:equation draw:name="f1690" draw:formula="?f1357 / 614455"/><draw:equation draw:name="f1691" draw:formula="?f1358 / 64098"/><draw:equation draw:name="f1692" draw:formula="?f1359 / 614455"/><draw:equation draw:name="f1693" draw:formula="?f1360 / 64098"/><draw:equation draw:name="f1694" draw:formula="?f1361 / 614455"/><draw:equation draw:name="f1695" draw:formula="?f1362 / 64098"/><draw:equation draw:name="f1696" draw:formula="?f1363 / 614455"/><draw:equation draw:name="f1697" draw:formula="?f1364 / 64098"/><draw:equation draw:name="f1698" draw:formula="?f1365 / 64098"/><draw:equation draw:name="f1699" draw:formula="?f1366 / 614455"/><draw:equation draw:name="f1700" draw:formula="?f1367 / 64098"/><draw:equation draw:name="f1701" draw:formula="?f1368 / 614455"/><draw:equation draw:name="f1702" draw:formula="?f1369 / 614455"/><draw:equation draw:name="f1703" draw:formula="?f1370 / 64098"/><draw:equation draw:name="f1704" draw:formula="?f1371 / 614455"/><draw:equation draw:name="f1705" draw:formula="?f1372 / 64098"/><draw:equation draw:name="f1706" draw:formula="?f1373 / 614455"/><draw:equation draw:name="f1707" draw:formula="?f1374 / 64098"/><draw:equation draw:name="f1708" draw:formula="?f1375 / 614455"/><draw:equation draw:name="f1709" draw:formula="?f1376 / 64098"/><draw:equation draw:name="f1710" draw:formula="?f1377 / 614455"/><draw:equation draw:name="f1711" draw:formula="?f1378 / 64098"/><draw:equation draw:name="f1712" draw:formula="?f1379 / 614455"/><draw:equation draw:name="f1713" draw:formula="?f1380 / 614455"/><draw:equation draw:name="f1714" draw:formula="?f1381 / 64098"/><draw:equation draw:name="f1715" draw:formula="?f1382 / 614455"/><draw:equation draw:name="f1716" draw:formula="?f1383 / 614455"/><draw:equation draw:name="f1717" draw:formula="?f1384 / 64098"/><draw:equation draw:name="f1718" draw:formula="?f1385 / 614455"/><draw:equation draw:name="f1719" draw:formula="?f1386 / 614455"/><draw:equation draw:name="f1720" draw:formula="?f1387 / 64098"/><draw:equation draw:name="f1721" draw:formula="?f1388 / 614455"/><draw:equation draw:name="f1722" draw:formula="?f1389 / 64098"/><draw:equation draw:name="f1723" draw:formula="?f1390 / 614455"/><draw:equation draw:name="f1724" draw:formula="?f1391 / 64098"/><draw:equation draw:name="f1725" draw:formula="?f1392 / 614455"/><draw:equation draw:name="f1726" draw:formula="?f1393 / 64098"/><draw:equation draw:name="f1727" draw:formula="?f1394 / 614455"/><draw:equation draw:name="f1728" draw:formula="?f1395 / 64098"/><draw:equation draw:name="f1729" draw:formula="?f1396 / 614455"/><draw:equation draw:name="f1730" draw:formula="?f1397 / 614455"/><draw:equation draw:name="f1731" draw:formula="?f1398 / 614455"/><draw:equation draw:name="f1732" draw:formula="?f1399 / 64098"/><draw:equation draw:name="f1733" draw:formula="?f1400 / 614455"/><draw:equation draw:name="f1734" draw:formula="?f1401 / 64098"/><draw:equation draw:name="f1735" draw:formula="?f0 / ?f1067"/><draw:equation draw:name="f1736" draw:formula="?f1 / ?f1067"/><draw:equation draw:name="f1737" draw:formula="?f0 / ?f1068"/><draw:equation draw:name="f1738" draw:formula="?f2 / ?f1068"/><draw:equation draw:name="f1739" draw:formula="?f1402 / ?f1067"/><draw:equation draw:name="f1740" draw:formula="?f1403 / ?f1068"/><draw:equation draw:name="f1741" draw:formula="?f1404 / ?f1067"/><draw:equation draw:name="f1742" draw:formula="?f1405 / ?f1068"/><draw:equation draw:name="f1743" draw:formula="?f1406 / ?f1067"/><draw:equation draw:name="f1744" draw:formula="?f1407 / ?f1068"/><draw:equation draw:name="f1745" draw:formula="?f1408 / ?f1067"/><draw:equation draw:name="f1746" draw:formula="?f1409 / ?f1068"/><draw:equation draw:name="f1747" draw:formula="?f1410 / ?f1067"/><draw:equation draw:name="f1748" draw:formula="?f1411 / ?f1068"/><draw:equation draw:name="f1749" draw:formula="?f1412 / ?f1067"/><draw:equation draw:name="f1750" draw:formula="?f1413 / ?f1068"/><draw:equation draw:name="f1751" draw:formula="?f1414 / ?f1067"/><draw:equation draw:name="f1752" draw:formula="?f1415 / ?f1068"/><draw:equation draw:name="f1753" draw:formula="?f1416 / ?f1067"/><draw:equation draw:name="f1754" draw:formula="?f1417 / ?f1068"/><draw:equation draw:name="f1755" draw:formula="?f1418 / ?f1067"/><draw:equation draw:name="f1756" draw:formula="?f1419 / ?f1068"/><draw:equation draw:name="f1757" draw:formula="?f1420 / ?f1067"/><draw:equation draw:name="f1758" draw:formula="?f1421 / ?f1068"/><draw:equation draw:name="f1759" draw:formula="?f1422 / ?f1068"/><draw:equation draw:name="f1760" draw:formula="?f1423 / ?f1067"/><draw:equation draw:name="f1761" draw:formula="?f1424 / ?f1068"/><draw:equation draw:name="f1762" draw:formula="?f1425 / ?f1067"/><draw:equation draw:name="f1763" draw:formula="?f1426 / ?f1068"/><draw:equation draw:name="f1764" draw:formula="?f1427 / ?f1067"/><draw:equation draw:name="f1765" draw:formula="?f1428 / ?f1068"/><draw:equation draw:name="f1766" draw:formula="?f1429 / ?f1067"/><draw:equation draw:name="f1767" draw:formula="?f1430 / ?f1068"/><draw:equation draw:name="f1768" draw:formula="?f1431 / ?f1067"/><draw:equation draw:name="f1769" draw:formula="?f1432 / ?f1068"/><draw:equation draw:name="f1770" draw:formula="?f1433 / ?f1067"/><draw:equation draw:name="f1771" draw:formula="?f1434 / ?f1068"/><draw:equation draw:name="f1772" draw:formula="?f1435 / ?f1067"/><draw:equation draw:name="f1773" draw:formula="?f1436 / ?f1068"/><draw:equation draw:name="f1774" draw:formula="?f1437 / ?f1067"/><draw:equation draw:name="f1775" draw:formula="?f1438 / ?f1068"/><draw:equation draw:name="f1776" draw:formula="?f1439 / ?f1067"/><draw:equation draw:name="f1777" draw:formula="?f1440 / ?f1068"/><draw:equation draw:name="f1778" draw:formula="?f1441 / ?f1068"/><draw:equation draw:name="f1779" draw:formula="?f1442 / ?f1067"/><draw:equation draw:name="f1780" draw:formula="?f1443 / ?f1068"/><draw:equation draw:name="f1781" draw:formula="?f1444 / ?f1067"/><draw:equation draw:name="f1782" draw:formula="?f1445 / ?f1068"/><draw:equation draw:name="f1783" draw:formula="?f1446 / ?f1067"/><draw:equation draw:name="f1784" draw:formula="?f1447 / ?f1068"/><draw:equation draw:name="f1785" draw:formula="?f1448 / ?f1067"/><draw:equation draw:name="f1786" draw:formula="?f1449 / ?f1068"/><draw:equation draw:name="f1787" draw:formula="?f1450 / ?f1067"/><draw:equation draw:name="f1788" draw:formula="?f1451 / ?f1068"/><draw:equation draw:name="f1789" draw:formula="?f1452 / ?f1067"/><draw:equation draw:name="f1790" draw:formula="?f1453 / ?f1068"/><draw:equation draw:name="f1791" draw:formula="?f1454 / ?f1067"/><draw:equation draw:name="f1792" draw:formula="?f1455 / ?f1067"/><draw:equation draw:name="f1793" draw:formula="?f1456 / ?f1068"/><draw:equation draw:name="f1794" draw:formula="?f1457 / ?f1068"/><draw:equation draw:name="f1795" draw:formula="?f1458 / ?f1067"/><draw:equation draw:name="f1796" draw:formula="?f1459 / ?f1068"/><draw:equation draw:name="f1797" draw:formula="?f1460 / ?f1067"/><draw:equation draw:name="f1798" draw:formula="?f1461 / ?f1068"/><draw:equation draw:name="f1799" draw:formula="?f1462 / ?f1068"/><draw:equation draw:name="f1800" draw:formula="?f1463 / ?f1067"/><draw:equation draw:name="f1801" draw:formula="?f1464 / ?f1068"/><draw:equation draw:name="f1802" draw:formula="?f1465 / ?f1067"/><draw:equation draw:name="f1803" draw:formula="?f1466 / ?f1067"/><draw:equation draw:name="f1804" draw:formula="?f1467 / ?f1067"/><draw:equation draw:name="f1805" draw:formula="?f1468 / ?f1068"/><draw:equation draw:name="f1806" draw:formula="?f1469 / ?f1067"/><draw:equation draw:name="f1807" draw:formula="?f1470 / ?f1067"/><draw:equation draw:name="f1808" draw:formula="?f1471 / ?f1068"/><draw:equation draw:name="f1809" draw:formula="?f1472 / ?f1067"/><draw:equation draw:name="f1810" draw:formula="?f1473 / ?f1068"/><draw:equation draw:name="f1811" draw:formula="?f1474 / ?f1067"/><draw:equation draw:name="f1812" draw:formula="?f1475 / ?f1068"/><draw:equation draw:name="f1813" draw:formula="?f1476 / ?f1067"/><draw:equation draw:name="f1814" draw:formula="?f1477 / ?f1068"/><draw:equation draw:name="f1815" draw:formula="?f1478 / ?f1067"/><draw:equation draw:name="f1816" draw:formula="?f1479 / ?f1068"/><draw:equation draw:name="f1817" draw:formula="?f1480 / ?f1067"/><draw:equation draw:name="f1818" draw:formula="?f1481 / ?f1068"/><draw:equation draw:name="f1819" draw:formula="?f1482 / ?f1067"/><draw:equation draw:name="f1820" draw:formula="?f1483 / ?f1067"/><draw:equation draw:name="f1821" draw:formula="?f1484 / ?f1067"/><draw:equation draw:name="f1822" draw:formula="?f1485 / ?f1067"/><draw:equation draw:name="f1823" draw:formula="?f1486 / ?f1068"/><draw:equation draw:name="f1824" draw:formula="?f1487 / ?f1067"/><draw:equation draw:name="f1825" draw:formula="?f1488 / ?f1067"/><draw:equation draw:name="f1826" draw:formula="?f1489 / ?f1068"/><draw:equation draw:name="f1827" draw:formula="?f1490 / ?f1068"/><draw:equation draw:name="f1828" draw:formula="?f1491 / ?f1068"/><draw:equation draw:name="f1829" draw:formula="?f1492 / ?f1067"/><draw:equation draw:name="f1830" draw:formula="?f1493 / ?f1068"/><draw:equation draw:name="f1831" draw:formula="?f1494 / ?f1067"/><draw:equation draw:name="f1832" draw:formula="?f1495 / ?f1068"/><draw:equation draw:name="f1833" draw:formula="?f1496 / ?f1067"/><draw:equation draw:name="f1834" draw:formula="?f1497 / ?f1068"/><draw:equation draw:name="f1835" draw:formula="?f1498 / ?f1067"/><draw:equation draw:name="f1836" draw:formula="?f1499 / ?f1068"/><draw:equation draw:name="f1837" draw:formula="?f1500 / ?f1067"/><draw:equation draw:name="f1838" draw:formula="?f1501 / ?f1068"/><draw:equation draw:name="f1839" draw:formula="?f1502 / ?f1067"/><draw:equation draw:name="f1840" draw:formula="?f1503 / ?f1068"/><draw:equation draw:name="f1841" draw:formula="?f1504 / ?f1067"/><draw:equation draw:name="f1842" draw:formula="?f1505 / ?f1067"/><draw:equation draw:name="f1843" draw:formula="?f1506 / ?f1067"/><draw:equation draw:name="f1844" draw:formula="?f1507 / ?f1068"/><draw:equation draw:name="f1845" draw:formula="?f1508 / ?f1067"/><draw:equation draw:name="f1846" draw:formula="?f1509 / ?f1068"/><draw:equation draw:name="f1847" draw:formula="?f1510 / ?f1067"/><draw:equation draw:name="f1848" draw:formula="?f1511 / ?f1067"/><draw:equation draw:name="f1849" draw:formula="?f1512 / ?f1068"/><draw:equation draw:name="f1850" draw:formula="?f1513 / ?f1067"/><draw:equation draw:name="f1851" draw:formula="?f1514 / ?f1067"/><draw:equation draw:name="f1852" draw:formula="?f1515 / ?f1068"/><draw:equation draw:name="f1853" draw:formula="?f1516 / ?f1067"/><draw:equation draw:name="f1854" draw:formula="?f1517 / ?f1068"/><draw:equation draw:name="f1855" draw:formula="?f1518 / ?f1067"/><draw:equation draw:name="f1856" draw:formula="?f1519 / ?f1068"/><draw:equation draw:name="f1857" draw:formula="?f1520 / ?f1067"/><draw:equation draw:name="f1858" draw:formula="?f1521 / ?f1067"/><draw:equation draw:name="f1859" draw:formula="?f1522 / ?f1068"/><draw:equation draw:name="f1860" draw:formula="?f1523 / ?f1067"/><draw:equation draw:name="f1861" draw:formula="?f1524 / ?f1068"/><draw:equation draw:name="f1862" draw:formula="?f1525 / ?f1067"/><draw:equation draw:name="f1863" draw:formula="?f1526 / ?f1068"/><draw:equation draw:name="f1864" draw:formula="?f1527 / ?f1067"/><draw:equation draw:name="f1865" draw:formula="?f1528 / ?f1068"/><draw:equation draw:name="f1866" draw:formula="?f1529 / ?f1067"/><draw:equation draw:name="f1867" draw:formula="?f1530 / ?f1068"/><draw:equation draw:name="f1868" draw:formula="?f1531 / ?f1067"/><draw:equation draw:name="f1869" draw:formula="?f1532 / ?f1068"/><draw:equation draw:name="f1870" draw:formula="?f1533 / ?f1067"/><draw:equation draw:name="f1871" draw:formula="?f1534 / ?f1068"/><draw:equation draw:name="f1872" draw:formula="?f1535 / ?f1067"/><draw:equation draw:name="f1873" draw:formula="?f1536 / ?f1068"/><draw:equation draw:name="f1874" draw:formula="?f1537 / ?f1067"/><draw:equation draw:name="f1875" draw:formula="?f1538 / ?f1068"/><draw:equation draw:name="f1876" draw:formula="?f1539 / ?f1067"/><draw:equation draw:name="f1877" draw:formula="?f1540 / ?f1068"/><draw:equation draw:name="f1878" draw:formula="?f1541 / ?f1067"/><draw:equation draw:name="f1879" draw:formula="?f1542 / ?f1067"/><draw:equation draw:name="f1880" draw:formula="?f1543 / ?f1068"/><draw:equation draw:name="f1881" draw:formula="?f1544 / ?f1067"/><draw:equation draw:name="f1882" draw:formula="?f1545 / ?f1067"/><draw:equation draw:name="f1883" draw:formula="?f1546 / ?f1067"/><draw:equation draw:name="f1884" draw:formula="?f1547 / ?f1067"/><draw:equation draw:name="f1885" draw:formula="?f1548 / ?f1067"/><draw:equation draw:name="f1886" draw:formula="?f1549 / ?f1067"/><draw:equation draw:name="f1887" draw:formula="?f1550 / ?f1067"/><draw:equation draw:name="f1888" draw:formula="?f1551 / ?f1067"/><draw:equation draw:name="f1889" draw:formula="?f1552 / ?f1067"/><draw:equation draw:name="f1890" draw:formula="?f1553 / ?f1067"/><draw:equation draw:name="f1891" draw:formula="?f1554 / ?f1067"/><draw:equation draw:name="f1892" draw:formula="?f1555 / ?f1067"/><draw:equation draw:name="f1893" draw:formula="?f1556 / ?f1067"/><draw:equation draw:name="f1894" draw:formula="?f1557 / ?f1067"/><draw:equation draw:name="f1895" draw:formula="?f1558 / ?f1067"/><draw:equation draw:name="f1896" draw:formula="?f1559 / ?f1067"/><draw:equation draw:name="f1897" draw:formula="?f1560 / ?f1067"/><draw:equation draw:name="f1898" draw:formula="?f1561 / ?f1067"/><draw:equation draw:name="f1899" draw:formula="?f1562 / ?f1067"/><draw:equation draw:name="f1900" draw:formula="?f1563 / ?f1067"/><draw:equation draw:name="f1901" draw:formula="?f1564 / ?f1067"/><draw:equation draw:name="f1902" draw:formula="?f1565 / ?f1067"/><draw:equation draw:name="f1903" draw:formula="?f1566 / ?f1067"/><draw:equation draw:name="f1904" draw:formula="?f1567 / ?f1067"/><draw:equation draw:name="f1905" draw:formula="?f1568 / ?f1067"/><draw:equation draw:name="f1906" draw:formula="?f1569 / ?f1067"/><draw:equation draw:name="f1907" draw:formula="?f1570 / ?f1067"/><draw:equation draw:name="f1908" draw:formula="?f1571 / ?f1067"/><draw:equation draw:name="f1909" draw:formula="?f1572 / ?f1067"/><draw:equation draw:name="f1910" draw:formula="?f1573 / ?f1068"/><draw:equation draw:name="f1911" draw:formula="?f1574 / ?f1068"/><draw:equation draw:name="f1912" draw:formula="?f1575 / ?f1067"/><draw:equation draw:name="f1913" draw:formula="?f1576 / ?f1067"/><draw:equation draw:name="f1914" draw:formula="?f1577 / ?f1068"/><draw:equation draw:name="f1915" draw:formula="?f1578 / ?f1067"/><draw:equation draw:name="f1916" draw:formula="?f1579 / ?f1068"/><draw:equation draw:name="f1917" draw:formula="?f1580 / ?f1068"/><draw:equation draw:name="f1918" draw:formula="?f1581 / ?f1067"/><draw:equation draw:name="f1919" draw:formula="?f1582 / ?f1067"/><draw:equation draw:name="f1920" draw:formula="?f1583 / ?f1067"/><draw:equation draw:name="f1921" draw:formula="?f1584 / ?f1067"/><draw:equation draw:name="f1922" draw:formula="?f1585 / ?f1068"/><draw:equation draw:name="f1923" draw:formula="?f1586 / ?f1067"/><draw:equation draw:name="f1924" draw:formula="?f1587 / ?f1067"/><draw:equation draw:name="f1925" draw:formula="?f1588 / ?f1067"/><draw:equation draw:name="f1926" draw:formula="?f1589 / ?f1067"/><draw:equation draw:name="f1927" draw:formula="?f1590 / ?f1067"/><draw:equation draw:name="f1928" draw:formula="?f1591 / ?f1067"/><draw:equation draw:name="f1929" draw:formula="?f1592 / ?f1067"/><draw:equation draw:name="f1930" draw:formula="?f1593 / ?f1067"/><draw:equation draw:name="f1931" draw:formula="?f1594 / ?f1068"/><draw:equation draw:name="f1932" draw:formula="?f1595 / ?f1067"/><draw:equation draw:name="f1933" draw:formula="?f1596 / ?f1067"/><draw:equation draw:name="f1934" draw:formula="?f1597 / ?f1067"/><draw:equation draw:name="f1935" draw:formula="?f1598 / ?f1067"/><draw:equation draw:name="f1936" draw:formula="?f1599 / ?f1067"/><draw:equation draw:name="f1937" draw:formula="?f1600 / ?f1068"/><draw:equation draw:name="f1938" draw:formula="?f1601 / ?f1068"/><draw:equation draw:name="f1939" draw:formula="?f1602 / ?f1067"/><draw:equation draw:name="f1940" draw:formula="?f1603 / ?f1068"/><draw:equation draw:name="f1941" draw:formula="?f1604 / ?f1067"/><draw:equation draw:name="f1942" draw:formula="?f1605 / ?f1068"/><draw:equation draw:name="f1943" draw:formula="?f1606 / ?f1067"/><draw:equation draw:name="f1944" draw:formula="?f1607 / ?f1068"/><draw:equation draw:name="f1945" draw:formula="?f1608 / ?f1067"/><draw:equation draw:name="f1946" draw:formula="?f1609 / ?f1068"/><draw:equation draw:name="f1947" draw:formula="?f1610 / ?f1067"/><draw:equation draw:name="f1948" draw:formula="?f1611 / ?f1068"/><draw:equation draw:name="f1949" draw:formula="?f1612 / ?f1067"/><draw:equation draw:name="f1950" draw:formula="?f1613 / ?f1067"/><draw:equation draw:name="f1951" draw:formula="?f1614 / ?f1068"/><draw:equation draw:name="f1952" draw:formula="?f1615 / ?f1067"/><draw:equation draw:name="f1953" draw:formula="?f1616 / ?f1068"/><draw:equation draw:name="f1954" draw:formula="?f1617 / ?f1067"/><draw:equation draw:name="f1955" draw:formula="?f1618 / ?f1068"/><draw:equation draw:name="f1956" draw:formula="?f1619 / ?f1067"/><draw:equation draw:name="f1957" draw:formula="?f1620 / ?f1068"/><draw:equation draw:name="f1958" draw:formula="?f1621 / ?f1067"/><draw:equation draw:name="f1959" draw:formula="?f1622 / ?f1067"/><draw:equation draw:name="f1960" draw:formula="?f1623 / ?f1068"/><draw:equation draw:name="f1961" draw:formula="?f1624 / ?f1067"/><draw:equation draw:name="f1962" draw:formula="?f1625 / ?f1068"/><draw:equation draw:name="f1963" draw:formula="?f1626 / ?f1067"/><draw:equation draw:name="f1964" draw:formula="?f1627 / ?f1068"/><draw:equation draw:name="f1965" draw:formula="?f1628 / ?f1067"/><draw:equation draw:name="f1966" draw:formula="?f1629 / ?f1068"/><draw:equation draw:name="f1967" draw:formula="?f1630 / ?f1067"/><draw:equation draw:name="f1968" draw:formula="?f1631 / ?f1067"/><draw:equation draw:name="f1969" draw:formula="?f1632 / ?f1067"/><draw:equation draw:name="f1970" draw:formula="?f1633 / ?f1067"/><draw:equation draw:name="f1971" draw:formula="?f1634 / ?f1067"/><draw:equation draw:name="f1972" draw:formula="?f1635 / ?f1067"/><draw:equation draw:name="f1973" draw:formula="?f1636 / ?f1067"/><draw:equation draw:name="f1974" draw:formula="?f1637 / ?f1068"/><draw:equation draw:name="f1975" draw:formula="?f1638 / ?f1067"/><draw:equation draw:name="f1976" draw:formula="?f1639 / ?f1068"/><draw:equation draw:name="f1977" draw:formula="?f1640 / ?f1067"/><draw:equation draw:name="f1978" draw:formula="?f1641 / ?f1067"/><draw:equation draw:name="f1979" draw:formula="?f1642 / ?f1068"/><draw:equation draw:name="f1980" draw:formula="?f1643 / ?f1067"/><draw:equation draw:name="f1981" draw:formula="?f1644 / ?f1067"/><draw:equation draw:name="f1982" draw:formula="?f1645 / ?f1067"/><draw:equation draw:name="f1983" draw:formula="?f1646 / ?f1068"/><draw:equation draw:name="f1984" draw:formula="?f1647 / ?f1067"/><draw:equation draw:name="f1985" draw:formula="?f1648 / ?f1068"/><draw:equation draw:name="f1986" draw:formula="?f1649 / ?f1067"/><draw:equation draw:name="f1987" draw:formula="?f1650 / ?f1067"/><draw:equation draw:name="f1988" draw:formula="?f1651 / ?f1068"/><draw:equation draw:name="f1989" draw:formula="?f1652 / ?f1067"/><draw:equation draw:name="f1990" draw:formula="?f1653 / ?f1067"/><draw:equation draw:name="f1991" draw:formula="?f1654 / ?f1067"/><draw:equation draw:name="f1992" draw:formula="?f1655 / ?f1068"/><draw:equation draw:name="f1993" draw:formula="?f1656 / ?f1067"/><draw:equation draw:name="f1994" draw:formula="?f1657 / ?f1068"/><draw:equation draw:name="f1995" draw:formula="?f1658 / ?f1067"/><draw:equation draw:name="f1996" draw:formula="?f1659 / ?f1068"/><draw:equation draw:name="f1997" draw:formula="?f1660 / ?f1067"/><draw:equation draw:name="f1998" draw:formula="?f1661 / ?f1068"/><draw:equation draw:name="f1999" draw:formula="?f1662 / ?f1067"/><draw:equation draw:name="f2000" draw:formula="?f1663 / ?f1068"/><draw:equation draw:name="f2001" draw:formula="?f1664 / ?f1067"/><draw:equation draw:name="f2002" draw:formula="?f1665 / ?f1068"/><draw:equation draw:name="f2003" draw:formula="?f1666 / ?f1067"/><draw:equation draw:name="f2004" draw:formula="?f1667 / ?f1068"/><draw:equation draw:name="f2005" draw:formula="?f1668 / ?f1067"/><draw:equation draw:name="f2006" draw:formula="?f1669 / ?f1067"/><draw:equation draw:name="f2007" draw:formula="?f1670 / ?f1067"/><draw:equation draw:name="f2008" draw:formula="?f1671 / ?f1068"/><draw:equation draw:name="f2009" draw:formula="?f1672 / ?f1067"/><draw:equation draw:name="f2010" draw:formula="?f1673 / ?f1067"/><draw:equation draw:name="f2011" draw:formula="?f1674 / ?f1067"/><draw:equation draw:name="f2012" draw:formula="?f1675 / ?f1067"/><draw:equation draw:name="f2013" draw:formula="?f1676 / ?f1068"/><draw:equation draw:name="f2014" draw:formula="?f1677 / ?f1067"/><draw:equation draw:name="f2015" draw:formula="?f1678 / ?f1068"/><draw:equation draw:name="f2016" draw:formula="?f1679 / ?f1067"/><draw:equation draw:name="f2017" draw:formula="?f1680 / ?f1068"/><draw:equation draw:name="f2018" draw:formula="?f1681 / ?f1067"/><draw:equation draw:name="f2019" draw:formula="?f1682 / ?f1068"/><draw:equation draw:name="f2020" draw:formula="?f1683 / ?f1067"/><draw:equation draw:name="f2021" draw:formula="?f1684 / ?f1068"/><draw:equation draw:name="f2022" draw:formula="?f1685 / ?f1067"/><draw:equation draw:name="f2023" draw:formula="?f1686 / ?f1068"/><draw:equation draw:name="f2024" draw:formula="?f1687 / ?f1067"/><draw:equation draw:name="f2025" draw:formula="?f1688 / ?f1068"/><draw:equation draw:name="f2026" draw:formula="?f1689 / ?f1067"/><draw:equation draw:name="f2027" draw:formula="?f1690 / ?f1067"/><draw:equation draw:name="f2028" draw:formula="?f1691 / ?f1068"/><draw:equation draw:name="f2029" draw:formula="?f1692 / ?f1067"/><draw:equation draw:name="f2030" draw:formula="?f1693 / ?f1068"/><draw:equation draw:name="f2031" draw:formula="?f1694 / ?f1067"/><draw:equation draw:name="f2032" draw:formula="?f1695 / ?f1068"/><draw:equation draw:name="f2033" draw:formula="?f1696 / ?f1067"/><draw:equation draw:name="f2034" draw:formula="?f1697 / ?f1068"/><draw:equation draw:name="f2035" draw:formula="?f1698 / ?f1068"/><draw:equation draw:name="f2036" draw:formula="?f1699 / ?f1067"/><draw:equation draw:name="f2037" draw:formula="?f1700 / ?f1068"/><draw:equation draw:name="f2038" draw:formula="?f1701 / ?f1067"/><draw:equation draw:name="f2039" draw:formula="?f1702 / ?f1067"/><draw:equation draw:name="f2040" draw:formula="?f1703 / ?f1068"/><draw:equation draw:name="f2041" draw:formula="?f1704 / ?f1067"/><draw:equation draw:name="f2042" draw:formula="?f1705 / ?f1068"/><draw:equation draw:name="f2043" draw:formula="?f1706 / ?f1067"/><draw:equation draw:name="f2044" draw:formula="?f1707 / ?f1068"/><draw:equation draw:name="f2045" draw:formula="?f1708 / ?f1067"/><draw:equation draw:name="f2046" draw:formula="?f1709 / ?f1068"/><draw:equation draw:name="f2047" draw:formula="?f1710 / ?f1067"/><draw:equation draw:name="f2048" draw:formula="?f1711 / ?f1068"/><draw:equation draw:name="f2049" draw:formula="?f1712 / ?f1067"/><draw:equation draw:name="f2050" draw:formula="?f1713 / ?f1067"/><draw:equation draw:name="f2051" draw:formula="?f1714 / ?f1068"/><draw:equation draw:name="f2052" draw:formula="?f1715 / ?f1067"/><draw:equation draw:name="f2053" draw:formula="?f1716 / ?f1067"/><draw:equation draw:name="f2054" draw:formula="?f1717 / ?f1068"/><draw:equation draw:name="f2055" draw:formula="?f1718 / ?f1067"/><draw:equation draw:name="f2056" draw:formula="?f1719 / ?f1067"/><draw:equation draw:name="f2057" draw:formula="?f1720 / ?f1068"/><draw:equation draw:name="f2058" draw:formula="?f1721 / ?f1067"/><draw:equation draw:name="f2059" draw:formula="?f1722 / ?f1068"/><draw:equation draw:name="f2060" draw:formula="?f1723 / ?f1067"/><draw:equation draw:name="f2061" draw:formula="?f1724 / ?f1068"/><draw:equation draw:name="f2062" draw:formula="?f1725 / ?f1067"/><draw:equation draw:name="f2063" draw:formula="?f1726 / ?f1068"/><draw:equation draw:name="f2064" draw:formula="?f1727 / ?f1067"/><draw:equation draw:name="f2065" draw:formula="?f1728 / ?f1068"/><draw:equation draw:name="f2066" draw:formula="?f1729 / ?f1067"/><draw:equation draw:name="f2067" draw:formula="?f1730 / ?f1067"/><draw:equation draw:name="f2068" draw:formula="?f1731 / ?f1067"/><draw:equation draw:name="f2069" draw:formula="?f1732 / ?f1068"/><draw:equation draw:name="f2070" draw:formula="?f1733 / ?f1067"/><draw:equation draw:name="f2071" draw:formula="?f1734 / ?f1068"/></draw:enhanced-geometry></draw:custom-shape></draw:g></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Arial" style:font-name-asian="Arial"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9pt" style:font-size-asian="9pt" style:font-size-complex="9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3333in" fo:margin-bottom="0.1666in" fo:line-height="100%">
        <style:tab-stops/>
      </style:paragraph-properties>
      <style:text-properties style:font-name-asian="Times New Roman" fo:font-weight="bold" style:font-weight-asian="bold" style:font-weight-complex="bold" fo:color="#008768" fo:font-size="24pt" style:font-size-asian="24pt" style:font-size-complex="14pt" fo:hyphenate="false"/>
    </style:style>
    <style:style style:name="Heading2" style:display-name="Heading 2" style:family="paragraph" style:parent-style-name="Normal" style:next-style-name="BodyText" style:default-outline-level="2">
      <style:paragraph-properties fo:keep-with-next="always" fo:keep-together="always" fo:margin-top="0.1666in" fo:margin-bottom="0.0833in" fo:line-height="100%">
        <style:tab-stops/>
      </style:paragraph-properties>
      <style:text-properties style:font-name-asian="Times New Roman" fo:font-weight="bold" style:font-weight-asian="bold" style:font-weight-complex="bold" fo:color="#00353E" fo:font-size="18pt" style:font-size-asian="18pt" style:font-size-complex="13pt" fo:hyphenate="false"/>
    </style:style>
    <style:style style:name="Heading3" style:display-name="Heading 3" style:family="paragraph" style:parent-style-name="Normal" style:next-style-name="BodyText" style:default-outline-level="3">
      <style:paragraph-properties fo:keep-with-next="always" fo:keep-together="always" fo:margin-top="0.1666in" fo:margin-bottom="0.0833in" fo:line-height="100%">
        <style:tab-stops/>
      </style:paragraph-properties>
      <style:text-properties style:font-name-asian="Times New Roman" fo:font-weight="bold" style:font-weight-asian="bold" style:font-weight-complex="bold" fo:color="#00353E" fo:font-size="15pt" style:font-size-asian="15pt" fo:hyphenate="false"/>
    </style:style>
    <style:style style:name="Heading4" style:display-name="Heading 4" style:family="paragraph" style:parent-style-name="Normal" style:next-style-name="BodyText" style:default-outline-level="4">
      <style:paragraph-properties fo:keep-with-next="always" fo:keep-together="always" fo:margin-top="0.0833in" fo:margin-bottom="0.0833in" fo:line-height="100%">
        <style:tab-stops/>
      </style:paragraph-properties>
      <style:text-properties style:font-name-asian="Times New Roman" fo:font-weight="bold" style:font-weight-asian="bold" style:font-weight-complex="bold" style:font-style-complex="italic" fo:color="#00353E" fo:hyphenate="false"/>
    </style:style>
    <style:style style:name="Heading5" style:display-name="Heading 5" style:family="paragraph" style:parent-style-name="Normal" style:next-style-name="BodyText" style:default-outline-level="5">
      <style:paragraph-properties fo:keep-with-next="always" fo:keep-together="always" fo:margin-top="0.0833in"/>
      <style:text-properties style:font-name-asian="Times New Roman" fo:font-weight="bold" style:font-weight-asian="bold" fo:color="#008768" fo:hyphenate="false"/>
    </style:style>
    <style:style style:name="Heading6" style:display-name="Heading 6" style:family="paragraph" style:parent-style-name="Normal" style:next-style-name="Normal" style:default-outline-level="6">
      <style:paragraph-properties fo:keep-with-next="always" fo:keep-together="always" fo:margin-top="0.1388in"/>
      <style:text-properties style:font-name-asian="Times New Roman" fo:font-style="italic" style:font-style-asian="italic" style:font-style-complex="italic" fo:color="#004333" fo:hyphenate="false"/>
    </style:style>
    <style:style style:name="Heading7" style:display-name="Heading 7" style:family="paragraph" style:parent-style-name="Normal" style:next-style-name="Normal" style:default-outline-level="7">
      <style:paragraph-properties fo:keep-with-next="always" fo:keep-together="always" fo:margin-top="0.1388in"/>
      <style:text-properties style:font-name-asian="Times New Roman"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style:text-properties style:font-name-asian="Times New Roman" fo:color="#404040"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style:text-properties style:font-name-asian="Times New Roman" fo:font-style="italic" style:font-style-asian="italic" style:font-style-complex="italic" fo:color="#404040" fo:font-size="10pt" style:font-size-asian="10pt" style:font-size-complex="10pt" fo:hyphenate="false"/>
    </style:style>
    <style:style style:name="Normal" style:display-name="Normal" style:family="paragraph">
      <style:paragraph-properties style:line-height-at-least="0.1666in">
        <style:tab-stops>
          <style:tab-stop style:type="left" style:position="0.1972in"/>
        </style:tab-stops>
      </style:paragraph-properties>
      <style:text-properties style:letter-kerning="true" fo:font-size="12pt" style:font-size-asian="12pt" fo:hyphenate="false"/>
    </style:style>
    <style:style style:name="DefaultParagraphFont" style:display-name="Default Paragraph Font" style:family="text"/>
    <text:list-style style:name="WW_OutlineListStyle" style:display-name="WW_OutlineListStyle">
      <text:list-level-style-number text:level="1" style:num-suffix="."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list-format-name="NLF0" style:num-format="1" text:display-levels="2">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3" style:num-list-format-name="NLF0" style:num-format="1" text:display-levels="3">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4" style:num-list-format-name="NLF0" style:num-format="1" text:display-levels="4">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5" style:num-list-format-name="NLF0" style:num-format="1" text:display-levels="5">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6" style:num-list-format-name="NLF0" style:num-format="1" text:display-levels="6">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7" style:num-list-format-name="NLF0" style:num-format="">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8" style:num-suffix="." style:num-list-format-name="NLF0" style:num-format="a" style:num-letter-sync="true">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9" style:num-suffix="." style:num-list-format-name="NLF0" style:num-format="i">
        <style:list-level-properties text:space-before="0in" text:min-label-width="0.5902in" text:list-level-position-and-space-mode="label-alignment">
          <style:list-level-label-alignment text:label-followed-by="listtab" fo:margin-left="0.5902in" fo:text-indent="-0.5902in"/>
        </style:list-level-properties>
      </text:list-level-style-number>
    </text:list-style>
    <style:style style:name="Heading1Char" style:display-name="Heading 1 Char" style:family="text" style:parent-style-name="DefaultParagraphFont">
      <style:text-properties style:font-name="Arial" style:font-name-asian="Times New Roman" style:font-name-complex="Times New Roman" fo:font-weight="bold" style:font-weight-asian="bold" style:font-weight-complex="bold" fo:color="#008768" style:letter-kerning="true" fo:font-size="24pt" style:font-size-asian="24pt" style:font-size-complex="14pt"/>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style:font-weight-complex="bold" fo:color="#00353E" style:letter-kerning="true" fo:font-size="18pt" style:font-size-asian="18pt" style:font-size-complex="13pt"/>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style:font-weight-complex="bold" fo:color="#00353E" style:letter-kerning="true" fo:font-size="15pt" style:font-size-asian="15pt"/>
    </style:style>
    <style:style style:name="ListNumber" style:display-name="List Number" style:family="paragraph" style:parent-style-name="Normal">
      <style:paragraph-properties fo:margin-bottom="0.0833in">
        <style:tab-stops/>
      </style:paragraph-properties>
      <style:text-properties fo:hyphenate="false"/>
    </style:style>
    <style:style style:name="ListNumber2" style:display-name="List Number 2" style:family="paragraph" style:parent-style-name="Normal">
      <style:paragraph-properties fo:margin-bottom="0.0833in">
        <style:tab-stops>
          <style:tab-stop style:type="left" style:position="0in"/>
        </style:tab-stops>
      </style:paragraph-properties>
      <style:text-properties fo:hyphenate="false"/>
    </style:style>
    <style:style style:name="ListNumber3" style:display-name="List Number 3" style:family="paragraph" style:parent-style-name="Normal" style:list-style-name="LFO15">
      <style:paragraph-properties fo:margin-bottom="0.0833in">
        <style:tab-stops>
          <style:tab-stop style:type="left" style:position="-0.2951in"/>
        </style:tab-stops>
      </style:paragraph-properties>
      <style:text-properties fo:hyphenate="false"/>
    </style:style>
    <style:style style:name="ListBullet" style:display-name="List Bullet" style:family="paragraph" style:parent-style-name="Normal">
      <style:paragraph-properties fo:margin-bottom="0.0833in">
        <style:tab-stops>
          <style:tab-stop style:type="left" style:position="0in"/>
        </style:tab-stops>
      </style:paragraph-properties>
      <style:text-properties fo:hyphenate="false"/>
    </style:style>
    <style:style style:name="ListBullet2" style:display-name="List Bullet 2" style:family="paragraph" style:parent-style-name="Normal">
      <style:paragraph-properties fo:margin-bottom="0.0833in">
        <style:tab-stops>
          <style:tab-stop style:type="left" style:position="0.0006in"/>
        </style:tab-stops>
      </style:paragraph-properties>
      <style:text-properties fo:hyphenate="false"/>
    </style:style>
    <style:style style:name="ListBullet3" style:display-name="List Bullet 3" style:family="paragraph" style:parent-style-name="Normal" style:list-style-name="LFO14">
      <style:paragraph-properties fo:margin-bottom="0.0833in">
        <style:tab-stops>
          <style:tab-stop style:type="left" style:position="-0.8847in"/>
        </style:tab-stops>
      </style:paragraph-properties>
      <style:text-properties fo:hyphenate="false"/>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weight-complex="bold" style:font-style-complex="italic" fo:color="#00353E" style:letter-kerning="true" fo:font-size="12pt" style:font-size-asian="12pt"/>
    </style:style>
    <style:style style:name="Heading5Char" style:display-name="Heading 5 Char" style:family="text" style:parent-style-name="DefaultParagraphFont">
      <style:text-properties style:font-name="Arial" style:font-name-asian="Times New Roman" style:font-name-complex="Times New Roman" fo:font-weight="bold" style:font-weight-asian="bold" fo:color="#008768" style:letter-kerning="true" fo:font-size="12pt" style:font-size-asian="12pt"/>
    </style:style>
    <style:style style:name="BodyText" style:display-name="Body Text" style:family="paragraph" style:parent-style-name="Normal">
      <style:paragraph-properties fo:margin-bottom="0.125in">
        <style:tab-stops/>
      </style:paragraph-properties>
      <style:text-properties fo:hyphenate="false"/>
    </style:style>
    <style:style style:name="BodyTextChar" style:display-name="Body Text Char" style:family="text" style:parent-style-name="DefaultParagraphFont">
      <style:text-properties style:letter-kerning="true"/>
    </style:style>
    <style:style style:name="CoverTitle" style:display-name="Cover Title" style:family="paragraph" style:parent-style-name="Normal" style:next-style-name="BodyText">
      <style:paragraph-properties fo:margin-top="0.25in" fo:margin-bottom="0.25in" style:line-height-at-least="0.625in"/>
      <style:text-properties fo:font-weight="bold" style:font-weight-asian="bold" fo:color="#008768" fo:font-size="40pt" style:font-size-asian="40pt" fo:hyphenate="false"/>
    </style:style>
    <style:style style:name="SectionTitle" style:display-name="Section Title" style:family="paragraph" style:parent-style-name="BodyText" style:next-style-name="BodyText">
      <style:paragraph-properties fo:text-align="end" fo:margin-top="0.25in" fo:margin-bottom="0.25in" style:line-height-at-least="0.4583in"/>
      <style:text-properties fo:color="#FFFFFF" fo:font-size="30pt" style:font-size-asian="30pt" fo:hyphenate="false"/>
    </style:style>
    <style:style style:name="DividerSectionNumber" style:display-name="Divider Section Number" style:family="paragraph" style:parent-style-name="BodyText" style:next-style-name="BodyText">
      <style:paragraph-properties fo:text-align="end" fo:margin-top="0.25in" fo:margin-bottom="0.25in" style:line-height-at-least="1.6666in"/>
      <style:text-properties fo:color="#FFFFFF" fo:font-size="100pt" style:font-size-asian="100pt" fo:hyphenate="false"/>
    </style:style>
    <style:style style:name="DividerSectionNumberSmall" style:display-name="Divider Section Number (Small)" style:family="paragraph" style:parent-style-name="Normal" style:next-style-name="BodyText">
      <style:paragraph-properties fo:text-align="end" fo:margin-top="0.25in" fo:margin-bottom="0.25in" style:line-height-at-least="1in"/>
      <style:text-properties fo:font-weight="bold" style:font-weight-asian="bold" fo:color="#008768" fo:font-size="60pt" style:font-size-asian="60pt" fo:hyphenate="false"/>
    </style:style>
    <style:style style:name="Caption" style:display-name="Caption" style:family="paragraph" style:parent-style-name="Normal" style:next-style-name="BodyText">
      <style:paragraph-properties fo:keep-with-next="always" fo:margin-bottom="0.0833in"/>
      <style:text-properties fo:font-weight="bold" style:font-weight-asian="bold" style:font-weight-complex="bold" fo:color="#008768" fo:hyphenate="false"/>
    </style:style>
    <style:style style:name="Source" style:display-name="Source" style:family="paragraph" style:parent-style-name="Normal">
      <style:paragraph-properties fo:margin-bottom="0.0833in"/>
      <style:text-properties fo:font-style="italic" style:font-style-asian="italic" fo:font-size="8pt" style:font-size-asian="8pt" fo:hyphenate="false"/>
    </style:style>
    <style:style style:name="FootnoteText" style:display-name="Footnote Text" style:family="paragraph" style:parent-style-name="Normal">
      <style:paragraph-properties fo:line-height="100%"/>
      <style:text-properties fo:font-size="8pt" style:font-size-asian="8pt" style:font-size-complex="10pt" fo:hyphenate="false"/>
    </style:style>
    <style:style style:name="FootnoteTextChar" style:display-name="Footnote Text Char" style:family="text" style:parent-style-name="DefaultParagraphFont">
      <style:text-properties style:letter-kerning="true" fo:font-size="8pt" style:font-size-asian="8pt" style:font-size-complex="10pt"/>
    </style:style>
    <style:style style:name="FootnoteReference" style:display-name="Footnote Reference" style:family="text" style:parent-style-name="DefaultParagraphFont">
      <style:text-properties style:font-name="Arial" style:use-window-font-color="true" style:text-position="super 66.6%"/>
    </style:style>
    <style:style style:name="Appendix" style:display-name="Appendix" style:family="paragraph" style:parent-style-name="Heading1" style:next-style-name="BodyText" style:default-outline-level="1">
      <style:paragraph-properties fo:break-before="page"/>
      <style:text-properties fo:hyphenate="false"/>
    </style:style>
    <style:style style:name="Hyperlink" style:display-name="Hyperlink" style:family="text" style:parent-style-name="DefaultParagraphFont">
      <style:text-properties fo:color="#008768" style:text-underline-type="single" style:text-underline-style="solid" style:text-underline-width="auto" style:text-underline-mode="continuous" style:text-underline-color="font-color"/>
    </style:style>
    <style:style style:name="FollowedHyperlink" style:display-name="FollowedHyperlink" style:family="text" style:parent-style-name="DefaultParagraphFont">
      <style:text-properties fo:color="#00353E" style:text-underline-type="single" style:text-underline-style="solid" style:text-underline-width="auto" style:text-underline-mode="continuous" style:text-underline-color="font-color"/>
    </style:style>
    <style:style style:name="Header" style:display-name="Header" style:family="paragraph" style:parent-style-name="Normal">
      <style:paragraph-properties fo:line-height="100%">
        <style:tab-stops>
          <style:tab-stop style:type="left" style:position="0.1972in"/>
          <style:tab-stop style:type="center" style:position="3.134in"/>
          <style:tab-stop style:type="right" style:position="6.268in"/>
        </style:tab-stops>
      </style:paragraph-properties>
      <style:text-properties fo:font-size="7pt" style:font-size-asian="7pt" fo:hyphenate="false"/>
    </style:style>
    <style:style style:name="HeaderChar" style:display-name="Header Char" style:family="text" style:parent-style-name="DefaultParagraphFont">
      <style:text-properties style:letter-kerning="true" fo:font-size="7pt" style:font-size-asian="7pt"/>
    </style:style>
    <style:style style:name="Footer" style:display-name="Footer" style:family="paragraph" style:parent-style-name="Normal">
      <style:paragraph-properties fo:line-height="100%">
        <style:tab-stops>
          <style:tab-stop style:type="left" style:position="0.1972in"/>
          <style:tab-stop style:type="center" style:position="3.134in"/>
          <style:tab-stop style:type="right" style:position="6.268in"/>
        </style:tab-stops>
      </style:paragraph-properties>
      <style:text-properties fo:font-size="7pt" style:font-size-asian="7pt" fo:hyphenate="false"/>
    </style:style>
    <style:style style:name="FooterChar" style:display-name="Footer Char" style:family="text" style:parent-style-name="DefaultParagraphFont">
      <style:text-properties style:letter-kerning="true" fo:font-size="7pt" style:font-size-asian="7pt"/>
    </style:style>
    <style:style style:name="Heading6Char" style:display-name="Heading 6 Char" style:family="text" style:parent-style-name="DefaultParagraphFont">
      <style:text-properties style:font-name="Arial" style:font-name-asian="Times New Roman" style:font-name-complex="Times New Roman" fo:font-style="italic" style:font-style-asian="italic" style:font-style-complex="italic" fo:color="#004333" style:letter-kerning="true" fo:font-size="12pt" style:font-size-asian="12pt"/>
    </style:style>
    <style:style style:name="Heading7Char" style:display-name="Heading 7 Char" style:family="text" style:parent-style-name="DefaultParagraphFont">
      <style:text-properties style:font-name="Arial" style:font-name-asian="Times New Roman" style:font-name-complex="Times New Roman" fo:font-style="italic" style:font-style-asian="italic" style:font-style-complex="italic" fo:color="#404040" style:letter-kerning="true" fo:font-size="12pt" style:font-size-asian="12pt"/>
    </style:style>
    <style:style style:name="Heading8Char" style:display-name="Heading 8 Char" style:family="text" style:parent-style-name="DefaultParagraphFont">
      <style:text-properties style:font-name="Arial" style:font-name-asian="Times New Roman" style:font-name-complex="Times New Roman" fo:color="#404040" style:letter-kerning="true" fo:font-size="10pt" style:font-size-asian="10pt" style:font-size-complex="10pt"/>
    </style:style>
    <style:style style:name="Heading9Char" style:display-name="Heading 9 Char" style:family="text" style:parent-style-name="DefaultParagraphFont">
      <style:text-properties style:font-name="Arial" style:font-name-asian="Times New Roman" style:font-name-complex="Times New Roman" fo:font-style="italic" style:font-style-asian="italic" style:font-style-complex="italic" fo:color="#404040" style:letter-kerning="true" fo:font-size="10pt" style:font-size-asian="10pt" style:font-size-complex="10pt"/>
    </style:style>
    <style:style style:name="Title" style:display-name="Title" style:family="paragraph" style:parent-style-name="Normal" style:next-style-name="Normal">
      <style:paragraph-properties style:contextual-spacing="true" fo:margin-bottom="0.2083in" fo:line-height="100%"/>
      <style:text-properties style:font-name-asian="Times New Roman" fo:color="#FFFFFF" fo:font-size="24pt" style:font-size-asian="24pt" style:font-size-complex="26pt" fo:hyphenate="false"/>
    </style:style>
    <style:style style:name="TitleChar" style:display-name="Title Char" style:family="text" style:parent-style-name="DefaultParagraphFont">
      <style:text-properties style:font-name="Arial" style:font-name-asian="Times New Roman" style:font-name-complex="Times New Roman" fo:color="#FFFFFF" style:letter-kerning="true" fo:font-size="24pt" style:font-size-asian="24pt" style:font-size-complex="26pt"/>
    </style:style>
    <style:style style:name="TOCHeading" style:display-name="TOC Heading" style:family="paragraph" style:parent-style-name="Heading1" style:next-style-name="Normal" style:default-outline-level="1">
      <style:paragraph-properties style:line-height-at-least="0.1666in"/>
      <style:text-properties fo:font-size="14pt" style:font-size-asian="14pt" fo:hyphenate="false"/>
    </style:style>
    <style:style style:name="Subtitle" style:display-name="Subtitle" style:family="paragraph" style:parent-style-name="Normal" style:next-style-name="Normal">
      <style:text-properties style:font-name-asian="Times New Roman" style:font-style-complex="italic" fo:color="#FFFFFF" style:font-size-complex="12pt" fo:hyphenate="false"/>
    </style:style>
    <style:style style:name="SubtitleChar" style:display-name="Subtitle Char" style:family="text" style:parent-style-name="DefaultParagraphFont">
      <style:text-properties style:font-name="Arial" style:font-name-asian="Times New Roman" style:font-name-complex="Times New Roman" style:font-style-complex="italic" fo:color="#FFFFFF" style:letter-kerning="true" fo:font-size="12pt" style:font-size-asian="12pt" style:font-size-complex="12pt"/>
    </style:style>
    <style:style style:name="TOC1" style:display-name="TOC 1" style:family="paragraph" style:parent-style-name="Normal" style:next-style-name="Normal" style:auto-update="true">
      <style:paragraph-properties fo:margin-bottom="0.0277in" fo:margin-right="0.3625in">
        <style:tab-stops>
          <style:tab-stop style:type="left" style:position="0.5in"/>
          <style:tab-stop style:type="right" style:leader-style="dotted" style:leader-text="." style:position="6.268in"/>
        </style:tab-stops>
      </style:paragraph-properties>
      <style:text-properties fo:font-size="15pt" style:font-size-asian="15pt" fo:hyphenate="false"/>
    </style:style>
    <style:style style:name="TOC2" style:display-name="TOC 2" style:family="paragraph" style:parent-style-name="Normal" style:next-style-name="Normal" style:auto-update="true">
      <style:paragraph-properties fo:margin-bottom="0.0277in" fo:margin-right="0.3625in">
        <style:tab-stops>
          <style:tab-stop style:type="right" style:leader-style="dotted" style:leader-text="." style:position="6.268in"/>
        </style:tab-stops>
      </style:paragraph-properties>
      <style:text-properties fo:hyphenate="false"/>
    </style:style>
    <style:style style:name="TOC3" style:display-name="TOC 3" style:family="paragraph" style:parent-style-name="Normal" style:next-style-name="Normal" style:auto-update="true">
      <style:paragraph-properties fo:margin-bottom="0.0277in">
        <style:tab-stops>
          <style:tab-stop style:type="right" style:leader-style="dotted" style:leader-text="." style:position="6.268in"/>
        </style:tab-stops>
      </style:paragraph-properties>
      <style:text-properties fo:hyphenate="false"/>
    </style:style>
    <style:style style:name="Coverdata" style:display-name="Cover data" style:family="paragraph" style:parent-style-name="Subtitle">
      <style:paragraph-properties fo:text-align="end"/>
      <style:text-properties fo:font-size="8pt" style:font-size-asian="8pt" fo:hyphenate="false"/>
    </style:style>
    <style:style style:name="Coverfooter" style:display-name="Cover footer" style:family="paragraph" style:parent-style-name="Coverdata">
      <style:paragraph-properties fo:text-align="start" style:line-height-at-least="0.1388in"/>
      <style:text-properties fo:hyphenate="false"/>
    </style:style>
    <style:style style:name="Subtitleheading" style:display-name="Subtitle heading" style:family="paragraph" style:parent-style-name="Subtitle">
      <style:text-properties fo:hyphenate="false"/>
    </style:style>
    <style:style style:name="Strong" style:display-name="Strong" style:family="text" style:parent-style-name="DefaultParagraphFont">
      <style:text-properties fo:font-weight="bold" style:font-weight-asian="bold" style:font-weight-complex="bold"/>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letter-kerning="true"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letter-kerning="true" fo:font-size="10pt" style:font-size-asian="10pt" style:font-size-complex="10pt"/>
    </style:style>
    <style:style style:name="Heading" style:display-name="Heading" style:family="paragraph" style:parent-style-name="BodyText" style:next-style-name="BodyText">
      <style:paragraph-properties fo:margin-bottom="0.0833in"/>
      <style:text-properties style:font-name-complex="Arial" fo:color="#000000" fo:hyphenate="false"/>
    </style:style>
    <style:style style:name="TableofFigures" style:display-name="Table of Figures" style:family="paragraph" style:parent-style-name="Normal" style:next-style-name="Normal">
      <style:paragraph-properties>
        <style:tab-stops>
          <style:tab-stop style:type="right" style:leader-style="dotted" style:leader-text="." style:position="6.268in"/>
        </style:tab-stops>
      </style:paragraph-properties>
      <style:text-properties fo:hyphenate="false"/>
    </style:style>
    <style:style style:name="BalloonText" style:display-name="Balloon Text" style:family="paragraph" style:parent-style-name="Normal">
      <style:paragraph-properties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style:letter-kerning="true" fo:font-size="8pt" style:font-size-asian="8pt" style:font-size-complex="8pt"/>
    </style:style>
    <style:style style:name="Quote" style:display-name="Quote" style:family="paragraph" style:parent-style-name="Normal" style:next-style-name="Normal">
      <style:paragraph-properties fo:margin-bottom="0.0833in" fo:margin-left="0.5909in" fo:margin-right="0.3937in">
        <style:tab-stops>
          <style:tab-stop style:type="left" style:position="-0.3937in"/>
        </style:tab-stops>
      </style:paragraph-properties>
      <style:text-properties fo:font-style="italic" style:font-style-asian="italic" style:font-style-complex="italic" fo:color="#000000" fo:hyphenate="false"/>
    </style:style>
    <style:style style:name="QuoteChar" style:display-name="Quote Char" style:family="text" style:parent-style-name="DefaultParagraphFont">
      <style:text-properties fo:font-style="italic" style:font-style-asian="italic" style:font-style-complex="italic" fo:color="#000000" style:letter-kerning="true"/>
    </style:style>
    <style:style style:name="Bibliography" style:display-name="Bibliography" style:family="paragraph" style:parent-style-name="Normal" style:next-style-name="Normal">
      <style:text-properties fo:hyphenate="false"/>
    </style:style>
    <style:style style:name="BlockText" style:display-name="Block Text" style:family="paragraph" style:parent-style-name="Normal">
      <style:paragraph-properties fo:border="0.0034in solid #008768" fo:padding="0.1388in" style:shadow="#000000 0.0034in 0.0034in" fo:margin-left="0.8in" fo:margin-right="0.8in">
        <style:tab-stops>
          <style:tab-stop style:type="left" style:position="-0.6027in"/>
        </style:tab-stops>
      </style:paragraph-properties>
      <style:text-properties style:font-name-asian="Times New Roman" fo:font-style="italic" style:font-style-asian="italic" style:font-style-complex="italic" fo:color="#008768" fo:hyphenate="false"/>
    </style:style>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text-properties style:letter-kerning="tru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style:letter-kerning="true" fo:font-size="8pt" style:font-size-asian="8pt" style:font-size-complex="8pt"/>
    </style:style>
    <style:style style:name="BodyTextFirstIndent" style:display-name="Body Text First Indent" style:family="paragraph" style:parent-style-name="BodyText">
      <style:paragraph-properties fo:margin-bottom="0in" fo:text-indent="0.25in"/>
      <style:text-properties fo:hyphenate="false"/>
    </style:style>
    <style:style style:name="BodyTextFirstIndentChar" style:display-name="Body Text First Indent Char" style:family="text" style:parent-style-name="BodyTextChar">
      <style:text-properties style:letter-kerning="true"/>
    </style:style>
    <style:style style:name="BodyTextIndent" style:display-name="Body Text Indent" style:family="paragraph" style:parent-style-name="Normal">
      <style:paragraph-properties fo:margin-bottom="0.0833in" fo:margin-left="0.1965in">
        <style:tab-stops>
          <style:tab-stop style:type="left" style:position="0.0006in"/>
        </style:tab-stops>
      </style:paragraph-properties>
      <style:text-properties fo:hyphenate="false"/>
    </style:style>
    <style:style style:name="BodyTextIndentChar" style:display-name="Body Text Indent Char" style:family="text" style:parent-style-name="DefaultParagraphFont">
      <style:text-properties style:letter-kerning="true"/>
    </style:style>
    <style:style style:name="BodyTextFirstIndent2" style:display-name="Body Text First Indent 2" style:family="paragraph" style:parent-style-name="BodyTextIndent">
      <style:paragraph-properties fo:margin-bottom="0in" fo:margin-left="0.25in" fo:text-indent="0.25in">
        <style:tab-stops>
          <style:tab-stop style:type="left" style:position="-0.0527in"/>
        </style:tab-stops>
      </style:paragraph-properties>
      <style:text-properties fo:hyphenate="false"/>
    </style:style>
    <style:style style:name="BodyTextFirstIndent2Char" style:display-name="Body Text First Indent 2 Char" style:family="text" style:parent-style-name="BodyTextIndentChar">
      <style:text-properties style:letter-kerning="true"/>
    </style:style>
    <style:style style:name="BodyTextIndent2" style:display-name="Body Text Indent 2" style:family="paragraph" style:parent-style-name="Normal">
      <style:paragraph-properties fo:margin-bottom="0.0833in" fo:line-height="200%" fo:margin-left="0.1965in">
        <style:tab-stops>
          <style:tab-stop style:type="left" style:position="0.0006in"/>
        </style:tab-stops>
      </style:paragraph-properties>
      <style:text-properties fo:hyphenate="false"/>
    </style:style>
    <style:style style:name="BodyTextIndent2Char" style:display-name="Body Text Indent 2 Char" style:family="text" style:parent-style-name="DefaultParagraphFont">
      <style:text-properties style:letter-kerning="true"/>
    </style:style>
    <style:style style:name="BodyTextIndent3" style:display-name="Body Text Indent 3" style:family="paragraph" style:parent-style-name="Normal">
      <style:paragraph-properties fo:margin-bottom="0.0833in" fo:margin-left="0.1965in">
        <style:tab-stops>
          <style:tab-stop style:type="left" style:position="0.0006in"/>
        </style:tab-stops>
      </style:paragraph-properties>
      <style:text-properties fo:font-size="8pt" style:font-size-asian="8pt" style:font-size-complex="8pt" fo:hyphenate="false"/>
    </style:style>
    <style:style style:name="BodyTextIndent3Char" style:display-name="Body Text Indent 3 Char" style:family="text" style:parent-style-name="DefaultParagraphFont">
      <style:text-properties style:letter-kerning="true" fo:font-size="8pt" style:font-size-asian="8pt" style:font-size-complex="8pt"/>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Closing" style:display-name="Closing" style:family="paragraph" style:parent-style-name="Normal">
      <style:paragraph-properties fo:line-height="100%" fo:margin-left="2.9527in">
        <style:tab-stops>
          <style:tab-stop style:type="left" style:position="-2.7555in"/>
        </style:tab-stops>
      </style:paragraph-properties>
      <style:text-properties fo:hyphenate="false"/>
    </style:style>
    <style:style style:name="ClosingChar" style:display-name="Closing Char" style:family="text" style:parent-style-name="DefaultParagraphFont">
      <style:text-properties style:letter-kerning="true"/>
    </style:style>
    <style:style style:name="CommentReference" style:display-name="Comment Reference" style:family="text" style:parent-style-name="DefaultParagraphFont">
      <style:text-properties fo:font-size="8pt" style:font-size-asian="8pt" style:font-size-complex="8pt"/>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text-properties style:letter-kerning="true"/>
    </style:style>
    <style:style style:name="DocumentMap" style:display-name="Document Map" style:family="paragraph" style:parent-style-name="Normal">
      <style:paragraph-properties fo:line-height="100%"/>
      <style:text-properties style:font-name="Tahoma" style:font-name-complex="Tahoma" fo:font-size="8pt" style:font-size-asian="8pt" style:font-size-complex="8pt" fo:hyphenate="false"/>
    </style:style>
    <style:style style:name="DocumentMapChar" style:display-name="Document Map Char" style:family="text" style:parent-style-name="DefaultParagraphFont">
      <style:text-properties style:font-name="Tahoma" style:font-name-complex="Tahoma" style:letter-kerning="true" fo:font-size="8pt" style:font-size-asian="8pt" style:font-size-complex="8pt"/>
    </style:style>
    <style:style style:name="E-mailSignature" style:display-name="E-mail Signature" style:family="paragraph" style:parent-style-name="Normal">
      <style:paragraph-properties fo:line-height="100%"/>
      <style:text-properties fo:hyphenate="false"/>
    </style:style>
    <style:style style:name="E-mailSignatureChar" style:display-name="E-mail Signature Char" style:family="text" style:parent-style-name="DefaultParagraphFont">
      <style:text-properties style:letter-kerning="true"/>
    </style:style>
    <style:style style:name="Emphasis" style:display-name="Emphasis" style:family="text" style:parent-style-name="DefaultParagraphFont">
      <style:text-properties fo:font-style="italic" style:font-style-asian="italic" style:font-style-complex="italic"/>
    </style:style>
    <style:style style:name="EndnoteReference" style:display-name="Endnote Reference" style:family="text" style:parent-style-name="DefaultParagraphFont">
      <style:text-properties style:text-position="super 66.6%"/>
    </style:style>
    <style:style style:name="EndnoteText" style:display-name="Endnote Text" style:family="paragraph" style:parent-style-name="Normal">
      <style:paragraph-properties fo:line-height="100%"/>
      <style:text-properties fo:font-size="10pt" style:font-size-asian="10pt" style:font-size-complex="10pt" fo:hyphenate="false"/>
    </style:style>
    <style:style style:name="EndnoteTextChar" style:display-name="Endnote Text Char" style:family="text" style:parent-style-name="DefaultParagraphFont">
      <style:text-properties style:letter-kerning="true" fo:font-size="10pt" style:font-size-asian="10pt" style:font-size-complex="10pt"/>
    </style:style>
    <style:style style:name="EnvelopeAddress" style:display-name="Envelope Address" style:family="paragraph" style:parent-style-name="Normal">
      <style:paragraph-properties fo:line-height="100%" fo:margin-left="2in">
        <style:tab-stops>
          <style:tab-stop style:type="left" style:position="-1.8027in"/>
        </style:tab-stops>
      </style:paragraph-properties>
      <style:text-properties style:font-name-asian="Times New Roman" style:font-size-complex="12pt" fo:hyphenate="false"/>
    </style:style>
    <style:style style:name="EnvelopeReturn" style:display-name="Envelope Return" style:family="paragraph" style:parent-style-name="Normal">
      <style:paragraph-properties fo:line-height="100%"/>
      <style:text-properties style:font-name-asian="Times New Roman" fo:font-size="10pt" style:font-size-asian="10pt" style:font-size-complex="10pt" fo:hyphenate="false"/>
    </style:style>
    <style:style style:name="HTMLAcronym" style:display-name="HTML Acronym" style:family="text" style:parent-style-name="DefaultParagraphFont"/>
    <style:style style:name="HTMLAddress" style:display-name="HTML Address" style:family="paragraph" style:parent-style-name="Normal">
      <style:paragraph-properties fo:line-height="100%"/>
      <style:text-properties fo:font-style="italic" style:font-style-asian="italic" style:font-style-complex="italic" fo:hyphenate="false"/>
    </style:style>
    <style:style style:name="HTMLAddressChar" style:display-name="HTML Address Char" style:family="text" style:parent-style-name="DefaultParagraphFont">
      <style:text-properties fo:font-style="italic" style:font-style-asian="italic" style:font-style-complex="italic" style:letter-kerning="true"/>
    </style:style>
    <style:style style:name="HTMLCite" style:display-name="HTML Cite" style:family="text" style:parent-style-name="DefaultParagraphFont">
      <style:text-properties fo:font-style="italic" style:font-style-asian="italic" style:font-style-complex="italic"/>
    </style:style>
    <style:style style:name="HTMLCode" style:display-name="HTML Code" style:family="text" style:parent-style-name="DefaultParagraphFont">
      <style:text-properties style:font-name="Consolas" fo:font-size="10pt" style:font-size-asian="10pt" style:font-size-complex="10pt"/>
    </style:style>
    <style:style style:name="HTMLDefinition" style:display-name="HTML Definition" style:family="text" style:parent-style-name="DefaultParagraphFont">
      <style:text-properties fo:font-style="italic" style:font-style-asian="italic" style:font-style-complex="italic"/>
    </style:style>
    <style:style style:name="HTMLKeyboard" style:display-name="HTML Keyboard" style:family="text" style:parent-style-name="DefaultParagraphFont">
      <style:text-properties style:font-name="Consolas" fo:font-size="10pt" style:font-size-asian="10pt" style:font-size-complex="10pt"/>
    </style:style>
    <style:style style:name="HTMLPreformatted" style:display-name="HTML Preformatted" style:family="paragraph" style:parent-style-name="Normal">
      <style:paragraph-properties fo:line-height="100%"/>
      <style:text-properties style:font-name="Consolas" fo:font-size="10pt" style:font-size-asian="10pt" style:font-size-complex="10pt" fo:hyphenate="false"/>
    </style:style>
    <style:style style:name="HTMLPreformattedChar" style:display-name="HTML Preformatted Char" style:family="text" style:parent-style-name="DefaultParagraphFont">
      <style:text-properties style:font-name="Consolas" style:letter-kerning="true" fo:font-size="10pt" style:font-size-asian="10pt" style:font-size-complex="10pt"/>
    </style:style>
    <style:style style:name="HTMLSample" style:display-name="HTML Sample" style:family="text" style:parent-style-name="DefaultParagraphFont">
      <style:text-properties style:font-name="Consolas" fo:font-size="12pt" style:font-size-asian="12pt" style:font-size-complex="12pt"/>
    </style:style>
    <style:style style:name="HTMLTypewriter" style:display-name="HTML Typewriter" style:family="text" style:parent-style-name="DefaultParagraphFont">
      <style:text-properties style:font-name="Consolas" fo:font-size="10pt" style:font-size-asian="10pt" style:font-size-complex="10pt"/>
    </style:style>
    <style:style style:name="HTMLVariable" style:display-name="HTML Variable" style:family="text" style:parent-style-name="DefaultParagraphFont">
      <style:text-properties fo:font-style="italic" style:font-style-asian="italic" style:font-style-complex="italic"/>
    </style:style>
    <style:style style:name="Index1" style:display-name="Index 1" style:family="paragraph" style:parent-style-name="Normal" style:next-style-name="Normal" style:auto-update="true">
      <style:paragraph-properties fo:line-height="100%" fo:margin-left="0.125in" fo:text-indent="-0.125in">
        <style:tab-stops/>
      </style:paragraph-properties>
      <style:text-properties fo:hyphenate="false"/>
    </style:style>
    <style:style style:name="Index2" style:display-name="Index 2" style:family="paragraph" style:parent-style-name="Normal" style:next-style-name="Normal" style:auto-update="true">
      <style:paragraph-properties fo:line-height="100%" fo:margin-left="0.25in" fo:text-indent="-0.125in">
        <style:tab-stops/>
      </style:paragraph-properties>
      <style:text-properties fo:hyphenate="false"/>
    </style:style>
    <style:style style:name="Index3" style:display-name="Index 3" style:family="paragraph" style:parent-style-name="Normal" style:next-style-name="Normal" style:auto-update="true">
      <style:paragraph-properties fo:line-height="100%" fo:margin-left="0.375in" fo:text-indent="-0.125in">
        <style:tab-stops/>
      </style:paragraph-properties>
      <style:text-properties fo:hyphenate="false"/>
    </style:style>
    <style:style style:name="Index4" style:display-name="Index 4" style:family="paragraph" style:parent-style-name="Normal" style:next-style-name="Normal" style:auto-update="true">
      <style:paragraph-properties fo:line-height="100%" fo:margin-left="0.5in" fo:text-indent="-0.125in">
        <style:tab-stops/>
      </style:paragraph-properties>
      <style:text-properties fo:hyphenate="false"/>
    </style:style>
    <style:style style:name="Index5" style:display-name="Index 5" style:family="paragraph" style:parent-style-name="Normal" style:next-style-name="Normal" style:auto-update="true">
      <style:paragraph-properties fo:line-height="100%" fo:margin-left="0.625in" fo:text-indent="-0.125in">
        <style:tab-stops/>
      </style:paragraph-properties>
      <style:text-properties fo:hyphenate="false"/>
    </style:style>
    <style:style style:name="Index6" style:display-name="Index 6" style:family="paragraph" style:parent-style-name="Normal" style:next-style-name="Normal" style:auto-update="true">
      <style:paragraph-properties fo:line-height="100%" fo:margin-left="0.75in" fo:text-indent="-0.125in">
        <style:tab-stops/>
      </style:paragraph-properties>
      <style:text-properties fo:hyphenate="false"/>
    </style:style>
    <style:style style:name="Index7" style:display-name="Index 7" style:family="paragraph" style:parent-style-name="Normal" style:next-style-name="Normal" style:auto-update="true">
      <style:paragraph-properties fo:line-height="100%" fo:margin-left="0.875in" fo:text-indent="-0.125in">
        <style:tab-stops/>
      </style:paragraph-properties>
      <style:text-properties fo:hyphenate="false"/>
    </style:style>
    <style:style style:name="Index8" style:display-name="Index 8" style:family="paragraph" style:parent-style-name="Normal" style:next-style-name="Normal" style:auto-update="true">
      <style:paragraph-properties fo:line-height="100%" fo:margin-left="1in" fo:text-indent="-0.125in">
        <style:tab-stops/>
      </style:paragraph-properties>
      <style:text-properties fo:hyphenate="false"/>
    </style:style>
    <style:style style:name="Index9" style:display-name="Index 9" style:family="paragraph" style:parent-style-name="Normal" style:next-style-name="Normal" style:auto-update="true">
      <style:paragraph-properties fo:line-height="100%" fo:margin-left="1.125in" fo:text-indent="-0.125in">
        <style:tab-stops/>
      </style:paragraph-properties>
      <style:text-properties fo:hyphenate="false"/>
    </style:style>
    <style:style style:name="IndexHeading" style:display-name="Index Heading" style:family="paragraph" style:parent-style-name="Normal" style:next-style-name="Index1">
      <style:text-properties style:font-name-asian="Times New Roman" fo:font-weight="bold" style:font-weight-asian="bold" style:font-weight-complex="bold" fo:hyphenate="false"/>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008768"/>
    </style:style>
    <style:style style:name="IntenseQuote" style:display-name="Intense Quote" style:family="paragraph" style:parent-style-name="Normal" style:next-style-name="Normal">
      <style:paragraph-properties fo:border-top="none" fo:border-left="none" fo:border-bottom="0.0069in solid #008768" fo:border-right="none" fo:padding-top="0in" fo:padding-left="0in" fo:padding-bottom="0.0555in" fo:padding-right="0in" style:shadow="none" fo:margin-top="0.1388in" fo:margin-bottom="0.1944in" fo:margin-left="0.65in" fo:margin-right="0.65in">
        <style:tab-stops>
          <style:tab-stop style:type="left" style:position="-0.4527in"/>
        </style:tab-stops>
      </style:paragraph-properties>
      <style:text-properties fo:font-weight="bold" style:font-weight-asian="bold" style:font-weight-complex="bold" fo:font-style="italic" style:font-style-asian="italic" style:font-style-complex="italic" fo:color="#008768" fo:hyphenate="false"/>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008768" style:letter-kerning="true"/>
    </style:style>
    <style:style style:name="IntenseReference" style:display-name="Intense Reference" style:family="text" style:parent-style-name="DefaultParagraphFont">
      <style:text-properties fo:font-weight="bold" style:font-weight-asian="bold" style:font-weight-complex="bold" fo:font-variant="small-caps" fo:color="#00353E" fo:letter-spacing="0.0034in" style:text-underline-type="single" style:text-underline-style="solid" style:text-underline-width="auto" style:text-underline-mode="continuous" style:text-underline-color="font-color"/>
    </style:style>
    <style:style style:name="LineNumber" style:display-name="Line Number" style:family="text" style:parent-style-name="DefaultParagraphFont"/>
    <style:style style:name="List" style:display-name="List" style:family="paragraph" style:parent-style-name="Normal">
      <style:paragraph-properties style:contextual-spacing="true" fo:margin-left="0.1965in" fo:text-indent="-0.1965in">
        <style:tab-stops>
          <style:tab-stop style:type="left" style:position="0.0006in"/>
        </style:tab-stops>
      </style:paragraph-properties>
      <style:text-properties fo:hyphenate="false"/>
    </style:style>
    <style:style style:name="List2" style:display-name="List 2" style:family="paragraph" style:parent-style-name="Normal">
      <style:paragraph-properties style:contextual-spacing="true" fo:margin-left="0.393in" fo:text-indent="-0.1965in">
        <style:tab-stops>
          <style:tab-stop style:type="left" style:position="-0.1958in"/>
        </style:tab-stops>
      </style:paragraph-properties>
      <style:text-properties fo:hyphenate="false"/>
    </style:style>
    <style:style style:name="List3" style:display-name="List 3" style:family="paragraph" style:parent-style-name="Normal">
      <style:paragraph-properties style:contextual-spacing="true" fo:margin-left="0.5895in" fo:text-indent="-0.1965in">
        <style:tab-stops>
          <style:tab-stop style:type="left" style:position="-0.3923in"/>
        </style:tab-stops>
      </style:paragraph-properties>
      <style:text-properties fo:hyphenate="false"/>
    </style:style>
    <style:style style:name="List4" style:display-name="List 4" style:family="paragraph" style:parent-style-name="Normal">
      <style:paragraph-properties style:contextual-spacing="true" fo:margin-left="0.7861in" fo:text-indent="-0.1965in">
        <style:tab-stops>
          <style:tab-stop style:type="left" style:position="-0.5888in"/>
        </style:tab-stops>
      </style:paragraph-properties>
      <style:text-properties fo:hyphenate="false"/>
    </style:style>
    <style:style style:name="List5" style:display-name="List 5" style:family="paragraph" style:parent-style-name="Normal">
      <style:paragraph-properties style:contextual-spacing="true" fo:margin-left="0.9826in" fo:text-indent="-0.1965in">
        <style:tab-stops>
          <style:tab-stop style:type="left" style:position="-0.7854in"/>
        </style:tab-stops>
      </style:paragraph-properties>
      <style:text-properties fo:hyphenate="false"/>
    </style:style>
    <style:style style:name="ListBullet4" style:display-name="List Bullet 4" style:family="paragraph" style:parent-style-name="Normal" style:list-style-name="LFO3">
      <style:paragraph-properties style:contextual-spacing="true"/>
      <style:text-properties fo:hyphenate="false"/>
    </style:style>
    <style:style style:name="ListBullet5" style:display-name="List Bullet 5" style:family="paragraph" style:parent-style-name="Normal" style:list-style-name="LFO4">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1965in">
        <style:tab-stops>
          <style:tab-stop style:type="left" style:position="0.0006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393in">
        <style:tab-stops>
          <style:tab-stop style:type="left" style:position="-0.1958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5895in">
        <style:tab-stops>
          <style:tab-stop style:type="left" style:position="-0.3923in"/>
        </style:tab-stops>
      </style:paragraph-properties>
      <style:text-properties fo:hyphenate="false"/>
    </style:style>
    <style:style style:name="ListContinue4" style:display-name="List Continue 4" style:family="paragraph" style:parent-style-name="Normal">
      <style:paragraph-properties style:contextual-spacing="true" fo:margin-bottom="0.0833in" fo:margin-left="0.7861in">
        <style:tab-stops>
          <style:tab-stop style:type="left" style:position="-0.5888in"/>
        </style:tab-stops>
      </style:paragraph-properties>
      <style:text-properties fo:hyphenate="false"/>
    </style:style>
    <style:style style:name="ListContinue5" style:display-name="List Continue 5" style:family="paragraph" style:parent-style-name="Normal">
      <style:paragraph-properties style:contextual-spacing="true" fo:margin-bottom="0.0833in" fo:margin-left="0.9826in">
        <style:tab-stops>
          <style:tab-stop style:type="left" style:position="-0.7854in"/>
        </style:tab-stops>
      </style:paragraph-properties>
      <style:text-properties fo:hyphenate="false"/>
    </style:style>
    <style:style style:name="ListNumber4" style:display-name="List Number 4" style:family="paragraph" style:parent-style-name="Normal" style:list-style-name="LFO5">
      <style:paragraph-properties style:contextual-spacing="true"/>
      <style:text-properties fo:hyphenate="false"/>
    </style:style>
    <style:style style:name="ListNumber5" style:display-name="List Number 5" style:family="paragraph" style:parent-style-name="Normal" style:list-style-name="LFO6">
      <style:paragraph-properties style:contextual-spacing="true"/>
      <style:text-properties fo:hyphenate="false"/>
    </style:style>
    <style:style style:name="ListParagraph" style:display-name="List Paragraph" style:family="paragraph" style:parent-style-name="Normal">
      <style:paragraph-properties style:contextual-spacing="true" fo:margin-left="0.5in">
        <style:tab-stops>
          <style:tab-stop style:type="left" style:position="-0.3027in"/>
        </style:tab-stops>
      </style:paragraph-properties>
      <style:text-properties fo:hyphenate="false"/>
    </style:style>
    <style:style style:name="MacroText" style:display-name="Macro Text" style:family="paragraph">
      <style:paragraph-properties style:line-height-at-least="0.1666in">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fo:font-size="10pt" style:font-size-asian="10pt" style:font-size-complex="10pt" fo:hyphenate="false"/>
    </style:style>
    <style:style style:name="MacroTextChar" style:display-name="Macro Text Char" style:family="text" style:parent-style-name="DefaultParagraphFont">
      <style:text-properties style:font-name="Consolas" fo:font-size="10pt" style:font-size-asian="10pt" style:font-size-complex="10pt"/>
    </style:style>
    <style:style style:name="MessageHeader" style:display-name="Message Header" style:family="paragraph" style:parent-style-name="Normal">
      <style:paragraph-properties fo:border="0.0104in solid #000000" fo:padding="0.0138in" style:shadow="none" fo:line-height="100%" fo:margin-left="0.7875in" fo:text-indent="-0.7875in">
        <style:tab-stops>
          <style:tab-stop style:type="left" style:position="-0.5902in"/>
        </style:tab-stops>
      </style:paragraph-properties>
      <style:text-properties style:font-name-asian="Times New Roman" style:font-size-complex="12pt" fo:hyphenate="false"/>
    </style:style>
    <style:style style:name="MessageHeaderChar" style:display-name="Message Header Char" style:family="text" style:parent-style-name="DefaultParagraphFont">
      <style:text-properties style:font-name="Arial" style:font-name-asian="Times New Roman" style:font-name-complex="Times New Roman" style:letter-kerning="true" fo:font-size="12pt" style:font-size-asian="12pt" style:font-size-complex="12pt" fo:background-color="transparent"/>
    </style:style>
    <style:style style:name="NoSpacing" style:display-name="No Spacing" style:family="paragraph">
      <style:paragraph-properties>
        <style:tab-stops>
          <style:tab-stop style:type="left" style:position="0.1972in"/>
        </style:tab-stops>
      </style:paragraph-properties>
      <style:text-properties fo:hyphenate="false"/>
    </style:style>
    <style:style style:name="NormalWeb" style:display-name="Normal (Web)" style:family="paragraph" style:parent-style-name="Normal">
      <style:text-properties style:font-name="Times New Roman" style:font-size-complex="12pt" fo:hyphenate="false"/>
    </style:style>
    <style:style style:name="NormalIndent" style:display-name="Normal Indent" style:family="paragraph" style:parent-style-name="Normal">
      <style:paragraph-properties fo:margin-left="0.5in">
        <style:tab-stops>
          <style:tab-stop style:type="left" style:position="-0.3027in"/>
        </style:tab-stops>
      </style:paragraph-properties>
      <style:text-properties fo:hyphenate="false"/>
    </style:style>
    <style:style style:name="NoteHeading" style:display-name="Note Heading" style:family="paragraph" style:parent-style-name="Normal" style:next-style-name="Normal">
      <style:paragraph-properties fo:line-height="100%"/>
      <style:text-properties fo:hyphenate="false"/>
    </style:style>
    <style:style style:name="NoteHeadingChar" style:display-name="Note Heading Char" style:family="text" style:parent-style-name="DefaultParagraphFont">
      <style:text-properties style:letter-kerning="true"/>
    </style:style>
    <style:style style:name="PageNumber" style:display-name="Page Number" style:family="text" style:parent-style-name="DefaultParagraphFont"/>
    <style:style style:name="PlaceholderText" style:display-name="Placeholder Text" style:family="text" style:parent-style-name="DefaultParagraphFont">
      <style:text-properties fo:color="#808080"/>
    </style:style>
    <style:style style:name="PlainText" style:display-name="Plain Text" style:family="paragraph" style:parent-style-name="Normal">
      <style:paragraph-properties fo:line-height="100%"/>
      <style:text-properties style:font-name="Consolas" fo:font-size="10.5pt" style:font-size-asian="10.5pt" style:font-size-complex="10.5pt" fo:hyphenate="false"/>
    </style:style>
    <style:style style:name="PlainTextChar" style:display-name="Plain Text Char" style:family="text" style:parent-style-name="DefaultParagraphFont">
      <style:text-properties style:font-name="Consolas" style:letter-kerning="true" fo:font-size="10.5pt" style:font-size-asian="10.5pt" style:font-size-complex="10.5pt"/>
    </style:style>
    <style:style style:name="Salutation" style:display-name="Salutation" style:family="paragraph" style:parent-style-name="Normal" style:next-style-name="Normal">
      <style:text-properties fo:hyphenate="false"/>
    </style:style>
    <style:style style:name="SalutationChar" style:display-name="Salutation Char" style:family="text" style:parent-style-name="DefaultParagraphFont">
      <style:text-properties style:letter-kerning="true"/>
    </style:style>
    <style:style style:name="Signature" style:display-name="Signature" style:family="paragraph" style:parent-style-name="Normal">
      <style:paragraph-properties fo:line-height="100%" fo:margin-left="2.9527in">
        <style:tab-stops>
          <style:tab-stop style:type="left" style:position="-2.7555in"/>
        </style:tab-stops>
      </style:paragraph-properties>
      <style:text-properties fo:hyphenate="false"/>
    </style:style>
    <style:style style:name="SignatureChar" style:display-name="Signature Char" style:family="text" style:parent-style-name="DefaultParagraphFont">
      <style:text-properties style:letter-kerning="true"/>
    </style:style>
    <style:style style:name="SubtleEmphasis" style:display-name="Subtle Emphasis" style:family="text" style:parent-style-name="DefaultParagraphFont">
      <style:text-properties fo:font-style="italic" style:font-style-asian="italic" style:font-style-complex="italic" fo:color="#808080"/>
    </style:style>
    <style:style style:name="SubtleReference" style:display-name="Subtle Reference" style:family="text" style:parent-style-name="DefaultParagraphFont">
      <style:text-properties fo:font-variant="small-caps" fo:color="#00353E" style:text-underline-type="single" style:text-underline-style="solid" style:text-underline-width="auto" style:text-underline-mode="continuous" style:text-underline-color="font-color"/>
    </style:style>
    <style:style style:name="TableofAuthorities" style:display-name="Table of Authorities" style:family="paragraph" style:parent-style-name="Normal" style:next-style-name="Normal">
      <style:paragraph-properties fo:margin-left="0.125in" fo:text-indent="-0.125in">
        <style:tab-stops/>
      </style:paragraph-properties>
      <style:text-properties fo:hyphenate="false"/>
    </style:style>
    <style:style style:name="TOAHeading" style:display-name="TOA Heading" style:family="paragraph" style:parent-style-name="Normal" style:next-style-name="Normal">
      <style:paragraph-properties fo:margin-top="0.0833in"/>
      <style:text-properties style:font-name-asian="Times New Roman" fo:font-weight="bold" style:font-weight-asian="bold" style:font-weight-complex="bold" style:font-size-complex="12pt" fo:hyphenate="false"/>
    </style:style>
    <style:style style:name="TOC4" style:display-name="TOC 4" style:family="paragraph" style:parent-style-name="Normal" style:next-style-name="Normal" style:auto-update="true">
      <style:paragraph-properties fo:margin-bottom="0.0277in">
        <style:tab-stops>
          <style:tab-stop style:type="right" style:leader-style="dotted" style:leader-text="." style:position="6.268in"/>
        </style:tab-stops>
      </style:paragraph-properties>
      <style:text-properties fo:hyphenate="false"/>
    </style:style>
    <style:style style:name="TOC5" style:display-name="TOC 5" style:family="paragraph" style:parent-style-name="Normal" style:next-style-name="Normal" style:auto-update="true">
      <style:paragraph-properties fo:margin-bottom="0.0694in" fo:margin-left="0.5in">
        <style:tab-stops/>
      </style:paragraph-properties>
      <style:text-properties fo:hyphenate="false"/>
    </style:style>
    <style:style style:name="TOC6" style:display-name="TOC 6" style:family="paragraph" style:parent-style-name="Normal" style:next-style-name="Normal" style:auto-update="true">
      <style:paragraph-properties fo:margin-bottom="0.0694in" fo:margin-left="0.625in">
        <style:tab-stops/>
      </style:paragraph-properties>
      <style:text-properties fo:hyphenate="false"/>
    </style:style>
    <style:style style:name="TOC7" style:display-name="TOC 7" style:family="paragraph" style:parent-style-name="Normal" style:next-style-name="Normal" style:auto-update="true">
      <style:paragraph-properties fo:margin-bottom="0.0694in" fo:margin-left="0.75in">
        <style:tab-stops/>
      </style:paragraph-properties>
      <style:text-properties fo:hyphenate="false"/>
    </style:style>
    <style:style style:name="TOC8" style:display-name="TOC 8" style:family="paragraph" style:parent-style-name="Normal" style:next-style-name="Normal" style:auto-update="true">
      <style:paragraph-properties fo:margin-bottom="0.0694in" fo:margin-left="0.875in">
        <style:tab-stops/>
      </style:paragraph-properties>
      <style:text-properties fo:hyphenate="false"/>
    </style:style>
    <style:style style:name="TOC9" style:display-name="TOC 9" style:family="paragraph" style:parent-style-name="Normal" style:next-style-name="Normal" style:auto-update="true">
      <style:paragraph-properties fo:margin-bottom="0.0694in" fo:margin-left="1in">
        <style:tab-stops/>
      </style:paragraph-properties>
      <style:text-properties fo:hyphenate="false"/>
    </style:style>
    <style:style style:name="CVHeading" style:display-name="CV Heading" style:family="paragraph" style:parent-style-name="BodyText">
      <style:text-properties fo:font-weight="bold" style:font-weight-asian="bold" fo:hyphenate="false"/>
    </style:style>
    <style:style style:name="CVIntroduction" style:display-name="CV Introduction" style:family="paragraph" style:parent-style-name="BodyText">
      <style:paragraph-properties fo:border-top="0.0069in solid #000000" fo:border-left="none" fo:border-bottom="0.0069in solid #000000" fo:border-right="none" fo:padding-top="0.0833in" fo:padding-left="0in" fo:padding-bottom="0.0833in" fo:padding-right="0in" style:shadow="none"/>
      <style:text-properties fo:font-size="14pt" style:font-size-asian="14pt" fo:hyphenate="false"/>
    </style:style>
    <style:style style:name="CVTitle" style:display-name="CV Title" style:family="paragraph" style:parent-style-name="Normal">
      <style:paragraph-properties>
        <style:tab-stops/>
      </style:paragraph-properties>
      <style:text-properties fo:color="#000000" fo:font-size="16pt" style:font-size-asian="16pt" fo:hyphenate="false"/>
    </style:style>
    <style:style style:name="TableListBullet" style:display-name="Table List Bullet" style:family="paragraph" style:parent-style-name="Normal">
      <style:paragraph-properties fo:margin-bottom="0.0277in" fo:line-height="100%">
        <style:tab-stops/>
      </style:paragraph-properties>
      <style:text-properties fo:font-size="10pt" style:font-size-asian="10pt" fo:hyphenate="false"/>
    </style:style>
    <style:style style:name="TableListBullet2" style:display-name="Table List Bullet 2" style:family="paragraph" style:parent-style-name="Normal">
      <style:paragraph-properties fo:margin-bottom="0.0277in" fo:line-height="100%">
        <style:tab-stops/>
      </style:paragraph-properties>
      <style:text-properties fo:font-size="10pt" style:font-size-asian="10pt" fo:hyphenate="false"/>
    </style:style>
    <style:style style:name="TableListBullet3" style:display-name="Table List Bullet 3" style:family="paragraph" style:parent-style-name="Normal" style:list-style-name="LFO19">
      <style:paragraph-properties fo:margin-bottom="0.0277in" fo:line-height="100%">
        <style:tab-stops/>
      </style:paragraph-properties>
      <style:text-properties fo:font-size="10pt" style:font-size-asian="10pt" fo:hyphenate="false"/>
    </style:style>
    <style:style style:name="TableListNumber" style:display-name="Table List Number" style:family="paragraph" style:parent-style-name="BodyText">
      <style:paragraph-properties fo:margin-bottom="0.0277in" fo:line-height="100%"/>
      <style:text-properties fo:font-size="10pt" style:font-size-asian="10pt" fo:hyphenate="false"/>
    </style:style>
    <style:style style:name="TableListNumber2" style:display-name="Table List Number 2" style:family="paragraph" style:parent-style-name="Normal">
      <style:paragraph-properties fo:margin-bottom="0.0277in" fo:line-height="100%">
        <style:tab-stops/>
      </style:paragraph-properties>
      <style:text-properties fo:font-size="10pt" style:font-size-asian="10pt" fo:hyphenate="false"/>
    </style:style>
    <style:style style:name="TableListNumber3" style:display-name="Table List Number 3" style:family="paragraph" style:parent-style-name="Normal" style:list-style-name="AECOMTableNumbering">
      <style:paragraph-properties fo:margin-bottom="0.0277in" fo:line-height="100%">
        <style:tab-stops/>
      </style:paragraph-properties>
      <style:text-properties fo:font-size="10pt" style:font-size-asian="10pt" fo:hyphenate="false"/>
    </style:style>
    <style:style style:name="Tabletext" style:display-name="Table text" style:family="paragraph" style:parent-style-name="BodyText">
      <style:paragraph-properties fo:margin-top="0.0277in" fo:margin-bottom="0.0277in" fo:line-height="100%"/>
      <style:text-properties fo:font-size="10pt" style:font-size-asian="10pt" fo:hyphenate="false"/>
    </style:style>
    <style:style style:name="Callout" style:display-name="Callout" style:family="paragraph" style:parent-style-name="BodyText">
      <style:paragraph-properties fo:margin-bottom="0.0416in"/>
      <style:text-properties fo:hyphenate="false"/>
    </style:style>
    <style:style style:name="SQL" style:display-name="SQL" style:family="paragraph">
      <style:paragraph-properties fo:margin-bottom="0.0833in" style:line-height-at-least="0.1666in"/>
      <style:text-properties fo:font-size="8pt" style:font-size-asian="8pt" fo:language="en" fo:country="CA" fo:hyphenate="false"/>
    </style:style>
    <style:style style:name="Appendixheading2" style:display-name="Appendix heading 2" style:family="paragraph" style:parent-style-name="Heading2" style:list-style-name="LFO20" style:default-outline-level="2">
      <style:text-properties style:font-name-complex="Arial" style:font-size-complex="18pt" fo:language="en" fo:country="US" fo:hyphenate="false"/>
    </style:style>
    <style:style style:name="Numberedtext" style:display-name="Numbered text" style:family="paragraph" style:parent-style-name="BodyText">
      <style:text-properties fo:hyphenate="false"/>
    </style:style>
    <style:style style:name="Heading1NewPage" style:display-name="Heading 1 New Page" style:family="paragraph" style:parent-style-name="Heading1" style:default-outline-level="1">
      <style:paragraph-properties fo:break-before="page"/>
      <style:text-properties fo:hyphenate="false"/>
    </style:style>
    <style:style style:name="Numberedtext2" style:display-name="Numbered text 2" style:family="paragraph" style:parent-style-name="BodyText" style:list-style-name="LFO21">
      <style:text-properties fo:hyphenate="false"/>
    </style:style>
    <style:style style:name="UnresolvedMention" style:display-name="Unresolved Mention" style:family="text" style:parent-style-name="DefaultParagraphFont">
      <style:text-properties fo:color="#605E5C" fo:background-color="#E1DFDD"/>
    </style:style>
    <style:style style:name="Revision" style:display-name="Revision" style:family="paragraph">
      <style:text-properties style:letter-kerning="true" fo:font-size="12pt" style:font-size-asian="12pt" fo:hyphenate="false"/>
    </style:style>
    <style:style style:name="WW_CharLFO2LVL1" style:family="text">
      <style:text-properties style:font-name="Symbol" style:use-window-font-color="true"/>
    </style:style>
    <style:style style:name="WW_CharLFO2LVL2" style:family="text">
      <style:text-properties style:font-name="Courier New" style:use-window-font-color="true"/>
    </style:style>
    <style:style style:name="WW_CharLFO2LVL3" style:family="text">
      <style:text-properties style:font-name="Calibri" style:use-window-font-color="true"/>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AECOM_Bullets" style:display-name="AECOM_Bullets">
      <text:list-level-style-bullet text:level="1" text:style-name="WW_CharLFO2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Symbol"/>
      </text:list-level-style-bullet>
      <text:list-level-style-bullet text:level="2" text:style-name="WW_CharLFO2LVL2" text:bullet-char="o">
        <style:list-level-properties text:space-before="0.1972in" text:min-label-width="0.1972in" text:list-level-position-and-space-mode="label-alignment">
          <style:list-level-label-alignment text:label-followed-by="listtab" fo:margin-left="0.3944in" fo:text-indent="-0.1972in"/>
        </style:list-level-properties>
        <style:text-properties style:font-name="Courier New"/>
      </text:list-level-style-bullet>
      <text:list-level-style-bullet text:level="3" text:style-name="WW_CharLFO2LVL3" text:bullet-char="─">
        <style:list-level-properties text:space-before="0.3944in" text:min-label-width="0.1972in" text:list-level-position-and-space-mode="label-alignment">
          <style:list-level-label-alignment text:label-followed-by="listtab" fo:margin-left="0.5916in" fo:text-indent="-0.1972in"/>
        </style:list-level-properties>
        <style:text-properties style:font-name="Calibri"/>
      </text:list-level-style-bullet>
      <text:list-level-style-bullet text:level="4" text:style-name="WW_CharLFO2LVL4" text:bullet-char="">
        <style:list-level-properties text:space-before="0.5916in" text:min-label-width="0.1972in" text:list-level-position-and-space-mode="label-alignment">
          <style:list-level-label-alignment text:label-followed-by="listtab" fo:margin-left="0.7888in" fo:text-indent="-0.1972in"/>
        </style:list-level-properties>
        <style:text-properties style:font-name="Symbol"/>
      </text:list-level-style-bullet>
      <text:list-level-style-bullet text:level="5" text:style-name="WW_CharLFO2LVL5" text:bullet-char="o">
        <style:list-level-properties text:space-before="0.7888in" text:min-label-width="0.1972in" text:list-level-position-and-space-mode="label-alignment">
          <style:list-level-label-alignment text:label-followed-by="listtab" fo:margin-left="0.9861in" fo:text-indent="-0.1972in"/>
        </style:list-level-properties>
        <style:text-properties style:font-name="Courier New"/>
      </text:list-level-style-bullet>
      <text:list-level-style-bullet text:level="6" text:style-name="WW_CharLFO2LVL6" text:bullet-char="">
        <style:list-level-properties text:space-before="0.9861in" text:min-label-width="0.1972in" text:list-level-position-and-space-mode="label-alignment">
          <style:list-level-label-alignment text:label-followed-by="listtab" fo:margin-left="1.1833in" fo:text-indent="-0.1972in"/>
        </style:list-level-properties>
        <style:text-properties style:font-name="Wingdings"/>
      </text:list-level-style-bullet>
      <text:list-level-style-bullet text:level="7" text:style-name="WW_CharLFO2LVL7" text:bullet-char="">
        <style:list-level-properties text:space-before="1.1833in" text:min-label-width="0.1972in" text:list-level-position-and-space-mode="label-alignment">
          <style:list-level-label-alignment text:label-followed-by="listtab" fo:margin-left="1.3805in" fo:text-indent="-0.1972in"/>
        </style:list-level-properties>
        <style:text-properties style:font-name="Symbol"/>
      </text:list-level-style-bullet>
      <text:list-level-style-bullet text:level="8" text:style-name="WW_CharLFO2LVL8" text:bullet-char="o">
        <style:list-level-properties text:space-before="1.3805in" text:min-label-width="0.1972in" text:list-level-position-and-space-mode="label-alignment">
          <style:list-level-label-alignment text:label-followed-by="listtab" fo:margin-left="1.5777in" fo:text-indent="-0.1972in"/>
        </style:list-level-properties>
        <style:text-properties style:font-name="Courier New"/>
      </text:list-level-style-bullet>
      <text:list-level-style-bullet text:level="9" text:style-name="WW_CharLFO2LVL9" text:bullet-char="">
        <style:list-level-properties text:space-before="1.5777in" text:min-label-width="0.1972in" text:list-level-position-and-space-mode="label-alignment">
          <style:list-level-label-alignment text:label-followed-by="listtab" fo:margin-left="1.775in" fo:text-indent="-0.1972in"/>
        </style:list-level-properties>
        <style:text-properties style:font-name="Wingdings"/>
      </text:list-level-style-bullet>
    </text:list-style>
    <text:list-style style:name="AECOM_List" style:display-name="AECOM_List">
      <text:list-level-style-number text:level="1" style:num-suffix="." style:num-list-format-name="NLF1"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2" style:num-suffix="." style:num-list-format-name="NLF1" style:num-format="a" style:num-letter-sync="true">
        <style:list-level-properties text:space-before="0.2479in" text:min-label-width="0.2479in" text:list-level-position-and-space-mode="label-alignment">
          <style:list-level-label-alignment text:label-followed-by="listtab" fo:margin-left="0.4958in" fo:text-indent="-0.2479in"/>
        </style:list-level-properties>
      </text:list-level-style-number>
      <text:list-level-style-number text:level="3" style:num-suffix="." style:num-list-format-name="NLF1" style:num-format="i">
        <style:list-level-properties text:space-before="0.4958in" text:min-label-width="0.2479in" text:list-level-position-and-space-mode="label-alignment">
          <style:list-level-label-alignment text:label-followed-by="listtab" fo:margin-left="0.7437in" fo:text-indent="-0.2479in"/>
        </style:list-level-properties>
      </text:list-level-style-number>
      <text:list-level-style-number text:level="4" style:num-suffix="." style:num-list-format-name="NLF1" style:num-format="1">
        <style:list-level-properties text:space-before="0.7437in" text:min-label-width="0.2479in" text:list-level-position-and-space-mode="label-alignment">
          <style:list-level-label-alignment text:label-followed-by="listtab" fo:margin-left="0.9916in" fo:text-indent="-0.2479in"/>
        </style:list-level-properties>
      </text:list-level-style-number>
      <text:list-level-style-number text:level="5" style:num-suffix="." style:num-list-format-name="NLF1" style:num-format="a" style:num-letter-sync="true">
        <style:list-level-properties text:space-before="0.9916in" text:min-label-width="0.2479in" text:list-level-position-and-space-mode="label-alignment">
          <style:list-level-label-alignment text:label-followed-by="listtab" fo:margin-left="1.2395in" fo:text-indent="-0.2479in"/>
        </style:list-level-properties>
      </text:list-level-style-number>
      <text:list-level-style-number text:level="6" style:num-suffix="." style:num-list-format-name="NLF1" style:num-format="i">
        <style:list-level-properties fo:text-align="end" text:space-before="1.2395in" text:min-label-width="0.2479in" text:list-level-position-and-space-mode="label-alignment">
          <style:list-level-label-alignment text:label-followed-by="listtab" fo:margin-left="1.4875in" fo:text-indent="-0.2479in"/>
        </style:list-level-properties>
      </text:list-level-style-number>
      <text:list-level-style-number text:level="7" style:num-suffix="." style:num-list-format-name="NLF1" style:num-format="1">
        <style:list-level-properties text:space-before="1.4875in" text:min-label-width="0.2479in" text:list-level-position-and-space-mode="label-alignment">
          <style:list-level-label-alignment text:label-followed-by="listtab" fo:margin-left="1.7354in" fo:text-indent="-0.2479in"/>
        </style:list-level-properties>
      </text:list-level-style-number>
      <text:list-level-style-number text:level="8" style:num-suffix="." style:num-list-format-name="NLF1" style:num-format="a" style:num-letter-sync="true">
        <style:list-level-properties text:space-before="1.7354in" text:min-label-width="0.2479in" text:list-level-position-and-space-mode="label-alignment">
          <style:list-level-label-alignment text:label-followed-by="listtab" fo:margin-left="1.9833in" fo:text-indent="-0.2479in"/>
        </style:list-level-properties>
      </text:list-level-style-number>
      <text:list-level-style-number text:level="9" style:num-suffix="." style:num-list-format-name="NLF1" style:num-format="i">
        <style:list-level-properties fo:text-align="end" text:space-before="1.9833in" text:min-label-width="0.2479in" text:list-level-position-and-space-mode="label-alignment">
          <style:list-level-label-alignment text:label-followed-by="listtab" fo:margin-left="2.2312in" fo:text-indent="-0.2479in"/>
        </style:list-level-properties>
      </text:list-level-style-number>
    </text:list-style>
    <text:list-style style:name="AECOMNumbering" style:display-name="AECOM Numbering">
      <text:list-level-style-number text:level="1" style:num-suffix="." style:num-list-format-name="NLF2" style:num-format="1">
        <style:list-level-properties text:list-level-position-and-space-mode="label-alignment">
          <style:list-level-label-alignment text:label-followed-by="listtab"/>
        </style:list-level-properties>
      </text:list-level-style-number>
      <text:list-level-style-number text:level="2" style:num-list-format-name="NLF2" style:num-format="1" text:display-levels="2">
        <style:list-level-properties text:list-level-position-and-space-mode="label-alignment">
          <style:list-level-label-alignment text:label-followed-by="listtab"/>
        </style:list-level-properties>
      </text:list-level-style-number>
      <text:list-level-style-number text:level="3" style:num-list-format-name="NLF2" style:num-format="1" text:display-levels="3">
        <style:list-level-properties text:list-level-position-and-space-mode="label-alignment">
          <style:list-level-label-alignment text:label-followed-by="listtab"/>
        </style:list-level-properties>
      </text:list-level-style-number>
      <text:list-level-style-number text:level="4" style:num-list-format-name="NLF2" style:num-format="1" text:display-levels="4">
        <style:list-level-properties text:list-level-position-and-space-mode="label-alignment">
          <style:list-level-label-alignment text:label-followed-by="listtab"/>
        </style:list-level-properties>
      </text:list-level-style-number>
      <text:list-level-style-number text:level="5" style:num-list-format-name="NLF2" style:num-format="1" text:display-levels="5">
        <style:list-level-properties text:list-level-position-and-space-mode="label-alignment">
          <style:list-level-label-alignment text:label-followed-by="listtab"/>
        </style:list-level-properties>
      </text:list-level-style-number>
      <text:list-level-style-number text:level="6" style:num-list-format-name="NLF2" style:num-format="1" text:display-levels="6">
        <style:list-level-properties text:list-level-position-and-space-mode="label-alignment">
          <style:list-level-label-alignment text:label-followed-by="listtab"/>
        </style:list-level-properties>
      </text:list-level-style-number>
      <text:list-level-style-number text:level="7" style:num-suffix="." style:num-list-format-name="NLF2" style:num-format="1">
        <style:list-level-properties text:list-level-position-and-space-mode="label-alignment">
          <style:list-level-label-alignment text:label-followed-by="listtab"/>
        </style:list-level-properties>
      </text:list-level-style-number>
      <text:list-level-style-number text:level="8" style:num-suffix="." style:num-list-format-name="NLF2" style:num-format="a" style:num-letter-sync="true">
        <style:list-level-properties text:list-level-position-and-space-mode="label-alignment">
          <style:list-level-label-alignment text:label-followed-by="listtab"/>
        </style:list-level-properties>
      </text:list-level-style-number>
      <text:list-level-style-number text:level="9" style:num-suffix="." style:num-list-format-name="NLF2" style:num-format="i">
        <style:list-level-properties text:list-level-position-and-space-mode="label-alignment">
          <style:list-level-label-alignment text:label-followed-by="listtab"/>
        </style:list-level-properties>
      </text:list-level-style-number>
    </text:list-style>
    <text:list-style style:name="AECOMAppendix" style:display-name="AECOM Appendix">
      <text:list-level-style-number text:level="1" style:num-prefix="Appendix " style:num-suffix="  " style:num-list-format-name="NLF3" style:num-format="A" style:num-letter-sync="true">
        <style:list-level-properties text:list-level-position-and-space-mode="label-alignment">
          <style:list-level-label-alignment text:label-followed-by="nothing"/>
        </style:list-level-properties>
      </text:list-level-style-number>
      <text:list-level-style-number text:level="2"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3"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3"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3"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3"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ECOMSectionnumbering" style:display-name="AECOM Section numbering">
      <text:list-level-style-number text:level="1" style:num-list-format-name="NLF4" style:num-format="01, 02, 03, ...">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2"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4"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4"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4"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4"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E" style:display-name="1 / 1.1 / 1.1.1">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5"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6"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6"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6"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6"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6"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7" style:num-format="I">
        <style:list-level-properties text:list-level-position-and-space-mode="label-alignment">
          <style:list-level-label-alignment text:label-followed-by="listtab"/>
        </style:list-level-properties>
      </text:list-level-style-number>
      <text:list-level-style-number text:level="2" style:num-prefix="Section " style:num-list-format-name="NLF7" style:num-format="01, 02, 03, ..." text:display-levels="2">
        <style:list-level-properties text:list-level-position-and-space-mode="label-alignment">
          <style:list-level-label-alignment text:label-followed-by="listtab"/>
        </style:list-level-properties>
      </text:list-level-style-number>
      <text:list-level-style-number text:level="3" style:num-prefix="(" style:num-suffix=")" style:num-list-format-name="NLF7"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7"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7"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7"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7"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7"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7"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WW_CharLFO10LVL1" style:family="text">
      <style:text-properties style:font-name="Symbol" style:use-window-font-color="true"/>
    </style:style>
    <style:style style:name="WW_CharLFO10LVL2" style:family="text">
      <style:text-properties style:font-name="Calibri" style:use-window-font-color="true"/>
    </style:style>
    <style:style style:name="WW_CharLFO10LVL3" style:family="text">
      <style:text-properties style:font-name="Courier New"/>
    </style:style>
    <style:style style:name="WW_CharLFO10LVL4" style:family="text">
      <style:text-properties style:font-name="Symbol" style:use-window-font-color="true"/>
    </style:style>
    <style:style style:name="WW_CharLFO10LVL5" style:family="text">
      <style:text-properties style:font-name="Calibri" style:use-window-font-color="true"/>
    </style:style>
    <style:style style:name="WW_CharLFO10LVL6" style:family="text">
      <style:text-properties style:font-name="Courier New"/>
    </style:style>
    <style:style style:name="WW_CharLFO10LVL7" style:family="text">
      <style:text-properties style:font-name="Symbol" style:use-window-font-color="true"/>
    </style:style>
    <style:style style:name="WW_CharLFO10LVL8" style:family="text">
      <style:text-properties style:font-name="Calibri" style:use-window-font-color="true"/>
    </style:style>
    <style:style style:name="WW_CharLFO10LVL9" style:family="text">
      <style:text-properties style:font-name="Courier New"/>
    </style:style>
    <text:list-style style:name="AECOMTableBullets" style:display-name="AECOM Table Bullets">
      <text:list-level-style-bullet text:level="1" text:style-name="WW_CharLFO10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Symbol"/>
      </text:list-level-style-bullet>
      <text:list-level-style-bullet text:level="2" text:style-name="WW_CharLFO10LVL2" text:bullet-char="─">
        <style:list-level-properties text:space-before="0.1972in" text:min-label-width="0.1972in" text:list-level-position-and-space-mode="label-alignment">
          <style:list-level-label-alignment text:label-followed-by="listtab" fo:margin-left="0.3944in" fo:text-indent="-0.1972in"/>
        </style:list-level-properties>
        <style:text-properties style:font-name="Calibri"/>
      </text:list-level-style-bullet>
      <text:list-level-style-bullet text:level="3" text:style-name="WW_CharLFO10LVL3" text:bullet-char="o">
        <style:list-level-properties text:space-before="0.3944in" text:min-label-width="0.1972in" text:list-level-position-and-space-mode="label-alignment">
          <style:list-level-label-alignment text:label-followed-by="listtab" fo:margin-left="0.5916in" fo:text-indent="-0.1972in"/>
        </style:list-level-properties>
        <style:text-properties style:font-name="Courier New"/>
      </text:list-level-style-bullet>
      <text:list-level-style-bullet text:level="4" text:style-name="WW_CharLFO10LVL4" text:bullet-char="">
        <style:list-level-properties text:space-before="0.5916in" text:min-label-width="0.1972in" text:list-level-position-and-space-mode="label-alignment">
          <style:list-level-label-alignment text:label-followed-by="listtab" fo:margin-left="0.7888in" fo:text-indent="-0.1972in"/>
        </style:list-level-properties>
        <style:text-properties style:font-name="Symbol"/>
      </text:list-level-style-bullet>
      <text:list-level-style-bullet text:level="5" text:style-name="WW_CharLFO10LVL5" text:bullet-char="─">
        <style:list-level-properties text:space-before="0.7888in" text:min-label-width="0.1972in" text:list-level-position-and-space-mode="label-alignment">
          <style:list-level-label-alignment text:label-followed-by="listtab" fo:margin-left="0.9861in" fo:text-indent="-0.1972in"/>
        </style:list-level-properties>
        <style:text-properties style:font-name="Calibri"/>
      </text:list-level-style-bullet>
      <text:list-level-style-bullet text:level="6" text:style-name="WW_CharLFO10LVL6" text:bullet-char="o">
        <style:list-level-properties text:space-before="0.9861in" text:min-label-width="0.1972in" text:list-level-position-and-space-mode="label-alignment">
          <style:list-level-label-alignment text:label-followed-by="listtab" fo:margin-left="1.1833in" fo:text-indent="-0.1972in"/>
        </style:list-level-properties>
        <style:text-properties style:font-name="Courier New"/>
      </text:list-level-style-bullet>
      <text:list-level-style-bullet text:level="7" text:style-name="WW_CharLFO10LVL7" text:bullet-char="">
        <style:list-level-properties text:space-before="1.1833in" text:min-label-width="0.1972in" text:list-level-position-and-space-mode="label-alignment">
          <style:list-level-label-alignment text:label-followed-by="listtab" fo:margin-left="1.3805in" fo:text-indent="-0.1972in"/>
        </style:list-level-properties>
        <style:text-properties style:font-name="Symbol"/>
      </text:list-level-style-bullet>
      <text:list-level-style-bullet text:level="8" text:style-name="WW_CharLFO10LVL8" text:bullet-char="─">
        <style:list-level-properties text:space-before="1.3805in" text:min-label-width="0.1972in" text:list-level-position-and-space-mode="label-alignment">
          <style:list-level-label-alignment text:label-followed-by="listtab" fo:margin-left="1.5777in" fo:text-indent="-0.1972in"/>
        </style:list-level-properties>
        <style:text-properties style:font-name="Calibri"/>
      </text:list-level-style-bullet>
      <text:list-level-style-bullet text:level="9" text:style-name="WW_CharLFO10LVL9" text:bullet-char="o">
        <style:list-level-properties text:space-before="1.5777in" text:min-label-width="0.1972in" text:list-level-position-and-space-mode="label-alignment">
          <style:list-level-label-alignment text:label-followed-by="listtab" fo:margin-left="1.775in" fo:text-indent="-0.1972in"/>
        </style:list-level-properties>
        <style:text-properties style:font-name="Courier New"/>
      </text:list-level-style-bullet>
    </text:list-style>
    <text:list-style style:name="AECOMTableNumbering" style:display-name="AECOM Table Numbering">
      <text:list-level-style-number text:level="1" style:num-suffix="." style:num-list-format-name="NLF8"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list-format-name="NLF8" style:num-format="a" style:num-letter-sync="true">
        <style:list-level-properties text:space-before="0.1972in" text:min-label-width="0.1972in" text:list-level-position-and-space-mode="label-alignment">
          <style:list-level-label-alignment text:label-followed-by="listtab" fo:margin-left="0.3944in" fo:text-indent="-0.1972in"/>
        </style:list-level-properties>
      </text:list-level-style-number>
      <text:list-level-style-number text:level="3" style:num-suffix="." style:num-list-format-name="NLF8" style:num-format="i">
        <style:list-level-properties text:space-before="0.3944in" text:min-label-width="0.1972in" text:list-level-position-and-space-mode="label-alignment">
          <style:list-level-label-alignment text:label-followed-by="listtab" fo:margin-left="0.5916in" fo:text-indent="-0.1972in"/>
        </style:list-level-properties>
      </text:list-level-style-number>
      <text:list-level-style-number text:level="4" style:num-prefix="(" style:num-suffix=")" style:num-list-format-name="NLF8" style:num-format="1">
        <style:list-level-properties text:space-before="0.5916in" text:min-label-width="0.1972in" text:list-level-position-and-space-mode="label-alignment">
          <style:list-level-label-alignment text:label-followed-by="listtab" fo:margin-left="0.7888in" fo:text-indent="-0.1972in"/>
        </style:list-level-properties>
      </text:list-level-style-number>
      <text:list-level-style-number text:level="5" style:num-prefix="(" style:num-suffix=")" style:num-list-format-name="NLF8" style:num-format="a" style:num-letter-sync="true">
        <style:list-level-properties text:space-before="0.7888in" text:min-label-width="0.1972in" text:list-level-position-and-space-mode="label-alignment">
          <style:list-level-label-alignment text:label-followed-by="listtab" fo:margin-left="0.9861in" fo:text-indent="-0.1972in"/>
        </style:list-level-properties>
      </text:list-level-style-number>
      <text:list-level-style-number text:level="6" style:num-prefix="(" style:num-suffix=")" style:num-list-format-name="NLF8" style:num-format="i">
        <style:list-level-properties text:space-before="0.9861in" text:min-label-width="0.1972in" text:list-level-position-and-space-mode="label-alignment">
          <style:list-level-label-alignment text:label-followed-by="listtab" fo:margin-left="1.1833in" fo:text-indent="-0.1972in"/>
        </style:list-level-properties>
      </text:list-level-style-number>
      <text:list-level-style-number text:level="7" style:num-suffix="." style:num-list-format-name="NLF8" style:num-format="1">
        <style:list-level-properties text:space-before="1.1833in" text:min-label-width="0.1972in" text:list-level-position-and-space-mode="label-alignment">
          <style:list-level-label-alignment text:label-followed-by="listtab" fo:margin-left="1.3805in" fo:text-indent="-0.1972in"/>
        </style:list-level-properties>
      </text:list-level-style-number>
      <text:list-level-style-number text:level="8" style:num-suffix="." style:num-list-format-name="NLF8" style:num-format="a" style:num-letter-sync="true">
        <style:list-level-properties text:space-before="1.3805in" text:min-label-width="0.1972in" text:list-level-position-and-space-mode="label-alignment">
          <style:list-level-label-alignment text:label-followed-by="listtab" fo:margin-left="1.5777in" fo:text-indent="-0.1972in"/>
        </style:list-level-properties>
      </text:list-level-style-number>
      <text:list-level-style-number text:level="9" style:num-suffix="." style:num-list-format-name="NLF8" style:num-format="i">
        <style:list-level-properties text:space-before="1.5777in" text:min-label-width="0.1972in" text:list-level-position-and-space-mode="label-alignment">
          <style:list-level-label-alignment text:label-followed-by="listtab" fo:margin-left="1.775in" fo:text-indent="-0.1972in"/>
        </style:list-level-properties>
      </text:list-level-style-number>
    </text:list-style>
    <style:style style:name="WW_CharLFO12LVL1" style:family="text">
      <style:text-properties style:font-name="Symbol"/>
    </style:style>
    <text:list-style style:name="LFO3" style:display-name="LFO3">
      <text:list-level-style-bullet text:level="1" text:style-name="WW_CharLFO12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level-style-number text:level="2" style:num-list-format-name="NLF9" style:num-format="">
        <style:list-level-properties text:list-level-position-and-space-mode="label-alignment">
          <style:list-level-label-alignment text:label-followed-by="listtab"/>
        </style:list-level-properties>
      </text:list-level-style-number>
      <text:list-level-style-number text:level="3" style:num-list-format-name="NLF9" style:num-format="">
        <style:list-level-properties text:list-level-position-and-space-mode="label-alignment">
          <style:list-level-label-alignment text:label-followed-by="listtab"/>
        </style:list-level-properties>
      </text:list-level-style-number>
      <text:list-level-style-number text:level="4" style:num-list-format-name="NLF9" style:num-format="">
        <style:list-level-properties text:list-level-position-and-space-mode="label-alignment">
          <style:list-level-label-alignment text:label-followed-by="listtab"/>
        </style:list-level-properties>
      </text:list-level-style-number>
      <text:list-level-style-number text:level="5" style:num-list-format-name="NLF9" style:num-format="">
        <style:list-level-properties text:list-level-position-and-space-mode="label-alignment">
          <style:list-level-label-alignment text:label-followed-by="listtab"/>
        </style:list-level-properties>
      </text:list-level-style-number>
      <text:list-level-style-number text:level="6" style:num-list-format-name="NLF9" style:num-format="">
        <style:list-level-properties text:list-level-position-and-space-mode="label-alignment">
          <style:list-level-label-alignment text:label-followed-by="listtab"/>
        </style:list-level-properties>
      </text:list-level-style-number>
      <text:list-level-style-number text:level="7" style:num-list-format-name="NLF9" style:num-format="">
        <style:list-level-properties text:list-level-position-and-space-mode="label-alignment">
          <style:list-level-label-alignment text:label-followed-by="listtab"/>
        </style:list-level-properties>
      </text:list-level-style-number>
      <text:list-level-style-number text:level="8" style:num-list-format-name="NLF9" style:num-format="">
        <style:list-level-properties text:list-level-position-and-space-mode="label-alignment">
          <style:list-level-label-alignment text:label-followed-by="listtab"/>
        </style:list-level-properties>
      </text:list-level-style-number>
      <text:list-level-style-number text:level="9" style:num-list-format-name="NLF9" style:num-format="">
        <style:list-level-properties text:list-level-position-and-space-mode="label-alignment">
          <style:list-level-label-alignment text:label-followed-by="listtab"/>
        </style:list-level-properties>
      </text:list-level-style-number>
    </text:list-style>
    <style:style style:name="WW_CharLFO13LVL1" style:family="text">
      <style:text-properties style:font-name="Symbol"/>
    </style:style>
    <text:list-style style:name="LFO4" style:display-name="LFO4">
      <text:list-level-style-bullet text:level="1" text:style-name="WW_CharLFO13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level-style-number text:level="2" style:num-list-format-name="NLF9" style:num-format="">
        <style:list-level-properties text:list-level-position-and-space-mode="label-alignment">
          <style:list-level-label-alignment text:label-followed-by="listtab"/>
        </style:list-level-properties>
      </text:list-level-style-number>
      <text:list-level-style-number text:level="3" style:num-list-format-name="NLF9" style:num-format="">
        <style:list-level-properties text:list-level-position-and-space-mode="label-alignment">
          <style:list-level-label-alignment text:label-followed-by="listtab"/>
        </style:list-level-properties>
      </text:list-level-style-number>
      <text:list-level-style-number text:level="4" style:num-list-format-name="NLF9" style:num-format="">
        <style:list-level-properties text:list-level-position-and-space-mode="label-alignment">
          <style:list-level-label-alignment text:label-followed-by="listtab"/>
        </style:list-level-properties>
      </text:list-level-style-number>
      <text:list-level-style-number text:level="5" style:num-list-format-name="NLF9" style:num-format="">
        <style:list-level-properties text:list-level-position-and-space-mode="label-alignment">
          <style:list-level-label-alignment text:label-followed-by="listtab"/>
        </style:list-level-properties>
      </text:list-level-style-number>
      <text:list-level-style-number text:level="6" style:num-list-format-name="NLF9" style:num-format="">
        <style:list-level-properties text:list-level-position-and-space-mode="label-alignment">
          <style:list-level-label-alignment text:label-followed-by="listtab"/>
        </style:list-level-properties>
      </text:list-level-style-number>
      <text:list-level-style-number text:level="7" style:num-list-format-name="NLF9" style:num-format="">
        <style:list-level-properties text:list-level-position-and-space-mode="label-alignment">
          <style:list-level-label-alignment text:label-followed-by="listtab"/>
        </style:list-level-properties>
      </text:list-level-style-number>
      <text:list-level-style-number text:level="8" style:num-list-format-name="NLF9" style:num-format="">
        <style:list-level-properties text:list-level-position-and-space-mode="label-alignment">
          <style:list-level-label-alignment text:label-followed-by="listtab"/>
        </style:list-level-properties>
      </text:list-level-style-number>
      <text:list-level-style-number text:level="9" style:num-list-format-name="NLF9"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list-format-name="NLF1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level-style-number text:level="2" style:num-list-format-name="NLF10" style:num-format="">
        <style:list-level-properties text:list-level-position-and-space-mode="label-alignment">
          <style:list-level-label-alignment text:label-followed-by="listtab"/>
        </style:list-level-properties>
      </text:list-level-style-number>
      <text:list-level-style-number text:level="3" style:num-list-format-name="NLF10" style:num-format="">
        <style:list-level-properties text:list-level-position-and-space-mode="label-alignment">
          <style:list-level-label-alignment text:label-followed-by="listtab"/>
        </style:list-level-properties>
      </text:list-level-style-number>
      <text:list-level-style-number text:level="4" style:num-list-format-name="NLF10" style:num-format="">
        <style:list-level-properties text:list-level-position-and-space-mode="label-alignment">
          <style:list-level-label-alignment text:label-followed-by="listtab"/>
        </style:list-level-properties>
      </text:list-level-style-number>
      <text:list-level-style-number text:level="5" style:num-list-format-name="NLF10" style:num-format="">
        <style:list-level-properties text:list-level-position-and-space-mode="label-alignment">
          <style:list-level-label-alignment text:label-followed-by="listtab"/>
        </style:list-level-properties>
      </text:list-level-style-number>
      <text:list-level-style-number text:level="6" style:num-list-format-name="NLF10" style:num-format="">
        <style:list-level-properties text:list-level-position-and-space-mode="label-alignment">
          <style:list-level-label-alignment text:label-followed-by="listtab"/>
        </style:list-level-properties>
      </text:list-level-style-number>
      <text:list-level-style-number text:level="7" style:num-list-format-name="NLF10" style:num-format="">
        <style:list-level-properties text:list-level-position-and-space-mode="label-alignment">
          <style:list-level-label-alignment text:label-followed-by="listtab"/>
        </style:list-level-properties>
      </text:list-level-style-number>
      <text:list-level-style-number text:level="8" style:num-list-format-name="NLF10" style:num-format="">
        <style:list-level-properties text:list-level-position-and-space-mode="label-alignment">
          <style:list-level-label-alignment text:label-followed-by="listtab"/>
        </style:list-level-properties>
      </text:list-level-style-number>
      <text:list-level-style-number text:level="9" style:num-list-format-name="NLF10"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list-format-name="NLF1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level-style-number text:level="2" style:num-list-format-name="NLF10" style:num-format="">
        <style:list-level-properties text:list-level-position-and-space-mode="label-alignment">
          <style:list-level-label-alignment text:label-followed-by="listtab"/>
        </style:list-level-properties>
      </text:list-level-style-number>
      <text:list-level-style-number text:level="3" style:num-list-format-name="NLF10" style:num-format="">
        <style:list-level-properties text:list-level-position-and-space-mode="label-alignment">
          <style:list-level-label-alignment text:label-followed-by="listtab"/>
        </style:list-level-properties>
      </text:list-level-style-number>
      <text:list-level-style-number text:level="4" style:num-list-format-name="NLF10" style:num-format="">
        <style:list-level-properties text:list-level-position-and-space-mode="label-alignment">
          <style:list-level-label-alignment text:label-followed-by="listtab"/>
        </style:list-level-properties>
      </text:list-level-style-number>
      <text:list-level-style-number text:level="5" style:num-list-format-name="NLF10" style:num-format="">
        <style:list-level-properties text:list-level-position-and-space-mode="label-alignment">
          <style:list-level-label-alignment text:label-followed-by="listtab"/>
        </style:list-level-properties>
      </text:list-level-style-number>
      <text:list-level-style-number text:level="6" style:num-list-format-name="NLF10" style:num-format="">
        <style:list-level-properties text:list-level-position-and-space-mode="label-alignment">
          <style:list-level-label-alignment text:label-followed-by="listtab"/>
        </style:list-level-properties>
      </text:list-level-style-number>
      <text:list-level-style-number text:level="7" style:num-list-format-name="NLF10" style:num-format="">
        <style:list-level-properties text:list-level-position-and-space-mode="label-alignment">
          <style:list-level-label-alignment text:label-followed-by="listtab"/>
        </style:list-level-properties>
      </text:list-level-style-number>
      <text:list-level-style-number text:level="8" style:num-list-format-name="NLF10" style:num-format="">
        <style:list-level-properties text:list-level-position-and-space-mode="label-alignment">
          <style:list-level-label-alignment text:label-followed-by="listtab"/>
        </style:list-level-properties>
      </text:list-level-style-number>
      <text:list-level-style-number text:level="9" style:num-list-format-name="NLF10" style:num-format="">
        <style:list-level-properties text:list-level-position-and-space-mode="label-alignment">
          <style:list-level-label-alignment text:label-followed-by="listtab"/>
        </style:list-level-properties>
      </text:list-level-style-number>
    </text:list-style>
    <style:style style:name="WW_CharLFO16LVL1" style:family="text">
      <style:text-properties style:font-name="Symbol" style:use-window-font-color="true"/>
    </style:style>
    <style:style style:name="WW_CharLFO16LVL2" style:family="text">
      <style:text-properties style:font-name="Calibri" style:use-window-font-color="true"/>
    </style:style>
    <style:style style:name="WW_CharLFO16LVL3" style:family="text">
      <style:text-properties style:font-name="Wingdings" style:use-window-font-color="true"/>
    </style:style>
    <style:style style:name="WW_CharLFO16LVL4" style:family="text">
      <style:text-properties style:font-name="Symbol"/>
    </style:style>
    <style:style style:name="WW_CharLFO16LVL5" style:family="text">
      <style:text-properties style:font-name="Calibri" style:use-window-font-color="true"/>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alibri" style:use-window-font-color="true"/>
    </style:style>
    <style:style style:name="WW_CharLFO16LVL9" style:family="text">
      <style:text-properties style:font-name="Wingdings"/>
    </style:style>
    <text:list-style style:name="LFO14" style:display-name="LFO14">
      <text:list-level-style-bullet text:level="1" text:style-name="WW_CharLFO16LVL1" text:bullet-char="">
        <style:list-level-properties text:space-before="0.5902in" text:min-label-width="0.2951in" text:list-level-position-and-space-mode="label-alignment">
          <style:list-level-label-alignment text:label-followed-by="listtab" fo:margin-left="0.8854in" fo:text-indent="-0.2951in"/>
        </style:list-level-properties>
        <style:text-properties style:font-name="Symbol"/>
      </text:list-level-style-bullet>
      <text:list-level-style-bullet text:level="2" text:style-name="WW_CharLFO16LVL2" text:bullet-char="─">
        <style:list-level-properties text:space-before="0.8854in" text:min-label-width="0.2951in" text:list-level-position-and-space-mode="label-alignment">
          <style:list-level-label-alignment text:label-followed-by="listtab" fo:margin-left="1.1805in" fo:text-indent="-0.2951in"/>
        </style:list-level-properties>
        <style:text-properties style:font-name="Calibri"/>
      </text:list-level-style-bullet>
      <text:list-level-style-bullet text:level="3" text:style-name="WW_CharLFO16LVL3" text:bullet-char="">
        <style:list-level-properties text:space-before="1.1805in" text:min-label-width="0.2951in" text:list-level-position-and-space-mode="label-alignment">
          <style:list-level-label-alignment text:label-followed-by="listtab" fo:margin-left="1.4756in" fo:text-indent="-0.2951in"/>
        </style:list-level-properties>
        <style:text-properties style:font-name="Wingdings"/>
      </text:list-level-style-bullet>
      <text:list-level-style-bullet text:level="4" text:style-name="WW_CharLFO16LVL4" text:bullet-char="">
        <style:list-level-properties text:space-before="1.4756in" text:min-label-width="0.2951in" text:list-level-position-and-space-mode="label-alignment">
          <style:list-level-label-alignment text:label-followed-by="listtab" fo:margin-left="1.7708in" fo:text-indent="-0.2951in"/>
        </style:list-level-properties>
        <style:text-properties style:font-name="Symbol"/>
      </text:list-level-style-bullet>
      <text:list-level-style-bullet text:level="5" text:style-name="WW_CharLFO16LVL5" text:bullet-char="─">
        <style:list-level-properties text:space-before="1.7708in" text:min-label-width="0.2951in" text:list-level-position-and-space-mode="label-alignment">
          <style:list-level-label-alignment text:label-followed-by="listtab" fo:margin-left="2.0659in" fo:text-indent="-0.2951in"/>
        </style:list-level-properties>
        <style:text-properties style:font-name="Calibri"/>
      </text:list-level-style-bullet>
      <text:list-level-style-bullet text:level="6" text:style-name="WW_CharLFO16LVL6" text:bullet-char="">
        <style:list-level-properties text:space-before="2.0659in" text:min-label-width="0.2951in" text:list-level-position-and-space-mode="label-alignment">
          <style:list-level-label-alignment text:label-followed-by="listtab" fo:margin-left="2.3611in" fo:text-indent="-0.2951in"/>
        </style:list-level-properties>
        <style:text-properties style:font-name="Wingdings"/>
      </text:list-level-style-bullet>
      <text:list-level-style-bullet text:level="7" text:style-name="WW_CharLFO16LVL7" text:bullet-char="">
        <style:list-level-properties text:space-before="2.3611in" text:min-label-width="0.2951in" text:list-level-position-and-space-mode="label-alignment">
          <style:list-level-label-alignment text:label-followed-by="listtab" fo:margin-left="2.6562in" fo:text-indent="-0.2951in"/>
        </style:list-level-properties>
        <style:text-properties style:font-name="Symbol"/>
      </text:list-level-style-bullet>
      <text:list-level-style-bullet text:level="8" text:style-name="WW_CharLFO16LVL8" text:bullet-char="─">
        <style:list-level-properties text:space-before="2.6562in" text:min-label-width="0.2951in" text:list-level-position-and-space-mode="label-alignment">
          <style:list-level-label-alignment text:label-followed-by="listtab" fo:margin-left="2.9513in" fo:text-indent="-0.2951in"/>
        </style:list-level-properties>
        <style:text-properties style:font-name="Calibri"/>
      </text:list-level-style-bullet>
      <text:list-level-style-bullet text:level="9" text:style-name="WW_CharLFO16LVL9" text:bullet-char="">
        <style:list-level-properties text:space-before="2.9513in" text:min-label-width="0.2951in" text:list-level-position-and-space-mode="label-alignment">
          <style:list-level-label-alignment text:label-followed-by="listtab" fo:margin-left="3.2465in" fo:text-indent="-0.2951in"/>
        </style:list-level-properties>
        <style:text-properties style:font-name="Wingdings"/>
      </text:list-level-style-bullet>
    </text:list-style>
    <text:list-style style:name="LFO15" style:display-name="LFO15">
      <text:list-level-style-number text:level="1" style:num-suffix="." style:num-list-format-name="NLF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1" style:num-format="a" style:num-letter-sync="true">
        <style:list-level-properties text:space-before="0.2951in" text:min-label-width="0.2951in" text:list-level-position-and-space-mode="label-alignment">
          <style:list-level-label-alignment text:label-followed-by="listtab" fo:margin-left="0.5902in" fo:text-indent="-0.2951in"/>
        </style:list-level-properties>
      </text:list-level-style-number>
      <text:list-level-style-number text:level="3" style:num-suffix="." style:num-list-format-name="NLF1" style:num-format="i">
        <style:list-level-properties text:space-before="0.5902in" text:min-label-width="0.2951in" text:list-level-position-and-space-mode="label-alignment">
          <style:list-level-label-alignment text:label-followed-by="listtab" fo:margin-left="0.8854in" fo:text-indent="-0.2951in"/>
        </style:list-level-properties>
      </text:list-level-style-number>
      <text:list-level-style-number text:level="4" style:num-suffix="." style:num-list-format-name="NLF1" style:num-format="1">
        <style:list-level-properties text:space-before="0.8854in" text:min-label-width="0.2951in" text:list-level-position-and-space-mode="label-alignment">
          <style:list-level-label-alignment text:label-followed-by="listtab" fo:margin-left="1.1805in" fo:text-indent="-0.2951in"/>
        </style:list-level-properties>
      </text:list-level-style-number>
      <text:list-level-style-number text:level="5" style:num-suffix="." style:num-list-format-name="NLF1" style:num-format="a" style:num-letter-sync="true">
        <style:list-level-properties text:space-before="1.1805in" text:min-label-width="0.2951in" text:list-level-position-and-space-mode="label-alignment">
          <style:list-level-label-alignment text:label-followed-by="listtab" fo:margin-left="1.4756in" fo:text-indent="-0.2951in"/>
        </style:list-level-properties>
      </text:list-level-style-number>
      <text:list-level-style-number text:level="6" style:num-suffix="." style:num-list-format-name="NLF1" style:num-format="i">
        <style:list-level-properties fo:text-align="end" text:space-before="1.4756in" text:min-label-width="0.2951in" text:list-level-position-and-space-mode="label-alignment">
          <style:list-level-label-alignment text:label-followed-by="listtab" fo:margin-left="1.7708in" fo:text-indent="-0.2951in"/>
        </style:list-level-properties>
      </text:list-level-style-number>
      <text:list-level-style-number text:level="7" style:num-suffix="." style:num-list-format-name="NLF1" style:num-format="1">
        <style:list-level-properties text:space-before="1.7708in" text:min-label-width="0.2951in" text:list-level-position-and-space-mode="label-alignment">
          <style:list-level-label-alignment text:label-followed-by="listtab" fo:margin-left="2.0659in" fo:text-indent="-0.2951in"/>
        </style:list-level-properties>
      </text:list-level-style-number>
      <text:list-level-style-number text:level="8" style:num-suffix="." style:num-list-format-name="NLF1" style:num-format="a" style:num-letter-sync="true">
        <style:list-level-properties text:space-before="2.0659in" text:min-label-width="0.2951in" text:list-level-position-and-space-mode="label-alignment">
          <style:list-level-label-alignment text:label-followed-by="listtab" fo:margin-left="2.3611in" fo:text-indent="-0.2951in"/>
        </style:list-level-properties>
      </text:list-level-style-number>
      <text:list-level-style-number text:level="9" style:num-suffix="." style:num-list-format-name="NLF1" style:num-format="i">
        <style:list-level-properties fo:text-align="end" text:space-before="2.3611in" text:min-label-width="0.2951in" text:list-level-position-and-space-mode="label-alignment">
          <style:list-level-label-alignment text:label-followed-by="listtab" fo:margin-left="2.6562in" fo:text-indent="-0.2951in"/>
        </style:list-level-properties>
      </text:list-level-style-number>
    </text:list-style>
    <style:style style:name="WW_CharLFO18LVL1" style:family="text">
      <style:text-properties style:font-name="Symbol" style:use-window-font-color="true"/>
    </style:style>
    <style:style style:name="WW_CharLFO18LVL2" style:family="text">
      <style:text-properties style:font-name="Calibri" style:use-window-font-color="true"/>
    </style:style>
    <style:style style:name="WW_CharLFO18LVL3" style:family="text">
      <style:text-properties style:font-name="Wingdings"/>
    </style:style>
    <style:style style:name="WW_CharLFO18LVL4" style:family="text">
      <style:text-properties style:font-name="Symbol" style:use-window-font-color="true"/>
    </style:style>
    <style:style style:name="WW_CharLFO18LVL5" style:family="text">
      <style:text-properties style:font-name="Calibri" style:use-window-font-color="true"/>
    </style:style>
    <style:style style:name="WW_CharLFO18LVL6" style:family="text">
      <style:text-properties style:font-name="Wingdings"/>
    </style:style>
    <style:style style:name="WW_CharLFO18LVL7" style:family="text">
      <style:text-properties style:font-name="Symbol" style:use-window-font-color="true"/>
    </style:style>
    <style:style style:name="WW_CharLFO18LVL8" style:family="text">
      <style:text-properties style:font-name="Calibri" style:use-window-font-color="true"/>
    </style:style>
    <style:style style:name="WW_CharLFO18LVL9" style:family="text">
      <style:text-properties style:font-name="Wingdings"/>
    </style:style>
    <text:list-style style:name="LFO19" style:display-name="LFO19">
      <text:list-level-style-bullet text:level="1" text:style-name="WW_CharLFO18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Symbol"/>
      </text:list-level-style-bullet>
      <text:list-level-style-bullet text:level="2" text:style-name="WW_CharLFO18LVL2" text:bullet-char="─">
        <style:list-level-properties text:space-before="0.1972in" text:min-label-width="0.1972in" text:list-level-position-and-space-mode="label-alignment">
          <style:list-level-label-alignment text:label-followed-by="listtab" fo:margin-left="0.3944in" fo:text-indent="-0.1972in"/>
        </style:list-level-properties>
        <style:text-properties style:font-name="Calibri"/>
      </text:list-level-style-bullet>
      <text:list-level-style-bullet text:level="3" text:style-name="WW_CharLFO18LVL3" text:bullet-char="">
        <style:list-level-properties text:space-before="0.3944in" text:min-label-width="0.1972in" text:list-level-position-and-space-mode="label-alignment">
          <style:list-level-label-alignment text:label-followed-by="listtab" fo:margin-left="0.5916in" fo:text-indent="-0.1972in"/>
        </style:list-level-properties>
        <style:text-properties style:font-name="Wingdings"/>
      </text:list-level-style-bullet>
      <text:list-level-style-bullet text:level="4" text:style-name="WW_CharLFO18LVL4" text:bullet-char="">
        <style:list-level-properties text:space-before="0.5916in" text:min-label-width="0.1972in" text:list-level-position-and-space-mode="label-alignment">
          <style:list-level-label-alignment text:label-followed-by="listtab" fo:margin-left="0.7888in" fo:text-indent="-0.1972in"/>
        </style:list-level-properties>
        <style:text-properties style:font-name="Symbol"/>
      </text:list-level-style-bullet>
      <text:list-level-style-bullet text:level="5" text:style-name="WW_CharLFO18LVL5" text:bullet-char="─">
        <style:list-level-properties text:space-before="0.7888in" text:min-label-width="0.1972in" text:list-level-position-and-space-mode="label-alignment">
          <style:list-level-label-alignment text:label-followed-by="listtab" fo:margin-left="0.9861in" fo:text-indent="-0.1972in"/>
        </style:list-level-properties>
        <style:text-properties style:font-name="Calibri"/>
      </text:list-level-style-bullet>
      <text:list-level-style-bullet text:level="6" text:style-name="WW_CharLFO18LVL6" text:bullet-char="">
        <style:list-level-properties text:space-before="0.9861in" text:min-label-width="0.1972in" text:list-level-position-and-space-mode="label-alignment">
          <style:list-level-label-alignment text:label-followed-by="listtab" fo:margin-left="1.1833in" fo:text-indent="-0.1972in"/>
        </style:list-level-properties>
        <style:text-properties style:font-name="Wingdings"/>
      </text:list-level-style-bullet>
      <text:list-level-style-bullet text:level="7" text:style-name="WW_CharLFO18LVL7" text:bullet-char="">
        <style:list-level-properties text:space-before="1.1833in" text:min-label-width="0.1972in" text:list-level-position-and-space-mode="label-alignment">
          <style:list-level-label-alignment text:label-followed-by="listtab" fo:margin-left="1.3805in" fo:text-indent="-0.1972in"/>
        </style:list-level-properties>
        <style:text-properties style:font-name="Symbol"/>
      </text:list-level-style-bullet>
      <text:list-level-style-bullet text:level="8" text:style-name="WW_CharLFO18LVL8" text:bullet-char="─">
        <style:list-level-properties text:space-before="1.3805in" text:min-label-width="0.1972in" text:list-level-position-and-space-mode="label-alignment">
          <style:list-level-label-alignment text:label-followed-by="listtab" fo:margin-left="1.5777in" fo:text-indent="-0.1972in"/>
        </style:list-level-properties>
        <style:text-properties style:font-name="Calibri"/>
      </text:list-level-style-bullet>
      <text:list-level-style-bullet text:level="9" text:style-name="WW_CharLFO18LVL9" text:bullet-char="">
        <style:list-level-properties text:space-before="1.5777in" text:min-label-width="0.1972in" text:list-level-position-and-space-mode="label-alignment">
          <style:list-level-label-alignment text:label-followed-by="listtab" fo:margin-left="1.775in" fo:text-indent="-0.1972in"/>
        </style:list-level-properties>
        <style:text-properties style:font-name="Wingdings"/>
      </text:list-level-style-bullet>
    </text:list-style>
    <text:list-style style:name="LFO20" style:display-name="LFO20">
      <text:list-level-style-number text:level="1" style:num-prefix="Appendix " style:num-list-format-name="NLF11" style:num-format="A" style:num-letter-sync="true">
        <style:list-level-properties text:list-level-position-and-space-mode="label-alignment">
          <style:list-level-label-alignment text:label-followed-by="space"/>
        </style:list-level-properties>
      </text:list-level-style-number>
      <text:list-level-style-number text:level="2" style:num-list-format-name="NLF11" style:num-format="1" text:display-levels="2">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3" style:num-suffix=")" style:num-list-format-name="NLF1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0LVL3" style:family="text">
      <style:text-properties fo:font-weight="normal" style:font-weight-asian="normal" style:font-weight-complex="normal" style:use-window-font-color="true"/>
    </style:style>
    <text:list-style style:name="LFO21" style:display-name="LFO21">
      <text:list-level-style-number text:level="1" style:num-suffix="."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list-format-name="NLF0" style:num-format="1" text:display-levels="2">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text:style-name="WW_CharLFO20LVL3" style:num-list-format-name="NLF0" style:num-format="1" text:display-levels="3">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4" style:num-list-format-name="NLF0" style:num-format="1" text:display-levels="4">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5" style:num-list-format-name="NLF0" style:num-format="1" text:display-levels="5">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6" style:num-list-format-name="NLF0" style:num-format="1" text:display-levels="6">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7" style:num-list-format-name="NLF0" style:num-format="">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8" style:num-suffix="." style:num-list-format-name="NLF0" style:num-format="a" style:num-letter-sync="true">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9" style:num-suffix="." style:num-list-format-name="NLF0" style:num-format="i">
        <style:list-level-properties text:space-before="0in" text:min-label-width="0.5902in" text:list-level-position-and-space-mode="label-alignment">
          <style:list-level-label-alignment text:label-followed-by="listtab" fo:margin-left="0.5902in" fo:text-indent="-0.5902in"/>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_1">
      <text:outline-level-style text:level="1" style:num-suffix="." style:num-list-format-name="NLF12" style:num-format="1">
        <style:list-level-properties text:space-before="0in" text:min-label-width="0.3937in" text:list-level-position-and-space-mode="label-alignment">
          <style:list-level-label-alignment text:label-followed-by="listtab" fo:margin-left="0.3937in" fo:text-indent="-0.3937in"/>
        </style:list-level-properties>
      </text:outline-level-style>
      <text:outline-level-style text:level="2" style:num-list-format-name="NLF12" style:num-format="1" text:display-levels="2">
        <style:list-level-properties text:space-before="0in" text:min-label-width="0.5902in" text:list-level-position-and-space-mode="label-alignment">
          <style:list-level-label-alignment text:label-followed-by="listtab" fo:margin-left="0.5902in" fo:text-indent="-0.5902in"/>
        </style:list-level-properties>
      </text:outline-level-style>
      <text:outline-level-style text:level="3" style:num-list-format-name="NLF12" style:num-format="1" text:display-levels="3">
        <style:list-level-properties text:space-before="0in" text:min-label-width="0.5902in" text:list-level-position-and-space-mode="label-alignment">
          <style:list-level-label-alignment text:label-followed-by="listtab" fo:margin-left="0.5902in" fo:text-indent="-0.5902in"/>
        </style:list-level-properties>
      </text:outline-level-style>
      <text:outline-level-style text:level="4" style:num-list-format-name="NLF12" style:num-format="1" text:display-levels="4">
        <style:list-level-properties text:space-before="0in" text:min-label-width="0.5902in" text:list-level-position-and-space-mode="label-alignment">
          <style:list-level-label-alignment text:label-followed-by="listtab" fo:margin-left="0.5902in" fo:text-indent="-0.5902in"/>
        </style:list-level-properties>
      </text:outline-level-style>
      <text:outline-level-style text:level="5" style:num-list-format-name="NLF12" style:num-format="1" text:display-levels="5">
        <style:list-level-properties text:space-before="0in" text:min-label-width="0.5902in" text:list-level-position-and-space-mode="label-alignment">
          <style:list-level-label-alignment text:label-followed-by="listtab" fo:margin-left="0.5902in" fo:text-indent="-0.5902in"/>
        </style:list-level-properties>
      </text:outline-level-style>
      <text:outline-level-style text:level="6" style:num-list-format-name="NLF12" style:num-format="1" text:display-levels="6">
        <style:list-level-properties text:space-before="0in" text:min-label-width="0.5902in" text:list-level-position-and-space-mode="label-alignment">
          <style:list-level-label-alignment text:label-followed-by="listtab" fo:margin-left="0.5902in" fo:text-indent="-0.5902in"/>
        </style:list-level-properties>
      </text:outline-level-style>
      <text:outline-level-style text:level="7" style:num-format=""/>
      <text:outline-level-style text:level="8" style:num-suffix="." style:num-list-format-name="NLF12" style:num-format="a" style:num-letter-sync="true">
        <style:list-level-properties text:space-before="0in" text:min-label-width="0.5902in" text:list-level-position-and-space-mode="label-alignment">
          <style:list-level-label-alignment text:label-followed-by="listtab" fo:margin-left="0.5902in" fo:text-indent="-0.5902in"/>
        </style:list-level-properties>
      </text:outline-level-style>
      <text:outline-level-style text:level="9" style:num-suffix="." style:num-list-format-name="NLF12" style:num-format="i">
        <style:list-level-properties text:space-before="0in" text:min-label-width="0.5902in" text:list-level-position-and-space-mode="label-alignment">
          <style:list-level-label-alignment text:label-followed-by="listtab" fo:margin-left="0.5902in" fo:text-indent="-0.5902in"/>
        </style:list-level-properties>
      </text:outline-level-style>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1_1">
      <text:list-level-style-number text:level="1" style:num-suffix="." style:num-list-format-name="NLF0" style:num-format="1">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2" style:num-list-format-name="NLF0" style:num-format="1" text:display-levels="2">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3" style:num-list-format-name="NLF0" style:num-format="1" text:display-levels="3">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4" style:num-list-format-name="NLF0" style:num-format="1" text:display-levels="4">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5" style:num-list-format-name="NLF0" style:num-format="1" text:display-levels="5">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6" style:num-list-format-name="NLF0" style:num-format="1" text:display-levels="6">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7" style:num-list-format-name="NLF0" style:num-format="">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8" style:num-suffix="." style:num-list-format-name="NLF0" style:num-format="a" style:num-letter-sync="true">
        <style:list-level-properties text:space-before="0in" text:min-label-width="0.5902in" text:list-level-position-and-space-mode="label-alignment">
          <style:list-level-label-alignment text:label-followed-by="listtab" fo:margin-left="0.5902in" fo:text-indent="-0.5902in"/>
        </style:list-level-properties>
      </text:list-level-style-number>
      <text:list-level-style-number text:level="9" style:num-suffix="." style:num-list-format-name="NLF0" style:num-format="i">
        <style:list-level-properties text:space-before="0in" text:min-label-width="0.5902in" text:list-level-position-and-space-mode="label-alignment">
          <style:list-level-label-alignment text:label-followed-by="listtab" fo:margin-left="0.5902in" fo:text-indent="-0.5902in"/>
        </style:list-level-properties>
      </text:list-level-style-number>
    </text:list-style>
    <text:list-style style:name="LFO22">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23">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24">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25">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26">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27">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28">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29">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30">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text:list-style style:name="LFO31">
      <text:list-level-style-bullet text:level="1"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2"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3"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4"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5"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6"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7"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8"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level-style-bullet text:level="9" text:bullet-char="•">
        <style:list-level-properties text:space-before="0in" text:min-label-width="0.0625in" text:list-level-position-and-space-mode="label-alignment">
          <style:list-level-label-alignment text:label-followed-by="listtab" fo:margin-left="0.0625in" fo:text-indent="-0.0625in"/>
        </style:list-level-propertie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7%.</number:text>
      <number:num-list-label text:level="8"/>
      <number:text>%8%.</number:text>
      <number:num-list-label text:level="9"/>
      <number:text>%9%.</number:text>
    </number:num-list-format>
    <number:num-list-format style:name="NLF3">
      <number:num-list-label text:level="1"/>
      <number:text>Appendix %1%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0">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1">
      <number:num-list-label text:level="1"/>
      <number:text>Appendix %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1in" fo:margin-bottom="0.5909in" fo:margin-right="1in" style:num-format="1" style:writing-mode="lr-tb">
        <style:footnote-sep style:width="0.007in" style:rel-width="33%" style:color="#008768" style:line-style="solid" style:adjustment="left"/>
      </style:page-layout-properties>
    </style:page-layout>
    <style:page-layout style:name="PL1">
      <style:page-layout-properties fo:page-width="8.268in" fo:page-height="11.693in" style:print-orientation="portrait" fo:margin-top="0.4923in" fo:margin-left="1in" fo:margin-bottom="0.1972in" fo:margin-right="1in" style:num-format="1" style:writing-mode="lr-tb">
        <style:footnote-sep style:width="0.007in" style:rel-width="33%" style:color="#008768" style:line-style="solid" style:adjustment="left"/>
      </style:page-layout-properties>
      <style:header-style>
        <style:header-footer-properties style:dynamic-spacing="true" fo:min-height="0.2951in"/>
      </style:header-style>
      <style:footer-style>
        <style:header-footer-properties style:dynamic-spacing="true" fo:min-height="0.3937in"/>
      </style:footer-style>
    </style:page-layout>
    <style:style style:name="TableColumn30" style:family="table-column">
      <style:table-column-properties style:column-width="2.2645in"/>
    </style:style>
    <style:style style:name="TableColumn31" style:family="table-column">
      <style:table-column-properties style:column-width="1.9201in"/>
    </style:style>
    <style:style style:name="TableColumn32" style:family="table-column">
      <style:table-column-properties style:column-width="2.0833in"/>
    </style:style>
    <style:style style:name="Table29" style:family="table">
      <style:table-properties style:width="6.268in" style:rel-width="100%" fo:margin-left="0in" table:align="left"/>
    </style:style>
    <style:style style:name="TableRow33" style:family="table-row">
      <style:table-row-properties style:min-row-height="0.3194in"/>
    </style:style>
    <style:style style:name="TableCell34" style:family="table-cell">
      <style:table-cell-properties fo:border="none" style:writing-mode="lr-tb" fo:padding-top="0in" fo:padding-left="0in" fo:padding-bottom="0in" fo:padding-right="0.075in"/>
    </style:style>
    <style:style style:name="TableCell35" style:family="table-cell">
      <style:table-cell-properties fo:border="none" style:writing-mode="lr-tb" fo:padding-top="0in" fo:padding-left="0in" fo:padding-bottom="0in" fo:padding-right="0.075in"/>
    </style:style>
    <style:style style:name="P36" style:parent-style-name="Header" style:family="paragraph">
      <style:paragraph-properties fo:text-align="center"/>
    </style:style>
    <style:style style:name="TableCell37" style:family="table-cell">
      <style:table-cell-properties fo:border="none" style:writing-mode="lr-tb" fo:padding-top="0in" fo:padding-left="0in" fo:padding-bottom="0in" fo:padding-right="0.075in"/>
    </style:style>
    <style:style style:name="P38" style:parent-style-name="Header" style:family="paragraph">
      <style:paragraph-properties fo:text-align="end"/>
    </style:style>
    <style:style style:name="P39" style:parent-style-name="Header" style:family="paragraph">
      <style:paragraph-properties fo:text-align="end"/>
    </style:style>
    <style:style style:name="TableColumn41" style:family="table-column">
      <style:table-column-properties style:column-width="3.8902in"/>
    </style:style>
    <style:style style:name="TableColumn42" style:family="table-column">
      <style:table-column-properties style:column-width="2.3777in"/>
    </style:style>
    <style:style style:name="Table40" style:family="table">
      <style:table-properties style:width="6.268in" style:rel-width="100%" fo:margin-left="0in" table:align="left"/>
    </style:style>
    <style:style style:name="TableRow43" style:family="table-row">
      <style:table-row-properties/>
    </style:style>
    <style:style style:name="TableCell44" style:family="table-cell">
      <style:table-cell-properties fo:border="none" style:writing-mode="lr-tb" fo:padding-top="0in" fo:padding-left="0in" fo:padding-bottom="0in" fo:padding-right="0.075in"/>
    </style:style>
    <style:style style:name="TableCell45" style:family="table-cell">
      <style:table-cell-properties fo:border="none" style:writing-mode="lr-tb" style:vertical-align="bottom" fo:padding-top="0in" fo:padding-left="0in" fo:padding-bottom="0in" fo:padding-right="0.075in"/>
    </style:style>
    <style:style style:name="P46" style:parent-style-name="Footer" style:family="paragraph">
      <style:paragraph-properties fo:text-align="end"/>
    </style:style>
    <style:style style:name="P47" style:parent-style-name="Footer" style:family="paragraph">
      <style:paragraph-properties fo:text-align="end"/>
    </style:style>
    <style:style style:name="P48" style:parent-style-name="Footer" style:family="paragraph">
      <style:paragraph-properties fo:text-align="end"/>
    </style:style>
    <style:page-layout style:name="PL2">
      <style:page-layout-properties fo:page-width="8.268in" fo:page-height="11.693in" style:print-orientation="portrait" fo:margin-top="0.4923in" fo:margin-left="1in" fo:margin-bottom="0.1972in" fo:margin-right="1in" style:num-format="1" style:writing-mode="lr-tb">
        <style:footnote-sep style:width="0.007in" style:rel-width="33%" style:color="#008768" style:line-style="solid" style:adjustment="left"/>
      </style:page-layout-properties>
      <style:header-style>
        <style:header-footer-properties style:dynamic-spacing="true" fo:min-height="0.2951in"/>
      </style:header-style>
      <style:footer-style>
        <style:header-footer-properties style:dynamic-spacing="true" fo:min-height="0.3937in"/>
      </style:footer-style>
    </style:page-layout>
    <style:style style:name="TableColumn138" style:family="table-column">
      <style:table-column-properties style:column-width="2.2645in"/>
    </style:style>
    <style:style style:name="TableColumn139" style:family="table-column">
      <style:table-column-properties style:column-width="1.9215in"/>
    </style:style>
    <style:style style:name="TableColumn140" style:family="table-column">
      <style:table-column-properties style:column-width="2.0819in"/>
    </style:style>
    <style:style style:name="Table137" style:family="table">
      <style:table-properties style:width="6.268in" style:rel-width="100%" fo:margin-left="0in" table:align="left"/>
    </style:style>
    <style:style style:name="TableRow141" style:family="table-row">
      <style:table-row-properties style:min-row-height="0.3194in"/>
    </style:style>
    <style:style style:name="TableCell142" style:family="table-cell">
      <style:table-cell-properties fo:border="none" style:writing-mode="lr-tb" fo:padding-top="0in" fo:padding-left="0in" fo:padding-bottom="0in" fo:padding-right="0.075in"/>
    </style:style>
    <style:style style:name="TableCell143" style:family="table-cell">
      <style:table-cell-properties fo:border="none" style:writing-mode="lr-tb" fo:padding-top="0in" fo:padding-left="0in" fo:padding-bottom="0in" fo:padding-right="0.075in"/>
    </style:style>
    <style:style style:name="P144" style:parent-style-name="Header" style:family="paragraph">
      <style:paragraph-properties fo:text-align="center"/>
    </style:style>
    <style:style style:name="TableCell145" style:family="table-cell">
      <style:table-cell-properties fo:border="none" style:writing-mode="lr-tb" fo:padding-top="0in" fo:padding-left="0in" fo:padding-bottom="0in" fo:padding-right="0.075in"/>
    </style:style>
    <style:style style:name="P146" style:parent-style-name="Header" style:family="paragraph">
      <style:paragraph-properties fo:text-align="end"/>
    </style:style>
    <style:style style:name="P147" style:parent-style-name="Header" style:family="paragraph">
      <style:paragraph-properties fo:text-align="end"/>
    </style:style>
    <style:style style:name="TableColumn149" style:family="table-column">
      <style:table-column-properties style:column-width="3.8902in"/>
    </style:style>
    <style:style style:name="TableColumn150" style:family="table-column">
      <style:table-column-properties style:column-width="2.3777in"/>
    </style:style>
    <style:style style:name="Table148" style:family="table">
      <style:table-properties style:width="6.268in" style:rel-width="100%" fo:margin-left="0in" table:align="left"/>
    </style:style>
    <style:style style:name="TableRow151" style:family="table-row">
      <style:table-row-properties/>
    </style:style>
    <style:style style:name="TableCell152" style:family="table-cell">
      <style:table-cell-properties fo:border="none" style:writing-mode="lr-tb" fo:padding-top="0in" fo:padding-left="0in" fo:padding-bottom="0in" fo:padding-right="0.075in"/>
    </style:style>
    <style:style style:name="TableCell153" style:family="table-cell">
      <style:table-cell-properties fo:border="none" style:writing-mode="lr-tb" style:vertical-align="bottom" fo:padding-top="0in" fo:padding-left="0in" fo:padding-bottom="0in" fo:padding-right="0.075in"/>
    </style:style>
    <style:style style:name="P154" style:parent-style-name="Footer" style:family="paragraph">
      <style:paragraph-properties fo:text-align="end"/>
    </style:style>
    <style:style style:name="P155" style:parent-style-name="Footer" style:family="paragraph">
      <style:paragraph-properties fo:text-align="end"/>
    </style:style>
    <style:style style:name="P156" style:parent-style-name="Footer" style:family="paragraph">
      <style:paragraph-properties fo:text-align="end"/>
    </style:style>
    <style:page-layout style:name="PL3">
      <style:page-layout-properties fo:page-width="11.693in" fo:page-height="8.268in" style:print-orientation="landscape" fo:margin-top="0.4923in" fo:margin-left="0.5909in" fo:margin-bottom="0.1972in" fo:margin-right="0.7875in" style:num-format="1" style:writing-mode="lr-tb">
        <style:footnote-sep style:width="0.007in" style:rel-width="33%" style:color="#008768" style:line-style="solid" style:adjustment="left"/>
      </style:page-layout-properties>
      <style:header-style>
        <style:header-footer-properties style:dynamic-spacing="true" fo:min-height="0.5076in"/>
      </style:header-style>
      <style:footer-style>
        <style:header-footer-properties style:dynamic-spacing="true" fo:min-height="0.8027in"/>
      </style:footer-style>
    </style:page-layout>
    <style:style style:name="TableColumn172" style:family="table-column">
      <style:table-column-properties style:column-width="3.727in"/>
    </style:style>
    <style:style style:name="TableColumn173" style:family="table-column">
      <style:table-column-properties style:column-width="3.1618in"/>
    </style:style>
    <style:style style:name="TableColumn174" style:family="table-column">
      <style:table-column-properties style:column-width="3.4256in"/>
    </style:style>
    <style:style style:name="Table171" style:family="table">
      <style:table-properties style:width="10.3145in" style:rel-width="100%" fo:margin-left="0in" table:align="left"/>
    </style:style>
    <style:style style:name="TableRow175" style:family="table-row">
      <style:table-row-properties style:min-row-height="0.3194in"/>
    </style:style>
    <style:style style:name="TableCell176" style:family="table-cell">
      <style:table-cell-properties fo:border="none" style:writing-mode="lr-tb" fo:padding-top="0in" fo:padding-left="0in" fo:padding-bottom="0in" fo:padding-right="0.075in"/>
    </style:style>
    <style:style style:name="TableCell177" style:family="table-cell">
      <style:table-cell-properties fo:border="none" style:writing-mode="lr-tb" fo:padding-top="0in" fo:padding-left="0in" fo:padding-bottom="0in" fo:padding-right="0.075in"/>
    </style:style>
    <style:style style:name="P178" style:parent-style-name="Header" style:family="paragraph">
      <style:paragraph-properties fo:text-align="center"/>
    </style:style>
    <style:style style:name="TableCell179" style:family="table-cell">
      <style:table-cell-properties fo:border="none" style:writing-mode="lr-tb" fo:padding-top="0in" fo:padding-left="0in" fo:padding-bottom="0in" fo:padding-right="0.075in"/>
    </style:style>
    <style:style style:name="P180" style:parent-style-name="Header" style:family="paragraph">
      <style:paragraph-properties fo:text-align="end"/>
    </style:style>
    <style:style style:name="P181" style:parent-style-name="Header" style:family="paragraph">
      <style:paragraph-properties fo:text-align="end"/>
    </style:style>
    <style:style style:name="TableColumn183" style:family="table-column">
      <style:table-column-properties style:column-width="6.4027in"/>
    </style:style>
    <style:style style:name="TableColumn184" style:family="table-column">
      <style:table-column-properties style:column-width="3.9118in"/>
    </style:style>
    <style:style style:name="Table182" style:family="table">
      <style:table-properties style:width="10.3145in" style:rel-width="100%" fo:margin-left="0in" table:align="left"/>
    </style:style>
    <style:style style:name="TableRow185" style:family="table-row">
      <style:table-row-properties/>
    </style:style>
    <style:style style:name="TableCell186" style:family="table-cell">
      <style:table-cell-properties fo:border="none" style:writing-mode="lr-tb" fo:padding-top="0in" fo:padding-left="0in" fo:padding-bottom="0in" fo:padding-right="0.075in"/>
    </style:style>
    <style:style style:name="TableCell187" style:family="table-cell">
      <style:table-cell-properties fo:border="none" style:writing-mode="lr-tb" style:vertical-align="bottom" fo:padding-top="0in" fo:padding-left="0in" fo:padding-bottom="0in" fo:padding-right="0.075in"/>
    </style:style>
    <style:style style:name="P188" style:parent-style-name="Footer" style:family="paragraph">
      <style:paragraph-properties fo:text-align="end"/>
    </style:style>
    <style:style style:name="P189" style:parent-style-name="Footer" style:family="paragraph">
      <style:paragraph-properties fo:text-align="end"/>
    </style:style>
    <style:style style:name="P190" style:parent-style-name="Footer" style:family="paragraph">
      <style:paragraph-properties fo:text-align="end"/>
    </style:style>
    <style:page-layout style:name="PL4">
      <style:page-layout-properties fo:page-width="8.268in" fo:page-height="11.693in" style:print-orientation="portrait" fo:margin-top="0.4923in" fo:margin-left="1in" fo:margin-bottom="0.1972in" fo:margin-right="1in" style:num-format="1" style:writing-mode="lr-tb">
        <style:footnote-sep style:width="0.007in" style:rel-width="33%" style:color="#008768" style:line-style="solid" style:adjustment="left"/>
      </style:page-layout-properties>
      <style:header-style>
        <style:header-footer-properties style:dynamic-spacing="true" fo:min-height="0.2951in"/>
      </style:header-style>
      <style:footer-style>
        <style:header-footer-properties style:dynamic-spacing="true" fo:min-height="0.3937in"/>
      </style:footer-style>
    </style:page-layout>
    <style:style style:name="TableColumn193" style:family="table-column">
      <style:table-column-properties style:column-width="2.3812in"/>
    </style:style>
    <style:style style:name="TableColumn194" style:family="table-column">
      <style:table-column-properties style:column-width="1.793in"/>
    </style:style>
    <style:style style:name="TableColumn195" style:family="table-column">
      <style:table-column-properties style:column-width="2.0937in"/>
    </style:style>
    <style:style style:name="Table192" style:family="table">
      <style:table-properties style:width="6.268in" style:rel-width="100%" fo:margin-left="0in" table:align="left"/>
    </style:style>
    <style:style style:name="TableRow196" style:family="table-row">
      <style:table-row-properties style:min-row-height="0.3194in"/>
    </style:style>
    <style:style style:name="TableCell197" style:family="table-cell">
      <style:table-cell-properties fo:border="none" style:writing-mode="lr-tb" fo:padding-top="0in" fo:padding-left="0in" fo:padding-bottom="0in" fo:padding-right="0.075in"/>
    </style:style>
    <style:style style:name="TableCell198" style:family="table-cell">
      <style:table-cell-properties fo:border="none" style:writing-mode="lr-tb" fo:padding-top="0in" fo:padding-left="0in" fo:padding-bottom="0in" fo:padding-right="0.075in"/>
    </style:style>
    <style:style style:name="P199" style:parent-style-name="Header" style:family="paragraph">
      <style:paragraph-properties fo:text-align="center"/>
    </style:style>
    <style:style style:name="TableCell200" style:family="table-cell">
      <style:table-cell-properties fo:border="none" style:writing-mode="lr-tb" fo:padding-top="0in" fo:padding-left="0in" fo:padding-bottom="0in" fo:padding-right="0.075in"/>
    </style:style>
    <style:style style:name="P201" style:parent-style-name="Header" style:family="paragraph">
      <style:paragraph-properties fo:text-align="end"/>
    </style:style>
    <style:style style:name="P202" style:parent-style-name="Header" style:family="paragraph">
      <style:paragraph-properties fo:text-align="end"/>
    </style:style>
    <style:style style:name="TableColumn204" style:family="table-column">
      <style:table-column-properties style:column-width="3.8902in"/>
    </style:style>
    <style:style style:name="TableColumn205" style:family="table-column">
      <style:table-column-properties style:column-width="2.3777in"/>
    </style:style>
    <style:style style:name="Table203" style:family="table">
      <style:table-properties style:width="6.268in" style:rel-width="100%" fo:margin-left="0in" table:align="left"/>
    </style:style>
    <style:style style:name="TableRow206" style:family="table-row">
      <style:table-row-properties/>
    </style:style>
    <style:style style:name="TableCell207" style:family="table-cell">
      <style:table-cell-properties fo:border="none" style:writing-mode="lr-tb" fo:padding-top="0in" fo:padding-left="0in" fo:padding-bottom="0in" fo:padding-right="0.075in"/>
    </style:style>
    <style:style style:name="TableCell208" style:family="table-cell">
      <style:table-cell-properties fo:border="none" style:writing-mode="lr-tb" style:vertical-align="bottom" fo:padding-top="0in" fo:padding-left="0in" fo:padding-bottom="0in" fo:padding-right="0.075in"/>
    </style:style>
    <style:style style:name="P209" style:parent-style-name="Footer" style:family="paragraph">
      <style:paragraph-properties fo:text-align="end"/>
    </style:style>
    <style:style style:name="P210" style:parent-style-name="Footer" style:family="paragraph">
      <style:paragraph-properties fo:text-align="end"/>
    </style:style>
    <style:style style:name="P211" style:parent-style-name="Footer" style:family="paragraph">
      <style:paragraph-properties fo:text-align="end"/>
    </style:style>
    <style:page-layout style:name="PL5">
      <style:page-layout-properties fo:page-width="11.693in" fo:page-height="8.268in" style:print-orientation="landscape" fo:margin-top="0.4923in" fo:margin-left="0.5909in" fo:margin-bottom="0.1972in" fo:margin-right="0.7875in" style:num-format="1" style:writing-mode="lr-tb">
        <style:footnote-sep style:width="0.007in" style:rel-width="33%" style:color="#008768" style:line-style="solid" style:adjustment="left"/>
      </style:page-layout-properties>
      <style:header-style>
        <style:header-footer-properties style:dynamic-spacing="true" fo:min-height="0.5076in"/>
      </style:header-style>
      <style:footer-style>
        <style:header-footer-properties style:dynamic-spacing="true" fo:min-height="0.8027in"/>
      </style:footer-style>
    </style:page-layout>
    <style:style style:name="TableColumn693" style:family="table-column">
      <style:table-column-properties style:column-width="2.2645in"/>
    </style:style>
    <style:style style:name="TableColumn694" style:family="table-column">
      <style:table-column-properties style:column-width="1.9215in"/>
    </style:style>
    <style:style style:name="TableColumn695" style:family="table-column">
      <style:table-column-properties style:column-width="2.0819in"/>
    </style:style>
    <style:style style:name="Table692" style:family="table">
      <style:table-properties style:width="6.268in" style:rel-width="100%" fo:margin-left="0in" table:align="left"/>
    </style:style>
    <style:style style:name="TableRow696" style:family="table-row">
      <style:table-row-properties style:min-row-height="0.3194in"/>
    </style:style>
    <style:style style:name="TableCell697" style:family="table-cell">
      <style:table-cell-properties fo:border="none" style:writing-mode="lr-tb" fo:padding-top="0in" fo:padding-left="0in" fo:padding-bottom="0in" fo:padding-right="0.075in"/>
    </style:style>
    <style:style style:name="TableCell698" style:family="table-cell">
      <style:table-cell-properties fo:border="none" style:writing-mode="lr-tb" fo:padding-top="0in" fo:padding-left="0in" fo:padding-bottom="0in" fo:padding-right="0.075in"/>
    </style:style>
    <style:style style:name="P699" style:parent-style-name="Header" style:family="paragraph">
      <style:paragraph-properties fo:text-align="center"/>
    </style:style>
    <style:style style:name="TableCell700" style:family="table-cell">
      <style:table-cell-properties fo:border="none" style:writing-mode="lr-tb" fo:padding-top="0in" fo:padding-left="0in" fo:padding-bottom="0in" fo:padding-right="0.075in"/>
    </style:style>
    <style:style style:name="P701" style:parent-style-name="Header" style:family="paragraph">
      <style:paragraph-properties fo:text-align="end"/>
    </style:style>
    <style:style style:name="P702" style:parent-style-name="Header" style:family="paragraph">
      <style:paragraph-properties fo:text-align="end"/>
    </style:style>
    <style:style style:name="TableColumn704" style:family="table-column">
      <style:table-column-properties style:column-width="6.4027in"/>
    </style:style>
    <style:style style:name="TableColumn705" style:family="table-column">
      <style:table-column-properties style:column-width="3.9118in"/>
    </style:style>
    <style:style style:name="Table703" style:family="table">
      <style:table-properties style:width="10.3145in" style:rel-width="100%" fo:margin-left="0in" table:align="left"/>
    </style:style>
    <style:style style:name="TableRow706" style:family="table-row">
      <style:table-row-properties/>
    </style:style>
    <style:style style:name="TableCell707" style:family="table-cell">
      <style:table-cell-properties fo:border="none" style:writing-mode="lr-tb" fo:padding-top="0in" fo:padding-left="0in" fo:padding-bottom="0in" fo:padding-right="0.075in"/>
    </style:style>
    <style:style style:name="TableCell708" style:family="table-cell">
      <style:table-cell-properties fo:border="none" style:writing-mode="lr-tb" style:vertical-align="bottom" fo:padding-top="0in" fo:padding-left="0in" fo:padding-bottom="0in" fo:padding-right="0.075in"/>
    </style:style>
    <style:style style:name="P709" style:parent-style-name="Footer" style:family="paragraph">
      <style:paragraph-properties fo:text-align="end"/>
    </style:style>
    <style:style style:name="P710" style:parent-style-name="Footer" style:family="paragraph">
      <style:paragraph-properties fo:text-align="end"/>
    </style:style>
    <style:style style:name="P711" style:parent-style-name="Footer" style:family="paragraph">
      <style:paragraph-properties fo:text-align="end"/>
    </style:style>
    <style:page-layout style:name="PL6">
      <style:page-layout-properties fo:page-width="8.268in" fo:page-height="11.693in" style:print-orientation="portrait" fo:margin-top="0.4923in" fo:margin-left="1in" fo:margin-bottom="0.1972in" fo:margin-right="1in" style:num-format="1" style:writing-mode="lr-tb">
        <style:footnote-sep style:width="0.007in" style:rel-width="33%" style:color="#008768" style:line-style="solid" style:adjustment="left"/>
      </style:page-layout-properties>
      <style:header-style>
        <style:header-footer-properties style:dynamic-spacing="true" fo:min-height="0.2951in"/>
      </style:header-style>
      <style:footer-style>
        <style:header-footer-properties style:dynamic-spacing="true" fo:min-height="0.3937in"/>
      </style:footer-style>
    </style:page-layout>
    <style:style style:name="TableColumn715" style:family="table-column">
      <style:table-column-properties style:column-width="2.3812in"/>
    </style:style>
    <style:style style:name="TableColumn716" style:family="table-column">
      <style:table-column-properties style:column-width="1.793in"/>
    </style:style>
    <style:style style:name="TableColumn717" style:family="table-column">
      <style:table-column-properties style:column-width="2.0937in"/>
    </style:style>
    <style:style style:name="Table714" style:family="table">
      <style:table-properties style:width="6.268in" style:rel-width="100%" fo:margin-left="0in" table:align="left"/>
    </style:style>
    <style:style style:name="TableRow718" style:family="table-row">
      <style:table-row-properties style:min-row-height="0.3194in"/>
    </style:style>
    <style:style style:name="TableCell719" style:family="table-cell">
      <style:table-cell-properties fo:border="none" style:writing-mode="lr-tb" fo:padding-top="0in" fo:padding-left="0in" fo:padding-bottom="0in" fo:padding-right="0.075in"/>
    </style:style>
    <style:style style:name="TableCell720" style:family="table-cell">
      <style:table-cell-properties fo:border="none" style:writing-mode="lr-tb" fo:padding-top="0in" fo:padding-left="0in" fo:padding-bottom="0in" fo:padding-right="0.075in"/>
    </style:style>
    <style:style style:name="P721" style:parent-style-name="Header" style:family="paragraph">
      <style:paragraph-properties fo:text-align="center"/>
    </style:style>
    <style:style style:name="TableCell722" style:family="table-cell">
      <style:table-cell-properties fo:border="none" style:writing-mode="lr-tb" fo:padding-top="0in" fo:padding-left="0in" fo:padding-bottom="0in" fo:padding-right="0.075in"/>
    </style:style>
    <style:style style:name="P723" style:parent-style-name="Header" style:family="paragraph">
      <style:paragraph-properties fo:text-align="end"/>
    </style:style>
    <style:style style:name="P724" style:parent-style-name="Header" style:family="paragraph">
      <style:paragraph-properties fo:text-align="end"/>
    </style:style>
    <style:style style:name="TableColumn726" style:family="table-column">
      <style:table-column-properties style:column-width="3.8902in"/>
    </style:style>
    <style:style style:name="TableColumn727" style:family="table-column">
      <style:table-column-properties style:column-width="2.3777in"/>
    </style:style>
    <style:style style:name="Table725" style:family="table">
      <style:table-properties style:width="6.268in" style:rel-width="100%" fo:margin-left="0in" table:align="left"/>
    </style:style>
    <style:style style:name="TableRow728" style:family="table-row">
      <style:table-row-properties/>
    </style:style>
    <style:style style:name="TableCell729" style:family="table-cell">
      <style:table-cell-properties fo:border="none" style:writing-mode="lr-tb" fo:padding-top="0in" fo:padding-left="0in" fo:padding-bottom="0in" fo:padding-right="0.075in"/>
    </style:style>
    <style:style style:name="TableCell730" style:family="table-cell">
      <style:table-cell-properties fo:border="none" style:writing-mode="lr-tb" style:vertical-align="bottom" fo:padding-top="0in" fo:padding-left="0in" fo:padding-bottom="0in" fo:padding-right="0.075in"/>
    </style:style>
    <style:style style:name="P731" style:parent-style-name="Footer" style:family="paragraph">
      <style:paragraph-properties fo:text-align="end"/>
    </style:style>
    <style:style style:name="P732" style:parent-style-name="Footer" style:family="paragraph">
      <style:paragraph-properties fo:text-align="end"/>
    </style:style>
    <style:style style:name="P733" style:parent-style-name="Footer" style:family="paragraph">
      <style:paragraph-properties fo:text-align="end"/>
    </style:style>
    <style:page-layout style:name="PL7">
      <style:page-layout-properties fo:page-width="11.693in" fo:page-height="8.268in" style:print-orientation="landscape" fo:margin-top="0.4923in" fo:margin-left="0.5909in" fo:margin-bottom="0.1972in" fo:margin-right="0.7875in" style:num-format="1" style:writing-mode="lr-tb">
        <style:footnote-sep style:width="0.007in" style:rel-width="33%" style:color="#008768" style:line-style="solid" style:adjustment="left"/>
      </style:page-layout-properties>
      <style:header-style>
        <style:header-footer-properties style:dynamic-spacing="true" fo:min-height="0.5076in"/>
      </style:header-style>
      <style:footer-style>
        <style:header-footer-properties style:dynamic-spacing="true" fo:min-height="0.8027in"/>
      </style:footer-style>
    </style:page-layout>
    <style:style style:name="TableColumn876" style:family="table-column">
      <style:table-column-properties style:column-width="3.727in"/>
    </style:style>
    <style:style style:name="TableColumn877" style:family="table-column">
      <style:table-column-properties style:column-width="3.1618in"/>
    </style:style>
    <style:style style:name="TableColumn878" style:family="table-column">
      <style:table-column-properties style:column-width="3.4256in"/>
    </style:style>
    <style:style style:name="Table875" style:family="table">
      <style:table-properties style:width="10.3145in" style:rel-width="100%" fo:margin-left="0in" table:align="left"/>
    </style:style>
    <style:style style:name="TableRow879" style:family="table-row">
      <style:table-row-properties style:min-row-height="0.3194in"/>
    </style:style>
    <style:style style:name="TableCell880" style:family="table-cell">
      <style:table-cell-properties fo:border="none" style:writing-mode="lr-tb" fo:padding-top="0in" fo:padding-left="0in" fo:padding-bottom="0in" fo:padding-right="0.075in"/>
    </style:style>
    <style:style style:name="TableCell881" style:family="table-cell">
      <style:table-cell-properties fo:border="none" style:writing-mode="lr-tb" fo:padding-top="0in" fo:padding-left="0in" fo:padding-bottom="0in" fo:padding-right="0.075in"/>
    </style:style>
    <style:style style:name="P882" style:parent-style-name="Header" style:family="paragraph">
      <style:paragraph-properties fo:text-align="center"/>
    </style:style>
    <style:style style:name="TableCell883" style:family="table-cell">
      <style:table-cell-properties fo:border="none" style:writing-mode="lr-tb" fo:padding-top="0in" fo:padding-left="0in" fo:padding-bottom="0in" fo:padding-right="0.075in"/>
    </style:style>
    <style:style style:name="P884" style:parent-style-name="Header" style:family="paragraph">
      <style:paragraph-properties fo:text-align="end"/>
    </style:style>
    <style:style style:name="P885" style:parent-style-name="Header" style:family="paragraph">
      <style:paragraph-properties fo:text-align="end"/>
    </style:style>
    <style:style style:name="TableColumn887" style:family="table-column">
      <style:table-column-properties style:column-width="6.4027in"/>
    </style:style>
    <style:style style:name="TableColumn888" style:family="table-column">
      <style:table-column-properties style:column-width="3.9118in"/>
    </style:style>
    <style:style style:name="Table886" style:family="table">
      <style:table-properties style:width="10.3145in" style:rel-width="100%" fo:margin-left="0in" table:align="left"/>
    </style:style>
    <style:style style:name="TableRow889" style:family="table-row">
      <style:table-row-properties/>
    </style:style>
    <style:style style:name="TableCell890" style:family="table-cell">
      <style:table-cell-properties fo:border="none" style:writing-mode="lr-tb" fo:padding-top="0in" fo:padding-left="0in" fo:padding-bottom="0in" fo:padding-right="0.075in"/>
    </style:style>
    <style:style style:name="TableCell891" style:family="table-cell">
      <style:table-cell-properties fo:border="none" style:writing-mode="lr-tb" style:vertical-align="bottom" fo:padding-top="0in" fo:padding-left="0in" fo:padding-bottom="0in" fo:padding-right="0.075in"/>
    </style:style>
    <style:style style:name="P892" style:parent-style-name="Footer" style:family="paragraph">
      <style:paragraph-properties fo:text-align="end"/>
    </style:style>
    <style:style style:name="P893" style:parent-style-name="Footer" style:family="paragraph">
      <style:paragraph-properties fo:text-align="end"/>
    </style:style>
    <style:style style:name="P894" style:parent-style-name="Footer" style:family="paragraph">
      <style:paragraph-properties fo:text-align="end"/>
    </style:style>
    <style:page-layout style:name="PL8">
      <style:page-layout-properties fo:page-width="8.268in" fo:page-height="11.693in" style:print-orientation="portrait" fo:margin-top="0.4923in" fo:margin-left="1in" fo:margin-bottom="0.1972in" fo:margin-right="1in" style:num-format="1" style:writing-mode="lr-tb">
        <style:footnote-sep style:width="0.007in" style:rel-width="33%" style:color="#008768" style:line-style="solid" style:adjustment="left"/>
      </style:page-layout-properties>
      <style:header-style>
        <style:header-footer-properties style:dynamic-spacing="true" fo:min-height="0.2951in"/>
      </style:header-style>
      <style:footer-style>
        <style:header-footer-properties style:dynamic-spacing="true" fo:min-height="0.3937in"/>
      </style:footer-style>
    </style:page-layout>
    <style:style style:name="TableColumn897" style:family="table-column">
      <style:table-column-properties style:column-width="2.3812in"/>
    </style:style>
    <style:style style:name="TableColumn898" style:family="table-column">
      <style:table-column-properties style:column-width="1.793in"/>
    </style:style>
    <style:style style:name="TableColumn899" style:family="table-column">
      <style:table-column-properties style:column-width="2.0937in"/>
    </style:style>
    <style:style style:name="Table896" style:family="table">
      <style:table-properties style:width="6.268in" style:rel-width="100%" fo:margin-left="0in" table:align="left"/>
    </style:style>
    <style:style style:name="TableRow900" style:family="table-row">
      <style:table-row-properties style:min-row-height="0.3194in"/>
    </style:style>
    <style:style style:name="TableCell901" style:family="table-cell">
      <style:table-cell-properties fo:border="none" style:writing-mode="lr-tb" fo:padding-top="0in" fo:padding-left="0in" fo:padding-bottom="0in" fo:padding-right="0.075in"/>
    </style:style>
    <style:style style:name="TableCell902" style:family="table-cell">
      <style:table-cell-properties fo:border="none" style:writing-mode="lr-tb" fo:padding-top="0in" fo:padding-left="0in" fo:padding-bottom="0in" fo:padding-right="0.075in"/>
    </style:style>
    <style:style style:name="P903" style:parent-style-name="Header" style:family="paragraph">
      <style:paragraph-properties fo:text-align="center"/>
    </style:style>
    <style:style style:name="TableCell904" style:family="table-cell">
      <style:table-cell-properties fo:border="none" style:writing-mode="lr-tb" fo:padding-top="0in" fo:padding-left="0in" fo:padding-bottom="0in" fo:padding-right="0.075in"/>
    </style:style>
    <style:style style:name="P905" style:parent-style-name="Header" style:family="paragraph">
      <style:paragraph-properties fo:text-align="end"/>
    </style:style>
    <style:style style:name="P906" style:parent-style-name="Header" style:family="paragraph">
      <style:paragraph-properties fo:text-align="end"/>
    </style:style>
    <style:style style:name="TableColumn908" style:family="table-column">
      <style:table-column-properties style:column-width="3.8902in"/>
    </style:style>
    <style:style style:name="TableColumn909" style:family="table-column">
      <style:table-column-properties style:column-width="2.3777in"/>
    </style:style>
    <style:style style:name="Table907" style:family="table">
      <style:table-properties style:width="6.268in" style:rel-width="100%" fo:margin-left="0in" table:align="left"/>
    </style:style>
    <style:style style:name="TableRow910" style:family="table-row">
      <style:table-row-properties/>
    </style:style>
    <style:style style:name="TableCell911" style:family="table-cell">
      <style:table-cell-properties fo:border="none" style:writing-mode="lr-tb" fo:padding-top="0in" fo:padding-left="0in" fo:padding-bottom="0in" fo:padding-right="0.075in"/>
    </style:style>
    <style:style style:name="TableCell912" style:family="table-cell">
      <style:table-cell-properties fo:border="none" style:writing-mode="lr-tb" style:vertical-align="bottom" fo:padding-top="0in" fo:padding-left="0in" fo:padding-bottom="0in" fo:padding-right="0.075in"/>
    </style:style>
    <style:style style:name="P913" style:parent-style-name="Footer" style:family="paragraph">
      <style:paragraph-properties fo:text-align="end"/>
    </style:style>
    <style:style style:name="P914" style:parent-style-name="Footer" style:family="paragraph">
      <style:paragraph-properties fo:text-align="end"/>
    </style:style>
    <style:style style:name="P915" style:parent-style-name="Footer" style:family="paragraph">
      <style:paragraph-properties fo:text-align="end"/>
    </style:style>
    <style:page-layout style:name="PL9">
      <style:page-layout-properties fo:page-width="11.693in" fo:page-height="8.268in" style:print-orientation="landscape" fo:margin-top="0.4923in" fo:margin-left="0.5909in" fo:margin-bottom="0.1972in" fo:margin-right="0.7875in" style:num-format="1" style:writing-mode="lr-tb">
        <style:footnote-sep style:width="0.007in" style:rel-width="33%" style:color="#008768" style:line-style="solid" style:adjustment="left"/>
      </style:page-layout-properties>
      <style:header-style>
        <style:header-footer-properties style:dynamic-spacing="true" fo:min-height="0.5076in"/>
      </style:header-style>
      <style:footer-style>
        <style:header-footer-properties style:dynamic-spacing="true" fo:min-height="0.8027in"/>
      </style:footer-style>
    </style:page-layout>
    <style:style style:name="TableColumn1084" style:family="table-column">
      <style:table-column-properties style:column-width="2.2645in"/>
    </style:style>
    <style:style style:name="TableColumn1085" style:family="table-column">
      <style:table-column-properties style:column-width="1.9215in"/>
    </style:style>
    <style:style style:name="TableColumn1086" style:family="table-column">
      <style:table-column-properties style:column-width="2.0819in"/>
    </style:style>
    <style:style style:name="Table1083" style:family="table">
      <style:table-properties style:width="6.268in" style:rel-width="100%" fo:margin-left="0in" table:align="left"/>
    </style:style>
    <style:style style:name="TableRow1087" style:family="table-row">
      <style:table-row-properties style:min-row-height="0.3194in"/>
    </style:style>
    <style:style style:name="TableCell1088" style:family="table-cell">
      <style:table-cell-properties fo:border="none" style:writing-mode="lr-tb" fo:padding-top="0in" fo:padding-left="0in" fo:padding-bottom="0in" fo:padding-right="0.075in"/>
    </style:style>
    <style:style style:name="TableCell1089" style:family="table-cell">
      <style:table-cell-properties fo:border="none" style:writing-mode="lr-tb" fo:padding-top="0in" fo:padding-left="0in" fo:padding-bottom="0in" fo:padding-right="0.075in"/>
    </style:style>
    <style:style style:name="P1090" style:parent-style-name="Header" style:family="paragraph">
      <style:paragraph-properties fo:text-align="center"/>
    </style:style>
    <style:style style:name="TableCell1091" style:family="table-cell">
      <style:table-cell-properties fo:border="none" style:writing-mode="lr-tb" fo:padding-top="0in" fo:padding-left="0in" fo:padding-bottom="0in" fo:padding-right="0.075in"/>
    </style:style>
    <style:style style:name="P1092" style:parent-style-name="Header" style:family="paragraph">
      <style:paragraph-properties fo:text-align="end"/>
    </style:style>
    <style:style style:name="P1093" style:parent-style-name="Header" style:family="paragraph">
      <style:paragraph-properties fo:text-align="end"/>
    </style:style>
    <style:style style:name="TableColumn1095" style:family="table-column">
      <style:table-column-properties style:column-width="6.4027in"/>
    </style:style>
    <style:style style:name="TableColumn1096" style:family="table-column">
      <style:table-column-properties style:column-width="3.9118in"/>
    </style:style>
    <style:style style:name="Table1094" style:family="table">
      <style:table-properties style:width="10.3145in" style:rel-width="100%" fo:margin-left="0in" table:align="left"/>
    </style:style>
    <style:style style:name="TableRow1097" style:family="table-row">
      <style:table-row-properties/>
    </style:style>
    <style:style style:name="TableCell1098" style:family="table-cell">
      <style:table-cell-properties fo:border="none" style:writing-mode="lr-tb" fo:padding-top="0in" fo:padding-left="0in" fo:padding-bottom="0in" fo:padding-right="0.075in"/>
    </style:style>
    <style:style style:name="TableCell1099" style:family="table-cell">
      <style:table-cell-properties fo:border="none" style:writing-mode="lr-tb" style:vertical-align="bottom" fo:padding-top="0in" fo:padding-left="0in" fo:padding-bottom="0in" fo:padding-right="0.075in"/>
    </style:style>
    <style:style style:name="P1100" style:parent-style-name="Footer" style:family="paragraph">
      <style:paragraph-properties fo:text-align="end"/>
    </style:style>
    <style:style style:name="P1101" style:parent-style-name="Footer" style:family="paragraph">
      <style:paragraph-properties fo:text-align="end"/>
    </style:style>
    <style:style style:name="P1102" style:parent-style-name="Footer" style:family="paragraph">
      <style:paragraph-properties fo:text-align="end"/>
    </style:style>
    <style:page-layout style:name="PL10">
      <style:page-layout-properties fo:page-width="8.268in" fo:page-height="11.693in" style:print-orientation="portrait" fo:margin-top="0.4923in" fo:margin-left="1in" fo:margin-bottom="0.1972in" fo:margin-right="1in" style:num-format="1" style:writing-mode="lr-tb">
        <style:footnote-sep style:width="0.007in" style:rel-width="33%" style:color="#008768" style:line-style="solid" style:adjustment="left"/>
      </style:page-layout-properties>
      <style:header-style>
        <style:header-footer-properties style:dynamic-spacing="true" fo:min-height="0.2951in"/>
      </style:header-style>
      <style:footer-style>
        <style:header-footer-properties style:dynamic-spacing="true" fo:min-height="0.3937in"/>
      </style:footer-style>
    </style:page-layout>
    <style:style style:name="TableColumn1107" style:family="table-column">
      <style:table-column-properties style:column-width="2.3812in"/>
    </style:style>
    <style:style style:name="TableColumn1108" style:family="table-column">
      <style:table-column-properties style:column-width="1.793in"/>
    </style:style>
    <style:style style:name="TableColumn1109" style:family="table-column">
      <style:table-column-properties style:column-width="2.0937in"/>
    </style:style>
    <style:style style:name="Table1106" style:family="table">
      <style:table-properties style:width="6.268in" style:rel-width="100%" fo:margin-left="0in" table:align="left"/>
    </style:style>
    <style:style style:name="TableRow1110" style:family="table-row">
      <style:table-row-properties style:min-row-height="0.3194in"/>
    </style:style>
    <style:style style:name="TableCell1111" style:family="table-cell">
      <style:table-cell-properties fo:border="none" style:writing-mode="lr-tb" fo:padding-top="0in" fo:padding-left="0in" fo:padding-bottom="0in" fo:padding-right="0.075in"/>
    </style:style>
    <style:style style:name="TableCell1112" style:family="table-cell">
      <style:table-cell-properties fo:border="none" style:writing-mode="lr-tb" fo:padding-top="0in" fo:padding-left="0in" fo:padding-bottom="0in" fo:padding-right="0.075in"/>
    </style:style>
    <style:style style:name="P1113" style:parent-style-name="Header" style:family="paragraph">
      <style:paragraph-properties fo:text-align="center"/>
    </style:style>
    <style:style style:name="TableCell1114" style:family="table-cell">
      <style:table-cell-properties fo:border="none" style:writing-mode="lr-tb" fo:padding-top="0in" fo:padding-left="0in" fo:padding-bottom="0in" fo:padding-right="0.075in"/>
    </style:style>
    <style:style style:name="P1115" style:parent-style-name="Header" style:family="paragraph">
      <style:paragraph-properties fo:text-align="end"/>
    </style:style>
    <style:style style:name="P1116" style:parent-style-name="Header" style:family="paragraph">
      <style:paragraph-properties fo:text-align="end"/>
    </style:style>
    <style:style style:name="TableColumn1118" style:family="table-column">
      <style:table-column-properties style:column-width="3.8902in"/>
    </style:style>
    <style:style style:name="TableColumn1119" style:family="table-column">
      <style:table-column-properties style:column-width="2.3777in"/>
    </style:style>
    <style:style style:name="Table1117" style:family="table">
      <style:table-properties style:width="6.268in" style:rel-width="100%" fo:margin-left="0in" table:align="left"/>
    </style:style>
    <style:style style:name="TableRow1120" style:family="table-row">
      <style:table-row-properties/>
    </style:style>
    <style:style style:name="TableCell1121" style:family="table-cell">
      <style:table-cell-properties fo:border="none" style:writing-mode="lr-tb" fo:padding-top="0in" fo:padding-left="0in" fo:padding-bottom="0in" fo:padding-right="0.075in"/>
    </style:style>
    <style:style style:name="TableCell1122" style:family="table-cell">
      <style:table-cell-properties fo:border="none" style:writing-mode="lr-tb" style:vertical-align="bottom" fo:padding-top="0in" fo:padding-left="0in" fo:padding-bottom="0in" fo:padding-right="0.075in"/>
    </style:style>
    <style:style style:name="P1123" style:parent-style-name="Footer" style:family="paragraph">
      <style:paragraph-properties fo:text-align="end"/>
    </style:style>
    <style:style style:name="P1124" style:parent-style-name="Footer" style:family="paragraph">
      <style:paragraph-properties fo:text-align="end"/>
    </style:style>
    <style:style style:name="P1125" style:parent-style-name="Footer" style:family="paragraph">
      <style:paragraph-properties fo:text-align="end"/>
    </style:style>
    <style:page-layout style:name="PL11">
      <style:page-layout-properties fo:page-width="11.693in" fo:page-height="8.268in" style:print-orientation="landscape" fo:margin-top="0.4923in" fo:margin-left="0.5909in" fo:margin-bottom="0.1972in" fo:margin-right="0.7875in" style:num-format="1" style:writing-mode="lr-tb">
        <style:footnote-sep style:width="0.007in" style:rel-width="33%" style:color="#008768" style:line-style="solid" style:adjustment="left"/>
      </style:page-layout-properties>
      <style:header-style>
        <style:header-footer-properties style:dynamic-spacing="true" fo:min-height="0.5076in"/>
      </style:header-style>
      <style:footer-style>
        <style:header-footer-properties style:dynamic-spacing="true" fo:min-height="0.8027in"/>
      </style:footer-style>
    </style:page-layout>
    <style:style style:name="TableColumn1197" style:family="table-column">
      <style:table-column-properties style:column-width="3.727in"/>
    </style:style>
    <style:style style:name="TableColumn1198" style:family="table-column">
      <style:table-column-properties style:column-width="3.1618in"/>
    </style:style>
    <style:style style:name="TableColumn1199" style:family="table-column">
      <style:table-column-properties style:column-width="3.4256in"/>
    </style:style>
    <style:style style:name="Table1196" style:family="table">
      <style:table-properties style:width="10.3145in" style:rel-width="100%" fo:margin-left="0in" table:align="left"/>
    </style:style>
    <style:style style:name="TableRow1200" style:family="table-row">
      <style:table-row-properties style:min-row-height="0.3194in"/>
    </style:style>
    <style:style style:name="TableCell1201" style:family="table-cell">
      <style:table-cell-properties fo:border="none" style:writing-mode="lr-tb" fo:padding-top="0in" fo:padding-left="0in" fo:padding-bottom="0in" fo:padding-right="0.075in"/>
    </style:style>
    <style:style style:name="TableCell1202" style:family="table-cell">
      <style:table-cell-properties fo:border="none" style:writing-mode="lr-tb" fo:padding-top="0in" fo:padding-left="0in" fo:padding-bottom="0in" fo:padding-right="0.075in"/>
    </style:style>
    <style:style style:name="P1203" style:parent-style-name="Header" style:family="paragraph">
      <style:paragraph-properties fo:text-align="center"/>
    </style:style>
    <style:style style:name="TableCell1204" style:family="table-cell">
      <style:table-cell-properties fo:border="none" style:writing-mode="lr-tb" fo:padding-top="0in" fo:padding-left="0in" fo:padding-bottom="0in" fo:padding-right="0.075in"/>
    </style:style>
    <style:style style:name="P1205" style:parent-style-name="Header" style:family="paragraph">
      <style:paragraph-properties fo:text-align="end"/>
    </style:style>
    <style:style style:name="P1206" style:parent-style-name="Header" style:family="paragraph">
      <style:paragraph-properties fo:text-align="end"/>
    </style:style>
    <style:style style:name="TableColumn1208" style:family="table-column">
      <style:table-column-properties style:column-width="6.4027in"/>
    </style:style>
    <style:style style:name="TableColumn1209" style:family="table-column">
      <style:table-column-properties style:column-width="3.9118in"/>
    </style:style>
    <style:style style:name="Table1207" style:family="table">
      <style:table-properties style:width="10.3145in" style:rel-width="100%" fo:margin-left="0in" table:align="left"/>
    </style:style>
    <style:style style:name="TableRow1210" style:family="table-row">
      <style:table-row-properties/>
    </style:style>
    <style:style style:name="TableCell1211" style:family="table-cell">
      <style:table-cell-properties fo:border="none" style:writing-mode="lr-tb" fo:padding-top="0in" fo:padding-left="0in" fo:padding-bottom="0in" fo:padding-right="0.075in"/>
    </style:style>
    <style:style style:name="TableCell1212" style:family="table-cell">
      <style:table-cell-properties fo:border="none" style:writing-mode="lr-tb" style:vertical-align="bottom" fo:padding-top="0in" fo:padding-left="0in" fo:padding-bottom="0in" fo:padding-right="0.075in"/>
    </style:style>
    <style:style style:name="P1213" style:parent-style-name="Footer" style:family="paragraph">
      <style:paragraph-properties fo:text-align="end"/>
    </style:style>
    <style:style style:name="P1214" style:parent-style-name="Footer" style:family="paragraph">
      <style:paragraph-properties fo:text-align="end"/>
    </style:style>
    <style:style style:name="P1215" style:parent-style-name="Footer" style:family="paragraph">
      <style:paragraph-properties fo:text-align="end"/>
    </style:style>
    <style:page-layout style:name="PL12">
      <style:page-layout-properties fo:page-width="8.268in" fo:page-height="11.693in" style:print-orientation="portrait" fo:margin-top="0.4923in" fo:margin-left="1in" fo:margin-bottom="0.1972in" fo:margin-right="1in" style:num-format="1" style:writing-mode="lr-tb">
        <style:footnote-sep style:width="0.007in" style:rel-width="33%" style:color="#008768" style:line-style="solid" style:adjustment="left"/>
      </style:page-layout-properties>
      <style:header-style>
        <style:header-footer-properties style:dynamic-spacing="true" fo:min-height="0.2951in"/>
      </style:header-style>
      <style:footer-style>
        <style:header-footer-properties style:dynamic-spacing="true" fo:min-height="0.3937in"/>
      </style:footer-style>
    </style:page-layout>
    <style:style style:name="TableColumn1218" style:family="table-column">
      <style:table-column-properties style:column-width="2.3812in"/>
    </style:style>
    <style:style style:name="TableColumn1219" style:family="table-column">
      <style:table-column-properties style:column-width="1.793in"/>
    </style:style>
    <style:style style:name="TableColumn1220" style:family="table-column">
      <style:table-column-properties style:column-width="2.0937in"/>
    </style:style>
    <style:style style:name="Table1217" style:family="table">
      <style:table-properties style:width="6.268in" style:rel-width="100%" fo:margin-left="0in" table:align="left"/>
    </style:style>
    <style:style style:name="TableRow1221" style:family="table-row">
      <style:table-row-properties style:min-row-height="0.3194in"/>
    </style:style>
    <style:style style:name="TableCell1222" style:family="table-cell">
      <style:table-cell-properties fo:border="none" style:writing-mode="lr-tb" fo:padding-top="0in" fo:padding-left="0in" fo:padding-bottom="0in" fo:padding-right="0.075in"/>
    </style:style>
    <style:style style:name="TableCell1223" style:family="table-cell">
      <style:table-cell-properties fo:border="none" style:writing-mode="lr-tb" fo:padding-top="0in" fo:padding-left="0in" fo:padding-bottom="0in" fo:padding-right="0.075in"/>
    </style:style>
    <style:style style:name="P1224" style:parent-style-name="Header" style:family="paragraph">
      <style:paragraph-properties fo:text-align="center"/>
    </style:style>
    <style:style style:name="TableCell1225" style:family="table-cell">
      <style:table-cell-properties fo:border="none" style:writing-mode="lr-tb" fo:padding-top="0in" fo:padding-left="0in" fo:padding-bottom="0in" fo:padding-right="0.075in"/>
    </style:style>
    <style:style style:name="P1226" style:parent-style-name="Header" style:family="paragraph">
      <style:paragraph-properties fo:text-align="end"/>
    </style:style>
    <style:style style:name="P1227" style:parent-style-name="Header" style:family="paragraph">
      <style:paragraph-properties fo:text-align="end"/>
    </style:style>
    <style:style style:name="TableColumn1229" style:family="table-column">
      <style:table-column-properties style:column-width="3.8902in"/>
    </style:style>
    <style:style style:name="TableColumn1230" style:family="table-column">
      <style:table-column-properties style:column-width="2.3777in"/>
    </style:style>
    <style:style style:name="Table1228" style:family="table">
      <style:table-properties style:width="6.268in" style:rel-width="100%" fo:margin-left="0in" table:align="left"/>
    </style:style>
    <style:style style:name="TableRow1231" style:family="table-row">
      <style:table-row-properties/>
    </style:style>
    <style:style style:name="TableCell1232" style:family="table-cell">
      <style:table-cell-properties fo:border="none" style:writing-mode="lr-tb" fo:padding-top="0in" fo:padding-left="0in" fo:padding-bottom="0in" fo:padding-right="0.075in"/>
    </style:style>
    <style:style style:name="TableCell1233" style:family="table-cell">
      <style:table-cell-properties fo:border="none" style:writing-mode="lr-tb" style:vertical-align="bottom" fo:padding-top="0in" fo:padding-left="0in" fo:padding-bottom="0in" fo:padding-right="0.075in"/>
    </style:style>
    <style:style style:name="P1234" style:parent-style-name="Footer" style:family="paragraph">
      <style:paragraph-properties fo:text-align="end"/>
    </style:style>
    <style:style style:name="P1235" style:parent-style-name="Footer" style:family="paragraph">
      <style:paragraph-properties fo:text-align="end"/>
    </style:style>
    <style:style style:name="P1236" style:parent-style-name="Footer" style:family="paragraph">
      <style:paragraph-properties fo:text-align="end"/>
    </style:style>
    <style:page-layout style:name="PL13">
      <style:page-layout-properties fo:page-width="8.268in" fo:page-height="11.693in" style:print-orientation="portrait" fo:margin-top="0.4923in" fo:margin-left="1in" fo:margin-bottom="0.1972in" fo:margin-right="1in" style:num-format="1" style:writing-mode="lr-tb">
        <style:footnote-sep style:width="0.007in" style:rel-width="33%" style:color="#008768" style:line-style="solid" style:adjustment="left"/>
      </style:page-layout-properties>
      <style:header-style>
        <style:header-footer-properties style:dynamic-spacing="true" fo:min-height="0.2951in"/>
      </style:header-style>
      <style:footer-style>
        <style:header-footer-properties style:dynamic-spacing="true" fo:min-height="0.3937in"/>
      </style:footer-style>
    </style:page-layout>
    <style:style style:name="TableColumn1345" style:family="table-column">
      <style:table-column-properties style:column-width="2.2645in"/>
    </style:style>
    <style:style style:name="TableColumn1346" style:family="table-column">
      <style:table-column-properties style:column-width="1.9215in"/>
    </style:style>
    <style:style style:name="TableColumn1347" style:family="table-column">
      <style:table-column-properties style:column-width="2.0819in"/>
    </style:style>
    <style:style style:name="Table1344" style:family="table">
      <style:table-properties style:width="6.268in" style:rel-width="100%" fo:margin-left="0in" table:align="left"/>
    </style:style>
    <style:style style:name="TableRow1348" style:family="table-row">
      <style:table-row-properties style:min-row-height="0.3194in"/>
    </style:style>
    <style:style style:name="TableCell1349" style:family="table-cell">
      <style:table-cell-properties fo:border="none" style:writing-mode="lr-tb" fo:padding-top="0in" fo:padding-left="0in" fo:padding-bottom="0in" fo:padding-right="0.075in"/>
    </style:style>
    <style:style style:name="TableCell1350" style:family="table-cell">
      <style:table-cell-properties fo:border="none" style:writing-mode="lr-tb" fo:padding-top="0in" fo:padding-left="0in" fo:padding-bottom="0in" fo:padding-right="0.075in"/>
    </style:style>
    <style:style style:name="P1351" style:parent-style-name="Header" style:family="paragraph">
      <style:paragraph-properties fo:text-align="center"/>
    </style:style>
    <style:style style:name="TableCell1352" style:family="table-cell">
      <style:table-cell-properties fo:border="none" style:writing-mode="lr-tb" fo:padding-top="0in" fo:padding-left="0in" fo:padding-bottom="0in" fo:padding-right="0.075in"/>
    </style:style>
    <style:style style:name="P1353" style:parent-style-name="Header" style:family="paragraph">
      <style:paragraph-properties fo:text-align="end"/>
    </style:style>
    <style:style style:name="P1354" style:parent-style-name="Header" style:family="paragraph">
      <style:paragraph-properties fo:text-align="end"/>
    </style:style>
    <style:style style:name="TableColumn1356" style:family="table-column">
      <style:table-column-properties style:column-width="3.8902in"/>
    </style:style>
    <style:style style:name="TableColumn1357" style:family="table-column">
      <style:table-column-properties style:column-width="2.3777in"/>
    </style:style>
    <style:style style:name="Table1355" style:family="table">
      <style:table-properties style:width="6.268in" style:rel-width="100%" fo:margin-left="0in" table:align="left"/>
    </style:style>
    <style:style style:name="TableRow1358" style:family="table-row">
      <style:table-row-properties/>
    </style:style>
    <style:style style:name="TableCell1359" style:family="table-cell">
      <style:table-cell-properties fo:border="none" style:writing-mode="lr-tb" fo:padding-top="0in" fo:padding-left="0in" fo:padding-bottom="0in" fo:padding-right="0.075in"/>
    </style:style>
    <style:style style:name="TableCell1360" style:family="table-cell">
      <style:table-cell-properties fo:border="none" style:writing-mode="lr-tb" style:vertical-align="bottom" fo:padding-top="0in" fo:padding-left="0in" fo:padding-bottom="0in" fo:padding-right="0.075in"/>
    </style:style>
    <style:style style:name="P1361" style:parent-style-name="Footer" style:family="paragraph">
      <style:paragraph-properties fo:text-align="end"/>
    </style:style>
    <style:style style:name="P1362" style:parent-style-name="Footer" style:family="paragraph">
      <style:paragraph-properties fo:text-align="end"/>
    </style:style>
    <style:style style:name="P1363" style:parent-style-name="Footer" style:family="paragraph">
      <style:paragraph-properties fo:text-align="end"/>
    </style:style>
    <style:page-layout style:name="PL14">
      <style:page-layout-properties fo:page-width="8.268in" fo:page-height="11.693in" style:print-orientation="portrait" fo:margin-top="0.4923in" fo:margin-left="1in" fo:margin-bottom="0.1972in" fo:margin-right="1in" style:num-format="1" style:writing-mode="lr-tb">
        <style:footnote-sep style:width="0.007in" style:rel-width="33%" style:color="#008768" style:line-style="solid" style:adjustment="left"/>
      </style:page-layout-properties>
      <style:header-style>
        <style:header-footer-properties style:dynamic-spacing="true" fo:min-height="0.2951in"/>
      </style:header-style>
      <style:footer-style>
        <style:header-footer-properties style:dynamic-spacing="true" fo:min-height="0.3937in"/>
      </style:footer-style>
    </style:page-layout>
    <style:style style:name="TableColumn1406" style:family="table-column">
      <style:table-column-properties style:column-width="2.2645in"/>
    </style:style>
    <style:style style:name="TableColumn1407" style:family="table-column">
      <style:table-column-properties style:column-width="1.9215in"/>
    </style:style>
    <style:style style:name="TableColumn1408" style:family="table-column">
      <style:table-column-properties style:column-width="2.0819in"/>
    </style:style>
    <style:style style:name="Table1405" style:family="table">
      <style:table-properties style:width="6.268in" style:rel-width="100%" fo:margin-left="0in" table:align="left"/>
    </style:style>
    <style:style style:name="TableRow1409" style:family="table-row">
      <style:table-row-properties style:min-row-height="0.3194in"/>
    </style:style>
    <style:style style:name="TableCell1410" style:family="table-cell">
      <style:table-cell-properties fo:border="none" style:writing-mode="lr-tb" fo:padding-top="0in" fo:padding-left="0in" fo:padding-bottom="0in" fo:padding-right="0.075in"/>
    </style:style>
    <style:style style:name="TableCell1411" style:family="table-cell">
      <style:table-cell-properties fo:border="none" style:writing-mode="lr-tb" fo:padding-top="0in" fo:padding-left="0in" fo:padding-bottom="0in" fo:padding-right="0.075in"/>
    </style:style>
    <style:style style:name="P1412" style:parent-style-name="Header" style:family="paragraph">
      <style:paragraph-properties fo:text-align="center"/>
    </style:style>
    <style:style style:name="TableCell1413" style:family="table-cell">
      <style:table-cell-properties fo:border="none" style:writing-mode="lr-tb" fo:padding-top="0in" fo:padding-left="0in" fo:padding-bottom="0in" fo:padding-right="0.075in"/>
    </style:style>
    <style:style style:name="P1414" style:parent-style-name="Header" style:family="paragraph">
      <style:paragraph-properties fo:text-align="end"/>
    </style:style>
    <style:style style:name="P1415" style:parent-style-name="Header" style:family="paragraph">
      <style:paragraph-properties fo:text-align="end"/>
    </style:style>
    <style:style style:name="TableColumn1417" style:family="table-column">
      <style:table-column-properties style:column-width="3.8902in"/>
    </style:style>
    <style:style style:name="TableColumn1418" style:family="table-column">
      <style:table-column-properties style:column-width="2.3777in"/>
    </style:style>
    <style:style style:name="Table1416" style:family="table">
      <style:table-properties style:width="6.268in" style:rel-width="100%" fo:margin-left="0in" table:align="left"/>
    </style:style>
    <style:style style:name="TableRow1419" style:family="table-row">
      <style:table-row-properties/>
    </style:style>
    <style:style style:name="TableCell1420" style:family="table-cell">
      <style:table-cell-properties fo:border="none" style:writing-mode="lr-tb" fo:padding-top="0in" fo:padding-left="0in" fo:padding-bottom="0in" fo:padding-right="0.075in"/>
    </style:style>
    <style:style style:name="TableCell1421" style:family="table-cell">
      <style:table-cell-properties fo:border="none" style:writing-mode="lr-tb" style:vertical-align="bottom" fo:padding-top="0in" fo:padding-left="0in" fo:padding-bottom="0in" fo:padding-right="0.075in"/>
    </style:style>
    <style:style style:name="P1422" style:parent-style-name="Footer" style:family="paragraph">
      <style:paragraph-properties fo:text-align="end"/>
    </style:style>
    <style:style style:name="P1423" style:parent-style-name="Footer" style:family="paragraph">
      <style:paragraph-properties fo:text-align="end"/>
    </style:style>
    <style:style style:name="P1424" style:parent-style-name="Footer" style:family="paragraph">
      <style:paragraph-properties fo:text-align="end"/>
    </style:style>
  </office:automatic-styles>
  <office:master-styles>
    <style:master-page style:name="MP0" style:page-layout-name="PL0"/>
    <style:master-page style:name="MP1" style:page-layout-name="PL1">
      <style:header>
        <table:table table:style-name="Table29">
          <table:table-columns>
            <table:table-column table:style-name="TableColumn30"/>
            <table:table-column table:style-name="TableColumn31"/>
            <table:table-column table:style-name="TableColumn32"/>
          </table:table-columns>
          <table:table-row table:style-name="TableRow33">
            <table:table-cell table:style-name="TableCell34">
              <text:p text:style-name="Header"><text:user-defined text:name="HeaderTitle">South Lankarkshire Local Transport Strategy Strategic Environmental Assessment (SEA)</text:user-defined></text:p>
            </table:table-cell>
            <table:table-cell table:style-name="TableCell35">
              <text:p text:style-name="P36"><text:user-defined text:name="ProtectiveMarking"/><text:user-defined text:name="Draft"/></text:p>
            </table:table-cell>
            <table:table-cell table:style-name="TableCell37">
              <text:p text:style-name="P38">Scoping Report<text:user-defined text:name="HeaderClient"> </text:user-defined></text:p>
              <text:p text:style-name="P39"><text:user-defined text:name="ProjectRef"/><text:user-defined text:name="ProjectNumber"/></text:p>
            </table:table-cell>
          </table:table-row>
        </table:table>
        <text:p text:style-name="Header"/>
      </style:header>
      <style:footer>
        <text:p text:style-name="Normal"/>
        <table:table table:style-name="Table40">
          <table:table-columns>
            <table:table-column table:style-name="TableColumn41"/>
            <table:table-column table:style-name="TableColumn42"/>
          </table:table-columns>
          <table:table-row table:style-name="TableRow43">
            <table:table-cell table:style-name="TableCell44">
              <text:p text:style-name="Header"><text:user-defined text:name="PreparedFor">Prepared for: </text:user-defined><text:s/><text:user-defined text:name="ClientName">South Lanarkshire Council</text:user-defined><text:s text:c="2"/><text:user-defined text:name="ClientNumber"/></text:p>
              <text:p text:style-name="Footer"/>
            </table:table-cell>
            <table:table-cell table:style-name="TableCell45">
              <text:p text:style-name="P46">AECOM<text:user-defined text:name="AdditionalCompanyName"/></text:p>
              <text:p text:style-name="P47"/>
            </table:table-cell>
          </table:table-row>
        </table:table>
        <text:p text:style-name="P48"/>
      </style:footer>
    </style:master-page>
    <style:master-page style:name="MP2" style:page-layout-name="PL2">
      <style:header>
        <table:table table:style-name="Table137">
          <table:table-columns>
            <table:table-column table:style-name="TableColumn138"/>
            <table:table-column table:style-name="TableColumn139"/>
            <table:table-column table:style-name="TableColumn140"/>
          </table:table-columns>
          <table:table-row table:style-name="TableRow141">
            <table:table-cell table:style-name="TableCell142">
              <text:p text:style-name="Header"><text:user-defined text:name="HeaderTitle">South Lankarkshire Local Transport Strategy Strategic Environmental Assessment (SEA)</text:user-defined></text:p>
            </table:table-cell>
            <table:table-cell table:style-name="TableCell143">
              <text:p text:style-name="P144"><text:user-defined text:name="ProtectiveMarking"/><text:user-defined text:name="Draft"/></text:p>
            </table:table-cell>
            <table:table-cell table:style-name="TableCell145">
              <text:p text:style-name="P146">Scoping Report<text:user-defined text:name="HeaderClient"> </text:user-defined></text:p>
              <text:p text:style-name="P147"><text:user-defined text:name="ProjectRef"/><text:user-defined text:name="ProjectNumber"/></text:p>
            </table:table-cell>
          </table:table-row>
        </table:table>
        <text:p text:style-name="Header"/>
      </style:header>
      <style:footer>
        <text:p text:style-name="Normal"/>
        <table:table table:style-name="Table148">
          <table:table-columns>
            <table:table-column table:style-name="TableColumn149"/>
            <table:table-column table:style-name="TableColumn150"/>
          </table:table-columns>
          <table:table-row table:style-name="TableRow151">
            <table:table-cell table:style-name="TableCell152">
              <text:p text:style-name="Header"><text:user-defined text:name="PreparedFor">Prepared for: </text:user-defined><text:s/><text:user-defined text:name="ClientName">South Lanarkshire Council</text:user-defined><text:s text:c="2"/><text:user-defined text:name="ClientNumber"/></text:p>
              <text:p text:style-name="Footer"/>
            </table:table-cell>
            <table:table-cell table:style-name="TableCell153">
              <text:p text:style-name="P154">AECOM<text:user-defined text:name="AdditionalCompanyName"/></text:p>
              <text:p text:style-name="P155"><text:page-number text:fixed="false">9</text:page-number></text:p>
            </table:table-cell>
          </table:table-row>
        </table:table>
        <text:p text:style-name="P156"/>
      </style:footer>
    </style:master-page>
    <style:master-page style:name="MP3" style:page-layout-name="PL3">
      <style:header>
        <table:table table:style-name="Table171">
          <table:table-columns>
            <table:table-column table:style-name="TableColumn172"/>
            <table:table-column table:style-name="TableColumn173"/>
            <table:table-column table:style-name="TableColumn174"/>
          </table:table-columns>
          <table:table-row table:style-name="TableRow175">
            <table:table-cell table:style-name="TableCell176">
              <text:p text:style-name="Header"><text:user-defined text:name="HeaderTitle">South Lankarkshire Local Transport Strategy Strategic Environmental Assessment (SEA)</text:user-defined></text:p>
            </table:table-cell>
            <table:table-cell table:style-name="TableCell177">
              <text:p text:style-name="P178"><text:user-defined text:name="ProtectiveMarking"/><text:user-defined text:name="Draft"/></text:p>
            </table:table-cell>
            <table:table-cell table:style-name="TableCell179">
              <text:p text:style-name="P180">Scoping Report<text:user-defined text:name="HeaderClient"> </text:user-defined></text:p>
              <text:p text:style-name="P181"><text:user-defined text:name="ProjectRef"/><text:user-defined text:name="ProjectNumber"/></text:p>
            </table:table-cell>
          </table:table-row>
        </table:table>
        <text:p text:style-name="Header"/>
      </style:header>
      <style:footer>
        <text:p text:style-name="Normal"/>
        <table:table table:style-name="Table182">
          <table:table-columns>
            <table:table-column table:style-name="TableColumn183"/>
            <table:table-column table:style-name="TableColumn184"/>
          </table:table-columns>
          <table:table-row table:style-name="TableRow185">
            <table:table-cell table:style-name="TableCell186">
              <text:p text:style-name="Header"><text:user-defined text:name="PreparedFor">Prepared for: </text:user-defined><text:s/><text:user-defined text:name="ClientName">South Lanarkshire Council</text:user-defined><text:s text:c="2"/><text:user-defined text:name="ClientNumber"/></text:p>
              <text:p text:style-name="Footer"/>
            </table:table-cell>
            <table:table-cell table:style-name="TableCell187">
              <text:p text:style-name="P188">AECOM<text:user-defined text:name="AdditionalCompanyName"/></text:p>
              <text:p text:style-name="P189"><text:page-number text:fixed="false">9</text:page-number></text:p>
            </table:table-cell>
          </table:table-row>
        </table:table>
        <text:p text:style-name="P190"/>
      </style:footer>
    </style:master-page>
    <style:master-page style:name="MP4" style:page-layout-name="PL4">
      <style:header>
        <table:table table:style-name="Table192">
          <table:table-columns>
            <table:table-column table:style-name="TableColumn193"/>
            <table:table-column table:style-name="TableColumn194"/>
            <table:table-column table:style-name="TableColumn195"/>
          </table:table-columns>
          <table:table-row table:style-name="TableRow196">
            <table:table-cell table:style-name="TableCell197">
              <text:p text:style-name="Header"><text:user-defined text:name="HeaderTitle">South Lankarkshire Local Transport Strategy Strategic Environmental Assessment (SEA)</text:user-defined></text:p>
            </table:table-cell>
            <table:table-cell table:style-name="TableCell198">
              <text:p text:style-name="P199"><text:user-defined text:name="ProtectiveMarking"/><text:user-defined text:name="Draft"/></text:p>
            </table:table-cell>
            <table:table-cell table:style-name="TableCell200">
              <text:p text:style-name="P201">Scoping Report<text:user-defined text:name="HeaderClient"> </text:user-defined></text:p>
              <text:p text:style-name="P202"><text:user-defined text:name="ProjectRef"/><text:user-defined text:name="ProjectNumber"/></text:p>
            </table:table-cell>
          </table:table-row>
        </table:table>
        <text:p text:style-name="Header"/>
      </style:header>
      <style:footer>
        <text:p text:style-name="Normal"/>
        <table:table table:style-name="Table203">
          <table:table-columns>
            <table:table-column table:style-name="TableColumn204"/>
            <table:table-column table:style-name="TableColumn205"/>
          </table:table-columns>
          <table:table-row table:style-name="TableRow206">
            <table:table-cell table:style-name="TableCell207">
              <text:p text:style-name="Header"><text:user-defined text:name="PreparedFor">Prepared for: </text:user-defined><text:s/><text:user-defined text:name="ClientName">South Lanarkshire Council</text:user-defined><text:s text:c="2"/><text:user-defined text:name="ClientNumber"/></text:p>
              <text:p text:style-name="Footer"/>
            </table:table-cell>
            <table:table-cell table:style-name="TableCell208">
              <text:p text:style-name="P209">AECOM<text:user-defined text:name="AdditionalCompanyName"/></text:p>
              <text:p text:style-name="P210"><text:page-number text:fixed="false">9</text:page-number></text:p>
            </table:table-cell>
          </table:table-row>
        </table:table>
        <text:p text:style-name="P211"/>
      </style:footer>
    </style:master-page>
    <style:master-page style:name="MP5" style:page-layout-name="PL5">
      <style:header>
        <table:table table:style-name="Table692">
          <table:table-columns>
            <table:table-column table:style-name="TableColumn693"/>
            <table:table-column table:style-name="TableColumn694"/>
            <table:table-column table:style-name="TableColumn695"/>
          </table:table-columns>
          <table:table-row table:style-name="TableRow696">
            <table:table-cell table:style-name="TableCell697">
              <text:p text:style-name="Header"><text:user-defined text:name="HeaderTitle">South Lankarkshire Local Transport Strategy Strategic Environmental Assessment (SEA)</text:user-defined></text:p>
            </table:table-cell>
            <table:table-cell table:style-name="TableCell698">
              <text:p text:style-name="P699"><text:user-defined text:name="ProtectiveMarking"/><text:user-defined text:name="Draft"/></text:p>
            </table:table-cell>
            <table:table-cell table:style-name="TableCell700">
              <text:p text:style-name="P701">Scoping Report<text:user-defined text:name="HeaderClient"> </text:user-defined></text:p>
              <text:p text:style-name="P702"><text:user-defined text:name="ProjectRef"/><text:user-defined text:name="ProjectNumber"/></text:p>
            </table:table-cell>
          </table:table-row>
        </table:table>
        <text:p text:style-name="Header"/>
      </style:header>
      <style:footer>
        <text:p text:style-name="Normal"/>
        <table:table table:style-name="Table703">
          <table:table-columns>
            <table:table-column table:style-name="TableColumn704"/>
            <table:table-column table:style-name="TableColumn705"/>
          </table:table-columns>
          <table:table-row table:style-name="TableRow706">
            <table:table-cell table:style-name="TableCell707">
              <text:p text:style-name="Header"><text:user-defined text:name="PreparedFor">Prepared for: </text:user-defined><text:s/><text:user-defined text:name="ClientName">South Lanarkshire Council</text:user-defined><text:s text:c="2"/><text:user-defined text:name="ClientNumber"/></text:p>
              <text:p text:style-name="Footer"/>
            </table:table-cell>
            <table:table-cell table:style-name="TableCell708">
              <text:p text:style-name="P709">AECOM<text:user-defined text:name="AdditionalCompanyName"/></text:p>
              <text:p text:style-name="P710"><text:page-number text:fixed="false">9</text:page-number></text:p>
            </table:table-cell>
          </table:table-row>
        </table:table>
        <text:p text:style-name="P711"/>
      </style:footer>
    </style:master-page>
    <style:master-page style:name="MP6" style:page-layout-name="PL6">
      <style:header>
        <table:table table:style-name="Table714">
          <table:table-columns>
            <table:table-column table:style-name="TableColumn715"/>
            <table:table-column table:style-name="TableColumn716"/>
            <table:table-column table:style-name="TableColumn717"/>
          </table:table-columns>
          <table:table-row table:style-name="TableRow718">
            <table:table-cell table:style-name="TableCell719">
              <text:p text:style-name="Header"><text:user-defined text:name="HeaderTitle">South Lankarkshire Local Transport Strategy Strategic Environmental Assessment (SEA)</text:user-defined></text:p>
            </table:table-cell>
            <table:table-cell table:style-name="TableCell720">
              <text:p text:style-name="P721"><text:user-defined text:name="ProtectiveMarking"/><text:user-defined text:name="Draft"/></text:p>
            </table:table-cell>
            <table:table-cell table:style-name="TableCell722">
              <text:p text:style-name="P723">Scoping Report<text:user-defined text:name="HeaderClient"> </text:user-defined></text:p>
              <text:p text:style-name="P724"><text:user-defined text:name="ProjectRef"/><text:user-defined text:name="ProjectNumber"/></text:p>
            </table:table-cell>
          </table:table-row>
        </table:table>
        <text:p text:style-name="Header"/>
      </style:header>
      <style:footer>
        <text:p text:style-name="Normal"/>
        <table:table table:style-name="Table725">
          <table:table-columns>
            <table:table-column table:style-name="TableColumn726"/>
            <table:table-column table:style-name="TableColumn727"/>
          </table:table-columns>
          <table:table-row table:style-name="TableRow728">
            <table:table-cell table:style-name="TableCell729">
              <text:p text:style-name="Header"><text:user-defined text:name="PreparedFor">Prepared for: </text:user-defined><text:s/><text:user-defined text:name="ClientName">South Lanarkshire Council</text:user-defined><text:s text:c="2"/><text:user-defined text:name="ClientNumber"/></text:p>
              <text:p text:style-name="Footer"/>
            </table:table-cell>
            <table:table-cell table:style-name="TableCell730">
              <text:p text:style-name="P731">AECOM<text:user-defined text:name="AdditionalCompanyName"/></text:p>
              <text:p text:style-name="P732"><text:page-number text:fixed="false">9</text:page-number></text:p>
            </table:table-cell>
          </table:table-row>
        </table:table>
        <text:p text:style-name="P733"/>
      </style:footer>
    </style:master-page>
    <style:master-page style:name="MP7" style:page-layout-name="PL7">
      <style:header>
        <table:table table:style-name="Table875">
          <table:table-columns>
            <table:table-column table:style-name="TableColumn876"/>
            <table:table-column table:style-name="TableColumn877"/>
            <table:table-column table:style-name="TableColumn878"/>
          </table:table-columns>
          <table:table-row table:style-name="TableRow879">
            <table:table-cell table:style-name="TableCell880">
              <text:p text:style-name="Header"><text:user-defined text:name="HeaderTitle">South Lankarkshire Local Transport Strategy Strategic Environmental Assessment (SEA)</text:user-defined></text:p>
            </table:table-cell>
            <table:table-cell table:style-name="TableCell881">
              <text:p text:style-name="P882"><text:user-defined text:name="ProtectiveMarking"/><text:user-defined text:name="Draft"/></text:p>
            </table:table-cell>
            <table:table-cell table:style-name="TableCell883">
              <text:p text:style-name="P884">Scoping Report<text:user-defined text:name="HeaderClient"> </text:user-defined></text:p>
              <text:p text:style-name="P885"><text:user-defined text:name="ProjectRef"/><text:user-defined text:name="ProjectNumber"/></text:p>
            </table:table-cell>
          </table:table-row>
        </table:table>
        <text:p text:style-name="Header"/>
      </style:header>
      <style:footer>
        <text:p text:style-name="Normal"/>
        <table:table table:style-name="Table886">
          <table:table-columns>
            <table:table-column table:style-name="TableColumn887"/>
            <table:table-column table:style-name="TableColumn888"/>
          </table:table-columns>
          <table:table-row table:style-name="TableRow889">
            <table:table-cell table:style-name="TableCell890">
              <text:p text:style-name="Header"><text:user-defined text:name="PreparedFor">Prepared for: </text:user-defined><text:s/><text:user-defined text:name="ClientName">South Lanarkshire Council</text:user-defined><text:s text:c="2"/><text:user-defined text:name="ClientNumber"/></text:p>
              <text:p text:style-name="Footer"/>
            </table:table-cell>
            <table:table-cell table:style-name="TableCell891">
              <text:p text:style-name="P892">AECOM<text:user-defined text:name="AdditionalCompanyName"/></text:p>
              <text:p text:style-name="P893"><text:page-number text:fixed="false">9</text:page-number></text:p>
            </table:table-cell>
          </table:table-row>
        </table:table>
        <text:p text:style-name="P894"/>
      </style:footer>
    </style:master-page>
    <style:master-page style:name="MP8" style:page-layout-name="PL8">
      <style:header>
        <table:table table:style-name="Table896">
          <table:table-columns>
            <table:table-column table:style-name="TableColumn897"/>
            <table:table-column table:style-name="TableColumn898"/>
            <table:table-column table:style-name="TableColumn899"/>
          </table:table-columns>
          <table:table-row table:style-name="TableRow900">
            <table:table-cell table:style-name="TableCell901">
              <text:p text:style-name="Header"><text:user-defined text:name="HeaderTitle">South Lankarkshire Local Transport Strategy Strategic Environmental Assessment (SEA)</text:user-defined></text:p>
            </table:table-cell>
            <table:table-cell table:style-name="TableCell902">
              <text:p text:style-name="P903"><text:user-defined text:name="ProtectiveMarking"/><text:user-defined text:name="Draft"/></text:p>
            </table:table-cell>
            <table:table-cell table:style-name="TableCell904">
              <text:p text:style-name="P905">Scoping Report<text:user-defined text:name="HeaderClient"> </text:user-defined></text:p>
              <text:p text:style-name="P906"><text:user-defined text:name="ProjectRef"/><text:user-defined text:name="ProjectNumber"/></text:p>
            </table:table-cell>
          </table:table-row>
        </table:table>
        <text:p text:style-name="Header"/>
      </style:header>
      <style:footer>
        <text:p text:style-name="Normal"/>
        <table:table table:style-name="Table907">
          <table:table-columns>
            <table:table-column table:style-name="TableColumn908"/>
            <table:table-column table:style-name="TableColumn909"/>
          </table:table-columns>
          <table:table-row table:style-name="TableRow910">
            <table:table-cell table:style-name="TableCell911">
              <text:p text:style-name="Header"><text:user-defined text:name="PreparedFor">Prepared for: </text:user-defined><text:s/><text:user-defined text:name="ClientName">South Lanarkshire Council</text:user-defined><text:s text:c="2"/><text:user-defined text:name="ClientNumber"/></text:p>
              <text:p text:style-name="Footer"/>
            </table:table-cell>
            <table:table-cell table:style-name="TableCell912">
              <text:p text:style-name="P913">AECOM<text:user-defined text:name="AdditionalCompanyName"/></text:p>
              <text:p text:style-name="P914"><text:page-number text:fixed="false">9</text:page-number></text:p>
            </table:table-cell>
          </table:table-row>
        </table:table>
        <text:p text:style-name="P915"/>
      </style:footer>
    </style:master-page>
    <style:master-page style:name="MP9" style:page-layout-name="PL9">
      <style:header>
        <table:table table:style-name="Table1083">
          <table:table-columns>
            <table:table-column table:style-name="TableColumn1084"/>
            <table:table-column table:style-name="TableColumn1085"/>
            <table:table-column table:style-name="TableColumn1086"/>
          </table:table-columns>
          <table:table-row table:style-name="TableRow1087">
            <table:table-cell table:style-name="TableCell1088">
              <text:p text:style-name="Header"><text:user-defined text:name="HeaderTitle">South Lankarkshire Local Transport Strategy Strategic Environmental Assessment (SEA)</text:user-defined></text:p>
            </table:table-cell>
            <table:table-cell table:style-name="TableCell1089">
              <text:p text:style-name="P1090"><text:user-defined text:name="ProtectiveMarking"/><text:user-defined text:name="Draft"/></text:p>
            </table:table-cell>
            <table:table-cell table:style-name="TableCell1091">
              <text:p text:style-name="P1092">Scoping Report<text:user-defined text:name="HeaderClient"> </text:user-defined></text:p>
              <text:p text:style-name="P1093"><text:user-defined text:name="ProjectRef"/><text:user-defined text:name="ProjectNumber"/></text:p>
            </table:table-cell>
          </table:table-row>
        </table:table>
        <text:p text:style-name="Header"/>
      </style:header>
      <style:footer>
        <text:p text:style-name="Normal"/>
        <table:table table:style-name="Table1094">
          <table:table-columns>
            <table:table-column table:style-name="TableColumn1095"/>
            <table:table-column table:style-name="TableColumn1096"/>
          </table:table-columns>
          <table:table-row table:style-name="TableRow1097">
            <table:table-cell table:style-name="TableCell1098">
              <text:p text:style-name="Header"><text:user-defined text:name="PreparedFor">Prepared for: </text:user-defined><text:s/><text:user-defined text:name="ClientName">South Lanarkshire Council</text:user-defined><text:s text:c="2"/><text:user-defined text:name="ClientNumber"/></text:p>
              <text:p text:style-name="Footer"/>
            </table:table-cell>
            <table:table-cell table:style-name="TableCell1099">
              <text:p text:style-name="P1100">AECOM<text:user-defined text:name="AdditionalCompanyName"/></text:p>
              <text:p text:style-name="P1101"><text:page-number text:fixed="false">9</text:page-number></text:p>
            </table:table-cell>
          </table:table-row>
        </table:table>
        <text:p text:style-name="P1102"/>
      </style:footer>
    </style:master-page>
    <style:master-page style:name="MP10" style:page-layout-name="PL10">
      <style:header>
        <table:table table:style-name="Table1106">
          <table:table-columns>
            <table:table-column table:style-name="TableColumn1107"/>
            <table:table-column table:style-name="TableColumn1108"/>
            <table:table-column table:style-name="TableColumn1109"/>
          </table:table-columns>
          <table:table-row table:style-name="TableRow1110">
            <table:table-cell table:style-name="TableCell1111">
              <text:p text:style-name="Header"><text:user-defined text:name="HeaderTitle">South Lankarkshire Local Transport Strategy Strategic Environmental Assessment (SEA)</text:user-defined></text:p>
            </table:table-cell>
            <table:table-cell table:style-name="TableCell1112">
              <text:p text:style-name="P1113"><text:user-defined text:name="ProtectiveMarking"/><text:user-defined text:name="Draft"/></text:p>
            </table:table-cell>
            <table:table-cell table:style-name="TableCell1114">
              <text:p text:style-name="P1115">Scoping Report<text:user-defined text:name="HeaderClient"> </text:user-defined></text:p>
              <text:p text:style-name="P1116"><text:user-defined text:name="ProjectRef"/><text:user-defined text:name="ProjectNumber"/></text:p>
            </table:table-cell>
          </table:table-row>
        </table:table>
        <text:p text:style-name="Header"/>
      </style:header>
      <style:footer>
        <text:p text:style-name="Normal"/>
        <table:table table:style-name="Table1117">
          <table:table-columns>
            <table:table-column table:style-name="TableColumn1118"/>
            <table:table-column table:style-name="TableColumn1119"/>
          </table:table-columns>
          <table:table-row table:style-name="TableRow1120">
            <table:table-cell table:style-name="TableCell1121">
              <text:p text:style-name="Header"><text:user-defined text:name="PreparedFor">Prepared for: </text:user-defined><text:s/><text:user-defined text:name="ClientName">South Lanarkshire Council</text:user-defined><text:s text:c="2"/><text:user-defined text:name="ClientNumber"/></text:p>
              <text:p text:style-name="Footer"/>
            </table:table-cell>
            <table:table-cell table:style-name="TableCell1122">
              <text:p text:style-name="P1123">AECOM<text:user-defined text:name="AdditionalCompanyName"/></text:p>
              <text:p text:style-name="P1124"><text:page-number text:fixed="false">9</text:page-number></text:p>
            </table:table-cell>
          </table:table-row>
        </table:table>
        <text:p text:style-name="P1125"/>
      </style:footer>
    </style:master-page>
    <style:master-page style:name="MP11" style:page-layout-name="PL11">
      <style:header>
        <table:table table:style-name="Table1196">
          <table:table-columns>
            <table:table-column table:style-name="TableColumn1197"/>
            <table:table-column table:style-name="TableColumn1198"/>
            <table:table-column table:style-name="TableColumn1199"/>
          </table:table-columns>
          <table:table-row table:style-name="TableRow1200">
            <table:table-cell table:style-name="TableCell1201">
              <text:p text:style-name="Header"><text:user-defined text:name="HeaderTitle">South Lankarkshire Local Transport Strategy Strategic Environmental Assessment (SEA)</text:user-defined></text:p>
            </table:table-cell>
            <table:table-cell table:style-name="TableCell1202">
              <text:p text:style-name="P1203"><text:user-defined text:name="ProtectiveMarking"/><text:user-defined text:name="Draft"/></text:p>
            </table:table-cell>
            <table:table-cell table:style-name="TableCell1204">
              <text:p text:style-name="P1205">Scoping Report<text:user-defined text:name="HeaderClient"> </text:user-defined></text:p>
              <text:p text:style-name="P1206"><text:user-defined text:name="ProjectRef"/><text:user-defined text:name="ProjectNumber"/></text:p>
            </table:table-cell>
          </table:table-row>
        </table:table>
        <text:p text:style-name="Header"/>
      </style:header>
      <style:footer>
        <text:p text:style-name="Normal"/>
        <table:table table:style-name="Table1207">
          <table:table-columns>
            <table:table-column table:style-name="TableColumn1208"/>
            <table:table-column table:style-name="TableColumn1209"/>
          </table:table-columns>
          <table:table-row table:style-name="TableRow1210">
            <table:table-cell table:style-name="TableCell1211">
              <text:p text:style-name="Header"><text:user-defined text:name="PreparedFor">Prepared for: </text:user-defined><text:s/><text:user-defined text:name="ClientName">South Lanarkshire Council</text:user-defined><text:s text:c="2"/><text:user-defined text:name="ClientNumber"/></text:p>
              <text:p text:style-name="Footer"/>
            </table:table-cell>
            <table:table-cell table:style-name="TableCell1212">
              <text:p text:style-name="P1213">AECOM<text:user-defined text:name="AdditionalCompanyName"/></text:p>
              <text:p text:style-name="P1214"><text:page-number text:fixed="false">9</text:page-number></text:p>
            </table:table-cell>
          </table:table-row>
        </table:table>
        <text:p text:style-name="P1215"/>
      </style:footer>
    </style:master-page>
    <style:master-page style:name="MP12" style:page-layout-name="PL12">
      <style:header>
        <table:table table:style-name="Table1217">
          <table:table-columns>
            <table:table-column table:style-name="TableColumn1218"/>
            <table:table-column table:style-name="TableColumn1219"/>
            <table:table-column table:style-name="TableColumn1220"/>
          </table:table-columns>
          <table:table-row table:style-name="TableRow1221">
            <table:table-cell table:style-name="TableCell1222">
              <text:p text:style-name="Header"><text:user-defined text:name="HeaderTitle">South Lankarkshire Local Transport Strategy Strategic Environmental Assessment (SEA)</text:user-defined></text:p>
            </table:table-cell>
            <table:table-cell table:style-name="TableCell1223">
              <text:p text:style-name="P1224"><text:user-defined text:name="ProtectiveMarking"/><text:user-defined text:name="Draft"/></text:p>
            </table:table-cell>
            <table:table-cell table:style-name="TableCell1225">
              <text:p text:style-name="P1226">Scoping Report<text:user-defined text:name="HeaderClient"> </text:user-defined></text:p>
              <text:p text:style-name="P1227"><text:user-defined text:name="ProjectRef"/><text:user-defined text:name="ProjectNumber"/></text:p>
            </table:table-cell>
          </table:table-row>
        </table:table>
        <text:p text:style-name="Header"/>
      </style:header>
      <style:footer>
        <text:p text:style-name="Normal"/>
        <table:table table:style-name="Table1228">
          <table:table-columns>
            <table:table-column table:style-name="TableColumn1229"/>
            <table:table-column table:style-name="TableColumn1230"/>
          </table:table-columns>
          <table:table-row table:style-name="TableRow1231">
            <table:table-cell table:style-name="TableCell1232">
              <text:p text:style-name="Header"><text:user-defined text:name="PreparedFor">Prepared for: </text:user-defined><text:s/><text:user-defined text:name="ClientName">South Lanarkshire Council</text:user-defined><text:s text:c="2"/><text:user-defined text:name="ClientNumber"/></text:p>
              <text:p text:style-name="Footer"/>
            </table:table-cell>
            <table:table-cell table:style-name="TableCell1233">
              <text:p text:style-name="P1234">AECOM<text:user-defined text:name="AdditionalCompanyName"/></text:p>
              <text:p text:style-name="P1235"><text:page-number text:fixed="false">9</text:page-number></text:p>
            </table:table-cell>
          </table:table-row>
        </table:table>
        <text:p text:style-name="P1236"/>
      </style:footer>
    </style:master-page>
    <style:master-page style:name="MP13" style:page-layout-name="PL13">
      <style:header>
        <table:table table:style-name="Table1344">
          <table:table-columns>
            <table:table-column table:style-name="TableColumn1345"/>
            <table:table-column table:style-name="TableColumn1346"/>
            <table:table-column table:style-name="TableColumn1347"/>
          </table:table-columns>
          <table:table-row table:style-name="TableRow1348">
            <table:table-cell table:style-name="TableCell1349">
              <text:p text:style-name="Header"><text:user-defined text:name="HeaderTitle">South Lankarkshire Local Transport Strategy Strategic Environmental Assessment (SEA)</text:user-defined></text:p>
            </table:table-cell>
            <table:table-cell table:style-name="TableCell1350">
              <text:p text:style-name="P1351"><text:user-defined text:name="ProtectiveMarking"/><text:user-defined text:name="Draft"/></text:p>
            </table:table-cell>
            <table:table-cell table:style-name="TableCell1352">
              <text:p text:style-name="P1353">Scoping Report<text:user-defined text:name="HeaderClient"> </text:user-defined></text:p>
              <text:p text:style-name="P1354"><text:user-defined text:name="ProjectRef"/><text:user-defined text:name="ProjectNumber"/></text:p>
            </table:table-cell>
          </table:table-row>
        </table:table>
        <text:p text:style-name="Header"/>
      </style:header>
      <style:footer>
        <text:p text:style-name="Normal"/>
        <table:table table:style-name="Table1355">
          <table:table-columns>
            <table:table-column table:style-name="TableColumn1356"/>
            <table:table-column table:style-name="TableColumn1357"/>
          </table:table-columns>
          <table:table-row table:style-name="TableRow1358">
            <table:table-cell table:style-name="TableCell1359">
              <text:p text:style-name="Header"><text:user-defined text:name="PreparedFor">Prepared for: </text:user-defined><text:s/><text:user-defined text:name="ClientName">South Lanarkshire Council</text:user-defined><text:s text:c="2"/><text:user-defined text:name="ClientNumber"/></text:p>
              <text:p text:style-name="Footer"/>
            </table:table-cell>
            <table:table-cell table:style-name="TableCell1360">
              <text:p text:style-name="P1361">AECOM<text:user-defined text:name="AdditionalCompanyName"/></text:p>
              <text:p text:style-name="P1362"><text:page-number text:fixed="false">9</text:page-number></text:p>
            </table:table-cell>
          </table:table-row>
        </table:table>
        <text:p text:style-name="P1363"/>
      </style:footer>
    </style:master-page>
    <style:master-page style:name="MP14" style:page-layout-name="PL14">
      <style:header>
        <table:table table:style-name="Table1405">
          <table:table-columns>
            <table:table-column table:style-name="TableColumn1406"/>
            <table:table-column table:style-name="TableColumn1407"/>
            <table:table-column table:style-name="TableColumn1408"/>
          </table:table-columns>
          <table:table-row table:style-name="TableRow1409">
            <table:table-cell table:style-name="TableCell1410">
              <text:p text:style-name="Header"><text:user-defined text:name="HeaderTitle">South Lankarkshire Local Transport Strategy Strategic Environmental Assessment (SEA)</text:user-defined></text:p>
            </table:table-cell>
            <table:table-cell table:style-name="TableCell1411">
              <text:p text:style-name="P1412"><text:user-defined text:name="ProtectiveMarking"/><text:user-defined text:name="Draft"/></text:p>
            </table:table-cell>
            <table:table-cell table:style-name="TableCell1413">
              <text:p text:style-name="P1414">Scoping Report<text:user-defined text:name="HeaderClient"> </text:user-defined></text:p>
              <text:p text:style-name="P1415"><text:user-defined text:name="ProjectRef"/><text:user-defined text:name="ProjectNumber"/></text:p>
            </table:table-cell>
          </table:table-row>
        </table:table>
        <text:p text:style-name="Header"/>
      </style:header>
      <style:footer>
        <text:p text:style-name="Normal"/>
        <table:table table:style-name="Table1416">
          <table:table-columns>
            <table:table-column table:style-name="TableColumn1417"/>
            <table:table-column table:style-name="TableColumn1418"/>
          </table:table-columns>
          <table:table-row table:style-name="TableRow1419">
            <table:table-cell table:style-name="TableCell1420">
              <text:p text:style-name="Header"><text:user-defined text:name="PreparedFor">Prepared for: </text:user-defined><text:s/><text:user-defined text:name="ClientName">South Lanarkshire Council</text:user-defined><text:s text:c="2"/><text:user-defined text:name="ClientNumber"/></text:p>
              <text:p text:style-name="Footer"/>
            </table:table-cell>
            <table:table-cell table:style-name="TableCell1421">
              <text:p text:style-name="P1422">AECOM<text:user-defined text:name="AdditionalCompanyName"/></text:p>
              <text:p text:style-name="P1423"><text:page-number text:fixed="false">9</text:page-number></text:p>
            </table:table-cell>
          </table:table-row>
        </table:table>
        <text:p text:style-name="P142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Draft South Lanarkshire Local Transport Strategy Strategic Environmental Assessment (SEA) 2023-06-19</dc:title>
    <dc:subject>South Lanarkshire Council</dc:subject>
    <meta:keyword>Project ref:   Project number:</meta:keyword>
    <meta:initial-creator>Prepared for South Lanarkshire Council by AECOM</meta:initial-creator>
    <dc:creator>McVey, Lisa</dc:creator>
    <meta:creation-date>2025-11-07T14:05:00Z</meta:creation-date>
    <dc:date>2025-11-07T14:05:00Z</dc:date>
    <meta:print-date>2025-11-04T15:06:00Z</meta:print-date>
    <meta:template xlink:href="AECOM_Report" xlink:type="simple"/>
    <meta:editing-cycles>3</meta:editing-cycles>
    <meta:editing-duration>PT60S</meta:editing-duration>
    <meta:user-defined meta:name="Template">AECOM_Report</meta:user-defined>
    <meta:user-defined meta:name="TemplateVersion">3.3</meta:user-defined>
    <meta:user-defined meta:name="HeaderTitle">South Lankarkshire Local Transport Strategy Strategic Environmental Assessment (SEA)</meta:user-defined>
    <meta:user-defined meta:name="ProtectiveMarking"/>
    <meta:user-defined meta:name="HeaderClient"> </meta:user-defined>
    <meta:user-defined meta:name="AdditionalCompanyName"/>
    <meta:user-defined meta:name="ClientName">South Lanarkshire Council</meta:user-defined>
    <meta:user-defined meta:name="TenderStage"/>
    <meta:user-defined meta:name="ProjectRef"> </meta:user-defined>
    <meta:user-defined meta:name="ProjectNumber"> </meta:user-defined>
    <meta:user-defined meta:name="CopyNo">&lt;CopyNo&gt;</meta:user-defined>
    <meta:user-defined meta:name="CopyNoTotal">&lt;CopyNoTotal&gt;</meta:user-defined>
    <meta:user-defined meta:name="SupplementaryTitle"/>
    <meta:user-defined meta:name="Subtitle">Scoping Report</meta:user-defined>
    <meta:user-defined meta:name="DocumentReference"/>
    <meta:user-defined meta:name="Date">June 2023</meta:user-defined>
    <meta:user-defined meta:name="Copies"/>
    <meta:user-defined meta:name="ProjectRefSlash"> / </meta:user-defined>
    <meta:user-defined meta:name="DocumentTitle">South Lankarkshire Local Transport Strategy Strategic Environmental Assessment (SEA)</meta:user-defined>
    <meta:user-defined meta:name="FooterClientAddress"/>
    <meta:user-defined meta:name="ClientNumber"/>
    <meta:user-defined meta:name="Draft"> </meta:user-defined>
    <meta:user-defined meta:name="AccreditationText"/>
    <meta:user-defined meta:name="GreenInitiative"/>
    <meta:user-defined meta:name="PreparedBy">&lt;PreparedBy&gt;</meta:user-defined>
    <meta:user-defined meta:name="ShowFilePath">0</meta:user-defined>
    <meta:user-defined meta:name="PreparedFor">Prepared for: </meta:user-defined>
    <meta:user-defined meta:name="InAssociationWith"> </meta:user-defined>
    <meta:user-defined meta:name="ShowFileName">0</meta:user-defined>
    <meta:user-defined meta:name="ContentTypeId">0x010100521D6C804C6B1E44A58F20F87FED9422</meta:user-defined>
    <meta:user-defined meta:name="MediaServiceImageTags"/>
    <meta:user-defined meta:name="GrammarlyDocumentId">dcd2a77e-85c3-46b0-9dc3-aab09847b92d</meta:user-defined>
    <meta:user-defined meta:name="_MarkAsFinal" meta:value-type="boolean">true</meta:user-defined>
    <meta:document-statistic meta:page-count="69" meta:paragraph-count="883" meta:word-count="15437" meta:character-count="101621" meta:row-count="1934" meta:non-whitespace-character-count="87067"/>
  </office:meta>
</office:document-meta>
</file>