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fo:margin-bottom="0in"/>
      <style:text-properties style:font-name="Arial" style:font-name-complex="Arial" fo:font-size="11pt" style:font-size-asian="11pt" style:font-size-complex="11pt"/>
    </style:style>
    <style:style style:name="P3" style:parent-style-name="Normal" style:family="paragraph">
      <style:paragraph-properties fo:margin-bottom="0in"/>
    </style:style>
    <style:style style:name="T4" style:parent-style-name="DefaultParagraphFont" style:family="text">
      <style:text-properties style:font-name="Arial" style:font-name-complex="Arial"/>
    </style:style>
    <style:style style:name="P5" style:parent-style-name="Normal" style:family="paragraph">
      <style:paragraph-properties fo:margin-bottom="0in"/>
      <style:text-properties style:font-name="Arial" style:font-name-complex="Arial" fo:font-weight="bold" style:font-weight-asian="bold"/>
    </style:style>
    <style:style style:name="P6" style:parent-style-name="Normal" style:family="paragraph">
      <style:paragraph-properties fo:margin-bottom="0in"/>
      <style:text-properties style:font-name="Arial" style:font-name-complex="Arial" fo:font-weight="bold" style:font-weight-asian="bold"/>
    </style:style>
    <style:style style:name="P7" style:parent-style-name="Heading1" style:family="paragraph">
      <style:paragraph-properties fo:text-align="center" fo:margin-bottom="0in"/>
      <style:text-properties style:font-name-complex="Arial" fo:font-weight="bold" style:font-weight-asian="bold" style:font-weight-complex="bold"/>
    </style:style>
    <style:style style:name="P8" style:parent-style-name="Heading2" style:family="paragraph">
      <style:paragraph-properties fo:text-align="center"/>
    </style:style>
    <style:style style:name="P9" style:parent-style-name="Normal" style:family="paragraph">
      <style:paragraph-properties fo:margin-bottom="0in"/>
      <style:text-properties style:font-name="Arial" style:font-name-complex="Arial" fo:font-size="11pt" style:font-size-asian="11pt" style:font-size-complex="11pt"/>
    </style:style>
    <style:style style:name="P10" style:parent-style-name="Normal" style:family="paragraph">
      <style:paragraph-properties fo:margin-bottom="0in"/>
      <style:text-properties style:font-name="Arial" style:font-name-complex="Arial" fo:font-size="11pt" style:font-size-asian="11pt" style:font-size-complex="11pt"/>
    </style:style>
    <style:style style:name="P11" style:parent-style-name="Normal" style:family="paragraph">
      <style:paragraph-properties fo:margin-bottom="0in"/>
      <style:text-properties style:font-name="Arial" style:font-name-complex="Arial" fo:font-size="11pt" style:font-size-asian="11pt" style:font-size-complex="11pt"/>
    </style:style>
    <style:style style:name="P12" style:parent-style-name="Normal" style:family="paragraph">
      <style:paragraph-properties fo:margin-bottom="0in"/>
      <style:text-properties style:font-name="Arial" style:font-name-complex="Arial" fo:font-size="11pt" style:font-size-asian="11pt" style:font-size-complex="11pt"/>
    </style:style>
    <style:style style:name="P13" style:parent-style-name="Normal" style:family="paragraph">
      <style:paragraph-properties fo:margin-bottom="0in"/>
      <style:text-properties style:font-name="Arial" style:font-name-complex="Arial" fo:font-size="11pt" style:font-size-asian="11pt" style:font-size-complex="11pt"/>
    </style:style>
    <style:style style:name="P14" style:parent-style-name="Normal" style:family="paragraph">
      <style:paragraph-properties fo:margin-bottom="0in"/>
      <style:text-properties style:font-name="Arial" style:font-name-complex="Arial" fo:font-size="11pt" style:font-size-asian="11pt" style:font-size-complex="11pt"/>
    </style:style>
    <style:style style:name="P15" style:parent-style-name="Normal" style:family="paragraph">
      <style:paragraph-properties fo:margin-bottom="0in"/>
      <style:text-properties style:font-name="Arial" style:font-name-complex="Arial" fo:font-size="11pt" style:font-size-asian="11pt" style:font-size-complex="11pt"/>
    </style:style>
    <style:style style:name="P1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 style:parent-style-name="Normal" style:family="paragraph">
      <style:paragraph-properties fo:margin-bottom="0in"/>
      <style:text-properties style:font-name="Arial" style:font-name-complex="Arial" fo:font-size="11pt" style:font-size-asian="11pt" style:font-size-complex="11pt"/>
    </style:style>
    <style:style style:name="P21" style:parent-style-name="Normal" style:family="paragraph">
      <style:paragraph-properties fo:margin-bottom="0in"/>
      <style:text-properties style:font-name="Arial" style:font-name-complex="Arial" fo:font-size="11pt" style:font-size-asian="11pt" style:font-size-complex="11pt"/>
    </style:style>
    <style:style style:name="P22" style:parent-style-name="Normal" style:family="paragraph">
      <style:paragraph-properties fo:margin-bottom="0in"/>
      <style:text-properties style:font-name="Arial" style:font-name-complex="Arial" fo:font-size="11pt" style:font-size-asian="11pt" style:font-size-complex="11pt"/>
    </style:style>
    <style:style style:name="P23" style:parent-style-name="Normal" style:family="paragraph">
      <style:paragraph-properties fo:margin-bottom="0in"/>
      <style:text-properties style:font-name="Arial" style:font-name-complex="Arial" fo:font-size="11pt" style:font-size-asian="11pt" style:font-size-complex="11pt"/>
    </style:style>
    <style:style style:name="P24" style:parent-style-name="Normal" style:family="paragraph">
      <style:paragraph-properties fo:margin-bottom="0in"/>
      <style:text-properties style:font-name="Arial" style:font-name-complex="Arial" fo:font-size="11pt" style:font-size-asian="11pt" style:font-size-complex="11pt"/>
    </style:style>
    <style:style style:name="P25" style:parent-style-name="Normal" style:family="paragraph">
      <style:paragraph-properties fo:margin-bottom="0in"/>
      <style:text-properties style:font-name="Arial" style:font-name-complex="Arial" fo:font-size="11pt" style:font-size-asian="11pt" style:font-size-complex="11pt"/>
    </style:style>
    <style:style style:name="P2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0" style:parent-style-name="Normal" style:family="paragraph">
      <style:paragraph-properties fo:margin-bottom="0in"/>
      <style:text-properties style:font-name="Arial" style:font-name-complex="Arial" fo:font-size="11pt" style:font-size-asian="11pt" style:font-size-complex="11pt"/>
    </style:style>
    <style:style style:name="P31" style:parent-style-name="Normal" style:family="paragraph">
      <style:paragraph-properties fo:margin-bottom="0in"/>
      <style:text-properties style:font-name="Arial" style:font-name-complex="Arial" fo:font-size="11pt" style:font-size-asian="11pt" style:font-size-complex="11pt"/>
    </style:style>
    <style:style style:name="P32" style:parent-style-name="Normal" style:family="paragraph">
      <style:paragraph-properties fo:margin-bottom="0in"/>
      <style:text-properties style:font-name="Arial" style:font-name-complex="Arial" fo:font-size="11pt" style:font-size-asian="11pt" style:font-size-complex="11pt"/>
    </style:style>
    <style:style style:name="P33" style:parent-style-name="Normal" style:family="paragraph">
      <style:paragraph-properties fo:margin-bottom="0in"/>
      <style:text-properties style:font-name="Arial" style:font-name-complex="Arial" fo:font-size="11pt" style:font-size-asian="11pt" style:font-size-complex="11pt"/>
    </style:style>
    <style:style style:name="P34" style:parent-style-name="Normal" style:family="paragraph">
      <style:paragraph-properties fo:margin-bottom="0in"/>
      <style:text-properties style:font-name="Arial" style:font-name-complex="Arial" fo:font-size="11pt" style:font-size-asian="11pt" style:font-size-complex="11pt"/>
    </style:style>
    <style:style style:name="P3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36" style:parent-style-name="Normal" style:family="paragraph">
      <style:paragraph-properties fo:margin-bottom="0in"/>
      <style:text-properties style:font-name="Arial" style:font-name-complex="Arial" fo:font-size="11pt" style:font-size-asian="11pt" style:font-size-complex="11pt"/>
    </style:style>
    <style:style style:name="P37" style:parent-style-name="Normal" style:family="paragraph">
      <style:paragraph-properties fo:margin-bottom="0in"/>
      <style:text-properties style:font-name="Arial" style:font-name-complex="Arial" fo:font-size="11pt" style:font-size-asian="11pt" style:font-size-complex="11pt"/>
    </style:style>
    <style:style style:name="P38" style:parent-style-name="Normal" style:family="paragraph">
      <style:paragraph-properties fo:margin-bottom="0in"/>
      <style:text-properties style:font-name="Arial" style:font-name-complex="Arial" fo:font-size="11pt" style:font-size-asian="11pt" style:font-size-complex="11pt"/>
    </style:style>
    <style:style style:name="P39" style:parent-style-name="Normal" style:family="paragraph">
      <style:paragraph-properties fo:margin-bottom="0in"/>
      <style:text-properties style:font-name="Arial" style:font-name-complex="Arial" fo:font-size="11pt" style:font-size-asian="11pt" style:font-size-complex="11pt"/>
    </style:style>
    <style:style style:name="P40" style:parent-style-name="Normal" style:family="paragraph">
      <style:paragraph-properties fo:margin-bottom="0in"/>
      <style:text-properties style:font-name="Arial" style:font-name-complex="Arial" fo:font-size="11pt" style:font-size-asian="11pt" style:font-size-complex="11pt"/>
    </style:style>
    <style:style style:name="P41" style:parent-style-name="Normal" style:family="paragraph">
      <style:paragraph-properties fo:margin-bottom="0in"/>
      <style:text-properties style:font-name="Arial" style:font-name-complex="Arial" fo:font-size="11pt" style:font-size-asian="11pt" style:font-size-complex="11pt"/>
    </style:style>
    <style:style style:name="P42" style:parent-style-name="Normal" style:family="paragraph">
      <style:paragraph-properties fo:margin-bottom="0in"/>
      <style:text-properties style:font-name="Arial" style:font-name-complex="Arial" fo:font-size="11pt" style:font-size-asian="11pt" style:font-size-complex="11pt"/>
    </style:style>
    <style:style style:name="P43" style:parent-style-name="Normal" style:family="paragraph">
      <style:paragraph-properties fo:margin-bottom="0in"/>
      <style:text-properties style:font-name="Arial" style:font-name-complex="Arial" fo:font-size="11pt" style:font-size-asian="11pt" style:font-size-complex="11pt"/>
    </style:style>
    <style:style style:name="P4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7" style:parent-style-name="Normal" style:family="paragraph">
      <style:paragraph-properties fo:margin-bottom="0in"/>
      <style:text-properties style:font-name="Arial" style:font-name-complex="Arial" fo:font-size="11pt" style:font-size-asian="11pt" style:font-size-complex="11pt"/>
    </style:style>
    <style:style style:name="P4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49" style:parent-style-name="Normal" style:family="paragraph">
      <style:paragraph-properties fo:margin-bottom="0in"/>
      <style:text-properties style:font-name="Arial" style:font-name-complex="Arial" fo:font-size="11pt" style:font-size-asian="11pt" style:font-size-complex="11pt"/>
    </style:style>
    <style:style style:name="P50" style:parent-style-name="Normal" style:family="paragraph">
      <style:paragraph-properties fo:margin-bottom="0in"/>
      <style:text-properties style:font-name="Arial" style:font-name-complex="Arial" fo:font-size="11pt" style:font-size-asian="11pt" style:font-size-complex="11pt"/>
    </style:style>
    <style:style style:name="P51" style:parent-style-name="Normal" style:family="paragraph">
      <style:paragraph-properties fo:margin-bottom="0in"/>
      <style:text-properties style:font-name="Arial" style:font-name-complex="Arial" fo:font-size="11pt" style:font-size-asian="11pt" style:font-size-complex="11pt"/>
    </style:style>
    <style:style style:name="P52" style:parent-style-name="Normal" style:family="paragraph">
      <style:paragraph-properties fo:margin-bottom="0in"/>
      <style:text-properties style:font-name="Arial" style:font-name-complex="Arial" fo:font-size="11pt" style:font-size-asian="11pt" style:font-size-complex="11pt"/>
    </style:style>
    <style:style style:name="P5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54" style:parent-style-name="Normal" style:family="paragraph">
      <style:paragraph-properties fo:margin-bottom="0in"/>
      <style:text-properties style:font-name="Arial" style:font-name-complex="Arial" fo:font-size="11pt" style:font-size-asian="11pt" style:font-size-complex="11pt"/>
    </style:style>
    <style:style style:name="P55" style:parent-style-name="Normal" style:family="paragraph">
      <style:paragraph-properties fo:margin-bottom="0in"/>
      <style:text-properties style:font-name="Arial" style:font-name-complex="Arial" fo:font-size="11pt" style:font-size-asian="11pt" style:font-size-complex="11pt"/>
    </style:style>
    <style:style style:name="P56" style:parent-style-name="Normal" style:family="paragraph">
      <style:paragraph-properties fo:margin-bottom="0in"/>
      <style:text-properties style:font-name="Arial" style:font-name-complex="Arial" fo:font-size="11pt" style:font-size-asian="11pt" style:font-size-complex="11pt"/>
    </style:style>
    <style:style style:name="P57" style:parent-style-name="Normal" style:family="paragraph">
      <style:paragraph-properties fo:margin-bottom="0in"/>
      <style:text-properties style:font-name="Arial" style:font-name-complex="Arial" fo:font-size="11pt" style:font-size-asian="11pt" style:font-size-complex="11pt"/>
    </style:style>
    <style:style style:name="P58" style:parent-style-name="Normal" style:family="paragraph">
      <style:paragraph-properties fo:margin-bottom="0in"/>
      <style:text-properties style:font-name="Arial" style:font-name-complex="Arial" fo:font-size="11pt" style:font-size-asian="11pt" style:font-size-complex="11pt"/>
    </style:style>
    <style:style style:name="P5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0" style:parent-style-name="Normal" style:family="paragraph">
      <style:paragraph-properties fo:margin-bottom="0in"/>
      <style:text-properties style:font-name="Arial" style:font-name-complex="Arial" fo:font-size="11pt" style:font-size-asian="11pt" style:font-size-complex="11pt"/>
    </style:style>
    <style:style style:name="P61" style:parent-style-name="Normal" style:family="paragraph">
      <style:paragraph-properties fo:margin-bottom="0in"/>
      <style:text-properties style:font-name="Arial" style:font-name-complex="Arial" fo:font-size="11pt" style:font-size-asian="11pt" style:font-size-complex="11pt"/>
    </style:style>
    <style:style style:name="P62" style:parent-style-name="Normal" style:family="paragraph">
      <style:paragraph-properties fo:margin-bottom="0in"/>
      <style:text-properties style:font-name="Arial" style:font-name-complex="Arial" fo:font-size="11pt" style:font-size-asian="11pt" style:font-size-complex="11pt"/>
    </style:style>
    <style:style style:name="P63" style:parent-style-name="Normal" style:family="paragraph">
      <style:paragraph-properties fo:margin-bottom="0in"/>
      <style:text-properties style:font-name="Arial" style:font-name-complex="Arial" fo:font-size="11pt" style:font-size-asian="11pt" style:font-size-complex="11pt"/>
    </style:style>
    <style:style style:name="P6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65" style:parent-style-name="Normal" style:family="paragraph">
      <style:paragraph-properties fo:margin-bottom="0in"/>
      <style:text-properties style:font-name="Arial" style:font-name-complex="Arial" fo:font-size="11pt" style:font-size-asian="11pt" style:font-size-complex="11pt"/>
    </style:style>
    <style:style style:name="P66" style:parent-style-name="Normal" style:family="paragraph">
      <style:paragraph-properties fo:margin-bottom="0in"/>
      <style:text-properties style:font-name="Arial" style:font-name-complex="Arial" fo:font-size="11pt" style:font-size-asian="11pt" style:font-size-complex="11pt"/>
    </style:style>
    <style:style style:name="P67" style:parent-style-name="Normal" style:family="paragraph">
      <style:paragraph-properties fo:margin-bottom="0in"/>
      <style:text-properties style:font-name="Arial" style:font-name-complex="Arial" fo:font-size="11pt" style:font-size-asian="11pt" style:font-size-complex="11pt"/>
    </style:style>
    <style:style style:name="P68" style:parent-style-name="Normal" style:family="paragraph">
      <style:paragraph-properties fo:margin-bottom="0in"/>
      <style:text-properties style:font-name="Arial" style:font-name-complex="Arial" fo:font-size="11pt" style:font-size-asian="11pt" style:font-size-complex="11pt"/>
    </style:style>
    <style:style style:name="P69" style:parent-style-name="Normal" style:family="paragraph">
      <style:paragraph-properties fo:margin-bottom="0in"/>
      <style:text-properties style:font-name="Arial" style:font-name-complex="Arial" fo:font-size="11pt" style:font-size-asian="11pt" style:font-size-complex="11pt"/>
    </style:style>
    <style:style style:name="P7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7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7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73" style:parent-style-name="Normal" style:family="paragraph">
      <style:paragraph-properties fo:margin-bottom="0in"/>
      <style:text-properties style:font-name="Arial" style:font-name-complex="Arial" fo:font-size="11pt" style:font-size-asian="11pt" style:font-size-complex="11pt"/>
    </style:style>
    <style:style style:name="P74" style:parent-style-name="Normal" style:family="paragraph">
      <style:paragraph-properties fo:margin-bottom="0in"/>
      <style:text-properties style:font-name="Arial" style:font-name-complex="Arial" fo:font-size="11pt" style:font-size-asian="11pt" style:font-size-complex="11pt"/>
    </style:style>
    <style:style style:name="P75" style:parent-style-name="Normal" style:family="paragraph">
      <style:paragraph-properties fo:margin-bottom="0in"/>
      <style:text-properties style:font-name="Arial" style:font-name-complex="Arial" fo:font-size="11pt" style:font-size-asian="11pt" style:font-size-complex="11pt"/>
    </style:style>
    <style:style style:name="P76" style:parent-style-name="Normal" style:family="paragraph">
      <style:paragraph-properties fo:margin-bottom="0in"/>
      <style:text-properties style:font-name="Arial" style:font-name-complex="Arial" fo:font-size="11pt" style:font-size-asian="11pt" style:font-size-complex="11pt"/>
    </style:style>
    <style:style style:name="P77" style:parent-style-name="Normal" style:family="paragraph">
      <style:paragraph-properties fo:margin-bottom="0in"/>
      <style:text-properties style:font-name="Arial" style:font-name-complex="Arial" fo:font-size="11pt" style:font-size-asian="11pt" style:font-size-complex="11pt"/>
    </style:style>
    <style:style style:name="P78" style:parent-style-name="Normal" style:family="paragraph">
      <style:paragraph-properties fo:margin-bottom="0in"/>
      <style:text-properties style:font-name="Arial" style:font-name-complex="Arial" fo:font-size="11pt" style:font-size-asian="11pt" style:font-size-complex="11pt"/>
    </style:style>
    <style:style style:name="P79" style:parent-style-name="Normal" style:family="paragraph">
      <style:paragraph-properties fo:margin-bottom="0in"/>
      <style:text-properties style:font-name="Arial" style:font-name-complex="Arial" fo:font-size="11pt" style:font-size-asian="11pt" style:font-size-complex="11pt"/>
    </style:style>
    <style:style style:name="P80" style:parent-style-name="Normal" style:family="paragraph">
      <style:paragraph-properties fo:margin-bottom="0in"/>
      <style:text-properties style:font-name="Arial" style:font-name-complex="Arial" fo:font-size="11pt" style:font-size-asian="11pt" style:font-size-complex="11pt"/>
    </style:style>
    <style:style style:name="P81" style:parent-style-name="Normal" style:family="paragraph">
      <style:paragraph-properties fo:margin-bottom="0in"/>
      <style:text-properties style:font-name="Arial" style:font-name-complex="Arial" fo:font-size="11pt" style:font-size-asian="11pt" style:font-size-complex="11pt"/>
    </style:style>
    <style:style style:name="P82" style:parent-style-name="Normal" style:family="paragraph">
      <style:paragraph-properties fo:margin-bottom="0in"/>
      <style:text-properties style:font-name="Arial" style:font-name-complex="Arial" fo:font-size="11pt" style:font-size-asian="11pt" style:font-size-complex="11pt"/>
    </style:style>
    <style:style style:name="P83" style:parent-style-name="Normal" style:family="paragraph">
      <style:paragraph-properties fo:margin-bottom="0in"/>
      <style:text-properties style:font-name="Arial" style:font-name-complex="Arial" fo:font-size="11pt" style:font-size-asian="11pt" style:font-size-complex="11pt"/>
    </style:style>
    <style:style style:name="P8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85" style:parent-style-name="Normal" style:family="paragraph">
      <style:paragraph-properties fo:margin-bottom="0in"/>
      <style:text-properties style:font-name="Arial" style:font-name-complex="Arial" fo:font-size="11pt" style:font-size-asian="11pt" style:font-size-complex="11pt"/>
    </style:style>
    <style:style style:name="P86" style:parent-style-name="Normal" style:family="paragraph">
      <style:paragraph-properties fo:break-before="page"/>
      <style:text-properties style:font-name="Arial" style:font-name-complex="Arial" fo:font-size="11pt" style:font-size-asian="11pt" style:font-size-complex="11pt" fo:hyphenate="true"/>
    </style:style>
    <style:style style:name="P87" style:parent-style-name="Normal" style:family="paragraph">
      <style:paragraph-properties fo:margin-bottom="0in"/>
      <style:text-properties style:font-name="Arial" style:font-name-complex="Arial" fo:font-size="11pt" style:font-size-asian="11pt" style:font-size-complex="11pt"/>
    </style:style>
    <style:style style:name="P88" style:parent-style-name="Normal" style:family="paragraph">
      <style:paragraph-properties fo:margin-bottom="0in"/>
      <style:text-properties style:font-name="Arial" style:font-name-complex="Arial" fo:font-size="11pt" style:font-size-asian="11pt" style:font-size-complex="11pt"/>
    </style:style>
    <style:style style:name="P89" style:parent-style-name="Normal" style:family="paragraph">
      <style:paragraph-properties fo:margin-bottom="0in"/>
      <style:text-properties style:font-name="Arial" style:font-name-complex="Arial" fo:font-size="11pt" style:font-size-asian="11pt" style:font-size-complex="11pt"/>
    </style:style>
    <style:style style:name="P9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1" style:parent-style-name="Normal" style:family="paragraph">
      <style:paragraph-properties fo:margin-bottom="0in"/>
      <style:text-properties style:font-name="Arial" style:font-name-complex="Arial" fo:font-size="11pt" style:font-size-asian="11pt" style:font-size-complex="11pt"/>
    </style:style>
    <style:style style:name="P92" style:parent-style-name="Normal" style:family="paragraph">
      <style:paragraph-properties fo:margin-bottom="0in"/>
      <style:text-properties style:font-name="Arial" style:font-name-complex="Arial" fo:font-size="11pt" style:font-size-asian="11pt" style:font-size-complex="11pt"/>
    </style:style>
    <style:style style:name="P93" style:parent-style-name="Normal" style:family="paragraph">
      <style:paragraph-properties fo:margin-bottom="0in"/>
      <style:text-properties style:font-name="Arial" style:font-name-complex="Arial" fo:font-size="11pt" style:font-size-asian="11pt" style:font-size-complex="11pt"/>
    </style:style>
    <style:style style:name="P94" style:parent-style-name="Normal" style:family="paragraph">
      <style:paragraph-properties fo:margin-bottom="0in"/>
      <style:text-properties style:font-name="Arial" style:font-name-complex="Arial" fo:font-size="11pt" style:font-size-asian="11pt" style:font-size-complex="11pt"/>
    </style:style>
    <style:style style:name="P95" style:parent-style-name="Normal" style:family="paragraph">
      <style:paragraph-properties fo:margin-bottom="0in"/>
      <style:text-properties style:font-name="Arial" style:font-name-complex="Arial" fo:font-size="11pt" style:font-size-asian="11pt" style:font-size-complex="11pt"/>
    </style:style>
    <style:style style:name="P96" style:parent-style-name="Normal" style:family="paragraph">
      <style:paragraph-properties fo:margin-bottom="0in"/>
      <style:text-properties style:font-name="Arial" style:font-name-complex="Arial" fo:font-size="11pt" style:font-size-asian="11pt" style:font-size-complex="11pt"/>
    </style:style>
    <style:style style:name="P97" style:parent-style-name="Normal" style:family="paragraph">
      <style:paragraph-properties fo:margin-bottom="0in"/>
      <style:text-properties style:font-name="Arial" style:font-name-complex="Arial" fo:font-size="11pt" style:font-size-asian="11pt" style:font-size-complex="11pt"/>
    </style:style>
    <style:style style:name="P9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99" style:parent-style-name="Normal" style:family="paragraph">
      <style:paragraph-properties fo:margin-bottom="0in"/>
      <style:text-properties style:font-name="Arial" style:font-name-complex="Arial" fo:font-size="11pt" style:font-size-asian="11pt" style:font-size-complex="11pt"/>
    </style:style>
    <style:style style:name="P100" style:parent-style-name="Normal" style:family="paragraph">
      <style:paragraph-properties fo:margin-bottom="0in"/>
      <style:text-properties style:font-name="Arial" style:font-name-complex="Arial" fo:font-size="11pt" style:font-size-asian="11pt" style:font-size-complex="11pt"/>
    </style:style>
    <style:style style:name="P101" style:parent-style-name="Normal" style:family="paragraph">
      <style:paragraph-properties fo:margin-bottom="0in"/>
      <style:text-properties style:font-name="Arial" style:font-name-complex="Arial" fo:font-size="11pt" style:font-size-asian="11pt" style:font-size-complex="11pt"/>
    </style:style>
    <style:style style:name="P102" style:parent-style-name="Normal" style:family="paragraph">
      <style:paragraph-properties fo:margin-bottom="0in"/>
      <style:text-properties style:font-name="Arial" style:font-name-complex="Arial" fo:font-size="11pt" style:font-size-asian="11pt" style:font-size-complex="11pt"/>
    </style:style>
    <style:style style:name="P10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4" style:parent-style-name="Normal" style:family="paragraph">
      <style:paragraph-properties fo:margin-bottom="0in"/>
      <style:text-properties style:font-name="Arial" style:font-name-complex="Arial" fo:font-size="11pt" style:font-size-asian="11pt" style:font-size-complex="11pt"/>
    </style:style>
    <style:style style:name="P105" style:parent-style-name="Normal" style:family="paragraph">
      <style:paragraph-properties fo:margin-bottom="0in"/>
      <style:text-properties style:font-name="Arial" style:font-name-complex="Arial" fo:font-size="11pt" style:font-size-asian="11pt" style:font-size-complex="11pt"/>
    </style:style>
    <style:style style:name="P106" style:parent-style-name="Normal" style:family="paragraph">
      <style:paragraph-properties fo:margin-bottom="0in"/>
      <style:text-properties style:font-name="Arial" style:font-name-complex="Arial" fo:font-size="11pt" style:font-size-asian="11pt" style:font-size-complex="11pt"/>
    </style:style>
    <style:style style:name="P107" style:parent-style-name="Normal" style:family="paragraph">
      <style:paragraph-properties fo:margin-bottom="0in"/>
      <style:text-properties style:font-name="Arial" style:font-name-complex="Arial" fo:font-size="11pt" style:font-size-asian="11pt" style:font-size-complex="11pt"/>
    </style:style>
    <style:style style:name="P10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0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11" style:parent-style-name="Normal" style:family="paragraph">
      <style:paragraph-properties fo:margin-bottom="0in"/>
      <style:text-properties style:font-name="Arial" style:font-name-complex="Arial" fo:font-size="11pt" style:font-size-asian="11pt" style:font-size-complex="11pt"/>
    </style:style>
    <style:style style:name="P112" style:parent-style-name="Normal" style:family="paragraph">
      <style:paragraph-properties fo:break-before="page"/>
      <style:text-properties style:font-name="Arial" style:font-name-complex="Arial" fo:font-size="11pt" style:font-size-asian="11pt" style:font-size-complex="11pt" fo:hyphenate="true"/>
    </style:style>
    <style:style style:name="P113" style:parent-style-name="Normal" style:family="paragraph">
      <style:paragraph-properties fo:margin-bottom="0in"/>
      <style:text-properties style:font-name="Arial" style:font-name-complex="Arial" fo:font-size="11pt" style:font-size-asian="11pt" style:font-size-complex="11pt"/>
    </style:style>
    <style:style style:name="P114" style:parent-style-name="Normal" style:family="paragraph">
      <style:paragraph-properties fo:margin-bottom="0in"/>
      <style:text-properties style:font-name="Arial" style:font-name-complex="Arial" fo:font-size="11pt" style:font-size-asian="11pt" style:font-size-complex="11pt"/>
    </style:style>
    <style:style style:name="P115" style:parent-style-name="Normal" style:family="paragraph">
      <style:paragraph-properties fo:margin-bottom="0in"/>
      <style:text-properties style:font-name="Arial" style:font-name-complex="Arial" fo:font-size="11pt" style:font-size-asian="11pt" style:font-size-complex="11pt"/>
    </style:style>
    <style:style style:name="P116" style:parent-style-name="Normal" style:family="paragraph">
      <style:paragraph-properties fo:margin-bottom="0in"/>
      <style:text-properties style:font-name="Arial" style:font-name-complex="Arial" fo:font-size="11pt" style:font-size-asian="11pt" style:font-size-complex="11pt"/>
    </style:style>
    <style:style style:name="P117" style:parent-style-name="Normal" style:family="paragraph">
      <style:paragraph-properties fo:margin-bottom="0in"/>
      <style:text-properties style:font-name="Arial" style:font-name-complex="Arial" fo:font-size="11pt" style:font-size-asian="11pt" style:font-size-complex="11pt"/>
    </style:style>
    <style:style style:name="P118" style:parent-style-name="Normal" style:family="paragraph">
      <style:paragraph-properties fo:margin-bottom="0in"/>
      <style:text-properties style:font-name="Arial" style:font-name-complex="Arial" fo:font-size="11pt" style:font-size-asian="11pt" style:font-size-complex="11pt"/>
    </style:style>
    <style:style style:name="P119" style:parent-style-name="Normal" style:family="paragraph">
      <style:paragraph-properties fo:margin-bottom="0in"/>
      <style:text-properties style:font-name="Arial" style:font-name-complex="Arial" fo:font-size="11pt" style:font-size-asian="11pt" style:font-size-complex="11pt"/>
    </style:style>
    <style:style style:name="P12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1" style:parent-style-name="Normal" style:family="paragraph">
      <style:paragraph-properties fo:margin-bottom="0in"/>
      <style:text-properties style:font-name="Arial" style:font-name-complex="Arial" fo:font-size="11pt" style:font-size-asian="11pt" style:font-size-complex="11pt"/>
    </style:style>
    <style:style style:name="P122" style:parent-style-name="Normal" style:family="paragraph">
      <style:paragraph-properties fo:margin-bottom="0in"/>
      <style:text-properties style:font-name="Arial" style:font-name-complex="Arial" fo:font-size="11pt" style:font-size-asian="11pt" style:font-size-complex="11pt"/>
    </style:style>
    <style:style style:name="P123" style:parent-style-name="Normal" style:family="paragraph">
      <style:paragraph-properties fo:margin-bottom="0in"/>
      <style:text-properties style:font-name="Arial" style:font-name-complex="Arial" fo:font-size="11pt" style:font-size-asian="11pt" style:font-size-complex="11pt"/>
    </style:style>
    <style:style style:name="P124" style:parent-style-name="Normal" style:family="paragraph">
      <style:paragraph-properties fo:margin-bottom="0in"/>
      <style:text-properties style:font-name="Arial" style:font-name-complex="Arial" fo:font-size="11pt" style:font-size-asian="11pt" style:font-size-complex="11pt"/>
    </style:style>
    <style:style style:name="P125" style:parent-style-name="Normal" style:family="paragraph">
      <style:paragraph-properties fo:margin-bottom="0in"/>
      <style:text-properties style:font-name="Arial" style:font-name-complex="Arial" fo:font-size="11pt" style:font-size-asian="11pt" style:font-size-complex="11pt"/>
    </style:style>
    <style:style style:name="P12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29" style:parent-style-name="Normal" style:family="paragraph">
      <style:paragraph-properties fo:margin-bottom="0in"/>
      <style:text-properties style:font-name="Arial" style:font-name-complex="Arial" fo:font-size="11pt" style:font-size-asian="11pt" style:font-size-complex="11pt"/>
    </style:style>
    <style:style style:name="P130" style:parent-style-name="Normal" style:family="paragraph">
      <style:paragraph-properties fo:margin-bottom="0in"/>
      <style:text-properties style:font-name="Arial" style:font-name-complex="Arial" fo:font-size="11pt" style:font-size-asian="11pt" style:font-size-complex="11pt"/>
    </style:style>
    <style:style style:name="P131" style:parent-style-name="Normal" style:family="paragraph">
      <style:paragraph-properties fo:margin-bottom="0in"/>
      <style:text-properties style:font-name="Arial" style:font-name-complex="Arial" fo:font-size="11pt" style:font-size-asian="11pt" style:font-size-complex="11pt"/>
    </style:style>
    <style:style style:name="P132" style:parent-style-name="Normal" style:family="paragraph">
      <style:paragraph-properties fo:margin-bottom="0in"/>
      <style:text-properties style:font-name="Arial" style:font-name-complex="Arial" fo:font-size="11pt" style:font-size-asian="11pt" style:font-size-complex="11pt"/>
    </style:style>
    <style:style style:name="P13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5" style:parent-style-name="Normal" style:family="paragraph">
      <style:paragraph-properties fo:margin-bottom="0in"/>
    </style:style>
    <style:style style:name="T136" style:parent-style-name="DefaultParagraphFont" style:family="text">
      <style:text-properties style:font-name="Arial" style:font-name-complex="Arial" fo:font-weight="bold" style:font-weight-asian="bold" style:font-weight-complex="bold" fo:font-size="11pt" style:font-size-asian="11pt" style:font-size-complex="11pt"/>
    </style:style>
    <style:style style:name="T137" style:parent-style-name="DefaultParagraphFont" style:family="text">
      <style:text-properties style:font-name="Arial" style:font-name-complex="Arial" fo:font-size="11pt" style:font-size-asian="11pt" style:font-size-complex="11pt"/>
    </style:style>
    <style:style style:name="P13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39" style:parent-style-name="Normal" style:family="paragraph">
      <style:paragraph-properties fo:margin-bottom="0in"/>
      <style:text-properties style:font-name="Arial" style:font-name-complex="Arial" fo:font-size="11pt" style:font-size-asian="11pt" style:font-size-complex="11pt"/>
    </style:style>
    <style:style style:name="P140" style:parent-style-name="Normal" style:family="paragraph">
      <style:paragraph-properties fo:margin-bottom="0in"/>
      <style:text-properties style:font-name="Arial" style:font-name-complex="Arial" fo:font-size="11pt" style:font-size-asian="11pt" style:font-size-complex="11pt"/>
    </style:style>
    <style:style style:name="P141" style:parent-style-name="Normal" style:family="paragraph">
      <style:paragraph-properties fo:margin-bottom="0in"/>
      <style:text-properties style:font-name="Arial" style:font-name-complex="Arial" fo:font-size="11pt" style:font-size-asian="11pt" style:font-size-complex="11pt"/>
    </style:style>
    <style:style style:name="P142" style:parent-style-name="Normal" style:family="paragraph">
      <style:paragraph-properties fo:margin-bottom="0in"/>
      <style:text-properties style:font-name="Arial" style:font-name-complex="Arial" fo:font-size="11pt" style:font-size-asian="11pt" style:font-size-complex="11pt"/>
    </style:style>
    <style:style style:name="P14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4" style:parent-style-name="Normal" style:family="paragraph">
      <style:paragraph-properties fo:margin-bottom="0in"/>
      <style:text-properties style:font-name="Arial" style:font-name-complex="Arial" fo:font-size="11pt" style:font-size-asian="11pt" style:font-size-complex="11pt"/>
    </style:style>
    <style:style style:name="P145" style:parent-style-name="Normal" style:family="paragraph">
      <style:paragraph-properties fo:margin-bottom="0in"/>
      <style:text-properties style:font-name="Arial" style:font-name-complex="Arial" fo:font-size="11pt" style:font-size-asian="11pt" style:font-size-complex="11pt"/>
    </style:style>
    <style:style style:name="P146" style:parent-style-name="Normal" style:family="paragraph">
      <style:paragraph-properties fo:margin-bottom="0in"/>
      <style:text-properties style:font-name="Arial" style:font-name-complex="Arial" fo:font-size="11pt" style:font-size-asian="11pt" style:font-size-complex="11pt"/>
    </style:style>
    <style:style style:name="P147" style:parent-style-name="Normal" style:family="paragraph">
      <style:paragraph-properties fo:margin-bottom="0in"/>
      <style:text-properties style:font-name="Arial" style:font-name-complex="Arial" fo:font-size="11pt" style:font-size-asian="11pt" style:font-size-complex="11pt"/>
    </style:style>
    <style:style style:name="P14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4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1" style:parent-style-name="Normal" style:family="paragraph">
      <style:paragraph-properties fo:margin-bottom="0in"/>
      <style:text-properties style:font-name="Arial" style:font-name-complex="Arial" fo:font-size="11pt" style:font-size-asian="11pt" style:font-size-complex="11pt"/>
    </style:style>
    <style:style style:name="P152" style:parent-style-name="Normal" style:family="paragraph">
      <style:paragraph-properties fo:margin-bottom="0in"/>
      <style:text-properties style:font-name="Arial" style:font-name-complex="Arial" fo:font-size="11pt" style:font-size-asian="11pt" style:font-size-complex="11pt"/>
    </style:style>
    <style:style style:name="P153" style:parent-style-name="Normal" style:family="paragraph">
      <style:paragraph-properties fo:margin-bottom="0in"/>
      <style:text-properties style:font-name="Arial" style:font-name-complex="Arial" fo:font-size="11pt" style:font-size-asian="11pt" style:font-size-complex="11pt"/>
    </style:style>
    <style:style style:name="P154" style:parent-style-name="Normal" style:family="paragraph">
      <style:paragraph-properties fo:margin-bottom="0in"/>
      <style:text-properties style:font-name="Arial" style:font-name-complex="Arial" fo:font-size="11pt" style:font-size-asian="11pt" style:font-size-complex="11pt"/>
    </style:style>
    <style:style style:name="P155" style:parent-style-name="Normal" style:family="paragraph">
      <style:paragraph-properties fo:margin-bottom="0in"/>
      <style:text-properties style:font-name="Arial" style:font-name-complex="Arial" fo:font-size="11pt" style:font-size-asian="11pt" style:font-size-complex="11pt"/>
    </style:style>
    <style:style style:name="P156" style:parent-style-name="Normal" style:family="paragraph">
      <style:paragraph-properties fo:margin-bottom="0in"/>
      <style:text-properties style:font-name="Arial" style:font-name-complex="Arial" fo:font-size="11pt" style:font-size-asian="11pt" style:font-size-complex="11pt"/>
    </style:style>
    <style:style style:name="P15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58" style:parent-style-name="Normal" style:family="paragraph">
      <style:paragraph-properties fo:margin-bottom="0in"/>
      <style:text-properties style:font-name="Arial" style:font-name-complex="Arial" fo:font-size="11pt" style:font-size-asian="11pt" style:font-size-complex="11pt"/>
    </style:style>
    <style:style style:name="P159" style:parent-style-name="Normal" style:family="paragraph">
      <style:paragraph-properties fo:margin-bottom="0in"/>
      <style:text-properties style:font-name="Arial" style:font-name-complex="Arial" fo:font-size="11pt" style:font-size-asian="11pt" style:font-size-complex="11pt"/>
    </style:style>
    <style:style style:name="P160" style:parent-style-name="Normal" style:family="paragraph">
      <style:paragraph-properties fo:margin-bottom="0in"/>
      <style:text-properties style:font-name="Arial" style:font-name-complex="Arial" fo:font-size="11pt" style:font-size-asian="11pt" style:font-size-complex="11pt"/>
    </style:style>
    <style:style style:name="P161" style:parent-style-name="Normal" style:family="paragraph">
      <style:paragraph-properties fo:margin-bottom="0in"/>
      <style:text-properties style:font-name="Arial" style:font-name-complex="Arial" fo:font-size="11pt" style:font-size-asian="11pt" style:font-size-complex="11pt"/>
    </style:style>
    <style:style style:name="P16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3" style:parent-style-name="Normal" style:family="paragraph">
      <style:paragraph-properties fo:margin-bottom="0in"/>
      <style:text-properties style:font-name="Arial" style:font-name-complex="Arial" fo:font-size="11pt" style:font-size-asian="11pt" style:font-size-complex="11pt"/>
    </style:style>
    <style:style style:name="P164" style:parent-style-name="Normal" style:family="paragraph">
      <style:paragraph-properties fo:margin-bottom="0in"/>
      <style:text-properties style:font-name="Arial" style:font-name-complex="Arial" fo:font-size="11pt" style:font-size-asian="11pt" style:font-size-complex="11pt"/>
    </style:style>
    <style:style style:name="P165" style:parent-style-name="Normal" style:family="paragraph">
      <style:paragraph-properties fo:margin-bottom="0in"/>
      <style:text-properties style:font-name="Arial" style:font-name-complex="Arial" fo:font-size="11pt" style:font-size-asian="11pt" style:font-size-complex="11pt"/>
    </style:style>
    <style:style style:name="P166" style:parent-style-name="Normal" style:family="paragraph">
      <style:paragraph-properties fo:margin-bottom="0in"/>
      <style:text-properties style:font-name="Arial" style:font-name-complex="Arial" fo:font-size="11pt" style:font-size-asian="11pt" style:font-size-complex="11pt"/>
    </style:style>
    <style:style style:name="P167" style:parent-style-name="Normal" style:family="paragraph">
      <style:paragraph-properties fo:margin-bottom="0in"/>
      <style:text-properties style:font-name="Arial" style:font-name-complex="Arial" fo:font-size="11pt" style:font-size-asian="11pt" style:font-size-complex="11pt"/>
    </style:style>
    <style:style style:name="P16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69" style:parent-style-name="Normal" style:family="paragraph">
      <style:paragraph-properties fo:margin-bottom="0in"/>
      <style:text-properties style:font-name="Arial" style:font-name-complex="Arial" fo:font-size="11pt" style:font-size-asian="11pt" style:font-size-complex="11pt"/>
    </style:style>
    <style:style style:name="P170" style:parent-style-name="Normal" style:family="paragraph">
      <style:paragraph-properties fo:margin-bottom="0in"/>
      <style:text-properties style:font-name="Arial" style:font-name-complex="Arial" fo:font-size="11pt" style:font-size-asian="11pt" style:font-size-complex="11pt"/>
    </style:style>
    <style:style style:name="P171" style:parent-style-name="Normal" style:family="paragraph">
      <style:paragraph-properties fo:margin-bottom="0in"/>
      <style:text-properties style:font-name="Arial" style:font-name-complex="Arial" fo:font-size="11pt" style:font-size-asian="11pt" style:font-size-complex="11pt"/>
    </style:style>
    <style:style style:name="P172" style:parent-style-name="Normal" style:family="paragraph">
      <style:paragraph-properties fo:margin-bottom="0in"/>
      <style:text-properties style:font-name="Arial" style:font-name-complex="Arial" fo:font-size="11pt" style:font-size-asian="11pt" style:font-size-complex="11pt"/>
    </style:style>
    <style:style style:name="P173" style:parent-style-name="Normal" style:family="paragraph">
      <style:paragraph-properties fo:margin-bottom="0in"/>
      <style:text-properties style:font-name="Arial" style:font-name-complex="Arial" fo:font-size="11pt" style:font-size-asian="11pt" style:font-size-complex="11pt"/>
    </style:style>
    <style:style style:name="P174" style:parent-style-name="Normal" style:family="paragraph">
      <style:paragraph-properties fo:margin-bottom="0in"/>
      <style:text-properties style:font-name="Arial" style:font-name-complex="Arial" fo:font-size="11pt" style:font-size-asian="11pt" style:font-size-complex="11pt"/>
    </style:style>
    <style:style style:name="P17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7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0" style:parent-style-name="Normal" style:family="paragraph">
      <style:paragraph-properties fo:margin-bottom="0in"/>
      <style:text-properties style:font-name="Arial" style:font-name-complex="Arial" fo:font-size="11pt" style:font-size-asian="11pt" style:font-size-complex="11pt"/>
    </style:style>
    <style:style style:name="P181" style:parent-style-name="Normal" style:family="paragraph">
      <style:paragraph-properties fo:margin-bottom="0in"/>
      <style:text-properties style:font-name="Arial" style:font-name-complex="Arial" fo:font-size="11pt" style:font-size-asian="11pt" style:font-size-complex="11pt"/>
    </style:style>
    <style:style style:name="P182" style:parent-style-name="Normal" style:family="paragraph">
      <style:paragraph-properties fo:margin-bottom="0in"/>
      <style:text-properties style:font-name="Arial" style:font-name-complex="Arial" fo:font-size="11pt" style:font-size-asian="11pt" style:font-size-complex="11pt"/>
    </style:style>
    <style:style style:name="P183" style:parent-style-name="Normal" style:family="paragraph">
      <style:paragraph-properties fo:margin-bottom="0in"/>
      <style:text-properties style:font-name="Arial" style:font-name-complex="Arial" fo:font-size="11pt" style:font-size-asian="11pt" style:font-size-complex="11pt"/>
    </style:style>
    <style:style style:name="P18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8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0" style:parent-style-name="Normal" style:family="paragraph">
      <style:paragraph-properties fo:margin-bottom="0in"/>
      <style:text-properties style:font-name="Arial" style:font-name-complex="Arial" fo:font-size="11pt" style:font-size-asian="11pt" style:font-size-complex="11pt"/>
    </style:style>
    <style:style style:name="P191" style:parent-style-name="Normal" style:family="paragraph">
      <style:paragraph-properties fo:margin-bottom="0in"/>
      <style:text-properties style:font-name="Arial" style:font-name-complex="Arial" fo:font-size="11pt" style:font-size-asian="11pt" style:font-size-complex="11pt"/>
    </style:style>
    <style:style style:name="P192" style:parent-style-name="Normal" style:family="paragraph">
      <style:paragraph-properties fo:margin-bottom="0in"/>
      <style:text-properties style:font-name="Arial" style:font-name-complex="Arial" fo:font-size="11pt" style:font-size-asian="11pt" style:font-size-complex="11pt"/>
    </style:style>
    <style:style style:name="P193" style:parent-style-name="Normal" style:family="paragraph">
      <style:paragraph-properties fo:margin-bottom="0in"/>
      <style:text-properties style:font-name="Arial" style:font-name-complex="Arial" fo:font-size="11pt" style:font-size-asian="11pt" style:font-size-complex="11pt"/>
    </style:style>
    <style:style style:name="P19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195" style:parent-style-name="Normal" style:family="paragraph">
      <style:paragraph-properties fo:margin-bottom="0in"/>
      <style:text-properties style:font-name="Arial" style:font-name-complex="Arial" fo:font-size="11pt" style:font-size-asian="11pt" style:font-size-complex="11pt"/>
    </style:style>
    <style:style style:name="P196" style:parent-style-name="Normal" style:family="paragraph">
      <style:paragraph-properties fo:margin-bottom="0in"/>
      <style:text-properties style:font-name="Arial" style:font-name-complex="Arial" fo:font-size="11pt" style:font-size-asian="11pt" style:font-size-complex="11pt"/>
    </style:style>
    <style:style style:name="P197" style:parent-style-name="Normal" style:family="paragraph">
      <style:paragraph-properties fo:margin-bottom="0in"/>
      <style:text-properties style:font-name="Arial" style:font-name-complex="Arial" fo:font-size="11pt" style:font-size-asian="11pt" style:font-size-complex="11pt"/>
    </style:style>
    <style:style style:name="P198" style:parent-style-name="Normal" style:family="paragraph">
      <style:paragraph-properties fo:margin-bottom="0in"/>
      <style:text-properties style:font-name="Arial" style:font-name-complex="Arial" fo:font-size="11pt" style:font-size-asian="11pt" style:font-size-complex="11pt"/>
    </style:style>
    <style:style style:name="P199" style:parent-style-name="Normal" style:family="paragraph">
      <style:paragraph-properties fo:margin-bottom="0in"/>
      <style:text-properties style:font-name="Arial" style:font-name-complex="Arial" fo:font-size="11pt" style:font-size-asian="11pt" style:font-size-complex="11pt"/>
    </style:style>
    <style:style style:name="P20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05" style:parent-style-name="Normal" style:family="paragraph">
      <style:paragraph-properties fo:margin-bottom="0in"/>
      <style:text-properties style:font-name="Arial" style:font-name-complex="Arial" fo:font-size="11pt" style:font-size-asian="11pt" style:font-size-complex="11pt"/>
    </style:style>
    <style:style style:name="P206" style:parent-style-name="Normal" style:family="paragraph">
      <style:paragraph-properties fo:margin-bottom="0in"/>
      <style:text-properties style:font-name="Arial" style:font-name-complex="Arial" fo:font-size="11pt" style:font-size-asian="11pt" style:font-size-complex="11pt"/>
    </style:style>
    <style:style style:name="P207" style:parent-style-name="Normal" style:family="paragraph">
      <style:paragraph-properties fo:margin-bottom="0in"/>
      <style:text-properties style:font-name="Arial" style:font-name-complex="Arial" fo:font-size="11pt" style:font-size-asian="11pt" style:font-size-complex="11pt"/>
    </style:style>
    <style:style style:name="P208" style:parent-style-name="Normal" style:family="paragraph">
      <style:paragraph-properties fo:margin-bottom="0in"/>
      <style:text-properties style:font-name="Arial" style:font-name-complex="Arial" fo:font-size="11pt" style:font-size-asian="11pt" style:font-size-complex="11pt"/>
    </style:style>
    <style:style style:name="P20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3" style:parent-style-name="Normal" style:family="paragraph">
      <style:paragraph-properties fo:margin-bottom="0in"/>
      <style:text-properties style:font-name="Arial" style:font-name-complex="Arial" fo:font-size="11pt" style:font-size-asian="11pt" style:font-size-complex="11pt"/>
    </style:style>
    <style:style style:name="P214" style:parent-style-name="Normal" style:family="paragraph">
      <style:paragraph-properties fo:break-before="page"/>
      <style:text-properties style:font-name="Arial" style:font-name-complex="Arial" fo:font-size="11pt" style:font-size-asian="11pt" style:font-size-complex="11pt" fo:hyphenate="true"/>
    </style:style>
    <style:style style:name="P215" style:parent-style-name="Normal" style:family="paragraph">
      <style:paragraph-properties fo:margin-bottom="0in"/>
      <style:text-properties style:font-name="Arial" style:font-name-complex="Arial" fo:font-size="11pt" style:font-size-asian="11pt" style:font-size-complex="11pt"/>
    </style:style>
    <style:style style:name="P216" style:parent-style-name="Normal" style:family="paragraph">
      <style:paragraph-properties fo:margin-bottom="0in"/>
      <style:text-properties style:font-name="Arial" style:font-name-complex="Arial" fo:font-size="11pt" style:font-size-asian="11pt" style:font-size-complex="11pt"/>
    </style:style>
    <style:style style:name="P21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8"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19"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7"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28" style:parent-style-name="Normal" style:family="paragraph">
      <style:paragraph-properties fo:margin-bottom="0in"/>
      <style:text-properties style:font-name="Arial" style:font-name-complex="Arial" fo:font-size="11pt" style:font-size-asian="11pt" style:font-size-complex="11pt"/>
    </style:style>
    <style:style style:name="P229" style:parent-style-name="Normal" style:family="paragraph">
      <style:paragraph-properties fo:margin-bottom="0in"/>
      <style:text-properties style:font-name="Arial" style:font-name-complex="Arial" fo:font-size="11pt" style:font-size-asian="11pt" style:font-size-complex="11pt"/>
    </style:style>
    <style:style style:name="P230" style:parent-style-name="Normal" style:family="paragraph">
      <style:paragraph-properties fo:margin-bottom="0in"/>
      <style:text-properties style:font-name="Arial" style:font-name-complex="Arial" fo:font-size="11pt" style:font-size-asian="11pt" style:font-size-complex="11pt"/>
    </style:style>
    <style:style style:name="P231" style:parent-style-name="Normal" style:family="paragraph">
      <style:paragraph-properties fo:margin-bottom="0in"/>
      <style:text-properties style:font-name="Arial" style:font-name-complex="Arial" fo:font-size="11pt" style:font-size-asian="11pt" style:font-size-complex="11pt"/>
    </style:style>
    <style:style style:name="P232"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3"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4"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5"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37" style:parent-style-name="Normal" style:family="paragraph">
      <style:paragraph-properties fo:margin-bottom="0in"/>
      <style:text-properties style:font-name="Arial" style:font-name-complex="Arial" fo:font-size="11pt" style:font-size-asian="11pt" style:font-size-complex="11pt"/>
    </style:style>
    <style:style style:name="P238" style:parent-style-name="Normal" style:family="paragraph">
      <style:paragraph-properties fo:margin-bottom="0in"/>
      <style:text-properties style:font-name="Arial" style:font-name-complex="Arial" fo:font-size="11pt" style:font-size-asian="11pt" style:font-size-complex="11pt"/>
    </style:style>
    <style:style style:name="P239" style:parent-style-name="Normal" style:family="paragraph">
      <style:paragraph-properties fo:margin-bottom="0in"/>
      <style:text-properties style:font-name="Arial" style:font-name-complex="Arial" fo:font-size="11pt" style:font-size-asian="11pt" style:font-size-complex="11pt"/>
    </style:style>
    <style:style style:name="P240" style:parent-style-name="Normal" style:family="paragraph">
      <style:paragraph-properties fo:margin-bottom="0in"/>
      <style:text-properties style:font-name="Arial" style:font-name-complex="Arial" fo:font-size="11pt" style:font-size-asian="11pt" style:font-size-complex="11pt"/>
    </style:style>
    <style:style style:name="P241"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42" style:parent-style-name="Normal" style:family="paragraph">
      <style:paragraph-properties fo:margin-bottom="0in"/>
      <style:text-properties style:font-name="Arial" style:font-name-complex="Arial" fo:font-size="11pt" style:font-size-asian="11pt" style:font-size-complex="11pt"/>
    </style:style>
    <style:style style:name="P243" style:parent-style-name="Normal" style:family="paragraph">
      <style:paragraph-properties fo:margin-bottom="0in"/>
      <style:text-properties style:font-name="Arial" style:font-name-complex="Arial" fo:font-size="11pt" style:font-size-asian="11pt" style:font-size-complex="11pt"/>
    </style:style>
    <style:style style:name="P244" style:parent-style-name="Normal" style:family="paragraph">
      <style:paragraph-properties fo:margin-bottom="0in"/>
      <style:text-properties style:font-name="Arial" style:font-name-complex="Arial" fo:font-size="11pt" style:font-size-asian="11pt" style:font-size-complex="11pt"/>
    </style:style>
    <style:style style:name="P245" style:parent-style-name="Normal" style:family="paragraph">
      <style:paragraph-properties fo:margin-bottom="0in"/>
      <style:text-properties style:font-name="Arial" style:font-name-complex="Arial" fo:font-size="11pt" style:font-size-asian="11pt" style:font-size-complex="11pt"/>
    </style:style>
    <style:style style:name="P246"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47" style:parent-style-name="Normal" style:family="paragraph">
      <style:paragraph-properties fo:margin-bottom="0in"/>
      <style:text-properties style:font-name="Arial" style:font-name-complex="Arial" fo:font-size="11pt" style:font-size-asian="11pt" style:font-size-complex="11pt"/>
    </style:style>
    <style:style style:name="P248" style:parent-style-name="Normal" style:family="paragraph">
      <style:paragraph-properties fo:margin-bottom="0in"/>
      <style:text-properties style:font-name="Arial" style:font-name-complex="Arial" fo:font-size="11pt" style:font-size-asian="11pt" style:font-size-complex="11pt"/>
    </style:style>
    <style:style style:name="P249" style:parent-style-name="Normal" style:family="paragraph">
      <style:paragraph-properties fo:margin-bottom="0in"/>
      <style:text-properties style:font-name="Arial" style:font-name-complex="Arial" fo:font-size="11pt" style:font-size-asian="11pt" style:font-size-complex="11pt"/>
    </style:style>
    <style:style style:name="P250" style:parent-style-name="Normal" style:family="paragraph">
      <style:paragraph-properties fo:margin-bottom="0in"/>
      <style:text-properties style:font-name="Arial" style:font-name-complex="Arial" fo:font-weight="bold" style:font-weight-asian="bold" style:font-weight-complex="bold" fo:font-size="11pt" style:font-size-asian="11pt" style:font-size-complex="11pt"/>
    </style:style>
    <style:style style:name="P251" style:parent-style-name="Normal" style:family="paragraph">
      <style:paragraph-properties fo:margin-bottom="0in"/>
      <style:text-properties style:font-name="Arial" style:font-name-complex="Arial" fo:font-size="11pt" style:font-size-asian="11pt" style:font-size-complex="11pt"/>
    </style:style>
    <style:style style:name="P252" style:parent-style-name="Normal" style:family="paragraph">
      <style:paragraph-properties fo:margin-bottom="0in"/>
      <style:text-properties style:font-name="Arial" style:font-name-complex="Arial" fo:font-size="11pt" style:font-size-asian="11pt" style:font-size-complex="11pt"/>
    </style:style>
    <style:style style:name="P253" style:parent-style-name="Normal" style:family="paragraph">
      <style:paragraph-properties fo:margin-bottom="0in"/>
      <style:text-properties style:font-name="Arial" style:font-name-complex="Arial" fo:font-size="11pt" style:font-size-asian="11pt" style:font-size-complex="11pt"/>
    </style:style>
    <style:style style:name="P254" style:parent-style-name="Normal" style:family="paragraph">
      <style:paragraph-properties fo:margin-bottom="0in"/>
      <style:text-properties style:font-name="Arial" style:font-name-complex="Arial" fo:font-size="11pt" style:font-size-asian="11pt" style:font-size-complex="11pt"/>
    </style:style>
    <style:style style:name="P255" style:parent-style-name="Normal" style:family="paragraph">
      <style:paragraph-properties fo:margin-bottom="0in"/>
    </style:style>
    <style:style style:name="T256" style:parent-style-name="DefaultParagraphFont" style:family="text">
      <style:text-properties style:font-name="Arial" style:font-name-complex="Arial" fo:font-size="11pt" style:font-size-asian="11pt" style:font-size-complex="11pt"/>
    </style:style>
    <style:style style:name="T257"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P3"><text:span text:style-name="T4"><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5"/>
      <text:p text:style-name="P6"/>
      <text:h text:style-name="P7" text:outline-level="1">The Animal Welfare (Licensing of Activities Involving Animals)<text:s/>(Scotland) Regulations 2021</text:h>
      <text:p text:style-name="Normal"/>
      <text:h text:style-name="P8" text:outline-level="2">Guidance on specific conditions: breeding cats</text:h>
      <text:h text:style-name="Heading3" text:outline-level="3">1. Definitions</text:h>
      <text:p text:style-name="P9"/>
      <text:p text:style-name="P10">"adult cat" means a cat aged 6 months or more.</text:p>
      <text:p text:style-name="P11">"sleeping area" means a<text:s/>fully-enclosed indoor area in which a cat can rest and sleep.</text:p>
      <text:p text:style-name="P12">"exercise area" means a secure area where cats may exercise and play.</text:p>
      <text:p text:style-name="P13">"breeding" when used in the context of "breeding cat" means any adult cat intended to be used, being used or that has been used for the purposes of producing offspring.</text:p>
      <text:p text:style-name="P14"/>
      <text:h text:style-name="Heading3" text:outline-level="3">2. Advertisements and sales</text:h>
      <text:p text:style-name="P15"/>
      <text:p text:style-name="P16">Condition: A cat must not be advertised or offered for sale<text:s/></text:p>
      <text:p text:style-name="P17">- which was not bred by the licence holder,</text:p>
      <text:p text:style-name="P18">- from a place other than the premises where it was born and reared<text:s/>under the licence,</text:p>
      <text:p text:style-name="P19">unless the cat is over the age of 12 months and was procured by the licence holder for breeding purposes.</text:p>
      <text:p text:style-name="P20"/>
      <text:p text:style-name="P21">Guidance:</text:p>
      <text:p text:style-name="P22"/>
      <text:p text:style-name="P23">The steps from birth to sale must be clear. To demonstrate that you are the breeder, your involvement in the complete reproductive process from conception and gestation to birth should be evident. Where requested, local authority inspectors must be shown details of the mating(s) and both parents (where known).</text:p>
      <text:p text:style-name="P24">Licence holders may provide other supporting evidence such as photographs and veterinary records to show that they housed and cared for the kittens and their mother for the first 8 weeks of its life.</text:p>
      <text:p text:style-name="P25"/>
      <text:p text:style-name="P26">Condition: Any advertisement for the sale of a cat must<text:s/></text:p>
      <text:p text:style-name="P27">- include the number of the licence holder's licence,</text:p>
      <text:p text:style-name="P28">- specify the local authority that issued the licence, and</text:p>
      <text:p text:style-name="P29">- display the age of the cat being advertised.</text:p>
      <text:p text:style-name="P30"/>
      <text:p text:style-name="P31">Guidance:</text:p>
      <text:p text:style-name="P32">For the avoidance of doubt "any advertisement" includes ads placed on social media platforms, ad sites like Gumtree, Pets4Homes, or other, and<text:s/>any other web site on which the licence holder advertises animals for sale to the public.</text:p>
      <text:soft-page-break/>
      <text:p text:style-name="P33">Local authorities will, where practical, take steps to verify that ads posted by the licence holder meet the above requirements and will take steps to ensure compliance where it becomes clear that this condition of licence is not being met.</text:p>
      <text:p text:style-name="P34"/>
      <text:p text:style-name="P35">Condition: Any equipment and accessories being sold with a cat must be suitable for it.</text:p>
      <text:p text:style-name="P36"/>
      <text:p text:style-name="P37">Guidance:</text:p>
      <text:p text:style-name="P38">As the holder of a cat breeding licence you should only supply equipment and accessories that are designed for and are suitable for the kittens (or cats) being sold.</text:p>
      <text:p text:style-name="P39">Condition: The purchaser must be informed of the age, sex and veterinary record of the cat being sold.</text:p>
      <text:p text:style-name="P40"/>
      <text:p text:style-name="P41">Guidance:</text:p>
      <text:p text:style-name="P42">You must ensure that the information set out above is<text:s/>provided to the purchaser of any kitten sold. Ideally, breeders should also be providing new owners with information on how to properly care for their new cat. Such guidance could be in the form of care leaflets or through the provision of links to appropriate websites.</text:p>
      <text:p text:style-name="P43"/>
      <text:p text:style-name="P44">Condition: No kitten aged under 8 weeks may be<text:s/></text:p>
      <text:p text:style-name="P45">(a) sold, or</text:p>
      <text:p text:style-name="P46">(b) permanently separated from its biological mother.</text:p>
      <text:p text:style-name="P47"/>
      <text:p text:style-name="P48">Condition: The condition regarding permanent separation from the biological mother (para. 2(5)(b) of schedule 7) does not apply in relation to a kitten if separation is necessary for the health or welfare of the kitten, other kittens from the same litter or its biological mother or if the kittens biological mother is deceased.</text:p>
      <text:p text:style-name="P49"/>
      <text:p text:style-name="P50">Guidance:</text:p>
      <text:p text:style-name="P51">Kittens must remain with their mother for the first eight weeks of life unless the mother dies or there is a health risk to the kitten or its littermates or the mother from remaining with her. Where necessary, a veterinarian may certify that it is in the best interests of the animal to be removed earlier, but it must not be sold. In circumstances where you have to separate a kitten from its mother in the first 8 weeks of life you should document the reasons for doing so as the licensing authority may seek evidence as to why such action was taken.</text:p>
      <text:p text:style-name="P52"/>
      <text:p text:style-name="P53">Condition: A cat may only be sold if the name, and an address, of the licence holder are disclosed to the purchaser.</text:p>
      <text:p text:style-name="P54"/>
      <text:p text:style-name="P55">Guidance:</text:p>
      <text:p text:style-name="P56">As the holder of a cat breeding licence you must ensure that you provide your name and address to any person purchasing a cat from you.</text:p>
      <text:p text:style-name="P57"/>
      <text:h text:style-name="Heading3" text:outline-level="3">3. Number of breeding female cats and litters produced</text:h>
      <text:p text:style-name="P58"/>
      <text:p text:style-name="P59">Condition: The number of breeding female cats kept in relation to the licensable activity of breeding cats at any time on the premises specified in the licence and on<text:s/><text:soft-page-break/>which the licensable activity is carried on must not exceed the number specified by the local authority in the licence.</text:p>
      <text:p text:style-name="P60"/>
      <text:p text:style-name="P61">Guidance:</text:p>
      <text:p text:style-name="P62">Regulation 6(6)(b) of the Regulations requires the licensing authority to specify in any breeding licence granted the maximum number of breeding queens that can be kept on the premises for the licensable activity. This is to ensure that the number of breeding females kept by the licence holder does not exceed what is appropriate for the premises and staffing ratio.</text:p>
      <text:p text:style-name="P63"/>
      <text:p text:style-name="P64">Condition: The number of litters produced on the premises during each consecutive 12 month period commencing with the date on which the licence was granted or, as the case may be, renewed must not exceed twice the maximum number of breeding female cats specified in the licence.</text:p>
      <text:p text:style-name="P65"/>
      <text:p text:style-name="P66">Guidance:</text:p>
      <text:p text:style-name="P67">Under the Regulations and to protect the welfare of breeding cats each queen is restricted to a maximum of 2 litters in any 12-month period. As a licence holder you must ensure that any records of breeding activity and litters born are sufficiently detailed to demonstrate compliance with this licence condition to the licensing authority.</text:p>
      <text:p text:style-name="P68"/>
      <text:h text:style-name="Heading3" text:outline-level="3">4. Suitable environment</text:h>
      <text:p text:style-name="P69"/>
      <text:p text:style-name="P70">Condition: Each cat must have access to<text:s/></text:p>
      <text:p text:style-name="P71">(a) a clean, dry and warm sleeping area with comfortable bedding and which is free from<text:s/>draughts, and</text:p>
      <text:p text:style-name="P72">(b) an exercise area.</text:p>
      <text:p text:style-name="P73"/>
      <text:p text:style-name="P74">Guidance:</text:p>
      <text:p text:style-name="P75">Cats kept in domestic premises for the licensable activity must have access to more than one room, a separate sleeping location, outdoor access for toileting as needed and be permitted to exercise at least twice daily.</text:p>
      <text:p text:style-name="P76">Cats kept by the licence holder in an enclosure style environment must have an adjoining run or be given access to an outside secure area where they can exercise. Enclosures must be secure, protect the cats from weather and provide a comfortable and warm sleeping area.</text:p>
      <text:p text:style-name="P77">Condition: Each cat must be provided with sufficient space to<text:s/></text:p>
      <text:p text:style-name="P78">(a) stand upright on its hind legs,</text:p>
      <text:p text:style-name="P79">(b) lie down fully stretched out,</text:p>
      <text:p text:style-name="P80">(c) walk, and</text:p>
      <text:p text:style-name="P81">(d) turn around,</text:p>
      <text:p text:style-name="P82">without touching another cat or the walls of the sleeping area.</text:p>
      <text:p text:style-name="P83"/>
      <text:p text:style-name="P84">Condition: The exercise area must not be used as a sleeping area unless the cat chooses to do so.</text:p>
      <text:p text:style-name="P85"/>
      <text:p text:style-name="P86"/>
      <text:soft-page-break/>
      <text:p text:style-name="P87">Guidance:</text:p>
      <text:p text:style-name="P88">As a licence holder you should provide both a separate sleeping area and exercise area for each breeding cat.</text:p>
      <text:p text:style-name="P89"/>
      <text:p text:style-name="P90">Condition: There must be a separate birthing area for each breeding female cat to give birth in and which contains a suitable bed for giving birth.</text:p>
      <text:p text:style-name="P91"/>
      <text:p text:style-name="P92">Guidance:</text:p>
      <text:p text:style-name="P93">Cats must be provided with a private, quiet and safe location in which to give birth. This area may be equipped with a suitable birthing bed or alternatively a suitable box lined with appropriate bedding material. There must be sufficient bedding to ensure a soft surface for the cat and to enable the absorption of mess resulting from birthing. The cat should have access to this location and to the bed 5 to 7 days prior to her due date to ensure she is comfortable accessing it. Licence holders should be able<text:s/>to easily access the birthing area in case the queen needs assistance during the birthing.</text:p>
      <text:p text:style-name="P94">The bed must be constructed of easily cleanable impervious material and must be thoroughly cleaned and disinfected between litters. Where a queen is giving birth in a domestic environment it is acceptable for a temporary disposable covering to be used.</text:p>
      <text:p text:style-name="P95">The birthing area should contain everything the cat may need including, some food, plenty of fresh drinking water and a litter tray.</text:p>
      <text:p text:style-name="P96">In domestic premises cats may choose a birthing area somewhere other than that intended by the owner and should be allowed to do so.</text:p>
      <text:p text:style-name="P97"/>
      <text:p text:style-name="P98">Condition: Each birthing area must be maintained at an appropriate temperature and include an area which allows the breeding female cat to move away from heat spots and from her young if she chooses to do so.</text:p>
      <text:p text:style-name="P99"/>
      <text:p text:style-name="P100">Guidance:</text:p>
      <text:p text:style-name="P101">Licence holders should ensure that any areas to be used for<text:s/>birthing are capable of being maintained within a temperature range of 18°C – 24°C. Monitoring of the temperature in the birthing area must be in place. The birthing area must be designed to allow the cat to move away from areas that are either too warm or too cold.</text:p>
      <text:p text:style-name="P102"/>
      <text:p text:style-name="P103">Condition: Each cat must be provided with constant access to a sleeping area.</text:p>
      <text:p text:style-name="P104"/>
      <text:p text:style-name="P105">Guidance:</text:p>
      <text:p text:style-name="P106">Each breeding queen must have access to a safe and comfortable sleeping area where it can rest protected from the weather and temperature extremes.</text:p>
      <text:p text:style-name="P107"/>
      <text:p text:style-name="P108">Condition: No kitten aged under 8 weeks may be transported without its biological mother except<text:s/></text:p>
      <text:p text:style-name="P109">(a) if a veterinary surgeon agrees for health or welfare reasons that it may be so transported, or</text:p>
      <text:p text:style-name="P110">(b) in an emergency.</text:p>
      <text:p text:style-name="P111"/>
      <text:p text:style-name="P112"/>
      <text:soft-page-break/>
      <text:p text:style-name="P113">Guidance:</text:p>
      <text:p text:style-name="P114">Licence holders should record the detail of any instance where it is necessary to transport a kitten under 8 weeks old without its mother, including any agreement from a veterinary surgeon that such transportation should take place.</text:p>
      <text:p text:style-name="P115">Condition: No pregnant breeding female cat may be transported later than 54 days after the date of successful mating or artificial insemination except to a veterinary surgeon.</text:p>
      <text:p text:style-name="P116"/>
      <text:p text:style-name="P117">Guidance:</text:p>
      <text:p text:style-name="P118">Licence holders should make all reasonable efforts to ensure that where veterinary advice is needed the veterinary surgeon visits the premises on which the pregnant cat is kept rather than transporting the cat to the vet. Clearly, in an emergency, the welfare of the queen should be the priority.</text:p>
      <text:p text:style-name="P119"/>
      <text:p text:style-name="P120">Condition: No breeding female cat may be transported earlier than 48 hours after giving birth except to a veterinary surgeon where it is not otherwise practicable or appropriate for that person to attend to the female cat.</text:p>
      <text:p text:style-name="P121"/>
      <text:p text:style-name="P122">Guidance:</text:p>
      <text:p text:style-name="P123">All efforts must be made to have the veterinary surgeon attend the premises where the cat is located rather than transporting the cat to the veterinary surgery, unless the circumstances require urgent transportation to a veterinarian.</text:p>
      <text:p text:style-name="P124"/>
      <text:h text:style-name="Heading3" text:outline-level="3">5. Suitable diet</text:h>
      <text:p text:style-name="P125"/>
      <text:p text:style-name="P126">Condition: Each kitten must be provided with the opportunity to start weaning as soon as it is capable of ingesting feed on its own.</text:p>
      <text:p text:style-name="P127"/>
      <text:p text:style-name="P128">Condition: Each adult cat must be provided with feed appropriate to its needs.</text:p>
      <text:p text:style-name="P129"/>
      <text:p text:style-name="P130">Guidance:</text:p>
      <text:p text:style-name="P131">Licence holders should have appropriate feeding plans in place for breeding queens and any kittens produced. Where advised by a<text:s/>veterinary surgeon, dietary supplements should be given. A supply of clean, fresh drinking water must always be made available as this is vital for milk production.</text:p>
      <text:p text:style-name="P132"/>
      <text:p text:style-name="P133">Condition: Each kitten must be provided with feed appropriate for its stage of<text:s/>development.</text:p>
      <text:p text:style-name="P134"/>
      <text:p text:style-name="P135"><text:span text:style-name="T136">Condition: Reasonable efforts must be made so that each kitten ingests the correct share of the feed provided.</text:span><text:span text:style-name="T137"><text:s/></text:span></text:p>
      <text:p text:style-name="P138"/>
      <text:p text:style-name="P139">Guidance:</text:p>
      <text:p text:style-name="P140">Licence holders must have a feeding plan in place that ensures kittens are being fed a high quality diet appropriate for their age. All reasonable efforts should be made to supervise feeding to ensure that less dominant or smaller kittens get their allocated share of the food. Where it is evident that a kitten is not eating as expected or is struggling to compete for its<text:s/><text:soft-page-break/>share, the licence holder must take steps to address this. Kittens should be weighed regularly in order to monitor their growth rate.</text:p>
      <text:p text:style-name="P141"/>
      <text:h text:style-name="Heading3" text:outline-level="3">6. Training and exercise</text:h>
      <text:p text:style-name="P142"/>
      <text:p text:style-name="P143">Condition: Opportunities to exercise which benefit the cats' physical and mental health must be provided, unless advice from a veterinarian suggests otherwise.</text:p>
      <text:p text:style-name="P144"/>
      <text:p text:style-name="P145">Guidance:</text:p>
      <text:p text:style-name="P146">Cats kept in enclosed areas should be allowed opportunities to climb or jump onto different levels within the enclosure and be able to use scratching posts and play with cat toys or other forms of environmental enrichment which should be changed sufficiently often to reduce boredom.</text:p>
      <text:p text:style-name="P147"/>
      <text:p text:style-name="P148">Condition: All kittens must be given suitable and adequate opportunities to<text:s/></text:p>
      <text:p text:style-name="P149">(a) learn how to interact with people, cats and other animals where such interaction benefits their welfare, and</text:p>
      <text:p text:style-name="P150">(b) become habituated to noises, objects and activities associated with a domestic environment.</text:p>
      <text:p text:style-name="P151"/>
      <text:p text:style-name="P152">Guidance:</text:p>
      <text:p text:style-name="P153">An adequate programme to socialise kittens and prepare them for life in the environment in which they are going to live must be in place. This is particularly important where a breeder keeps a large number of breeding cats in facilities separate from domestic dwellings where regular interaction is much more likely to occur. Procedures must be available so that all staff know how to appropriately socialise kittens.</text:p>
      <text:p text:style-name="P154">Where queens are anxious or aggressive when kittens are approached and handled, this process must be gradual.</text:p>
      <text:p text:style-name="P155">Kittens must be handled regularly from shortly after birth for short periods (gently picking up and examining) to habituate them to human contact and to examine them for any sign of disease and to ensure they are feeding properly. The window of opportunity for socialising kittens is short so habituating kittens to humans and the human environment must start early.</text:p>
      <text:p text:style-name="P156"/>
      <text:p text:style-name="P157">Condition: All adult cats must have at least daily opportunities to interact with people where such interaction benefits their welfare.</text:p>
      <text:p text:style-name="P158"/>
      <text:p text:style-name="P159">Guidance:</text:p>
      <text:p text:style-name="P160">Licence holders must make time to interact with all adult cats kept for the<text:s/>licensable activity on a daily basis where such interaction is welcomed by the cat and benefits its overall welfare. Where possible, cats should have the opportunity for interaction with more than one person where such opportunities arise. Ideally, further interaction will occur naturally and periodically throughout the day.</text:p>
      <text:p text:style-name="P161"/>
      <text:p text:style-name="P162">Condition: Each adult cat must be given suitable and adequate opportunities to become habituated to handling by people.</text:p>
      <text:p text:style-name="P163"/>
      <text:soft-page-break/>
      <text:p text:style-name="P164">Guidance:</text:p>
      <text:p text:style-name="P165">Cats to be used for breeding should be carefully selected to ensure they have the right temperament and confidence to live with people and are comfortable with regular handling. To determine their suitability and to ensure they become habituated, regular interaction and handling needs to occur. Breeders should therefore be able to demonstrate to the licensing authority that they understand the importance of habituation and the steps they implement to ensure it.</text:p>
      <text:p text:style-name="P166"/>
      <text:h text:style-name="Heading3" text:outline-level="3">7. Protection from suffering, injury and disease</text:h>
      <text:p text:style-name="P167"/>
      <text:p text:style-name="P168">Condition: All cats for sale must be in good health.</text:p>
      <text:p text:style-name="P169"/>
      <text:p text:style-name="P170">Guidance:</text:p>
      <text:p text:style-name="P171">Licence holders must not knowingly sell any kitten or cat that is not fit, healthy or, where applicable, socialised. Where it is clear that an animal that is for sale is not in good physical or mental health it must be removed from sale and provided with appropriate care, including veterinary care where necessary, until it is considered fit for sale. In order to meet this licence obligation the licence holder and any staff employed should be adequately trained and experienced enough to identify when a kitten or cat is unsuitable for sale due to ill-health, injury or another form of suffering.</text:p>
      <text:p text:style-name="P172"/>
      <text:p text:style-name="P173">Procedures should be in place to deal with ill and injured animals.</text:p>
      <text:p text:style-name="P174"/>
      <text:p text:style-name="P175">Condition: Any cat with a condition which materially affects, or is likely to materially affect, its quality of life must not be<text:s/></text:p>
      <text:p text:style-name="P176">a) transferred in ownership,</text:p>
      <text:p text:style-name="P177">b) offered for sale, or</text:p>
      <text:p text:style-name="P178">c) moved from the premises specified in the licence and on which the licensable activity is carried on, other than to an isolation facility or<text:s/>veterinary care facility where the animal is in need of isolation or treatment,</text:p>
      <text:p text:style-name="P179">until it has recovered, ceased to require isolation or, where there is no need for the cat to be isolated, been certified by a veterinary surgeon as being in a condition that is suitable for such transfer, sale or movement.</text:p>
      <text:p text:style-name="P180"/>
      <text:p text:style-name="P181">Guidance:</text:p>
      <text:p text:style-name="P182">Licence holders must have provision on the licenced premises or at another nearby suitable facility to isolate any animal with a condition that is likely to be affecting its quality of life, either short-term or long-term. If the animal is to remain on the licenced premises it should be located in a suitably quiet and safe part of the premises which is readily accessible to allow for regular monitoring of its condition. Veterinary opinion should be sought where necessary, and must be sought, where it is clear that the animals condition is long-term or unlikely to improve. If the animal requires to be transported to a veterinary facility then it should be done in a manner that minimises the stress on the animal.</text:p>
      <text:p text:style-name="P183"/>
      <text:p text:style-name="P184">Condition: The licence holder must ensure that no female cat<text:s/></text:p>
      <text:p text:style-name="P185">a) is mated or artificially inseminated if aged less than 10 months,</text:p>
      <text:p text:style-name="P186">b) gives birth to more than two litters of kittens within 12 months,</text:p>
      <text:soft-page-break/>
      <text:p text:style-name="P187">c) gives birth to more than 8<text:s/>litters of kittens in its lifetime,</text:p>
      <text:p text:style-name="P188">d) is mated or artificially inseminated if aged 8 or more years,</text:p>
      <text:p text:style-name="P189">e) is mated or artificially inseminated after she has delivered one litter of kittens by caesarean section.</text:p>
      <text:p text:style-name="P190"/>
      <text:p text:style-name="P191">Guidance:</text:p>
      <text:p text:style-name="P192">The conditions set out above are particularly significant in terms of protecting the welfare of breeding queens and licence holders must take all steps to ensure that they are compliant with these conditions. Any records kept to demonstrate compliance should be provided to the licensing authority upon request.</text:p>
      <text:p text:style-name="P193"/>
      <text:p text:style-name="P194">Condition: No cat may be kept for breeding if it can reasonably be expected, on the basis of its genotype, conformation, behaviour or state of health, that breeding from it could have a detrimental effect on its health or welfare or the health or welfare of its offspring.</text:p>
      <text:p text:style-name="P195"/>
      <text:p text:style-name="P196">Guidance:</text:p>
      <text:p text:style-name="P197">It is the view of the Scottish Government that the breeding of two particular breeds of cats would likely represent a breach of the above licence condition. These are the Munchkin and the Scottish Fold. Further, the breeding of these breeds is not supported by cat welfare organisations and the veterinary profession. These 2 breeds are also not accepted by the Governing Council of the Cat Fancy (GCCF) for registration, so are seen as unacceptable by many in pedigree and showing circles. It is likely therefore that a local authority will refuse to grant a licence if it is not entirely satisfied that the above licence condition can be met by the applicant.</text:p>
      <text:p text:style-name="P198">As a breeder of cats you must screen and select both parents carefully in order to avoid conformational extremes, inherited diseases or negative behavioural traits.</text:p>
      <text:p text:style-name="P199"/>
      <text:p text:style-name="P200">Condition: Breeding female cats must be supervised with minimal disturbance during birthing and the licence holder must keep a record of<text:s/></text:p>
      <text:p text:style-name="P201">a) the date of birth of each kitten,</text:p>
      <text:p text:style-name="P202">b) each kitten's sex and colour,</text:p>
      <text:p text:style-name="P203">c) the number of kittens in the litter, and</text:p>
      <text:p text:style-name="P204">d) any other significant events.</text:p>
      <text:p text:style-name="P205"/>
      <text:p text:style-name="P206">Guidance:</text:p>
      <text:p text:style-name="P207">Significant events could include whether any kittens were stillborn, under-developed or human assistance being required during the birth due to the position of a kitten or the kitten's size. Any veterinary input required, be it advice or hands-on assistance, should be fully recorded.</text:p>
      <text:p text:style-name="P208"/>
      <text:p text:style-name="P209">Condition: The licence holder must keep a record of each kitten sale including<text:s/></text:p>
      <text:p text:style-name="P210">a) the microchip number of the kitten (if any),</text:p>
      <text:p text:style-name="P211">b) the date of the sale, and</text:p>
      <text:p text:style-name="P212">c) the age of the kitten on that date.</text:p>
      <text:p text:style-name="P213"/>
      <text:p text:style-name="P214"/>
      <text:soft-page-break/>
      <text:p text:style-name="P215">Guidance:</text:p>
      <text:p text:style-name="P216">During any inspection you will need to demonstrate to the licensing authority that you are accurately recording and<text:s/>retaining this information. Licence holders are also encouraged to also record any other information of significance for any kittens sold.</text:p>
      <text:p text:style-name="P217">Condition: The licence holder must keep a record of the following in relation to each breeding cat<text:s/></text:p>
      <text:p text:style-name="P218">a) its name,</text:p>
      <text:p text:style-name="P219">b) its sex,</text:p>
      <text:p text:style-name="P220">c) its microchip and database details (if any),</text:p>
      <text:p text:style-name="P221">d) its date of birth (if known),</text:p>
      <text:p text:style-name="P222">e) the postal address where it normally resides,</text:p>
      <text:p text:style-name="P223">f) its breed or type,</text:p>
      <text:p text:style-name="P224">g) its description,</text:p>
      <text:p text:style-name="P225">h) details of its biological parents (to the extent known),</text:p>
      <text:p text:style-name="P226">i)<text:s/>details of any veterinary treatment it has received, and</text:p>
      <text:p text:style-name="P227">j) the date and cause of its death (where applicable).</text:p>
      <text:p text:style-name="P228"/>
      <text:p text:style-name="P229">Guidance:</text:p>
      <text:p text:style-name="P230">As a licence holder you must record the information set out above. You should keep a backup of all records where possible. Records are likely to be checked during any inspection and must be made available to an inspector upon request.</text:p>
      <text:p text:style-name="P231"/>
      <text:p text:style-name="P232">Condition: The licence holder must also keep a record of the following in relation to each breeding female cat<text:s/></text:p>
      <text:p text:style-name="P233">a) the number of any known pregnancies,</text:p>
      <text:p text:style-name="P234">b) the number of its litters,</text:p>
      <text:p text:style-name="P235">c) the date or dates on which it has given birth, and</text:p>
      <text:p text:style-name="P236">d) the number of caesarean sections it has had, if any.</text:p>
      <text:p text:style-name="P237"/>
      <text:p text:style-name="P238">Guidance:</text:p>
      <text:p text:style-name="P239">As a licence holder you must record the information set out above. You should keep a backup of all records where possible. Records will be checked during any inspection and must be made available to an inspector upon request.</text:p>
      <text:p text:style-name="P240"/>
      <text:p text:style-name="P241">Condition: Any preventative healthcare plan agreed with the veterinary surgeon with whom the licence holder has registered (under the condition in paragraph 9(8) of the general conditions) must be implemented.</text:p>
      <text:p text:style-name="P242"/>
      <text:p text:style-name="P243">Guidance:</text:p>
      <text:p text:style-name="P244">Where licence holders have a preventative healthcare plan in place, such a plan should be agreed with your veterinary surgeon. The plan should extend to all breeding cats and ideally cover vaccinations, parasite control (internal and external), body weight/conditioning monitoring and screening for feline leukaemia (FeLV) and feline immunodeficiency virus (FIV).</text:p>
      <text:p text:style-name="P245"/>
      <text:p text:style-name="P246">Condition: The licence holder must keep a record of any<text:s/>preventative or curative healthcare (or both) given to each cat.</text:p>
      <text:p text:style-name="P247"/>
      <text:soft-page-break/>
      <text:p text:style-name="P248">Guidance:</text:p>
      <text:p text:style-name="P249">As a licence holder you must record the information set out above. You should keep a backup of all records where possible. Records will be checked during any inspection and must be made available to an inspector upon request.</text:p>
      <text:p text:style-name="P250">Condition: Where any other activity involving animals is undertaken on the premises on which the licensable activity of breeding cats is carried on, it must be kept entirely separate from the area where that licensable activity is carried on.</text:p>
      <text:p text:style-name="P251"/>
      <text:p text:style-name="P252">Guidance:</text:p>
      <text:p text:style-name="P253">Licence holders should ensure that other animal related activities are kept separate from cat breeding activities. Clear separation of activities, where applicable, will need to be demonstrated to the licensing authority. If any other activity undertaken is an activity that may require a licence under the Regulations you should discuss that activity with the licensing authority who will be able to advise on whether any licence is required.</text:p>
      <text:p text:style-name="P254"/>
      <text:p text:style-name="P255"><text:span text:style-name="T256">If you need this information in another language or format, please contact us to discuss how we can best meet your needs. Phone 0303 123 1015 or email<text:s/></text:span><text:a xlink:href="file:///C:/Users/maitll/Desktop/AW%20Forms/equalities@southlanarkshire.gov.uk" office:target-frame-name="_top" xlink:show="replace"><text:span text:style-name="T257">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conditions for cat breeding</dc:title>
    <dc:description/>
    <dc:subject/>
    <meta:initial-creator>South Lanarkshire Council</meta:initial-creator>
    <dc:creator>Moffat, Christine</dc:creator>
    <meta:creation-date>2026-05-08T10:44:00Z</meta:creation-date>
    <dc:date>2026-05-08T10:44:00Z</dc:date>
    <meta:template xlink:href="Normal" xlink:type="simple"/>
    <meta:editing-cycles>2</meta:editing-cycles>
    <meta:editing-duration>PT0S</meta:editing-duration>
    <meta:user-defined meta:name="_MarkAsFinal" meta:value-type="boolean">true</meta:user-defined>
    <meta:document-statistic meta:page-count="10" meta:paragraph-count="44" meta:word-count="3340" meta:character-count="22336" meta:row-count="158" meta:non-whitespace-character-count="19040"/>
  </office:meta>
</office:document-meta>
</file>